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10000014100000051303DA8D7.png" manifest:media-type="image/png"/>
  <manifest:file-entry manifest:full-path="Pictures/100000010000024F0000024FF68C9F4F.png" manifest:media-type="image/png"/>
  <manifest:file-entry manifest:full-path="Pictures/10000000000001DF0000011253F16D1D.png" manifest:media-type="image/png"/>
  <manifest:file-entry manifest:full-path="Pictures/1000071C000002CA000002CAF00E2BB8.svg" manifest:media-type="image/svg+xml"/>
  <manifest:file-entry manifest:full-path="Pictures/1000000100000271000000E8E34790A9.png" manifest:media-type="image/png"/>
  <manifest:file-entry manifest:full-path="Pictures/10000000000000BE00000109B94589AA.png" manifest:media-type="image/png"/>
  <manifest:file-entry manifest:full-path="Pictures/10000B24000002B0000002B03C2E5221.svg" manifest:media-type="image/svg+xml"/>
  <manifest:file-entry manifest:full-path="Pictures/10000000000001CB00000082EBC15274.png" manifest:media-type="image/png"/>
  <manifest:file-entry manifest:full-path="Pictures/10000001000009B000000DB43F511AB0.png" manifest:media-type="image/png"/>
  <manifest:file-entry manifest:full-path="Pictures/100000000000037C00000081EA975EA6.png" manifest:media-type="image/png"/>
  <manifest:file-entry manifest:full-path="Pictures/100000000000023B000001F0A19B948A.png" manifest:media-type="image/png"/>
  <manifest:file-entry manifest:full-path="Pictures/10001075000002B0000002B0D1BC7844.svg" manifest:media-type="image/svg+xml"/>
  <manifest:file-entry manifest:full-path="Pictures/1000000000000360000001657FC0991D.png" manifest:media-type="image/png"/>
  <manifest:file-entry manifest:full-path="Pictures/100000000000028800000103D6431149.png" manifest:media-type="image/png"/>
  <manifest:file-entry manifest:full-path="Pictures/10000000000005540000030059A2E92F.png" manifest:media-type="image/png"/>
  <manifest:file-entry manifest:full-path="Pictures/10000000000001BE000002368DE17A9F.png" manifest:media-type="image/png"/>
  <manifest:file-entry manifest:full-path="Pictures/1000000100000342000001EA7B9C981F.png" manifest:media-type="image/png"/>
  <manifest:file-entry manifest:full-path="Pictures/1000000000000227000000F5E5987EFA.png" manifest:media-type="image/png"/>
  <manifest:file-entry manifest:full-path="Pictures/100000000000017F000000E8E03D7257.png" manifest:media-type="image/png"/>
  <manifest:file-entry manifest:full-path="Pictures/10000000000001FA000000FA35F05927.png" manifest:media-type="image/png"/>
  <manifest:file-entry manifest:full-path="Pictures/10000001000001400000005018DC0722.png" manifest:media-type="image/png"/>
  <manifest:file-entry manifest:full-path="Pictures/10000000000001B2000000D6DBDC04E2.png" manifest:media-type="image/png"/>
  <manifest:file-entry manifest:full-path="Pictures/10000000000001EA000001A9FBE55EDE.png" manifest:media-type="image/png"/>
  <manifest:file-entry manifest:full-path="Pictures/10000000000001010000003FFA71086C.png" manifest:media-type="image/png"/>
  <manifest:file-entry manifest:full-path="Pictures/1000000000000237000001BF646684EA.png" manifest:media-type="image/png"/>
  <manifest:file-entry manifest:full-path="Pictures/1000000100000345000002126771608F.png" manifest:media-type="image/png"/>
  <manifest:file-entry manifest:full-path="Pictures/10000000000002250000004B82797D01.png" manifest:media-type="image/png"/>
  <manifest:file-entry manifest:full-path="Pictures/10000000000002880000015C29184C9D.png" manifest:media-type="image/png"/>
  <manifest:file-entry manifest:full-path="Pictures/100000000000040700000228F80AFC0D.png" manifest:media-type="image/png"/>
  <manifest:file-entry manifest:full-path="Pictures/100000000000015D0000004C1F700C99.png" manifest:media-type="image/png"/>
  <manifest:file-entry manifest:full-path="Pictures/10000000000003AB000001F4FD602133.png" manifest:media-type="image/png"/>
  <manifest:file-entry manifest:full-path="Pictures/100000010000012000000042FD43E1C2.png" manifest:media-type="image/png"/>
  <manifest:file-entry manifest:full-path="Pictures/100000000000024E00000226F6EA990B.png" manifest:media-type="image/png"/>
  <manifest:file-entry manifest:full-path="Pictures/10000000000001FF0000013018CAE0DA.png" manifest:media-type="image/png"/>
  <manifest:file-entry manifest:full-path="Pictures/10000000000002880000015C6D1CC95B.png" manifest:media-type="image/png"/>
  <manifest:file-entry manifest:full-path="Pictures/10000000000001380000010E60BCF41B.png" manifest:media-type="image/png"/>
  <manifest:file-entry manifest:full-path="Pictures/10000001000000F40000009F0159FAD3.png" manifest:media-type="image/png"/>
  <manifest:file-entry manifest:full-path="Pictures/100000000000045200000128BA651866.png" manifest:media-type="image/png"/>
  <manifest:file-entry manifest:full-path="Pictures/1000000100000373000001B22DD2B651.png" manifest:media-type="image/png"/>
  <manifest:file-entry manifest:full-path="Pictures/100000000000020200000166D8A5D5F1.png" manifest:media-type="image/png"/>
  <manifest:file-entry manifest:full-path="Pictures/1000000000000360000001E42CA9647F.png" manifest:media-type="image/png"/>
  <manifest:file-entry manifest:full-path="Pictures/100000000000018D0000012857AB2192.png" manifest:media-type="image/png"/>
  <manifest:file-entry manifest:full-path="Pictures/10000000000001270000014875DCBE26.png" manifest:media-type="image/png"/>
  <manifest:file-entry manifest:full-path="Pictures/1000000000000367000000DDCE89A366.png" manifest:media-type="image/png"/>
  <manifest:file-entry manifest:full-path="Pictures/10000001000002AB0000007701B28E30.png" manifest:media-type="image/png"/>
  <manifest:file-entry manifest:full-path="Pictures/10000000000002CB00000245E3949AC6.png" manifest:media-type="image/png"/>
  <manifest:file-entry manifest:full-path="Pictures/10000000000003690000007A1087D8D2.png" manifest:media-type="image/png"/>
  <manifest:file-entry manifest:full-path="Pictures/100000000000030C000000798E3AA62B.png" manifest:media-type="image/png"/>
  <manifest:file-entry manifest:full-path="Pictures/100000000000022700000119CC2219CA.png" manifest:media-type="image/png"/>
  <manifest:file-entry manifest:full-path="Pictures/10000000000002BB0000019731239BA0.png" manifest:media-type="image/png"/>
  <manifest:file-entry manifest:full-path="Pictures/10000001000001EB0000010E74D229CB.png" manifest:media-type="image/png"/>
  <manifest:file-entry manifest:full-path="Pictures/10000000000003120000006E74172800.png" manifest:media-type="image/png"/>
  <manifest:file-entry manifest:full-path="Pictures/100000000000035400000205A1DFB7AD.png" manifest:media-type="image/png"/>
  <manifest:file-entry manifest:full-path="Pictures/10000000000001840000018441351E72.png" manifest:media-type="image/png"/>
  <manifest:file-entry manifest:full-path="Pictures/10000000000001FE000000BA94A9A539.png" manifest:media-type="image/png"/>
  <manifest:file-entry manifest:full-path="Pictures/100000000000012500000041A3EAACDA.png" manifest:media-type="image/png"/>
  <manifest:file-entry manifest:full-path="Pictures/100000000000039300000256EC1DAAB0.png" manifest:media-type="image/png"/>
  <manifest:file-entry manifest:full-path="Pictures/10000000000003CB0000007AF0F9D18A.png" manifest:media-type="image/png"/>
  <manifest:file-entry manifest:full-path="Pictures/10000000000003EE000001C5E8F90412.png" manifest:media-type="image/png"/>
  <manifest:file-entry manifest:full-path="Pictures/10000000000001AB000000CFA6FFBD9E.png" manifest:media-type="image/png"/>
  <manifest:file-entry manifest:full-path="Pictures/10000000000001820000013B3A246A9C.png" manifest:media-type="image/png"/>
  <manifest:file-entry manifest:full-path="Pictures/100000010000034200000195A5BF3D5A.png" manifest:media-type="image/png"/>
  <manifest:file-entry manifest:full-path="Pictures/10000000000000BF00000041CC9CC294.png" manifest:media-type="image/png"/>
  <manifest:file-entry manifest:full-path="Pictures/10000000000001D700000095F99102FE.png" manifest:media-type="image/png"/>
  <manifest:file-entry manifest:full-path="Pictures/10000000000002B60000018464A0864B.png" manifest:media-type="image/png"/>
  <manifest:file-entry manifest:full-path="Pictures/100000010000025E00000156CFFC1EA4.png" manifest:media-type="image/png"/>
  <manifest:file-entry manifest:full-path="Pictures/10000001000001DB0000004255AA14D3.png" manifest:media-type="image/png"/>
  <manifest:file-entry manifest:full-path="Pictures/10000001000002D500000115A6C2A8FD.png" manifest:media-type="image/png"/>
  <manifest:file-entry manifest:full-path="Pictures/1000000000000373000001BE301F5C7F.png" manifest:media-type="image/png"/>
  <manifest:file-entry manifest:full-path="Pictures/1000000000000554000003004357BE98.png" manifest:media-type="image/png"/>
  <manifest:file-entry manifest:full-path="Pictures/10000000000002000000023B67FB97AE.png" manifest:media-type="image/png"/>
  <manifest:file-entry manifest:full-path="Pictures/100000000000012700000090BE5F6B56.png" manifest:media-type="image/png"/>
  <manifest:file-entry manifest:full-path="Pictures/1000000000000362000001E1D0CD15C0.png" manifest:media-type="image/png"/>
  <manifest:file-entry manifest:full-path="Pictures/10000000000003EE0000022BB5DCFBC0.png" manifest:media-type="image/png"/>
  <manifest:file-entry manifest:full-path="Pictures/10000000000000BB0000004B1FB8DC4F.png" manifest:media-type="image/png"/>
  <manifest:file-entry manifest:full-path="Pictures/10000000000002BD0000019795089DC2.png" manifest:media-type="image/png"/>
  <manifest:file-entry manifest:full-path="Pictures/10000000000001270000009056D4FD34.png" manifest:media-type="image/png"/>
  <manifest:file-entry manifest:full-path="Pictures/100000000000012A00000067133DFA39.png" manifest:media-type="image/png"/>
  <manifest:file-entry manifest:full-path="Pictures/100000000000013F000000902F0BA9CC.png" manifest:media-type="image/png"/>
  <manifest:file-entry manifest:full-path="Pictures/1000000100000360000001F606992A5F.png" manifest:media-type="image/png"/>
  <manifest:file-entry manifest:full-path="Pictures/100000010000021000000171EAC90B98.png" manifest:media-type="image/png"/>
  <manifest:file-entry manifest:full-path="Pictures/10000000000001EA0000015D2B9A813C.png" manifest:media-type="image/png"/>
  <manifest:file-entry manifest:full-path="Pictures/1000000000000373000001B70803A1E3.png" manifest:media-type="image/png"/>
  <manifest:file-entry manifest:full-path="Pictures/100000010000028800000166C961E048.png" manifest:media-type="image/png"/>
  <manifest:file-entry manifest:full-path="Pictures/1000000000000355000001522F294D96.png" manifest:media-type="image/png"/>
  <manifest:file-entry manifest:full-path="Pictures/1000000000000342000001385FD0D045.png" manifest:media-type="image/png"/>
  <manifest:file-entry manifest:full-path="Pictures/10000000000001EB000001F834DA47D1.png" manifest:media-type="image/png"/>
  <manifest:file-entry manifest:full-path="Pictures/10000000000001EA000001AF4C157783.png" manifest:media-type="image/png"/>
  <manifest:file-entry manifest:full-path="Pictures/10000001000002280000023AF15131A2.png" manifest:media-type="image/png"/>
  <manifest:file-entry manifest:full-path="Pictures/1000000000000302000001F42DC67072.png" manifest:media-type="image/png"/>
  <manifest:file-entry manifest:full-path="Pictures/100000000000013E000001641673F69E.png" manifest:media-type="image/png"/>
  <manifest:file-entry manifest:full-path="Pictures/100000000000021F000001AB77D377CF.png" manifest:media-type="image/png"/>
  <manifest:file-entry manifest:full-path="Pictures/10000001000002230000006A6737A22C.png" manifest:media-type="image/png"/>
  <manifest:file-entry manifest:full-path="Pictures/1000000000000127000000F2D5F2D9C1.png" manifest:media-type="image/png"/>
  <manifest:file-entry manifest:full-path="Pictures/10000000000003670000007DA162DDE8.png" manifest:media-type="image/png"/>
  <manifest:file-entry manifest:full-path="Pictures/10000001000002130000012541ABBE6B.png" manifest:media-type="image/png"/>
  <manifest:file-entry manifest:full-path="Pictures/10000000000001D20000015F26D820B7.png" manifest:media-type="image/png"/>
  <manifest:file-entry manifest:full-path="Pictures/100000000000012F000000D0DC7DB494.png" manifest:media-type="image/png"/>
  <manifest:file-entry manifest:full-path="Pictures/10000000000003020000018DFF401997.png" manifest:media-type="image/png"/>
  <manifest:file-entry manifest:full-path="Pictures/10000000000002040000011C5C305E1B.png" manifest:media-type="image/png"/>
  <manifest:file-entry manifest:full-path="Pictures/100000000000014700000138D58FEFD1.png" manifest:media-type="image/png"/>
  <manifest:file-entry manifest:full-path="Pictures/100000000000028800000118E0346124.png" manifest:media-type="image/png"/>
  <manifest:file-entry manifest:full-path="Pictures/10000000000001FA000000FA2AB49235.png" manifest:media-type="image/png"/>
  <manifest:file-entry manifest:full-path="Pictures/10000000000001FF00000094437A6B68.png" manifest:media-type="image/png"/>
  <manifest:file-entry manifest:full-path="Pictures/1000000000000403000000BF06F1CBD8.png" manifest:media-type="image/png"/>
  <manifest:file-entry manifest:full-path="Pictures/10000001000001EE000000EF8F3F05DE.png" manifest:media-type="image/png"/>
  <manifest:file-entry manifest:full-path="Pictures/10000000000001FA000000871004308C.png" manifest:media-type="image/png"/>
  <manifest:file-entry manifest:full-path="Pictures/10000000000002DA000002369C610CD0.png" manifest:media-type="image/png"/>
  <manifest:file-entry manifest:full-path="Pictures/100000000000034200000127654B3EAA.png" manifest:media-type="image/png"/>
  <manifest:file-entry manifest:full-path="Pictures/100000000000033A0000014EFDFAAC40.png" manifest:media-type="image/png"/>
  <manifest:file-entry manifest:full-path="Pictures/10000000000002910000013417C1D899.png" manifest:media-type="image/png"/>
  <manifest:file-entry manifest:full-path="Pictures/10000000000001760000003C39091068.png" manifest:media-type="image/png"/>
  <manifest:file-entry manifest:full-path="Pictures/10000000000001F9000001430A324DA5.png" manifest:media-type="image/png"/>
  <manifest:file-entry manifest:full-path="Pictures/10000001000001DB000000C7BFBEFBC0.png" manifest:media-type="image/png"/>
  <manifest:file-entry manifest:full-path="Pictures/1000000000000358000001D71307895C.png" manifest:media-type="image/png"/>
  <manifest:file-entry manifest:full-path="Pictures/10000000000001F90000007B62BB6828.png" manifest:media-type="image/png"/>
  <manifest:file-entry manifest:full-path="Pictures/10000000000001B2000000424AF7A504.png" manifest:media-type="image/png"/>
  <manifest:file-entry manifest:full-path="Pictures/1000000000000282000000E532EB85F6.png" manifest:media-type="image/png"/>
  <manifest:file-entry manifest:full-path="Pictures/10000000000003420000013F206D725E.png" manifest:media-type="image/png"/>
  <manifest:file-entry manifest:full-path="Pictures/100000000000039A0000021F6855A03F.png" manifest:media-type="image/png"/>
  <manifest:file-entry manifest:full-path="Pictures/10000000000002A9000001C5E9054D19.png" manifest:media-type="image/png"/>
  <manifest:file-entry manifest:full-path="Pictures/10000000000001F900000077AA0D02CB.png" manifest:media-type="image/png"/>
  <manifest:file-entry manifest:full-path="Pictures/1000000000000160000000DC361784B2.png" manifest:media-type="image/png"/>
  <manifest:file-entry manifest:full-path="Pictures/10000000000001080000004A304FEEA1.png" manifest:media-type="image/png"/>
  <manifest:file-entry manifest:full-path="Pictures/100000010000022900000048146FBE02.png" manifest:media-type="image/png"/>
  <manifest:file-entry manifest:full-path="Pictures/1000000000000288000000EF90DCEF80.png" manifest:media-type="image/png"/>
  <manifest:file-entry manifest:full-path="Pictures/10000000000001F90000010236C2A2FE.png" manifest:media-type="image/png"/>
  <manifest:file-entry manifest:full-path="Pictures/1000000000000360000001B449D925F3.png" manifest:media-type="image/png"/>
  <manifest:file-entry manifest:full-path="Pictures/100000000000023C0000012B03089DB7.png" manifest:media-type="image/png"/>
  <manifest:file-entry manifest:full-path="Pictures/10000001000002C8000000DD72E6E96D.png" manifest:media-type="image/png"/>
  <manifest:file-entry manifest:full-path="Pictures/1000000000000211000001968DF8770E.png" manifest:media-type="image/png"/>
  <manifest:file-entry manifest:full-path="Pictures/1000000000000127000000A8A87FE2BC.png" manifest:media-type="image/png"/>
  <manifest:file-entry manifest:full-path="Pictures/10000000000000A00000010019126847.png" manifest:media-type="image/png"/>
  <manifest:file-entry manifest:full-path="Pictures/10000000000002A7000000D93462EE93.png" manifest:media-type="image/png"/>
  <manifest:file-entry manifest:full-path="Pictures/1000000100000205000000B10F88AEE2.png" manifest:media-type="image/png"/>
  <manifest:file-entry manifest:full-path="Pictures/10000000000003730000015A5C3BF3CC.png" manifest:media-type="image/png"/>
  <manifest:file-entry manifest:full-path="Pictures/100000000000012D000000F51D94C825.png" manifest:media-type="image/png"/>
  <manifest:file-entry manifest:full-path="Pictures/10000000000002300000007A7925FE6A.png" manifest:media-type="image/png"/>
  <manifest:file-entry manifest:full-path="Pictures/1000000000000362000001E375EB89E3.png" manifest:media-type="image/png"/>
  <manifest:file-entry manifest:full-path="Pictures/100000000000021F000001AB824CA280.png" manifest:media-type="image/png"/>
  <manifest:file-entry manifest:full-path="Pictures/10000000000003620000017AD39836B0.png" manifest:media-type="image/png"/>
  <manifest:file-entry manifest:full-path="Pictures/100000010000018800000155E96072B4.png" manifest:media-type="image/png"/>
  <manifest:file-entry manifest:full-path="Pictures/1000000000000362000001B97691D189.png" manifest:media-type="image/png"/>
  <manifest:file-entry manifest:full-path="Pictures/10000000000000EF00000042D6A0EB56.png" manifest:media-type="image/png"/>
  <manifest:file-entry manifest:full-path="Pictures/1000000000000362000001212D55C52E.png" manifest:media-type="image/png"/>
  <manifest:file-entry manifest:full-path="Pictures/100000000000028D0000014AC9D497B6.png" manifest:media-type="image/png"/>
  <manifest:file-entry manifest:full-path="Pictures/100000000000028D0000014B7C9770B5.png" manifest:media-type="image/png"/>
  <manifest:file-entry manifest:full-path="Pictures/100000000000028D0000014C4A7E79EC.png" manifest:media-type="image/png"/>
  <manifest:file-entry manifest:full-path="Pictures/100000000000028D0000015B93B42D1B.png" manifest:media-type="image/png"/>
  <manifest:file-entry manifest:full-path="Pictures/1000000000000345000001CC4333FFA3.png" manifest:media-type="image/png"/>
  <manifest:file-entry manifest:full-path="Pictures/10000000000001A9000001B4E971BA31.png" manifest:media-type="image/png"/>
  <manifest:file-entry manifest:full-path="Pictures/10000001000002D6000000C6869C43A8.png" manifest:media-type="image/png"/>
  <manifest:file-entry manifest:full-path="Pictures/10000001000003310000013CAA74C186.png" manifest:media-type="image/png"/>
  <manifest:file-entry manifest:full-path="Pictures/10000000000002CF000000CE78BC88F7.png" manifest:media-type="image/png"/>
  <manifest:file-entry manifest:full-path="Pictures/10000000000002CF000001F417920F50.png" manifest:media-type="image/png"/>
  <manifest:file-entry manifest:full-path="Pictures/10000001000002E10000015683A3ED48.png" manifest:media-type="image/png"/>
  <manifest:file-entry manifest:full-path="Pictures/1000000000000360000001E727640B28.png" manifest:media-type="image/png"/>
  <manifest:file-entry manifest:full-path="Pictures/10000000000003DF000002BA00EF53BF.png" manifest:media-type="image/png"/>
  <manifest:file-entry manifest:full-path="Pictures/10000000000000E200000043CEB588C9.png" manifest:media-type="image/png"/>
  <manifest:file-entry manifest:full-path="Pictures/10000000000003A10000007AEE44BD11.png" manifest:media-type="image/png"/>
  <manifest:file-entry manifest:full-path="Pictures/10000000000002150000013BA79A09B5.jpg" manifest:media-type="image/jpeg"/>
  <manifest:file-entry manifest:full-path="Pictures/10000000000003C70000015EC16E63E5.png" manifest:media-type="image/png"/>
  <manifest:file-entry manifest:full-path="Pictures/100000000000036000000125C6DAAADC.png" manifest:media-type="image/png"/>
  <manifest:file-entry manifest:full-path="Pictures/10000000000001450000005FC94BDEFC.png" manifest:media-type="image/png"/>
  <manifest:file-entry manifest:full-path="Pictures/10000000000001220000004BEE7FC00A.png" manifest:media-type="image/png"/>
  <manifest:file-entry manifest:full-path="Pictures/100000010000021C000000983699E88D.png" manifest:media-type="image/png"/>
  <manifest:file-entry manifest:full-path="Pictures/10000000000001D30000005841B45320.png" manifest:media-type="image/png"/>
  <manifest:file-entry manifest:full-path="Pictures/10000000000001FC000001AE73D97D18.png" manifest:media-type="image/png"/>
  <manifest:file-entry manifest:full-path="Pictures/1000000000000133000000FEC74B644C.png" manifest:media-type="image/png"/>
  <manifest:file-entry manifest:full-path="Pictures/1000000000000211000001F08336ECA9.png" manifest:media-type="image/png"/>
  <manifest:file-entry manifest:full-path="Pictures/100000000000022F000001BE806D7220.png" manifest:media-type="image/png"/>
  <manifest:file-entry manifest:full-path="Pictures/1000000000000188000000DA47170F14.png" manifest:media-type="image/png"/>
  <manifest:file-entry manifest:full-path="Pictures/100018450000212D0000085F0E217AFA.svg" manifest:media-type="image/svg+xml"/>
  <manifest:file-entry manifest:full-path="Pictures/10000000000001B20000004C8E3C0D9B.png" manifest:media-type="image/png"/>
  <manifest:file-entry manifest:full-path="Pictures/100000000000020B000001254BCF1C90.png" manifest:media-type="image/png"/>
  <manifest:file-entry manifest:full-path="Pictures/100000000000015C0000004A479C7497.png" manifest:media-type="image/png"/>
  <manifest:file-entry manifest:full-path="Pictures/10000000000002060000004AC42D79F3.png" manifest:media-type="image/png"/>
  <manifest:file-entry manifest:full-path="Pictures/100000000000025B0000003E4ADAC942.png" manifest:media-type="image/png"/>
  <manifest:file-entry manifest:full-path="Pictures/10000000000001D900000069055CB923.png" manifest:media-type="image/png"/>
  <manifest:file-entry manifest:full-path="Pictures/100000000000021900000066634B665A.png" manifest:media-type="image/png"/>
  <manifest:file-entry manifest:full-path="Pictures/10000000000001930000003B1EDDD672.png" manifest:media-type="image/png"/>
  <manifest:file-entry manifest:full-path="Pictures/100000000000015D0000004DEB4DEA9D.png" manifest:media-type="image/png"/>
  <manifest:file-entry manifest:full-path="Pictures/10000001000002AD0000012B40E6FD19.png" manifest:media-type="image/png"/>
  <manifest:file-entry manifest:full-path="Pictures/1000000100000360000002BB42154AE6.png" manifest:media-type="image/png"/>
  <manifest:file-entry manifest:full-path="Pictures/10000000000001910000004B6F816EA6.png" manifest:media-type="image/png"/>
  <manifest:file-entry manifest:full-path="Pictures/100000000000015D0000004B2B27AD3F.png" manifest:media-type="image/png"/>
  <manifest:file-entry manifest:full-path="Pictures/10000000000000C0000000C643DD5457.png" manifest:media-type="image/png"/>
  <manifest:file-entry manifest:full-path="Pictures/100000000000022D0000013B4555A8AD.png" manifest:media-type="image/png"/>
  <manifest:file-entry manifest:full-path="Pictures/10000000000001200000009C56697779.png" manifest:media-type="image/png"/>
  <manifest:file-entry manifest:full-path="Pictures/10000000000000DE000000D0C5AE86E1.png" manifest:media-type="image/png"/>
  <manifest:file-entry manifest:full-path="Pictures/1000000000000187000000F0F8F25091.png" manifest:media-type="image/png"/>
  <manifest:file-entry manifest:full-path="Pictures/10000000000001CD000000FC1D12F5A8.png" manifest:media-type="image/png"/>
  <manifest:file-entry manifest:full-path="Pictures/10000000000002880000012381410C2A.png" manifest:media-type="image/png"/>
  <manifest:file-entry manifest:full-path="Pictures/100000000000011300000040C2838513.png" manifest:media-type="image/png"/>
  <manifest:file-entry manifest:full-path="Pictures/10000000000001C10000004B16786452.png" manifest:media-type="image/png"/>
  <manifest:file-entry manifest:full-path="Pictures/10000001000001B80000005FA6662343.png" manifest:media-type="image/png"/>
  <manifest:file-entry manifest:full-path="Pictures/10000001000001DC00000052E518B71E.png" manifest:media-type="image/png"/>
  <manifest:file-entry manifest:full-path="Pictures/10000001000002E4000000BEB5F6E334.png" manifest:media-type="image/png"/>
  <manifest:file-entry manifest:full-path="Pictures/10000000000003420000016D60204CC5.png" manifest:media-type="image/png"/>
  <manifest:file-entry manifest:full-path="Pictures/10000000000002810000004B1F8EFAE5.png" manifest:media-type="image/png"/>
  <manifest:file-entry manifest:full-path="Pictures/10000001000001BE0000005C740DEEB5.png" manifest:media-type="image/png"/>
  <manifest:file-entry manifest:full-path="Pictures/1000000000000127000000B9EFD39333.png" manifest:media-type="image/png"/>
  <manifest:file-entry manifest:full-path="Pictures/10000001000001F400000064ABE201B0.png" manifest:media-type="image/png"/>
  <manifest:file-entry manifest:full-path="Pictures/1000000000000182000000AC51EF78DB.png" manifest:media-type="image/png"/>
  <manifest:file-entry manifest:full-path="Pictures/1000000000000182000000ACA1E11BE4.png" manifest:media-type="image/png"/>
  <manifest:file-entry manifest:full-path="Pictures/10000000000001A900000233498987EA.png" manifest:media-type="image/png"/>
  <manifest:file-entry manifest:full-path="Pictures/100000000000024D0000011C50F4733E.png" manifest:media-type="image/png"/>
  <manifest:file-entry manifest:full-path="Pictures/100000000000025E0000007A9F928E78.png" manifest:media-type="image/png"/>
  <manifest:file-entry manifest:full-path="Pictures/10000001000000F30000006A83C63E0A.png" manifest:media-type="image/png"/>
  <manifest:file-entry manifest:full-path="Pictures/10000000000001FA00000183478C62CC.png" manifest:media-type="image/png"/>
  <manifest:file-entry manifest:full-path="Pictures/10000000000001F70000004C73AA33AC.png" manifest:media-type="image/png"/>
  <manifest:file-entry manifest:full-path="Pictures/10000001000001F00000011A584CFAC0.png" manifest:media-type="image/png"/>
  <manifest:file-entry manifest:full-path="Pictures/100000010000022A000002100456E479.png" manifest:media-type="image/png"/>
  <manifest:file-entry manifest:full-path="Pictures/100000000000022B000000D794F33823.png" manifest:media-type="image/png"/>
  <manifest:file-entry manifest:full-path="Pictures/10000000000001D40000005F7B61D60E.png" manifest:media-type="image/png"/>
  <manifest:file-entry manifest:full-path="Pictures/100000010000020200000091AACCA25D.png" manifest:media-type="image/png"/>
  <manifest:file-entry manifest:full-path="Pictures/10000000000001A900000210E59245B1.png" manifest:media-type="image/png"/>
  <manifest:file-entry manifest:full-path="Pictures/1000000000000184000001840AC43EE3.png" manifest:media-type="image/png"/>
  <manifest:file-entry manifest:full-path="Pictures/100000000000011F000000E69B5003A2.png" manifest:media-type="image/png"/>
  <manifest:file-entry manifest:full-path="Pictures/1000000000000184000000B7CFCDB8B1.png" manifest:media-type="image/png"/>
  <manifest:file-entry manifest:full-path="Pictures/100000000000018F000001CCB3A4B7AF.png" manifest:media-type="image/png"/>
  <manifest:file-entry manifest:full-path="Pictures/10000000000001FF000001177607DD6D.png" manifest:media-type="image/png"/>
  <manifest:file-entry manifest:full-path="Pictures/10000000000003020000018E3F99980B.png" manifest:media-type="image/png"/>
  <manifest:file-entry manifest:full-path="Pictures/10000000000001180000004685DB5578.png" manifest:media-type="image/png"/>
  <manifest:file-entry manifest:full-path="Pictures/10000000000003020000014B7E42D2F6.png" manifest:media-type="image/png"/>
  <manifest:file-entry manifest:full-path="Pictures/1000000100000302000001588FC7F042.png" manifest:media-type="image/png"/>
  <manifest:file-entry manifest:full-path="Pictures/10000001000003020000016484CECCA2.png" manifest:media-type="image/png"/>
  <manifest:file-entry manifest:full-path="Pictures/10000001000001F400000064BB5A7EA6.png" manifest:media-type="image/png"/>
  <manifest:file-entry manifest:full-path="Pictures/100000000000010900000144CA360F2C.png" manifest:media-type="image/png"/>
  <manifest:file-entry manifest:full-path="Pictures/10000000000001B90000011CCC8FB698.jpg" manifest:media-type="image/jpeg"/>
  <manifest:file-entry manifest:full-path="Pictures/10000000000001E7000001C8B4E88BBE.png" manifest:media-type="image/png"/>
  <manifest:file-entry manifest:full-path="Pictures/1000000100000184000001745D2ABACD.png" manifest:media-type="image/png"/>
  <manifest:file-entry manifest:full-path="Pictures/1000000000000360000001EB0EEA15E3.png" manifest:media-type="image/png"/>
  <manifest:file-entry manifest:full-path="Pictures/10000001000003040000012EA50D37AC.png" manifest:media-type="image/png"/>
  <manifest:file-entry manifest:full-path="Pictures/1000000000000360000001E6E4DB1D03.png" manifest:media-type="image/png"/>
  <manifest:file-entry manifest:full-path="Pictures/10000000000003F3000002399AD059BE.png" manifest:media-type="image/png"/>
  <manifest:file-entry manifest:full-path="Pictures/1000000000000213000000BB78321246.png" manifest:media-type="image/png"/>
  <manifest:file-entry manifest:full-path="Pictures/1000000100000191000000773C92AB34.png" manifest:media-type="image/png"/>
  <manifest:file-entry manifest:full-path="Pictures/10000001000000D900000038192924B7.png" manifest:media-type="image/png"/>
  <manifest:file-entry manifest:full-path="Pictures/10000000000001FE000001400B6483B9.png" manifest:media-type="image/png"/>
  <manifest:file-entry manifest:full-path="Pictures/10000000000002F600000122739DBDC6.png" manifest:media-type="image/png"/>
  <manifest:file-entry manifest:full-path="Pictures/100000010000017B0000019A0CA0DF87.png" manifest:media-type="image/png"/>
  <manifest:file-entry manifest:full-path="Pictures/1000000000000174000000DAC3BE132C.png" manifest:media-type="image/png"/>
  <manifest:file-entry manifest:full-path="Pictures/10000000000001A9000002107667895A.png" manifest:media-type="image/png"/>
  <manifest:file-entry manifest:full-path="Pictures/100000000000022700000107087737DF.png" manifest:media-type="image/png"/>
  <manifest:file-entry manifest:full-path="Pictures/100000000000022700000125C9B77140.png" manifest:media-type="image/png"/>
  <manifest:file-entry manifest:full-path="Pictures/1000000000000227000000EE3334F04C.png" manifest:media-type="image/png"/>
  <manifest:file-entry manifest:full-path="Pictures/100000000000015D0000009CDFD1EB3D.png" manifest:media-type="image/png"/>
  <manifest:file-entry manifest:full-path="Pictures/10000000000001FA0000018347B8BC05.png" manifest:media-type="image/png"/>
  <manifest:file-entry manifest:full-path="Pictures/1000000000000352000000AA9741F9BE.png" manifest:media-type="image/png"/>
  <manifest:file-entry manifest:full-path="Pictures/100000010000022F0000003BF8CE7E8C.png" manifest:media-type="image/png"/>
  <manifest:file-entry manifest:full-path="Pictures/100000000000017E000001E226CB1EAB.png" manifest:media-type="image/png"/>
  <manifest:file-entry manifest:full-path="Pictures/10000001000001270000010982C90C09.png" manifest:media-type="image/png"/>
  <manifest:file-entry manifest:full-path="Pictures/100000000000015800000110B337CA2F.png" manifest:media-type="image/png"/>
  <manifest:file-entry manifest:full-path="Pictures/10000000000003600000018E2B344EA4.png" manifest:media-type="image/png"/>
  <manifest:file-entry manifest:full-path="Pictures/1000000100000158000000F145389C33.png" manifest:media-type="image/png"/>
  <manifest:file-entry manifest:full-path="Pictures/10000000000001E80000013108BF76F4.png" manifest:media-type="image/png"/>
  <manifest:file-entry manifest:full-path="Pictures/10000000000001780000009580B813C4.png" manifest:media-type="image/png"/>
  <manifest:file-entry manifest:full-path="Pictures/10000000000001D40000017BF7A67800.png" manifest:media-type="image/png"/>
  <manifest:file-entry manifest:full-path="Pictures/100000000000015B000001043D117B41.png" manifest:media-type="image/png"/>
  <manifest:file-entry manifest:full-path="Pictures/1000000000000127000000D5FB703530.png" manifest:media-type="image/png"/>
  <manifest:file-entry manifest:full-path="Pictures/1000000000000127000000CC2376EFD2.png" manifest:media-type="image/png"/>
  <manifest:file-entry manifest:full-path="Pictures/1000000100000127000001A413FD2BEE.png" manifest:media-type="image/png"/>
  <manifest:file-entry manifest:full-path="Pictures/100000000000035F0000022D0F0124D6.png" manifest:media-type="image/png"/>
  <manifest:file-entry manifest:full-path="Pictures/100000000000012700000090EBB110FA.png" manifest:media-type="image/png"/>
  <manifest:file-entry manifest:full-path="Pictures/10000000000001AD000000F48112E1A2.png" manifest:media-type="image/png"/>
  <manifest:file-entry manifest:full-path="Pictures/10000000000002030000007B70FB2648.png" manifest:media-type="image/png"/>
  <manifest:file-entry manifest:full-path="Pictures/10000000000001A60000004B788A5B68.png" manifest:media-type="image/png"/>
  <manifest:file-entry manifest:full-path="Pictures/10000000000001E100000130D0FAE314.png" manifest:media-type="image/png"/>
  <manifest:file-entry manifest:full-path="Pictures/100000000000018400000138C7891886.png" manifest:media-type="image/png"/>
  <manifest:file-entry manifest:full-path="Pictures/100000010000031C000001A328242A67.png" manifest:media-type="image/png"/>
  <manifest:file-entry manifest:full-path="Pictures/100000010000032D0000004C92CE7421.png" manifest:media-type="image/png"/>
  <manifest:file-entry manifest:full-path="Pictures/100000000000034A000001BEB10ADEC5.png" manifest:media-type="image/png"/>
  <manifest:file-entry manifest:full-path="Pictures/10000001000005D4000004582CA74573.png" manifest:media-type="image/png"/>
  <manifest:file-entry manifest:full-path="Pictures/10000000000001C20000004CB404747D.png" manifest:media-type="image/png"/>
  <manifest:file-entry manifest:full-path="Pictures/1000000000000161000000EF97CE0FCB.png" manifest:media-type="image/png"/>
  <manifest:file-entry manifest:full-path="Pictures/10000000000003420000013CF9540F1D.png" manifest:media-type="image/png"/>
  <manifest:file-entry manifest:full-path="Pictures/10000000000001A70000019679D4061A.png" manifest:media-type="image/png"/>
  <manifest:file-entry manifest:full-path="Pictures/10000000000001A700000126CC319CC7.png" manifest:media-type="image/png"/>
  <manifest:file-entry manifest:full-path="Pictures/1000000000000373000001F49B4B729F.png" manifest:media-type="image/png"/>
  <manifest:file-entry manifest:full-path="Pictures/10000001000003600000027C1C40A142.png" manifest:media-type="image/png"/>
  <manifest:file-entry manifest:full-path="Pictures/10000000000003AB000001BEA6D27A4A.png" manifest:media-type="image/png"/>
  <manifest:file-entry manifest:full-path="Pictures/100000000000032500000243AB27FDAB.png" manifest:media-type="image/png"/>
  <manifest:file-entry manifest:full-path="Pictures/10000000000003BF000001E107D7C066.png" manifest:media-type="image/png"/>
  <manifest:file-entry manifest:full-path="Pictures/100000000000016700000156F7BB1EC5.png" manifest:media-type="image/png"/>
  <manifest:file-entry manifest:full-path="Pictures/1000000000000184000000B5285F7C0C.png" manifest:media-type="image/png"/>
  <manifest:file-entry manifest:full-path="Pictures/100000000000021D000001C9434368FA.png" manifest:media-type="image/png"/>
  <manifest:file-entry manifest:full-path="Pictures/1000000000000554000003006181451A.png" manifest:media-type="image/png"/>
  <manifest:file-entry manifest:full-path="Pictures/10000000000001D7000000877C65D486.png" manifest:media-type="image/png"/>
  <manifest:file-entry manifest:full-path="Pictures/10000000000001D7000000B01BA2D2E8.png" manifest:media-type="image/png"/>
  <manifest:file-entry manifest:full-path="Pictures/100000000000034A0000019F69D86D9A.png" manifest:media-type="image/png"/>
  <manifest:file-entry manifest:full-path="Pictures/10000000000002E600000128F452685D.png" manifest:media-type="image/png"/>
  <manifest:file-entry manifest:full-path="Pictures/100000000000034200000189ABD8C500.png" manifest:media-type="image/png"/>
  <manifest:file-entry manifest:full-path="Pictures/100000010000036000000247F3344C36.png" manifest:media-type="image/png"/>
  <manifest:file-entry manifest:full-path="Pictures/10000000000000E70000004A51A7794B.png" manifest:media-type="image/png"/>
  <manifest:file-entry manifest:full-path="Pictures/1000000000000342000001C05ADF4939.png" manifest:media-type="image/png"/>
  <manifest:file-entry manifest:full-path="Pictures/1000000000000342000001DEDDFEDEC2.png" manifest:media-type="image/png"/>
  <manifest:file-entry manifest:full-path="Pictures/1000000000000342000000DBE1C7CECB.png" manifest:media-type="image/png"/>
  <manifest:file-entry manifest:full-path="Pictures/10000000000003420000016CE0FF263D.png" manifest:media-type="image/png"/>
  <manifest:file-entry manifest:full-path="Pictures/10000001000002E4000000CC5AF0F199.png" manifest:media-type="image/png"/>
  <manifest:file-entry manifest:full-path="Pictures/10000001000002F0000000C02396C33F.png" manifest:media-type="image/png"/>
  <manifest:file-entry manifest:full-path="Pictures/1000000100000344000000A8D402E6F5.png" manifest:media-type="image/png"/>
  <manifest:file-entry manifest:full-path="Pictures/1000000100000276000000BE9DF62BBC.png" manifest:media-type="image/png"/>
  <manifest:file-entry manifest:full-path="Pictures/10000000000001930000004B1FE5EFDD.png" manifest:media-type="image/png"/>
  <manifest:file-entry manifest:full-path="Pictures/1000000100000370000000CE6655BBBE.png" manifest:media-type="image/png"/>
  <manifest:file-entry manifest:full-path="Pictures/100000010000016F000000691E3B9AC1.png" manifest:media-type="image/png"/>
  <manifest:file-entry manifest:full-path="Pictures/10000001000000990000003A3F3667C1.png" manifest:media-type="image/png"/>
  <manifest:file-entry manifest:full-path="Pictures/10000001000001FC00000079D735A0F2.png" manifest:media-type="image/png"/>
  <manifest:file-entry manifest:full-path="Pictures/10000001000001C60000004D430C370F.png" manifest:media-type="image/png"/>
  <manifest:file-entry manifest:full-path="Pictures/100000010000014F0000003AD334C1C0.png" manifest:media-type="image/png"/>
  <manifest:file-entry manifest:full-path="Pictures/10000001000001770000005AA94A3E3A.png" manifest:media-type="image/png"/>
  <manifest:file-entry manifest:full-path="Pictures/100000010000025D000000EEC65AA53B.png" manifest:media-type="image/png"/>
  <manifest:file-entry manifest:full-path="Pictures/100000000000015C0000004A6B5A3073.png" manifest:media-type="image/png"/>
  <manifest:file-entry manifest:full-path="Pictures/10000001000000DA0000003AEC22E330.png" manifest:media-type="image/png"/>
  <manifest:file-entry manifest:full-path="Pictures/10000001000002280000005EA6F28DA2.png" manifest:media-type="image/png"/>
  <manifest:file-entry manifest:full-path="Pictures/100000010000014F0000003A4297E9EF.png" manifest:media-type="image/png"/>
  <manifest:file-entry manifest:full-path="Pictures/100000010000014F000000913B1DECFC.png" manifest:media-type="image/png"/>
  <manifest:file-entry manifest:full-path="Pictures/1000000000000371000000A68FFF6768.png" manifest:media-type="image/png"/>
  <manifest:file-entry manifest:full-path="Pictures/100000010000037A000001725E2C49A8.png" manifest:media-type="image/png"/>
  <manifest:file-entry manifest:full-path="Pictures/10000000000003E7000000A902811FCB.png" manifest:media-type="image/png"/>
  <manifest:file-entry manifest:full-path="Pictures/10000000000002870000004C60FA71B9.png" manifest:media-type="image/png"/>
  <manifest:file-entry manifest:full-path="Pictures/100000010000018500000096A4534038.png" manifest:media-type="image/png"/>
  <manifest:file-entry manifest:full-path="Pictures/1000000100000352000000AABDE44018.png" manifest:media-type="image/png"/>
  <manifest:file-entry manifest:full-path="Pictures/1000000100000370000001689BDFE36E.png" manifest:media-type="image/png"/>
  <manifest:file-entry manifest:full-path="Pictures/10000001000002AA00000126505F2476.png" manifest:media-type="image/png"/>
  <manifest:file-entry manifest:full-path="Pictures/10000000000001840000004C55168A39.png" manifest:media-type="image/png"/>
  <manifest:file-entry manifest:full-path="Pictures/1000000000000352000000AB0426A402.png" manifest:media-type="image/png"/>
  <manifest:file-entry manifest:full-path="Pictures/100000010000028E000000BEE80F60B7.png" manifest:media-type="image/png"/>
  <manifest:file-entry manifest:full-path="Pictures/100000000000015D0000004C0366A665.png" manifest:media-type="image/png"/>
  <manifest:file-entry manifest:full-path="Pictures/10000001000001E90000003276EC3F44.png" manifest:media-type="image/png"/>
  <manifest:file-entry manifest:full-path="Pictures/10000000000002810000004CA7A93B82.png" manifest:media-type="image/png"/>
  <manifest:file-entry manifest:full-path="Pictures/1000000100000217000000AA755ECA9B.png" manifest:media-type="image/png"/>
  <manifest:file-entry manifest:full-path="Pictures/10000001000001B00000008BC7832A0A.png" manifest:media-type="image/png"/>
  <manifest:file-entry manifest:full-path="Pictures/10000000000002B10000004D7DC198E9.png" manifest:media-type="image/png"/>
  <manifest:file-entry manifest:full-path="Pictures/10000001000001DB000000B88E5CA8BD.png" manifest:media-type="image/png"/>
  <manifest:file-entry manifest:full-path="Pictures/10000001000002A80000007810ADC099.png" manifest:media-type="image/png"/>
  <manifest:file-entry manifest:full-path="Pictures/10000000000001090000004BC825AC91.png" manifest:media-type="image/png"/>
  <manifest:file-entry manifest:full-path="Pictures/10000000000001F400000064B7B94D88.png" manifest:media-type="image/png"/>
  <manifest:file-entry manifest:full-path="Pictures/10000001000001A100000036877D08E5.png" manifest:media-type="image/png"/>
  <manifest:file-entry manifest:full-path="Pictures/10000000000000BB0000004AE6C1FE7E.png" manifest:media-type="image/png"/>
  <manifest:file-entry manifest:full-path="Pictures/100000010000019E0000003478816823.png" manifest:media-type="image/png"/>
  <manifest:file-entry manifest:full-path="Pictures/10000000000001EB0000004DD8BA4761.png" manifest:media-type="image/png"/>
  <manifest:file-entry manifest:full-path="Pictures/10000001000009B000000DB48A329EFD.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DejaVu Sans Mono" svg:font-family="'DejaVu Sans Mono'" style:font-adornments="Libro" style:font-family-generic="modern" style:font-pitch="fixed"/>
    <style:font-face style:name="Liberation Mono" svg:font-family="'Liberation Mono'" style:font-family-generic="modern" style:font-pitch="fixed"/>
    <style:font-face style:name="Liberation Mono1" svg:font-family="'Liberation Mono'" style:font-adornments="Itálica" style:font-family-generic="modern" style:font-pitch="fixed"/>
    <style:font-face style:name="Liberation Mono2" svg:font-family="'Liberation Mono'" style:font-adornments="Regular" style:font-family-generic="modern" style:font-pitch="fixed"/>
    <style:font-face style:name="Liberation Sans" svg:font-family="'Liberation Sans'" style:font-family-generic="swiss"/>
    <style:font-face style:name="Liberation Sans1" svg:font-family="'Liberation Sans'" style:font-family-generic="swiss" style:font-pitch="variable"/>
    <style:font-face style:name="Liberation Sans2" svg:font-family="'Liberation Sans'" style:font-adornments="Italic" style:font-family-generic="swiss" style:font-pitch="variable"/>
    <style:font-face style:name="Liberation Sans3" svg:font-family="'Liberation Sans'" style:font-adornments="Normal" style:font-family-generic="swiss" style:font-pitch="variable"/>
    <style:font-face style:name="Liberation Sans4" svg:font-family="'Liberation Sans'" style:font-adornments="Regular" style:font-family-generic="swiss"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OpenSymbol" svg:font-family="OpenSymbol" style:font-charset="x-symbol"/>
  </office:font-face-decls>
  <office:automatic-styles>
    <style:style style:name="tb_5f_IG26200-000" style:display-name="tb_IG26200-000" style:family="table">
      <style:table-properties style:width="14.942cm" style:rel-width="90%" fo:margin-top="0cm" fo:margin-bottom="0.21cm" fo:break-before="auto" fo:break-after="auto" table:align="center" fo:keep-with-next="auto" style:may-break-between-rows="true" table:border-model="collapsing"/>
    </style:style>
    <style:style style:name="tb_5f_IG26200-000.A" style:display-name="tb_IG26200-000.A" style:family="table-column">
      <style:table-column-properties style:column-width="3.205cm" style:rel-column-width="1843*"/>
    </style:style>
    <style:style style:name="tb_5f_IG26200-000.B" style:display-name="tb_IG26200-000.B" style:family="table-column">
      <style:table-column-properties style:column-width="4.159cm" style:rel-column-width="2392*"/>
    </style:style>
    <style:style style:name="tb_5f_IG26200-000.C" style:display-name="tb_IG26200-000.C" style:family="table-column">
      <style:table-column-properties style:column-width="7.578cm" style:rel-column-width="4358*"/>
    </style:style>
    <style:style style:name="tb_5f_IG26200-000.1" style:display-name="tb_IG26200-000.1" style:family="table-row">
      <style:table-row-properties fo:background-color="#d0d0d0" fo:keep-together="always">
        <style:background-image/>
      </style:table-row-properties>
    </style:style>
    <style:style style:name="tb_5f_IG26200-000.A1" style:display-name="tb_IG26200-000.A1" style:family="table-cell">
      <style:table-cell-properties style:vertical-align="middle" fo:background-color="transparent" fo:padding="0.101cm" fo:border-left="0.05pt solid #000000" fo:border-right="none" fo:border-top="0.05pt solid #000000" fo:border-bottom="0.05pt solid #000000" style:writing-mode="page">
        <style:background-image/>
      </style:table-cell-properties>
    </style:style>
    <style:style style:name="tb_5f_IG26200-000.C1" style:display-name="tb_IG26200-000.C1" style:family="table-cell">
      <style:table-cell-properties style:vertical-align="middle" fo:background-color="transparent" fo:padding="0.101cm" fo:border="0.05pt solid #000000" style:writing-mode="page">
        <style:background-image/>
      </style:table-cell-properties>
    </style:style>
    <style:style style:name="tb_5f_IG26200-000.2" style:display-name="tb_IG26200-000.2" style:family="table-row">
      <style:table-row-properties fo:background-color="transparent" fo:keep-together="always">
        <style:background-image/>
      </style:table-row-properties>
    </style:style>
    <style:style style:name="tb_5f_IG26200-000.A2" style:display-name="tb_IG26200-000.A2" style:family="table-cell">
      <style:table-cell-properties style:vertical-align="middle" fo:background-color="transparent" fo:padding="0.101cm" fo:border-left="0.05pt solid #000000" fo:border-right="none" fo:border-top="none" fo:border-bottom="0.05pt solid #000000" style:writing-mode="page">
        <style:background-image/>
      </style:table-cell-properties>
    </style:style>
    <style:style style:name="tb_5f_IG26200-000.B2" style:display-name="tb_IG26200-000.B2" style:family="table-cell">
      <style:table-cell-properties style:vertical-align="middle" fo:background-color="transparent" fo:padding="0.101cm" fo:border-left="0.05pt solid #000000" fo:border-right="0.05pt solid #000000" fo:border-top="none" fo:border-bottom="0.05pt solid #000000" style:writing-mode="page">
        <style:background-image/>
      </style:table-cell-properties>
    </style:style>
    <style:style style:name="tb_5f_IG26200-001" style:display-name="tb_IG26200-001" style:family="table">
      <style:table-properties style:width="14.942cm" style:rel-width="90%" fo:margin-top="0cm" fo:margin-bottom="0.21cm" fo:break-before="auto" fo:break-after="auto" table:align="center" style:may-break-between-rows="true" table:border-model="collapsing"/>
    </style:style>
    <style:style style:name="tb_5f_IG26200-001.A" style:display-name="tb_IG26200-001.A" style:family="table-column">
      <style:table-column-properties style:column-width="3.542cm" style:rel-column-width="2008*"/>
    </style:style>
    <style:style style:name="tb_5f_IG26200-001.B" style:display-name="tb_IG26200-001.B" style:family="table-column">
      <style:table-column-properties style:column-width="4.205cm" style:rel-column-width="2384*"/>
    </style:style>
    <style:style style:name="tb_5f_IG26200-001.C" style:display-name="tb_IG26200-001.C" style:family="table-column">
      <style:table-column-properties style:column-width="7.195cm" style:rel-column-width="4079*"/>
    </style:style>
    <style:style style:name="tb_5f_IG26200-001.1" style:display-name="tb_IG26200-001.1" style:family="table-row">
      <style:table-row-properties fo:background-color="#d0d0d0" fo:keep-together="always">
        <style:background-image/>
      </style:table-row-properties>
    </style:style>
    <style:style style:name="tb_5f_IG26200-001.A1" style:display-name="tb_IG26200-001.A1" style:family="table-cell">
      <style:table-cell-properties style:vertical-align="middle" fo:background-color="transparent" fo:padding="0.101cm" fo:border-left="0.05pt solid #000000" fo:border-right="none" fo:border-top="0.05pt solid #000000" fo:border-bottom="0.05pt solid #000000" style:writing-mode="page">
        <style:background-image/>
      </style:table-cell-properties>
    </style:style>
    <style:style style:name="tb_5f_IG26200-001.C1" style:display-name="tb_IG26200-001.C1" style:family="table-cell">
      <style:table-cell-properties style:vertical-align="middle" fo:background-color="transparent" fo:padding="0.101cm" fo:border="0.05pt solid #000000" style:writing-mode="page">
        <style:background-image/>
      </style:table-cell-properties>
    </style:style>
    <style:style style:name="tb_5f_IG26200-001.2" style:display-name="tb_IG26200-001.2" style:family="table-row">
      <style:table-row-properties fo:background-color="transparent" fo:keep-together="always">
        <style:background-image/>
      </style:table-row-properties>
    </style:style>
    <style:style style:name="tb_5f_IG26200-001.A2" style:display-name="tb_IG26200-001.A2" style:family="table-cell">
      <style:table-cell-properties style:vertical-align="middle" fo:background-color="transparent" fo:padding="0.101cm" fo:border-left="0.05pt solid #000000" fo:border-right="none" fo:border-top="none" fo:border-bottom="0.05pt solid #000000" style:writing-mode="page">
        <style:background-image/>
      </style:table-cell-properties>
    </style:style>
    <style:style style:name="tb_5f_IG26200-001.C2" style:display-name="tb_IG26200-001.C2" style:family="table-cell">
      <style:table-cell-properties style:vertical-align="middle" fo:background-color="transparent" fo:padding="0.101cm" fo:border-left="0.05pt solid #000000" fo:border-right="0.05pt solid #000000" fo:border-top="none" fo:border-bottom="0.05pt solid #000000" style:writing-mode="page">
        <style:background-image/>
      </style:table-cell-properties>
    </style:style>
    <style:style style:name="tb_5f_IG26201_5f_001" style:display-name="tb_IG26201_001" style:family="table">
      <style:table-properties style:width="15.291cm" table:align="center"/>
    </style:style>
    <style:style style:name="tb_5f_IG26201_5f_001.A" style:display-name="tb_IG26201_001.A" style:family="table-column">
      <style:table-column-properties style:column-width="5.387cm"/>
    </style:style>
    <style:style style:name="tb_5f_IG26201_5f_001.B" style:display-name="tb_IG26201_001.B" style:family="table-column">
      <style:table-column-properties style:column-width="4.611cm"/>
    </style:style>
    <style:style style:name="tb_5f_IG26201_5f_001.C" style:display-name="tb_IG26201_001.C" style:family="table-column">
      <style:table-column-properties style:column-width="5.293cm"/>
    </style:style>
    <style:style style:name="tb_5f_IG26201_5f_001.1" style:display-name="tb_IG26201_001.1" style:family="table-row">
      <style:table-row-properties style:min-row-height="0.397cm"/>
    </style:style>
    <style:style style:name="tb_5f_IG26201_5f_001.A1" style:display-name="tb_IG26201_001.A1" style:family="table-cell">
      <style:table-cell-properties fo:padding="0.101cm" fo:border="none" style:writing-mode="page"/>
    </style:style>
    <style:style style:name="tb_5f_IG26201_5f_002" style:display-name="tb_IG26201_002" style:family="table">
      <style:table-properties style:width="14.949cm" fo:margin-top="0cm" fo:margin-bottom="0.21cm" fo:break-before="auto" fo:break-after="auto" table:align="center" fo:background-color="transparent" style:may-break-between-rows="true" table:border-model="collapsing">
        <style:background-image/>
      </style:table-properties>
    </style:style>
    <style:style style:name="tb_5f_IG26201_5f_002.A" style:display-name="tb_IG26201_002.A" style:family="table-column">
      <style:table-column-properties style:column-width="5.801cm"/>
    </style:style>
    <style:style style:name="tb_5f_IG26201_5f_002.B" style:display-name="tb_IG26201_002.B" style:family="table-column">
      <style:table-column-properties style:column-width="9.148cm"/>
    </style:style>
    <style:style style:name="tb_5f_IG26201_5f_002.1" style:display-name="tb_IG26201_002.1" style:family="table-row">
      <style:table-row-properties fo:background-color="#d0d0d0" fo:keep-together="always">
        <style:background-image/>
      </style:table-row-properties>
    </style:style>
    <style:style style:name="tb_5f_IG26201_5f_002.A1" style:display-name="tb_IG26201_002.A1" style:family="table-cell">
      <style:table-cell-properties style:vertical-align="middle" fo:background-color="transparent" fo:padding="0.101cm" fo:border-left="0.05pt solid #000000" fo:border-right="none" fo:border-top="0.05pt solid #000000" fo:border-bottom="0.05pt solid #000000">
        <style:background-image/>
      </style:table-cell-properties>
    </style:style>
    <style:style style:name="tb_5f_IG26201_5f_002.B1" style:display-name="tb_IG26201_002.B1" style:family="table-cell">
      <style:table-cell-properties style:vertical-align="middle" fo:background-color="transparent" fo:padding="0.101cm" fo:border="0.05pt solid #000000">
        <style:background-image/>
      </style:table-cell-properties>
    </style:style>
    <style:style style:name="tb_5f_IG26201_5f_002.2" style:display-name="tb_IG26201_002.2" style:family="table-row">
      <style:table-row-properties fo:background-color="transparent" fo:keep-together="always">
        <style:background-image/>
      </style:table-row-properties>
    </style:style>
    <style:style style:name="tb_5f_IG26201_5f_002.A2" style:display-name="tb_IG26201_002.A2" style:family="table-cell">
      <style:table-cell-properties style:vertical-align="middle" fo:background-color="transparent" fo:padding="0.101cm" fo:border-left="0.05pt solid #000000" fo:border-right="none" fo:border-top="none" fo:border-bottom="0.05pt solid #000000">
        <style:background-image/>
      </style:table-cell-properties>
    </style:style>
    <style:style style:name="tb_5f_IG26201_5f_002.B2" style:display-name="tb_IG26201_002.B2" style:family="table-cell">
      <style:table-cell-properties style:vertical-align="middle" fo:background-color="transparent" fo:padding="0.101cm" fo:border-left="0.05pt solid #000000" fo:border-right="0.05pt solid #000000" fo:border-top="none" fo:border-bottom="0.05pt solid #000000">
        <style:background-image/>
      </style:table-cell-properties>
    </style:style>
    <style:style style:name="tb_5f_IG26204-001" style:display-name="tb_IG26204-001" style:family="table">
      <style:table-properties style:width="13.907cm" fo:margin-top="0cm" fo:margin-bottom="0.199cm" table:align="center"/>
    </style:style>
    <style:style style:name="tb_5f_IG26204-001.A" style:display-name="tb_IG26204-001.A" style:family="table-column">
      <style:table-column-properties style:column-width="2.686cm"/>
    </style:style>
    <style:style style:name="tb_5f_IG26204-001.B" style:display-name="tb_IG26204-001.B" style:family="table-column">
      <style:table-column-properties style:column-width="4.579cm"/>
    </style:style>
    <style:style style:name="tb_5f_IG26204-001.C" style:display-name="tb_IG26204-001.C" style:family="table-column">
      <style:table-column-properties style:column-width="2.524cm"/>
    </style:style>
    <style:style style:name="tb_5f_IG26204-001.D" style:display-name="tb_IG26204-001.D" style:family="table-column">
      <style:table-column-properties style:column-width="4.117cm"/>
    </style:style>
    <style:style style:name="tb_5f_IG26204-001.1" style:display-name="tb_IG26204-001.1" style:family="table-row">
      <style:table-row-properties style:min-row-height="0.691cm"/>
    </style:style>
    <style:style style:name="tb_5f_IG26204-001.A1" style:display-name="tb_IG26204-001.A1" style:family="table-cell">
      <style:table-cell-properties fo:padding="0.101cm" fo:border="none"/>
    </style:style>
    <style:style style:name="tb_5f_IG26204-002" style:display-name="tb_IG26204-002" style:family="table">
      <style:table-properties style:width="13.494cm" fo:margin-top="0cm" fo:margin-bottom="0.199cm" table:align="center"/>
    </style:style>
    <style:style style:name="tb_5f_IG26204-002.A" style:display-name="tb_IG26204-002.A" style:family="table-column">
      <style:table-column-properties style:column-width="2.503cm"/>
    </style:style>
    <style:style style:name="tb_5f_IG26204-002.B" style:display-name="tb_IG26204-002.B" style:family="table-column">
      <style:table-column-properties style:column-width="3.826cm"/>
    </style:style>
    <style:style style:name="tb_5f_IG26204-002.C" style:display-name="tb_IG26204-002.C" style:family="table-column">
      <style:table-column-properties style:column-width="3.563cm"/>
    </style:style>
    <style:style style:name="tb_5f_IG26204-002.D" style:display-name="tb_IG26204-002.D" style:family="table-column">
      <style:table-column-properties style:column-width="3.602cm"/>
    </style:style>
    <style:style style:name="tb_5f_IG26204-002.1" style:display-name="tb_IG26204-002.1" style:family="table-row">
      <style:table-row-properties style:min-row-height="0.346cm"/>
    </style:style>
    <style:style style:name="tb_5f_IG26204-002.A1" style:display-name="tb_IG26204-002.A1" style:family="table-cell">
      <style:table-cell-properties fo:padding="0.101cm" fo:border="none"/>
    </style:style>
    <style:style style:name="tb_5f_IG26205-001" style:display-name="tb_IG26205-001" style:family="table">
      <style:table-properties style:width="16.201cm" fo:margin-top="0cm" fo:margin-bottom="0.21cm" fo:break-before="auto" fo:break-after="auto" table:align="center" style:may-break-between-rows="true" table:border-model="collapsing"/>
    </style:style>
    <style:style style:name="tb_5f_IG26205-001.A" style:display-name="tb_IG26205-001.A" style:family="table-column">
      <style:table-column-properties style:column-width="3.501cm"/>
    </style:style>
    <style:style style:name="tb_5f_IG26205-001.B" style:display-name="tb_IG26205-001.B" style:family="table-column">
      <style:table-column-properties style:column-width="4.009cm"/>
    </style:style>
    <style:style style:name="tb_5f_IG26205-001.C" style:display-name="tb_IG26205-001.C" style:family="table-column">
      <style:table-column-properties style:column-width="4.293cm"/>
    </style:style>
    <style:style style:name="tb_5f_IG26205-001.D" style:display-name="tb_IG26205-001.D" style:family="table-column">
      <style:table-column-properties style:column-width="4.397cm"/>
    </style:style>
    <style:style style:name="tb_5f_IG26205-001.1" style:display-name="tb_IG26205-001.1" style:family="table-row">
      <style:table-row-properties fo:keep-together="always"/>
    </style:style>
    <style:style style:name="tb_5f_IG26205-001.A1" style:display-name="tb_IG26205-001.A1" style:family="table-cell">
      <style:table-cell-properties fo:padding-left="0cm" fo:padding-right="0cm" fo:padding-top="0.101cm" fo:padding-bottom="0.101cm" fo:border="none" style:writing-mode="page"/>
    </style:style>
    <style:style style:name="tb_5f_IG26205-002" style:display-name="tb_IG26205-002" style:family="table">
      <style:table-properties style:width="14.949cm" fo:margin-top="0cm" fo:margin-bottom="0.21cm" fo:break-before="auto" fo:break-after="auto" table:align="center" fo:background-color="transparent" style:may-break-between-rows="true" table:border-model="collapsing">
        <style:background-image/>
      </style:table-properties>
    </style:style>
    <style:style style:name="tb_5f_IG26205-002.A" style:display-name="tb_IG26205-002.A" style:family="table-column">
      <style:table-column-properties style:column-width="4.498cm"/>
    </style:style>
    <style:style style:name="tb_5f_IG26205-002.B" style:display-name="tb_IG26205-002.B" style:family="table-column">
      <style:table-column-properties style:column-width="10.451cm"/>
    </style:style>
    <style:style style:name="tb_5f_IG26205-002.1" style:display-name="tb_IG26205-002.1" style:family="table-row">
      <style:table-row-properties fo:background-color="#d0d0d0" fo:keep-together="always">
        <style:background-image/>
      </style:table-row-properties>
    </style:style>
    <style:style style:name="tb_5f_IG26205-002.A1" style:display-name="tb_IG26205-002.A1" style:family="table-cell">
      <style:table-cell-properties fo:background-color="transparent" fo:padding="0.101cm" fo:border-left="0.05pt solid #000000" fo:border-right="none" fo:border-top="0.05pt solid #000000" fo:border-bottom="0.05pt solid #000000">
        <style:background-image/>
      </style:table-cell-properties>
    </style:style>
    <style:style style:name="tb_5f_IG26205-002.B1" style:display-name="tb_IG26205-002.B1" style:family="table-cell">
      <style:table-cell-properties fo:background-color="transparent" fo:padding="0.101cm" fo:border="0.05pt solid #000000">
        <style:background-image/>
      </style:table-cell-properties>
    </style:style>
    <style:style style:name="tb_5f_IG26205-002.2" style:display-name="tb_IG26205-002.2" style:family="table-row">
      <style:table-row-properties fo:background-color="transparent" fo:keep-together="always">
        <style:background-image/>
      </style:table-row-properties>
    </style:style>
    <style:style style:name="tb_5f_IG26205-002.A2" style:display-name="tb_IG26205-002.A2" style:family="table-cell">
      <style:table-cell-properties fo:background-color="transparent" fo:padding="0.101cm" fo:border-left="0.05pt solid #000000" fo:border-right="none" fo:border-top="none" fo:border-bottom="0.05pt solid #000000">
        <style:background-image/>
      </style:table-cell-properties>
    </style:style>
    <style:style style:name="tb_5f_IG26205-002.B2" style:display-name="tb_IG26205-002.B2" style:family="table-cell">
      <style:table-cell-properties fo:background-color="transparent" fo:padding="0.101cm" fo:border-left="0.05pt solid #000000" fo:border-right="0.05pt solid #000000" fo:border-top="none" fo:border-bottom="0.05pt solid #000000">
        <style:background-image/>
      </style:table-cell-properties>
    </style:style>
    <style:style style:name="tb_5f_IG26206-001" style:display-name="tb_IG26206-001" style:family="table">
      <style:table-properties style:width="14.942cm" style:rel-width="90%" fo:margin-top="0cm" fo:margin-bottom="0.21cm" fo:break-before="auto" fo:break-after="auto" table:align="center" style:may-break-between-rows="true" table:border-model="collapsing"/>
    </style:style>
    <style:style style:name="tb_5f_IG26206-001.A" style:display-name="tb_IG26206-001.A" style:family="table-column">
      <style:table-column-properties style:column-width="2.3cm" style:rel-column-width="1304*"/>
    </style:style>
    <style:style style:name="tb_5f_IG26206-001.B" style:display-name="tb_IG26206-001.B" style:family="table-column">
      <style:table-column-properties style:column-width="12.642cm" style:rel-column-width="7166*"/>
    </style:style>
    <style:style style:name="tb_5f_IG26206-001.1" style:display-name="tb_IG26206-001.1" style:family="table-row">
      <style:table-row-properties fo:background-color="#d0d0d0" fo:keep-together="always">
        <style:background-image/>
      </style:table-row-properties>
    </style:style>
    <style:style style:name="tb_5f_IG26206-001.A1" style:display-name="tb_IG26206-001.A1" style:family="table-cell">
      <style:table-cell-properties fo:background-color="transparent" fo:padding="0.101cm" fo:border-left="0.05pt solid #000000" fo:border-right="none" fo:border-top="0.05pt solid #000000" fo:border-bottom="0.05pt solid #000000">
        <style:background-image/>
      </style:table-cell-properties>
    </style:style>
    <style:style style:name="tb_5f_IG26206-001.B1" style:display-name="tb_IG26206-001.B1" style:family="table-cell">
      <style:table-cell-properties fo:background-color="transparent" fo:padding="0.101cm" fo:border="0.05pt solid #000000">
        <style:background-image/>
      </style:table-cell-properties>
    </style:style>
    <style:style style:name="tb_5f_IG26206-001.2" style:display-name="tb_IG26206-001.2" style:family="table-row">
      <style:table-row-properties fo:background-color="transparent" fo:keep-together="always">
        <style:background-image/>
      </style:table-row-properties>
    </style:style>
    <style:style style:name="tb_5f_IG26206-001.A2" style:display-name="tb_IG26206-001.A2" style:family="table-cell">
      <style:table-cell-properties fo:background-color="transparent" fo:padding="0.101cm" fo:border-left="0.05pt solid #000000" fo:border-right="none" fo:border-top="none" fo:border-bottom="0.05pt solid #000000">
        <style:background-image/>
      </style:table-cell-properties>
    </style:style>
    <style:style style:name="tb_5f_IG26206-001.B2" style:display-name="tb_IG26206-001.B2" style:family="table-cell">
      <style:table-cell-properties fo:background-color="transparent" fo:padding="0.101cm" fo:border-left="0.05pt solid #000000" fo:border-right="0.05pt solid #000000" fo:border-top="none" fo:border-bottom="0.05pt solid #000000">
        <style:background-image/>
      </style:table-cell-properties>
    </style:style>
    <style:style style:name="tb_5f_IG26206-002" style:display-name="tb_IG26206-002" style:family="table">
      <style:table-properties style:width="14.942cm" style:rel-width="90%" fo:margin-top="0cm" fo:margin-bottom="0.21cm" fo:break-before="auto" fo:break-after="auto" table:align="center" style:may-break-between-rows="true" table:border-model="collapsing"/>
    </style:style>
    <style:style style:name="tb_5f_IG26206-002.A" style:display-name="tb_IG26206-002.A" style:family="table-column">
      <style:table-column-properties style:column-width="2.723cm" style:rel-column-width="11948*"/>
    </style:style>
    <style:style style:name="tb_5f_IG26206-002.B" style:display-name="tb_IG26206-002.B" style:family="table-column">
      <style:table-column-properties style:column-width="12.218cm" style:rel-column-width="53587*"/>
    </style:style>
    <style:style style:name="tb_5f_IG26206-002.1" style:display-name="tb_IG26206-002.1" style:family="table-row">
      <style:table-row-properties fo:background-color="#d0d0d0" fo:keep-together="always">
        <style:background-image/>
      </style:table-row-properties>
    </style:style>
    <style:style style:name="tb_5f_IG26206-002.A1" style:display-name="tb_IG26206-002.A1" style:family="table-cell">
      <style:table-cell-properties style:vertical-align="middle" fo:background-color="transparent" fo:padding="0.101cm" fo:border-left="0.05pt solid #000000" fo:border-right="none" fo:border-top="0.05pt solid #000000" fo:border-bottom="0.05pt solid #000000" style:writing-mode="lr-tb">
        <style:background-image/>
      </style:table-cell-properties>
    </style:style>
    <style:style style:name="tb_5f_IG26206-002.B1" style:display-name="tb_IG26206-002.B1" style:family="table-cell">
      <style:table-cell-properties style:vertical-align="middle" fo:background-color="transparent" fo:padding="0.101cm" fo:border="0.05pt solid #000000" style:writing-mode="lr-tb">
        <style:background-image/>
      </style:table-cell-properties>
    </style:style>
    <style:style style:name="tb_5f_IG26206-002.2" style:display-name="tb_IG26206-002.2" style:family="table-row">
      <style:table-row-properties fo:background-color="transparent" fo:keep-together="always">
        <style:background-image/>
      </style:table-row-properties>
    </style:style>
    <style:style style:name="tb_5f_IG26206-002.A2" style:display-name="tb_IG26206-002.A2" style:family="table-cell">
      <style:table-cell-properties style:vertical-align="middle" fo:background-color="transparent" fo:padding="0.101cm" fo:border-left="0.05pt solid #000000" fo:border-right="none" fo:border-top="none" fo:border-bottom="0.05pt solid #000000" style:writing-mode="lr-tb">
        <style:background-image/>
      </style:table-cell-properties>
    </style:style>
    <style:style style:name="tb_5f_IG26206-002.B2" style:display-name="tb_IG26206-002.B2" style:family="table-cell">
      <style:table-cell-properties style:vertical-align="middle" fo:background-color="transparent" fo:padding="0.101cm" fo:border-left="0.05pt solid #000000" fo:border-right="0.05pt solid #000000" fo:border-top="none" fo:border-bottom="0.05pt solid #000000" style:writing-mode="lr-tb">
        <style:background-image/>
      </style:table-cell-properties>
    </style:style>
    <style:style style:name="tb_5f_IG26206-003" style:display-name="tb_IG26206-003" style:family="table">
      <style:table-properties style:width="14.942cm" style:rel-width="90%" fo:margin-top="0cm" fo:margin-bottom="0.21cm" fo:break-before="auto" fo:break-after="auto" table:align="center" style:may-break-between-rows="true" table:border-model="collapsing"/>
    </style:style>
    <style:style style:name="tb_5f_IG26206-003.A" style:display-name="tb_IG26206-003.A" style:family="table-column">
      <style:table-column-properties style:column-width="4.295cm" style:rel-column-width="2435*"/>
    </style:style>
    <style:style style:name="tb_5f_IG26206-003.B" style:display-name="tb_IG26206-003.B" style:family="table-column">
      <style:table-column-properties style:column-width="10.647cm" style:rel-column-width="6036*"/>
    </style:style>
    <style:style style:name="tb_5f_IG26206-003.1" style:display-name="tb_IG26206-003.1" style:family="table-row">
      <style:table-row-properties fo:background-color="#d0d0d0" fo:keep-together="always">
        <style:background-image/>
      </style:table-row-properties>
    </style:style>
    <style:style style:name="tb_5f_IG26206-003.A1" style:display-name="tb_IG26206-003.A1" style:family="table-cell">
      <style:table-cell-properties style:vertical-align="middle" fo:background-color="transparent" fo:padding="0.101cm" fo:border-left="0.05pt solid #000000" fo:border-right="none" fo:border-top="0.05pt solid #000000" fo:border-bottom="0.05pt solid #000000" style:writing-mode="lr-tb">
        <style:background-image/>
      </style:table-cell-properties>
    </style:style>
    <style:style style:name="tb_5f_IG26206-003.B1" style:display-name="tb_IG26206-003.B1" style:family="table-cell">
      <style:table-cell-properties style:vertical-align="middle" fo:background-color="transparent" fo:padding="0.101cm" fo:border="0.05pt solid #000000" style:writing-mode="lr-tb">
        <style:background-image/>
      </style:table-cell-properties>
    </style:style>
    <style:style style:name="tb_5f_IG26206-003.2" style:display-name="tb_IG26206-003.2" style:family="table-row">
      <style:table-row-properties fo:background-color="transparent" fo:keep-together="always">
        <style:background-image/>
      </style:table-row-properties>
    </style:style>
    <style:style style:name="tb_5f_IG26206-003.A2" style:display-name="tb_IG26206-003.A2" style:family="table-cell">
      <style:table-cell-properties style:vertical-align="middle" fo:background-color="transparent" fo:padding="0.101cm" fo:border-left="0.05pt solid #000000" fo:border-right="none" fo:border-top="none" fo:border-bottom="0.05pt solid #000000" style:writing-mode="lr-tb">
        <style:background-image/>
      </style:table-cell-properties>
    </style:style>
    <style:style style:name="tb_5f_IG26206-003.B2" style:display-name="tb_IG26206-003.B2" style:family="table-cell">
      <style:table-cell-properties style:vertical-align="middle" fo:background-color="transparent" fo:padding="0.101cm" fo:border-left="0.05pt solid #000000" fo:border-right="0.05pt solid #000000" fo:border-top="none" fo:border-bottom="0.05pt solid #000000" style:writing-mode="lr-tb">
        <style:background-image/>
      </style:table-cell-properties>
    </style:style>
    <style:style style:name="tb_5f_IG26206-004" style:display-name="tb_IG26206-004" style:family="table">
      <style:table-properties style:width="14.942cm" style:rel-width="90%" fo:margin-top="0cm" fo:margin-bottom="0.21cm" fo:break-before="auto" fo:break-after="auto" table:align="center" style:may-break-between-rows="true" table:border-model="collapsing"/>
    </style:style>
    <style:style style:name="tb_5f_IG26206-004.A" style:display-name="tb_IG26206-004.A" style:family="table-column">
      <style:table-column-properties style:column-width="2.808cm" style:rel-column-width="1592*"/>
    </style:style>
    <style:style style:name="tb_5f_IG26206-004.B" style:display-name="tb_IG26206-004.B" style:family="table-column">
      <style:table-column-properties style:column-width="12.134cm" style:rel-column-width="6879*"/>
    </style:style>
    <style:style style:name="tb_5f_IG26206-004.1" style:display-name="tb_IG26206-004.1" style:family="table-row">
      <style:table-row-properties fo:background-color="#d0d0d0" fo:keep-together="always">
        <style:background-image/>
      </style:table-row-properties>
    </style:style>
    <style:style style:name="tb_5f_IG26206-004.A1" style:display-name="tb_IG26206-004.A1" style:family="table-cell">
      <style:table-cell-properties style:vertical-align="middle" fo:background-color="transparent" fo:padding="0.101cm" fo:border-left="0.05pt solid #000000" fo:border-right="none" fo:border-top="0.05pt solid #000000" fo:border-bottom="0.05pt solid #000000" style:writing-mode="lr-tb">
        <style:background-image/>
      </style:table-cell-properties>
    </style:style>
    <style:style style:name="tb_5f_IG26206-004.B1" style:display-name="tb_IG26206-004.B1" style:family="table-cell">
      <style:table-cell-properties style:vertical-align="middle" fo:background-color="transparent" fo:padding="0.101cm" fo:border="0.05pt solid #000000" style:writing-mode="lr-tb">
        <style:background-image/>
      </style:table-cell-properties>
    </style:style>
    <style:style style:name="tb_5f_IG26206-004.2" style:display-name="tb_IG26206-004.2" style:family="table-row">
      <style:table-row-properties fo:background-color="transparent" fo:keep-together="always">
        <style:background-image/>
      </style:table-row-properties>
    </style:style>
    <style:style style:name="tb_5f_IG26206-004.A2" style:display-name="tb_IG26206-004.A2" style:family="table-cell">
      <style:table-cell-properties style:vertical-align="middle" fo:background-color="transparent" fo:padding="0.101cm" fo:border-left="0.05pt solid #000000" fo:border-right="none" fo:border-top="none" fo:border-bottom="0.05pt solid #000000" style:writing-mode="lr-tb">
        <style:background-image/>
      </style:table-cell-properties>
    </style:style>
    <style:style style:name="tb_5f_IG26206-004.B2" style:display-name="tb_IG26206-004.B2" style:family="table-cell">
      <style:table-cell-properties style:vertical-align="middle" fo:background-color="transparent" fo:padding="0.101cm" fo:border-left="0.05pt solid #000000" fo:border-right="0.05pt solid #000000" fo:border-top="none" fo:border-bottom="0.05pt solid #000000" style:writing-mode="lr-tb">
        <style:background-image/>
      </style:table-cell-properties>
    </style:style>
    <style:style style:name="tb_5f_IG26206-005" style:display-name="tb_IG26206-005" style:family="table">
      <style:table-properties style:width="14.942cm" style:rel-width="90%" fo:margin-top="0cm" fo:margin-bottom="0.21cm" fo:break-before="auto" fo:break-after="auto" table:align="center" fo:keep-with-next="auto" style:may-break-between-rows="true" table:border-model="collapsing"/>
    </style:style>
    <style:style style:name="tb_5f_IG26206-005.A" style:display-name="tb_IG26206-005.A" style:family="table-column">
      <style:table-column-properties style:column-width="2.808cm" style:rel-column-width="1592*"/>
    </style:style>
    <style:style style:name="tb_5f_IG26206-005.B" style:display-name="tb_IG26206-005.B" style:family="table-column">
      <style:table-column-properties style:column-width="12.134cm" style:rel-column-width="6879*"/>
    </style:style>
    <style:style style:name="tb_5f_IG26206-005.1" style:display-name="tb_IG26206-005.1" style:family="table-row">
      <style:table-row-properties fo:background-color="#d0d0d0" fo:keep-together="always">
        <style:background-image/>
      </style:table-row-properties>
    </style:style>
    <style:style style:name="tb_5f_IG26206-005.A1" style:display-name="tb_IG26206-005.A1" style:family="table-cell">
      <style:table-cell-properties style:vertical-align="middle" fo:background-color="transparent" fo:padding="0.101cm" fo:border-left="0.05pt solid #000000" fo:border-right="none" fo:border-top="0.05pt solid #000000" fo:border-bottom="0.05pt solid #000000" style:writing-mode="lr-tb">
        <style:background-image/>
      </style:table-cell-properties>
    </style:style>
    <style:style style:name="tb_5f_IG26206-005.B1" style:display-name="tb_IG26206-005.B1" style:family="table-cell">
      <style:table-cell-properties style:vertical-align="middle" fo:background-color="transparent" fo:padding="0.101cm" fo:border="0.05pt solid #000000" style:writing-mode="lr-tb">
        <style:background-image/>
      </style:table-cell-properties>
    </style:style>
    <style:style style:name="tb_5f_IG26206-005.2" style:display-name="tb_IG26206-005.2" style:family="table-row">
      <style:table-row-properties fo:background-color="transparent" fo:keep-together="always">
        <style:background-image/>
      </style:table-row-properties>
    </style:style>
    <style:style style:name="tb_5f_IG26206-005.A2" style:display-name="tb_IG26206-005.A2" style:family="table-cell">
      <style:table-cell-properties style:vertical-align="middle" fo:background-color="transparent" fo:padding="0.101cm" fo:border-left="0.05pt solid #000000" fo:border-right="none" fo:border-top="none" fo:border-bottom="0.05pt solid #000000" style:writing-mode="lr-tb">
        <style:background-image/>
      </style:table-cell-properties>
    </style:style>
    <style:style style:name="tb_5f_IG26206-005.B2" style:display-name="tb_IG26206-005.B2" style:family="table-cell">
      <style:table-cell-properties style:vertical-align="middle" fo:background-color="transparent" fo:padding="0.101cm" fo:border-left="0.05pt solid #000000" fo:border-right="0.05pt solid #000000" fo:border-top="none" fo:border-bottom="0.05pt solid #000000" style:writing-mode="lr-tb">
        <style:background-image/>
      </style:table-cell-properties>
    </style:style>
    <style:style style:name="tb_5f_IG26206-006" style:display-name="tb_IG26206-006" style:family="table">
      <style:table-properties style:width="14.942cm" style:rel-width="90%" fo:margin-top="0cm" fo:margin-bottom="0.21cm" fo:break-before="auto" fo:break-after="auto" table:align="center" style:may-break-between-rows="true" table:border-model="collapsing"/>
    </style:style>
    <style:style style:name="tb_5f_IG26206-006.A" style:display-name="tb_IG26206-006.A" style:family="table-column">
      <style:table-column-properties style:column-width="4.422cm" style:rel-column-width="2507*"/>
    </style:style>
    <style:style style:name="tb_5f_IG26206-006.B" style:display-name="tb_IG26206-006.B" style:family="table-column">
      <style:table-column-properties style:column-width="10.52cm" style:rel-column-width="5964*"/>
    </style:style>
    <style:style style:name="tb_5f_IG26206-006.1" style:display-name="tb_IG26206-006.1" style:family="table-row">
      <style:table-row-properties fo:background-color="#d0d0d0" fo:keep-together="always">
        <style:background-image/>
      </style:table-row-properties>
    </style:style>
    <style:style style:name="tb_5f_IG26206-006.A1" style:display-name="tb_IG26206-006.A1" style:family="table-cell">
      <style:table-cell-properties style:vertical-align="middle" fo:background-color="transparent" fo:padding="0.101cm" fo:border-left="0.05pt solid #000000" fo:border-right="none" fo:border-top="0.05pt solid #000000" fo:border-bottom="0.05pt solid #000000">
        <style:background-image/>
      </style:table-cell-properties>
    </style:style>
    <style:style style:name="tb_5f_IG26206-006.B1" style:display-name="tb_IG26206-006.B1" style:family="table-cell">
      <style:table-cell-properties style:vertical-align="middle" fo:background-color="transparent" fo:padding="0.101cm" fo:border="0.05pt solid #000000">
        <style:background-image/>
      </style:table-cell-properties>
    </style:style>
    <style:style style:name="tb_5f_IG26206-006.2" style:display-name="tb_IG26206-006.2" style:family="table-row">
      <style:table-row-properties fo:background-color="transparent" fo:keep-together="always">
        <style:background-image/>
      </style:table-row-properties>
    </style:style>
    <style:style style:name="tb_5f_IG26206-006.A2" style:display-name="tb_IG26206-006.A2" style:family="table-cell">
      <style:table-cell-properties style:vertical-align="middle" fo:background-color="transparent" fo:padding="0.101cm" fo:border-left="0.05pt solid #000000" fo:border-right="none" fo:border-top="none" fo:border-bottom="0.05pt solid #000000">
        <style:background-image/>
      </style:table-cell-properties>
    </style:style>
    <style:style style:name="tb_5f_IG26206-006.B2" style:display-name="tb_IG26206-006.B2" style:family="table-cell">
      <style:table-cell-properties style:vertical-align="middle" fo:background-color="transparent" fo:padding="0.101cm" fo:border-left="0.05pt solid #000000" fo:border-right="0.05pt solid #000000" fo:border-top="none" fo:border-bottom="0.05pt solid #000000">
        <style:background-image/>
      </style:table-cell-properties>
    </style:style>
    <style:style style:name="tb_5f_IG26213-000" style:display-name="tb_IG26213-000" style:family="table">
      <style:table-properties style:width="14.949cm" fo:margin-top="0cm" fo:margin-bottom="0.21cm" fo:break-before="auto" fo:break-after="auto" table:align="center" fo:background-color="transparent" style:may-break-between-rows="true" table:border-model="collapsing">
        <style:background-image/>
      </style:table-properties>
    </style:style>
    <style:style style:name="tb_5f_IG26213-000.A" style:display-name="tb_IG26213-000.A" style:family="table-column">
      <style:table-column-properties style:column-width="2.891cm"/>
    </style:style>
    <style:style style:name="tb_5f_IG26213-000.B" style:display-name="tb_IG26213-000.B" style:family="table-column">
      <style:table-column-properties style:column-width="3.006cm"/>
    </style:style>
    <style:style style:name="tb_5f_IG26213-000.C" style:display-name="tb_IG26213-000.C" style:family="table-column">
      <style:table-column-properties style:column-width="9.052cm"/>
    </style:style>
    <style:style style:name="tb_5f_IG26213-000.1" style:display-name="tb_IG26213-000.1" style:family="table-row">
      <style:table-row-properties fo:background-color="#d0d0d0" fo:keep-together="always">
        <style:background-image/>
      </style:table-row-properties>
    </style:style>
    <style:style style:name="tb_5f_IG26213-000.A1" style:display-name="tb_IG26213-000.A1" style:family="table-cell">
      <style:table-cell-properties style:vertical-align="middle" fo:background-color="transparent" fo:padding="0.101cm" fo:border-left="0.05pt solid #000000" fo:border-right="none" fo:border-top="0.05pt solid #000000" fo:border-bottom="0.05pt solid #000000">
        <style:background-image/>
      </style:table-cell-properties>
    </style:style>
    <style:style style:name="tb_5f_IG26213-000.C1" style:display-name="tb_IG26213-000.C1" style:family="table-cell">
      <style:table-cell-properties style:vertical-align="middle" fo:background-color="transparent" fo:padding="0.101cm" fo:border="0.05pt solid #000000">
        <style:background-image/>
      </style:table-cell-properties>
    </style:style>
    <style:style style:name="tb_5f_IG26213-000.2" style:display-name="tb_IG26213-000.2" style:family="table-row">
      <style:table-row-properties fo:background-color="transparent" fo:keep-together="always">
        <style:background-image/>
      </style:table-row-properties>
    </style:style>
    <style:style style:name="tb_5f_IG26213-000.A2" style:display-name="tb_IG26213-000.A2" style:family="table-cell">
      <style:table-cell-properties style:vertical-align="middle" fo:background-color="transparent" fo:padding="0.101cm" fo:border-left="0.05pt solid #000000" fo:border-right="none" fo:border-top="none" fo:border-bottom="0.05pt solid #000000">
        <style:background-image/>
      </style:table-cell-properties>
    </style:style>
    <style:style style:name="tb_5f_IG26213-000.C2" style:display-name="tb_IG26213-000.C2" style:family="table-cell">
      <style:table-cell-properties style:vertical-align="middle" fo:background-color="transparent" fo:padding="0.101cm" fo:border-left="0.05pt solid #000000" fo:border-right="0.05pt solid #000000" fo:border-top="none" fo:border-bottom="0.05pt solid #000000">
        <style:background-image/>
      </style:table-cell-properties>
    </style:style>
    <style:style style:name="tb_5f_IG26213-001" style:display-name="tb_IG26213-001" style:family="table">
      <style:table-properties style:width="14.949cm" fo:margin-top="0cm" fo:margin-bottom="0.21cm" fo:break-before="auto" fo:break-after="auto" table:align="center" fo:background-color="transparent" style:may-break-between-rows="true" table:border-model="collapsing">
        <style:background-image/>
      </style:table-properties>
    </style:style>
    <style:style style:name="tb_5f_IG26213-001.A" style:display-name="tb_IG26213-001.A" style:family="table-column">
      <style:table-column-properties style:column-width="4.498cm"/>
    </style:style>
    <style:style style:name="tb_5f_IG26213-001.B" style:display-name="tb_IG26213-001.B" style:family="table-column">
      <style:table-column-properties style:column-width="10.451cm"/>
    </style:style>
    <style:style style:name="tb_5f_IG26213-001.1" style:display-name="tb_IG26213-001.1" style:family="table-row">
      <style:table-row-properties fo:background-color="#d0d0d0" fo:keep-together="always">
        <style:background-image/>
      </style:table-row-properties>
    </style:style>
    <style:style style:name="tb_5f_IG26213-001.A1" style:display-name="tb_IG26213-001.A1" style:family="table-cell">
      <style:table-cell-properties style:vertical-align="middle" fo:background-color="transparent" fo:padding="0.101cm" fo:border-left="0.05pt solid #000000" fo:border-right="none" fo:border-top="0.05pt solid #000000" fo:border-bottom="0.05pt solid #000000">
        <style:background-image/>
      </style:table-cell-properties>
    </style:style>
    <style:style style:name="tb_5f_IG26213-001.B1" style:display-name="tb_IG26213-001.B1" style:family="table-cell">
      <style:table-cell-properties style:vertical-align="middle" fo:background-color="transparent" fo:padding="0.101cm" fo:border="0.05pt solid #000000">
        <style:background-image/>
      </style:table-cell-properties>
    </style:style>
    <style:style style:name="tb_5f_IG26213-001.2" style:display-name="tb_IG26213-001.2" style:family="table-row">
      <style:table-row-properties fo:background-color="transparent" fo:keep-together="always">
        <style:background-image/>
      </style:table-row-properties>
    </style:style>
    <style:style style:name="tb_5f_IG26213-001.A2" style:display-name="tb_IG26213-001.A2" style:family="table-cell">
      <style:table-cell-properties style:vertical-align="middle" fo:background-color="transparent" fo:padding="0.101cm" fo:border-left="0.05pt solid #000000" fo:border-right="none" fo:border-top="none" fo:border-bottom="0.05pt solid #000000">
        <style:background-image/>
      </style:table-cell-properties>
    </style:style>
    <style:style style:name="tb_5f_IG26213-001.B2" style:display-name="tb_IG26213-001.B2" style:family="table-cell">
      <style:table-cell-properties style:vertical-align="middle" fo:background-color="transparent" fo:padding="0.101cm" fo:border-left="0.05pt solid #000000" fo:border-right="0.05pt solid #000000" fo:border-top="none" fo:border-bottom="0.05pt solid #000000">
        <style:background-image/>
      </style:table-cell-properties>
    </style:style>
    <style:style style:name="tb_5f_IG26213-002" style:display-name="tb_IG26213-002" style:family="table">
      <style:table-properties style:width="14.949cm" fo:margin-top="0cm" fo:margin-bottom="0.21cm" fo:break-before="auto" fo:break-after="auto" table:align="center" fo:background-color="transparent" style:may-break-between-rows="true" table:border-model="collapsing">
        <style:background-image/>
      </style:table-properties>
    </style:style>
    <style:style style:name="tb_5f_IG26213-002.A" style:display-name="tb_IG26213-002.A" style:family="table-column">
      <style:table-column-properties style:column-width="3.099cm"/>
    </style:style>
    <style:style style:name="tb_5f_IG26213-002.B" style:display-name="tb_IG26213-002.B" style:family="table-column">
      <style:table-column-properties style:column-width="3.006cm"/>
    </style:style>
    <style:style style:name="tb_5f_IG26213-002.C" style:display-name="tb_IG26213-002.C" style:family="table-column">
      <style:table-column-properties style:column-width="8.844cm"/>
    </style:style>
    <style:style style:name="tb_5f_IG26213-002.1" style:display-name="tb_IG26213-002.1" style:family="table-row">
      <style:table-row-properties fo:background-color="#d0d0d0" fo:keep-together="always">
        <style:background-image/>
      </style:table-row-properties>
    </style:style>
    <style:style style:name="tb_5f_IG26213-002.A1" style:display-name="tb_IG26213-002.A1" style:family="table-cell">
      <style:table-cell-properties style:vertical-align="middle" fo:background-color="transparent" fo:padding="0.101cm" fo:border-left="0.05pt solid #000000" fo:border-right="none" fo:border-top="0.05pt solid #000000" fo:border-bottom="0.05pt solid #000000">
        <style:background-image/>
      </style:table-cell-properties>
    </style:style>
    <style:style style:name="tb_5f_IG26213-002.C1" style:display-name="tb_IG26213-002.C1" style:family="table-cell">
      <style:table-cell-properties style:vertical-align="middle" fo:background-color="transparent" fo:padding="0.101cm" fo:border="0.05pt solid #000000">
        <style:background-image/>
      </style:table-cell-properties>
    </style:style>
    <style:style style:name="tb_5f_IG26213-002.2" style:display-name="tb_IG26213-002.2" style:family="table-row">
      <style:table-row-properties style:min-row-height="0.385cm" fo:background-color="transparent" fo:keep-together="always">
        <style:background-image/>
      </style:table-row-properties>
    </style:style>
    <style:style style:name="tb_5f_IG26213-002.A2" style:display-name="tb_IG26213-002.A2" style:family="table-cell">
      <style:table-cell-properties style:vertical-align="middle" fo:background-color="transparent" fo:padding="0.101cm" fo:border-left="0.05pt solid #000000" fo:border-right="none" fo:border-top="none" fo:border-bottom="0.05pt solid #000000">
        <style:background-image/>
      </style:table-cell-properties>
    </style:style>
    <style:style style:name="tb_5f_IG26213-002.C2" style:display-name="tb_IG26213-002.C2" style:family="table-cell">
      <style:table-cell-properties style:vertical-align="middle" fo:background-color="transparent" fo:padding="0.101cm" fo:border-left="0.05pt solid #000000" fo:border-right="0.05pt solid #000000" fo:border-top="none" fo:border-bottom="0.05pt solid #000000">
        <style:background-image/>
      </style:table-cell-properties>
    </style:style>
    <style:style style:name="tb_5f_IG26213-002.3" style:display-name="tb_IG26213-002.3" style:family="table-row">
      <style:table-row-properties fo:background-color="transparent" fo:keep-together="always">
        <style:background-image/>
      </style:table-row-properties>
    </style:style>
    <style:style style:name="tb_5f_IG26213-002.4" style:display-name="tb_IG26213-002.4" style:family="table-row">
      <style:table-row-properties fo:background-color="transparent" fo:keep-together="always">
        <style:background-image/>
      </style:table-row-properties>
    </style:style>
    <style:style style:name="tb_5f_IG26213-002.5" style:display-name="tb_IG26213-002.5" style:family="table-row">
      <style:table-row-properties fo:background-color="transparent" fo:keep-together="always">
        <style:background-image/>
      </style:table-row-properties>
    </style:style>
    <style:style style:name="tb_5f_IG26213-002.6" style:display-name="tb_IG26213-002.6" style:family="table-row">
      <style:table-row-properties fo:background-color="transparent" fo:keep-together="always">
        <style:background-image/>
      </style:table-row-properties>
    </style:style>
    <style:style style:name="tb_5f_IG26213-002.7" style:display-name="tb_IG26213-002.7" style:family="table-row">
      <style:table-row-properties fo:background-color="transparent" fo:keep-together="always">
        <style:background-image/>
      </style:table-row-properties>
    </style:style>
    <style:style style:name="tb_5f_IG26213-002.8" style:display-name="tb_IG26213-002.8" style:family="table-row">
      <style:table-row-properties fo:background-color="transparent" fo:keep-together="always">
        <style:background-image/>
      </style:table-row-properties>
    </style:style>
    <style:style style:name="tb_5f_IG26213-002.9" style:display-name="tb_IG26213-002.9" style:family="table-row">
      <style:table-row-properties fo:background-color="transparent" fo:keep-together="always">
        <style:background-image/>
      </style:table-row-properties>
    </style:style>
    <style:style style:name="tb_5f_IG26213-002.10" style:display-name="tb_IG26213-002.10" style:family="table-row">
      <style:table-row-properties fo:background-color="transparent" fo:keep-together="always">
        <style:background-image/>
      </style:table-row-properties>
    </style:style>
    <style:style style:name="tb_5f_IG26213-002.11" style:display-name="tb_IG26213-002.11" style:family="table-row">
      <style:table-row-properties fo:background-color="transparent" fo:keep-together="always">
        <style:background-image/>
      </style:table-row-properties>
    </style:style>
    <style:style style:name="tb_5f_IG26213-002.12" style:display-name="tb_IG26213-002.12" style:family="table-row">
      <style:table-row-properties fo:background-color="transparent" fo:keep-together="always">
        <style:background-image/>
      </style:table-row-properties>
    </style:style>
    <style:style style:name="tb_5f_IG26213-002.13" style:display-name="tb_IG26213-002.13" style:family="table-row">
      <style:table-row-properties fo:background-color="transparent" fo:keep-together="always">
        <style:background-image/>
      </style:table-row-properties>
    </style:style>
    <style:style style:name="tb_5f_IG26213-002.14" style:display-name="tb_IG26213-002.14" style:family="table-row">
      <style:table-row-properties fo:background-color="transparent" fo:keep-together="always">
        <style:background-image/>
      </style:table-row-properties>
    </style:style>
    <style:style style:name="tb_5f_IG26213-002.15" style:display-name="tb_IG26213-002.15" style:family="table-row">
      <style:table-row-properties fo:background-color="transparent" fo:keep-together="always">
        <style:background-image/>
      </style:table-row-properties>
    </style:style>
    <style:style style:name="tb_5f_IG26213-002.16" style:display-name="tb_IG26213-002.16" style:family="table-row">
      <style:table-row-properties fo:background-color="transparent" fo:keep-together="always">
        <style:background-image/>
      </style:table-row-properties>
    </style:style>
    <style:style style:name="tb_5f_IG26213-002.17" style:display-name="tb_IG26213-002.17" style:family="table-row">
      <style:table-row-properties fo:background-color="transparent" fo:keep-together="always">
        <style:background-image/>
      </style:table-row-properties>
    </style:style>
    <style:style style:name="tb_5f_IG26213-002.18" style:display-name="tb_IG26213-002.18" style:family="table-row">
      <style:table-row-properties fo:background-color="transparent" fo:keep-together="always">
        <style:background-image/>
      </style:table-row-properties>
    </style:style>
    <style:style style:name="tb_5f_IG26213-002.19" style:display-name="tb_IG26213-002.19" style:family="table-row">
      <style:table-row-properties fo:background-color="transparent" fo:keep-together="always">
        <style:background-image/>
      </style:table-row-properties>
    </style:style>
    <style:style style:name="tb_5f_IG26213-002.20" style:display-name="tb_IG26213-002.20" style:family="table-row">
      <style:table-row-properties fo:background-color="transparent" fo:keep-together="always">
        <style:background-image/>
      </style:table-row-properties>
    </style:style>
    <style:style style:name="tb_5f_IG26213-002.21" style:display-name="tb_IG26213-002.21" style:family="table-row">
      <style:table-row-properties fo:background-color="transparent" fo:keep-together="always">
        <style:background-image/>
      </style:table-row-properties>
    </style:style>
    <style:style style:name="tb_5f_IG26213-002.22" style:display-name="tb_IG26213-002.22" style:family="table-row">
      <style:table-row-properties fo:background-color="transparent" fo:keep-together="always">
        <style:background-image/>
      </style:table-row-properties>
    </style:style>
    <style:style style:name="tb_5f_IG26213-002.23" style:display-name="tb_IG26213-002.23" style:family="table-row">
      <style:table-row-properties fo:background-color="transparent" fo:keep-together="always">
        <style:background-image/>
      </style:table-row-properties>
    </style:style>
    <style:style style:name="tb_5f_IG26213-002.24" style:display-name="tb_IG26213-002.24" style:family="table-row">
      <style:table-row-properties fo:background-color="transparent" fo:keep-together="always">
        <style:background-image/>
      </style:table-row-properties>
    </style:style>
    <style:style style:name="tb_5f_IG26213-002.25" style:display-name="tb_IG26213-002.25" style:family="table-row">
      <style:table-row-properties fo:background-color="transparent" fo:keep-together="always">
        <style:background-image/>
      </style:table-row-properties>
    </style:style>
    <style:style style:name="tb_5f_IG26213-002.26" style:display-name="tb_IG26213-002.26" style:family="table-row">
      <style:table-row-properties fo:background-color="transparent" fo:keep-together="always">
        <style:background-image/>
      </style:table-row-properties>
    </style:style>
    <style:style style:name="tb_5f_IG26213-002.27" style:display-name="tb_IG26213-002.27" style:family="table-row">
      <style:table-row-properties fo:background-color="transparent" fo:keep-together="always">
        <style:background-image/>
      </style:table-row-properties>
    </style:style>
    <style:style style:name="tb_5f_IG26213-002.28" style:display-name="tb_IG26213-002.28" style:family="table-row">
      <style:table-row-properties fo:background-color="transparent" fo:keep-together="always">
        <style:background-image/>
      </style:table-row-properties>
    </style:style>
    <style:style style:name="tb_5f_IG26213-002.29" style:display-name="tb_IG26213-002.29" style:family="table-row">
      <style:table-row-properties fo:background-color="transparent" fo:keep-together="always">
        <style:background-image/>
      </style:table-row-properties>
    </style:style>
    <style:style style:name="tb_5f_IG26213-002.30" style:display-name="tb_IG26213-002.30" style:family="table-row">
      <style:table-row-properties fo:background-color="transparent" fo:keep-together="always">
        <style:background-image/>
      </style:table-row-properties>
    </style:style>
    <style:style style:name="tb_5f_IG26213-002.31" style:display-name="tb_IG26213-002.31" style:family="table-row">
      <style:table-row-properties fo:background-color="transparent" fo:keep-together="always">
        <style:background-image/>
      </style:table-row-properties>
    </style:style>
    <style:style style:name="tb_5f_IG26213-003" style:display-name="tb_IG26213-003" style:family="table">
      <style:table-properties style:width="14.949cm" fo:margin-top="0cm" fo:margin-bottom="0.21cm" fo:break-before="auto" fo:break-after="auto" table:align="center" fo:background-color="transparent" style:may-break-between-rows="true" table:border-model="collapsing">
        <style:background-image/>
      </style:table-properties>
    </style:style>
    <style:style style:name="tb_5f_IG26213-003.A" style:display-name="tb_IG26213-003.A" style:family="table-column">
      <style:table-column-properties style:column-width="3.194cm"/>
    </style:style>
    <style:style style:name="tb_5f_IG26213-003.B" style:display-name="tb_IG26213-003.B" style:family="table-column">
      <style:table-column-properties style:column-width="3.496cm"/>
    </style:style>
    <style:style style:name="tb_5f_IG26213-003.C" style:display-name="tb_IG26213-003.C" style:family="table-column">
      <style:table-column-properties style:column-width="8.259cm"/>
    </style:style>
    <style:style style:name="tb_5f_IG26213-003.1" style:display-name="tb_IG26213-003.1" style:family="table-row">
      <style:table-row-properties fo:background-color="#d0d0d0" fo:keep-together="always">
        <style:background-image/>
      </style:table-row-properties>
    </style:style>
    <style:style style:name="tb_5f_IG26213-003.A1" style:display-name="tb_IG26213-003.A1" style:family="table-cell">
      <style:table-cell-properties style:vertical-align="middle" fo:background-color="transparent" fo:padding="0.101cm" fo:border-left="0.05pt solid #000000" fo:border-right="none" fo:border-top="0.05pt solid #000000" fo:border-bottom="0.05pt solid #000000">
        <style:background-image/>
      </style:table-cell-properties>
    </style:style>
    <style:style style:name="tb_5f_IG26213-003.C1" style:display-name="tb_IG26213-003.C1" style:family="table-cell">
      <style:table-cell-properties style:vertical-align="middle" fo:background-color="transparent" fo:padding="0.101cm" fo:border="0.05pt solid #000000">
        <style:background-image/>
      </style:table-cell-properties>
    </style:style>
    <style:style style:name="tb_5f_IG26213-003.2" style:display-name="tb_IG26213-003.2" style:family="table-row">
      <style:table-row-properties fo:background-color="transparent" fo:keep-together="always">
        <style:background-image/>
      </style:table-row-properties>
    </style:style>
    <style:style style:name="tb_5f_IG26213-003.A2" style:display-name="tb_IG26213-003.A2" style:family="table-cell">
      <style:table-cell-properties style:vertical-align="middle" fo:background-color="transparent" fo:padding="0.101cm" fo:border-left="0.05pt solid #000000" fo:border-right="none" fo:border-top="none" fo:border-bottom="0.05pt solid #000000">
        <style:background-image/>
      </style:table-cell-properties>
    </style:style>
    <style:style style:name="tb_5f_IG26213-003.C2" style:display-name="tb_IG26213-003.C2" style:family="table-cell">
      <style:table-cell-properties style:vertical-align="middle" fo:background-color="transparent" fo:padding="0.101cm" fo:border-left="0.05pt solid #000000" fo:border-right="0.05pt solid #000000" fo:border-top="none" fo:border-bottom="0.05pt solid #000000">
        <style:background-image/>
      </style:table-cell-properties>
    </style:style>
    <style:style style:name="tb_5f_IG26213-004" style:display-name="tb_IG26213-004" style:family="table">
      <style:table-properties style:width="14.942cm" style:rel-width="90%" fo:margin-top="0cm" fo:margin-bottom="0.21cm" fo:break-before="auto" fo:break-after="auto" table:align="center" fo:background-color="transparent" style:may-break-between-rows="true" table:border-model="collapsing">
        <style:background-image/>
      </style:table-properties>
    </style:style>
    <style:style style:name="tb_5f_IG26213-004.A" style:display-name="tb_IG26213-004.A" style:family="table-column">
      <style:table-column-properties style:column-width="2.78cm" style:rel-column-width="1754*"/>
    </style:style>
    <style:style style:name="tb_5f_IG26213-004.B" style:display-name="tb_IG26213-004.B" style:family="table-column">
      <style:table-column-properties style:column-width="2.852cm" style:rel-column-width="1800*"/>
    </style:style>
    <style:style style:name="tb_5f_IG26213-004.D" style:display-name="tb_IG26213-004.D" style:family="table-column">
      <style:table-column-properties style:column-width="6.456cm" style:rel-column-width="4073*"/>
    </style:style>
    <style:style style:name="tb_5f_IG26213-004.1" style:display-name="tb_IG26213-004.1" style:family="table-row">
      <style:table-row-properties fo:background-color="#d0d0d0" fo:keep-together="always">
        <style:background-image/>
      </style:table-row-properties>
    </style:style>
    <style:style style:name="tb_5f_IG26213-004.A1" style:display-name="tb_IG26213-004.A1" style:family="table-cell">
      <style:table-cell-properties style:vertical-align="middle" fo:background-color="transparent" fo:padding="0.101cm" fo:border-left="0.05pt solid #000000" fo:border-right="none" fo:border-top="0.05pt solid #000000" fo:border-bottom="0.05pt solid #000000">
        <style:background-image/>
      </style:table-cell-properties>
    </style:style>
    <style:style style:name="tb_5f_IG26213-004.D1" style:display-name="tb_IG26213-004.D1" style:family="table-cell">
      <style:table-cell-properties style:vertical-align="middle" fo:background-color="transparent" fo:padding="0.101cm" fo:border="0.05pt solid #000000">
        <style:background-image/>
      </style:table-cell-properties>
    </style:style>
    <style:style style:name="tb_5f_IG26213-004.2" style:display-name="tb_IG26213-004.2" style:family="table-row">
      <style:table-row-properties fo:background-color="transparent" fo:keep-together="always">
        <style:background-image/>
      </style:table-row-properties>
    </style:style>
    <style:style style:name="tb_5f_IG26213-004.A2" style:display-name="tb_IG26213-004.A2" style:family="table-cell">
      <style:table-cell-properties style:vertical-align="middle" fo:background-color="transparent" fo:padding="0.101cm" fo:border-left="0.05pt solid #000000" fo:border-right="none" fo:border-top="none" fo:border-bottom="0.05pt solid #000000">
        <style:background-image/>
      </style:table-cell-properties>
    </style:style>
    <style:style style:name="tb_5f_IG26213-004.D2" style:display-name="tb_IG26213-004.D2" style:family="table-cell">
      <style:table-cell-properties style:vertical-align="middle" fo:background-color="transparent" fo:padding="0.101cm" fo:border-left="0.05pt solid #000000" fo:border-right="0.05pt solid #000000" fo:border-top="none" fo:border-bottom="0.05pt solid #000000">
        <style:background-image/>
      </style:table-cell-properties>
    </style:style>
    <style:style style:name="tb_5f_IG26213-005" style:display-name="tb_IG26213-005" style:family="table">
      <style:table-properties style:width="14.942cm" style:rel-width="90%" fo:margin-top="0cm" fo:margin-bottom="0.21cm" fo:break-before="auto" fo:break-after="auto" table:align="center" fo:background-color="transparent" style:may-break-between-rows="true" table:border-model="collapsing">
        <style:background-image/>
      </style:table-properties>
    </style:style>
    <style:style style:name="tb_5f_IG26213-005.A" style:display-name="tb_IG26213-005.A" style:family="table-column">
      <style:table-column-properties style:column-width="2.838cm" style:rel-column-width="1800*"/>
    </style:style>
    <style:style style:name="tb_5f_IG26213-005.D" style:display-name="tb_IG26213-005.D" style:family="table-column">
      <style:table-column-properties style:column-width="6.428cm" style:rel-column-width="4076*"/>
    </style:style>
    <style:style style:name="tb_5f_IG26213-005.1" style:display-name="tb_IG26213-005.1" style:family="table-row">
      <style:table-row-properties fo:background-color="#d0d0d0" fo:keep-together="always">
        <style:background-image/>
      </style:table-row-properties>
    </style:style>
    <style:style style:name="tb_5f_IG26213-005.A1" style:display-name="tb_IG26213-005.A1" style:family="table-cell">
      <style:table-cell-properties style:vertical-align="middle" fo:background-color="transparent" fo:padding="0.101cm" fo:border-left="0.05pt solid #000000" fo:border-right="none" fo:border-top="0.05pt solid #000000" fo:border-bottom="0.05pt solid #000000">
        <style:background-image/>
      </style:table-cell-properties>
    </style:style>
    <style:style style:name="tb_5f_IG26213-005.D1" style:display-name="tb_IG26213-005.D1" style:family="table-cell">
      <style:table-cell-properties style:vertical-align="middle" fo:background-color="transparent" fo:padding="0.101cm" fo:border="0.05pt solid #000000">
        <style:background-image/>
      </style:table-cell-properties>
    </style:style>
    <style:style style:name="tb_5f_IG26213-005.2" style:display-name="tb_IG26213-005.2" style:family="table-row">
      <style:table-row-properties fo:background-color="transparent" fo:keep-together="always">
        <style:background-image/>
      </style:table-row-properties>
    </style:style>
    <style:style style:name="tb_5f_IG26213-005.A2" style:display-name="tb_IG26213-005.A2" style:family="table-cell">
      <style:table-cell-properties style:vertical-align="middle" fo:background-color="transparent" fo:padding="0.101cm" fo:border-left="0.05pt solid #000000" fo:border-right="none" fo:border-top="none" fo:border-bottom="0.05pt solid #000000">
        <style:background-image/>
      </style:table-cell-properties>
    </style:style>
    <style:style style:name="tb_5f_IG26213-005.D2" style:display-name="tb_IG26213-005.D2" style:family="table-cell">
      <style:table-cell-properties style:vertical-align="middle" fo:background-color="transparent" fo:padding="0.101cm" fo:border-left="0.05pt solid #000000" fo:border-right="0.05pt solid #000000" fo:border-top="none" fo:border-bottom="0.05pt solid #000000">
        <style:background-image/>
      </style:table-cell-properties>
    </style:style>
    <style:style style:name="tb_5f_IG26213-006" style:display-name="tb_IG26213-006" style:family="table">
      <style:table-properties style:width="14.942cm" style:rel-width="90%" fo:margin-top="0cm" fo:margin-bottom="0.21cm" fo:break-before="auto" fo:break-after="auto" table:align="center" fo:background-color="transparent" style:may-break-between-rows="true" table:border-model="collapsing">
        <style:background-image/>
      </style:table-properties>
    </style:style>
    <style:style style:name="tb_5f_IG26213-006.A" style:display-name="tb_IG26213-006.A" style:family="table-column">
      <style:table-column-properties style:column-width="2.838cm" style:rel-column-width="1800*"/>
    </style:style>
    <style:style style:name="tb_5f_IG26213-006.D" style:display-name="tb_IG26213-006.D" style:family="table-column">
      <style:table-column-properties style:column-width="6.428cm" style:rel-column-width="4076*"/>
    </style:style>
    <style:style style:name="tb_5f_IG26213-006.1" style:display-name="tb_IG26213-006.1" style:family="table-row">
      <style:table-row-properties fo:background-color="#d0d0d0" fo:keep-together="always">
        <style:background-image/>
      </style:table-row-properties>
    </style:style>
    <style:style style:name="tb_5f_IG26213-006.A1" style:display-name="tb_IG26213-006.A1" style:family="table-cell">
      <style:table-cell-properties style:vertical-align="middle" fo:background-color="transparent" fo:padding="0.101cm" fo:border-left="0.05pt solid #000000" fo:border-right="none" fo:border-top="0.05pt solid #000000" fo:border-bottom="0.05pt solid #000000">
        <style:background-image/>
      </style:table-cell-properties>
    </style:style>
    <style:style style:name="tb_5f_IG26213-006.D1" style:display-name="tb_IG26213-006.D1" style:family="table-cell">
      <style:table-cell-properties style:vertical-align="middle" fo:background-color="transparent" fo:padding="0.101cm" fo:border="0.05pt solid #000000">
        <style:background-image/>
      </style:table-cell-properties>
    </style:style>
    <style:style style:name="tb_5f_IG26213-006.2" style:display-name="tb_IG26213-006.2" style:family="table-row">
      <style:table-row-properties fo:background-color="transparent" fo:keep-together="always">
        <style:background-image/>
      </style:table-row-properties>
    </style:style>
    <style:style style:name="tb_5f_IG26213-006.A2" style:display-name="tb_IG26213-006.A2" style:family="table-cell">
      <style:table-cell-properties style:vertical-align="middle" fo:background-color="transparent" fo:padding="0.101cm" fo:border-left="0.05pt solid #000000" fo:border-right="none" fo:border-top="none" fo:border-bottom="0.05pt solid #000000">
        <style:background-image/>
      </style:table-cell-properties>
    </style:style>
    <style:style style:name="tb_5f_IG26213-006.D2" style:display-name="tb_IG26213-006.D2" style:family="table-cell">
      <style:table-cell-properties style:vertical-align="middle" fo:background-color="transparent" fo:padding="0.101cm" fo:border-left="0.05pt solid #000000" fo:border-right="0.05pt solid #000000" fo:border-top="none" fo:border-bottom="0.05pt solid #000000">
        <style:background-image/>
      </style:table-cell-properties>
    </style:style>
    <style:style style:name="tb_5f_IG26213-007" style:display-name="tb_IG26213-007" style:family="table">
      <style:table-properties style:width="14.942cm" style:rel-width="90%" fo:margin-top="0cm" fo:margin-bottom="0.21cm" fo:break-before="auto" fo:break-after="auto" table:align="center" fo:background-color="transparent" style:may-break-between-rows="true" table:border-model="collapsing">
        <style:background-image/>
      </style:table-properties>
    </style:style>
    <style:style style:name="tb_5f_IG26213-007.A" style:display-name="tb_IG26213-007.A" style:family="table-column">
      <style:table-column-properties style:column-width="3.399cm" style:rel-column-width="1927*"/>
    </style:style>
    <style:style style:name="tb_5f_IG26213-007.B" style:display-name="tb_IG26213-007.B" style:family="table-column">
      <style:table-column-properties style:column-width="3.794cm" style:rel-column-width="2151*"/>
    </style:style>
    <style:style style:name="tb_5f_IG26213-007.C" style:display-name="tb_IG26213-007.C" style:family="table-column">
      <style:table-column-properties style:column-width="3.507cm" style:rel-column-width="1988*"/>
    </style:style>
    <style:style style:name="tb_5f_IG26213-007.D" style:display-name="tb_IG26213-007.D" style:family="table-column">
      <style:table-column-properties style:column-width="4.242cm" style:rel-column-width="2405*"/>
    </style:style>
    <style:style style:name="tb_5f_IG26213-007.1" style:display-name="tb_IG26213-007.1" style:family="table-row">
      <style:table-row-properties fo:background-color="#d0d0d0" fo:keep-together="always">
        <style:background-image/>
      </style:table-row-properties>
    </style:style>
    <style:style style:name="tb_5f_IG26213-007.A1" style:display-name="tb_IG26213-007.A1" style:family="table-cell">
      <style:table-cell-properties style:vertical-align="middle" fo:background-color="transparent" fo:padding="0.101cm" fo:border-left="0.05pt solid #000000" fo:border-right="none" fo:border-top="0.05pt solid #000000" fo:border-bottom="0.05pt solid #000000">
        <style:background-image/>
      </style:table-cell-properties>
    </style:style>
    <style:style style:name="tb_5f_IG26213-007.D1" style:display-name="tb_IG26213-007.D1" style:family="table-cell">
      <style:table-cell-properties style:vertical-align="middle" fo:background-color="transparent" fo:padding="0.101cm" fo:border="0.05pt solid #000000">
        <style:background-image/>
      </style:table-cell-properties>
    </style:style>
    <style:style style:name="tb_5f_IG26213-007.2" style:display-name="tb_IG26213-007.2" style:family="table-row">
      <style:table-row-properties fo:background-color="transparent" fo:keep-together="always">
        <style:background-image/>
      </style:table-row-properties>
    </style:style>
    <style:style style:name="tb_5f_IG26213-007.A2" style:display-name="tb_IG26213-007.A2" style:family="table-cell">
      <style:table-cell-properties style:vertical-align="middle" fo:background-color="transparent" fo:padding="0.101cm" fo:border-left="0.05pt solid #000000" fo:border-right="none" fo:border-top="none" fo:border-bottom="0.05pt solid #000000">
        <style:background-image/>
      </style:table-cell-properties>
    </style:style>
    <style:style style:name="tb_5f_IG26213-007.D2" style:display-name="tb_IG26213-007.D2" style:family="table-cell">
      <style:table-cell-properties style:vertical-align="middle" fo:background-color="transparent" fo:padding="0.101cm" fo:border-left="0.05pt solid #000000" fo:border-right="0.05pt solid #000000" fo:border-top="none" fo:border-bottom="0.05pt solid #000000">
        <style:background-image/>
      </style:table-cell-properties>
    </style:style>
    <style:style style:name="tb_5f_IG26213-008" style:display-name="tb_IG26213-008" style:family="table">
      <style:table-properties style:width="14.942cm" style:rel-width="90%" fo:margin-top="0cm" fo:margin-bottom="0.21cm" fo:break-before="auto" fo:break-after="auto" table:align="center" fo:background-color="transparent" style:may-break-between-rows="true" table:border-model="collapsing">
        <style:background-image/>
      </style:table-properties>
    </style:style>
    <style:style style:name="tb_5f_IG26213-008.A" style:display-name="tb_IG26213-008.A" style:family="table-column">
      <style:table-column-properties style:column-width="3.311cm" style:rel-column-width="2100*"/>
    </style:style>
    <style:style style:name="tb_5f_IG26213-008.B" style:display-name="tb_IG26213-008.B" style:family="table-column">
      <style:table-column-properties style:column-width="2.858cm" style:rel-column-width="1812*"/>
    </style:style>
    <style:style style:name="tb_5f_IG26213-008.C" style:display-name="tb_IG26213-008.C" style:family="table-column">
      <style:table-column-properties style:column-width="2.947cm" style:rel-column-width="1869*"/>
    </style:style>
    <style:style style:name="tb_5f_IG26213-008.D" style:display-name="tb_IG26213-008.D" style:family="table-column">
      <style:table-column-properties style:column-width="5.826cm" style:rel-column-width="3695*"/>
    </style:style>
    <style:style style:name="tb_5f_IG26213-008.1" style:display-name="tb_IG26213-008.1" style:family="table-row">
      <style:table-row-properties fo:background-color="#d0d0d0" fo:keep-together="always">
        <style:background-image/>
      </style:table-row-properties>
    </style:style>
    <style:style style:name="tb_5f_IG26213-008.A1" style:display-name="tb_IG26213-008.A1" style:family="table-cell">
      <style:table-cell-properties style:vertical-align="middle" fo:background-color="transparent" fo:padding="0.101cm" fo:border-left="0.05pt solid #000000" fo:border-right="none" fo:border-top="0.05pt solid #000000" fo:border-bottom="0.05pt solid #000000">
        <style:background-image/>
      </style:table-cell-properties>
    </style:style>
    <style:style style:name="tb_5f_IG26213-008.D1" style:display-name="tb_IG26213-008.D1" style:family="table-cell">
      <style:table-cell-properties style:vertical-align="middle" fo:background-color="transparent" fo:padding="0.101cm" fo:border="0.05pt solid #000000">
        <style:background-image/>
      </style:table-cell-properties>
    </style:style>
    <style:style style:name="tb_5f_IG26213-008.2" style:display-name="tb_IG26213-008.2" style:family="table-row">
      <style:table-row-properties fo:background-color="transparent" fo:keep-together="always">
        <style:background-image/>
      </style:table-row-properties>
    </style:style>
    <style:style style:name="tb_5f_IG26213-008.A2" style:display-name="tb_IG26213-008.A2" style:family="table-cell">
      <style:table-cell-properties style:vertical-align="middle" fo:background-color="transparent" fo:padding="0.101cm" fo:border-left="0.05pt solid #000000" fo:border-right="none" fo:border-top="none" fo:border-bottom="0.05pt solid #000000">
        <style:background-image/>
      </style:table-cell-properties>
    </style:style>
    <style:style style:name="tb_5f_IG26213-008.D2" style:display-name="tb_IG26213-008.D2" style:family="table-cell">
      <style:table-cell-properties style:vertical-align="middle" fo:background-color="transparent" fo:padding="0.101cm" fo:border-left="0.05pt solid #000000" fo:border-right="0.05pt solid #000000" fo:border-top="none" fo:border-bottom="0.05pt solid #000000">
        <style:background-image/>
      </style:table-cell-properties>
    </style:style>
    <style:style style:name="tb_5f_IG26213-009" style:display-name="tb_IG26213-009" style:family="table">
      <style:table-properties style:width="14.942cm" style:rel-width="90%" fo:margin-top="0cm" fo:margin-bottom="0.21cm" fo:break-before="auto" fo:break-after="auto" table:align="center" fo:background-color="transparent" style:may-break-between-rows="true" table:border-model="collapsing">
        <style:background-image/>
      </style:table-properties>
    </style:style>
    <style:style style:name="tb_5f_IG26213-009.A" style:display-name="tb_IG26213-009.A" style:family="table-column">
      <style:table-column-properties style:column-width="3.311cm" style:rel-column-width="2100*"/>
    </style:style>
    <style:style style:name="tb_5f_IG26213-009.B" style:display-name="tb_IG26213-009.B" style:family="table-column">
      <style:table-column-properties style:column-width="2.858cm" style:rel-column-width="1812*"/>
    </style:style>
    <style:style style:name="tb_5f_IG26213-009.C" style:display-name="tb_IG26213-009.C" style:family="table-column">
      <style:table-column-properties style:column-width="2.947cm" style:rel-column-width="1869*"/>
    </style:style>
    <style:style style:name="tb_5f_IG26213-009.D" style:display-name="tb_IG26213-009.D" style:family="table-column">
      <style:table-column-properties style:column-width="5.826cm" style:rel-column-width="3695*"/>
    </style:style>
    <style:style style:name="tb_5f_IG26213-009.1" style:display-name="tb_IG26213-009.1" style:family="table-row">
      <style:table-row-properties fo:background-color="#d0d0d0" fo:keep-together="always">
        <style:background-image/>
      </style:table-row-properties>
    </style:style>
    <style:style style:name="tb_5f_IG26213-009.A1" style:display-name="tb_IG26213-009.A1" style:family="table-cell">
      <style:table-cell-properties style:vertical-align="middle" fo:background-color="transparent" fo:padding="0.101cm" fo:border-left="0.05pt solid #000000" fo:border-right="none" fo:border-top="0.05pt solid #000000" fo:border-bottom="0.05pt solid #000000">
        <style:background-image/>
      </style:table-cell-properties>
    </style:style>
    <style:style style:name="tb_5f_IG26213-009.D1" style:display-name="tb_IG26213-009.D1" style:family="table-cell">
      <style:table-cell-properties style:vertical-align="middle" fo:background-color="transparent" fo:padding="0.101cm" fo:border="0.05pt solid #000000">
        <style:background-image/>
      </style:table-cell-properties>
    </style:style>
    <style:style style:name="tb_5f_IG26213-009.2" style:display-name="tb_IG26213-009.2" style:family="table-row">
      <style:table-row-properties fo:background-color="transparent" fo:keep-together="always">
        <style:background-image/>
      </style:table-row-properties>
    </style:style>
    <style:style style:name="tb_5f_IG26213-009.A2" style:display-name="tb_IG26213-009.A2" style:family="table-cell">
      <style:table-cell-properties style:vertical-align="middle" fo:background-color="transparent" fo:padding="0.101cm" fo:border-left="0.05pt solid #000000" fo:border-right="none" fo:border-top="none" fo:border-bottom="0.05pt solid #000000">
        <style:background-image/>
      </style:table-cell-properties>
    </style:style>
    <style:style style:name="tb_5f_IG26213-009.D2" style:display-name="tb_IG26213-009.D2" style:family="table-cell">
      <style:table-cell-properties style:vertical-align="middle" fo:background-color="transparent" fo:padding="0.101cm" fo:border-left="0.05pt solid #000000" fo:border-right="0.05pt solid #000000" fo:border-top="none" fo:border-bottom="0.05pt solid #000000">
        <style:background-image/>
      </style:table-cell-properties>
    </style:style>
    <style:style style:name="tb_5f_IG26213-010" style:display-name="tb_IG26213-010" style:family="table">
      <style:table-properties style:width="14.942cm" style:rel-width="90%" fo:margin-top="0cm" fo:margin-bottom="0.21cm" fo:break-before="auto" fo:break-after="auto" table:align="center" fo:background-color="transparent" style:may-break-between-rows="true" table:border-model="collapsing">
        <style:background-image/>
      </style:table-properties>
    </style:style>
    <style:style style:name="tb_5f_IG26213-010.A" style:display-name="tb_IG26213-010.A" style:family="table-column">
      <style:table-column-properties style:column-width="2.838cm" style:rel-column-width="1800*"/>
    </style:style>
    <style:style style:name="tb_5f_IG26213-010.D" style:display-name="tb_IG26213-010.D" style:family="table-column">
      <style:table-column-properties style:column-width="6.428cm" style:rel-column-width="4076*"/>
    </style:style>
    <style:style style:name="tb_5f_IG26213-010.1" style:display-name="tb_IG26213-010.1" style:family="table-row">
      <style:table-row-properties fo:background-color="#d0d0d0" fo:keep-together="always">
        <style:background-image/>
      </style:table-row-properties>
    </style:style>
    <style:style style:name="tb_5f_IG26213-010.A1" style:display-name="tb_IG26213-010.A1" style:family="table-cell">
      <style:table-cell-properties style:vertical-align="middle" fo:background-color="transparent" fo:padding="0.101cm" fo:border-left="0.05pt solid #000000" fo:border-right="none" fo:border-top="0.05pt solid #000000" fo:border-bottom="0.05pt solid #000000">
        <style:background-image/>
      </style:table-cell-properties>
    </style:style>
    <style:style style:name="tb_5f_IG26213-010.D1" style:display-name="tb_IG26213-010.D1" style:family="table-cell">
      <style:table-cell-properties style:vertical-align="middle" fo:background-color="transparent" fo:padding="0.101cm" fo:border="0.05pt solid #000000">
        <style:background-image/>
      </style:table-cell-properties>
    </style:style>
    <style:style style:name="tb_5f_IG26213-010.2" style:display-name="tb_IG26213-010.2" style:family="table-row">
      <style:table-row-properties fo:background-color="transparent" fo:keep-together="always">
        <style:background-image/>
      </style:table-row-properties>
    </style:style>
    <style:style style:name="tb_5f_IG26213-010.A2" style:display-name="tb_IG26213-010.A2" style:family="table-cell">
      <style:table-cell-properties style:vertical-align="middle" fo:background-color="transparent" fo:padding="0.101cm" fo:border-left="0.05pt solid #000000" fo:border-right="none" fo:border-top="none" fo:border-bottom="0.05pt solid #000000">
        <style:background-image/>
      </style:table-cell-properties>
    </style:style>
    <style:style style:name="tb_5f_IG26213-010.D2" style:display-name="tb_IG26213-010.D2" style:family="table-cell">
      <style:table-cell-properties style:vertical-align="middle" fo:background-color="transparent" fo:padding="0.101cm" fo:border-left="0.05pt solid #000000" fo:border-right="0.05pt solid #000000" fo:border-top="none" fo:border-bottom="0.05pt solid #000000">
        <style:background-image/>
      </style:table-cell-properties>
    </style:style>
    <style:style style:name="tb_5f_IG26213-011" style:display-name="tb_IG26213-011" style:family="table">
      <style:table-properties style:width="14.942cm" style:rel-width="90%" fo:margin-top="0cm" fo:margin-bottom="0.21cm" fo:break-before="auto" fo:break-after="auto" table:align="center" fo:background-color="transparent" style:may-break-between-rows="true" table:border-model="collapsing">
        <style:background-image/>
      </style:table-properties>
    </style:style>
    <style:style style:name="tb_5f_IG26213-011.A" style:display-name="tb_IG26213-011.A" style:family="table-column">
      <style:table-column-properties style:column-width="2.838cm" style:rel-column-width="1800*"/>
    </style:style>
    <style:style style:name="tb_5f_IG26213-011.D" style:display-name="tb_IG26213-011.D" style:family="table-column">
      <style:table-column-properties style:column-width="6.428cm" style:rel-column-width="4076*"/>
    </style:style>
    <style:style style:name="tb_5f_IG26213-011.1" style:display-name="tb_IG26213-011.1" style:family="table-row">
      <style:table-row-properties fo:background-color="#d0d0d0" fo:keep-together="always">
        <style:background-image/>
      </style:table-row-properties>
    </style:style>
    <style:style style:name="tb_5f_IG26213-011.A1" style:display-name="tb_IG26213-011.A1" style:family="table-cell">
      <style:table-cell-properties style:vertical-align="middle" fo:background-color="transparent" fo:padding="0.101cm" fo:border-left="0.05pt solid #000000" fo:border-right="none" fo:border-top="0.05pt solid #000000" fo:border-bottom="0.05pt solid #000000">
        <style:background-image/>
      </style:table-cell-properties>
    </style:style>
    <style:style style:name="tb_5f_IG26213-011.D1" style:display-name="tb_IG26213-011.D1" style:family="table-cell">
      <style:table-cell-properties style:vertical-align="middle" fo:background-color="transparent" fo:padding="0.101cm" fo:border="0.05pt solid #000000">
        <style:background-image/>
      </style:table-cell-properties>
    </style:style>
    <style:style style:name="tb_5f_IG26213-011.2" style:display-name="tb_IG26213-011.2" style:family="table-row">
      <style:table-row-properties fo:background-color="transparent" fo:keep-together="always">
        <style:background-image/>
      </style:table-row-properties>
    </style:style>
    <style:style style:name="tb_5f_IG26213-011.A2" style:display-name="tb_IG26213-011.A2" style:family="table-cell">
      <style:table-cell-properties style:vertical-align="middle" fo:background-color="transparent" fo:padding="0.101cm" fo:border-left="0.05pt solid #000000" fo:border-right="none" fo:border-top="none" fo:border-bottom="0.05pt solid #000000">
        <style:background-image/>
      </style:table-cell-properties>
    </style:style>
    <style:style style:name="tb_5f_IG26213-011.D2" style:display-name="tb_IG26213-011.D2" style:family="table-cell">
      <style:table-cell-properties style:vertical-align="middle" fo:background-color="transparent" fo:padding="0.101cm" fo:border-left="0.05pt solid #000000" fo:border-right="0.05pt solid #000000" fo:border-top="none" fo:border-bottom="0.05pt solid #000000">
        <style:background-image/>
      </style:table-cell-properties>
    </style:style>
    <style:style style:name="tb_5f_IG26213-012" style:display-name="tb_IG26213-012" style:family="table">
      <style:table-properties style:width="14.942cm" style:rel-width="90%" fo:margin-top="0cm" fo:margin-bottom="0.21cm" fo:break-before="auto" fo:break-after="auto" table:align="center" fo:background-color="transparent" style:may-break-between-rows="true" table:border-model="collapsing">
        <style:background-image/>
      </style:table-properties>
    </style:style>
    <style:style style:name="tb_5f_IG26213-012.A" style:display-name="tb_IG26213-012.A" style:family="table-column">
      <style:table-column-properties style:column-width="2.838cm" style:rel-column-width="1800*"/>
    </style:style>
    <style:style style:name="tb_5f_IG26213-012.D" style:display-name="tb_IG26213-012.D" style:family="table-column">
      <style:table-column-properties style:column-width="6.428cm" style:rel-column-width="4076*"/>
    </style:style>
    <style:style style:name="tb_5f_IG26213-012.1" style:display-name="tb_IG26213-012.1" style:family="table-row">
      <style:table-row-properties fo:background-color="#d0d0d0" fo:keep-together="always">
        <style:background-image/>
      </style:table-row-properties>
    </style:style>
    <style:style style:name="tb_5f_IG26213-012.A1" style:display-name="tb_IG26213-012.A1" style:family="table-cell">
      <style:table-cell-properties style:vertical-align="middle" fo:background-color="transparent" fo:padding="0.101cm" fo:border-left="0.05pt solid #000000" fo:border-right="none" fo:border-top="0.05pt solid #000000" fo:border-bottom="0.05pt solid #000000">
        <style:background-image/>
      </style:table-cell-properties>
    </style:style>
    <style:style style:name="tb_5f_IG26213-012.D1" style:display-name="tb_IG26213-012.D1" style:family="table-cell">
      <style:table-cell-properties style:vertical-align="middle" fo:background-color="transparent" fo:padding="0.101cm" fo:border="0.05pt solid #000000">
        <style:background-image/>
      </style:table-cell-properties>
    </style:style>
    <style:style style:name="tb_5f_IG26213-012.2" style:display-name="tb_IG26213-012.2" style:family="table-row">
      <style:table-row-properties fo:background-color="transparent" fo:keep-together="always">
        <style:background-image/>
      </style:table-row-properties>
    </style:style>
    <style:style style:name="tb_5f_IG26213-012.A2" style:display-name="tb_IG26213-012.A2" style:family="table-cell">
      <style:table-cell-properties style:vertical-align="middle" fo:background-color="transparent" fo:padding="0.101cm" fo:border-left="0.05pt solid #000000" fo:border-right="none" fo:border-top="none" fo:border-bottom="0.05pt solid #000000">
        <style:background-image/>
      </style:table-cell-properties>
    </style:style>
    <style:style style:name="tb_5f_IG26213-012.D2" style:display-name="tb_IG26213-012.D2" style:family="table-cell">
      <style:table-cell-properties style:vertical-align="middle" fo:background-color="transparent" fo:padding="0.101cm" fo:border-left="0.05pt solid #000000" fo:border-right="0.05pt solid #000000" fo:border-top="none" fo:border-bottom="0.05pt solid #000000">
        <style:background-image/>
      </style:table-cell-properties>
    </style:style>
    <style:style style:name="tb_5f_IG26213-013" style:display-name="tb_IG26213-013" style:family="table">
      <style:table-properties style:width="14.942cm" style:rel-width="90%" fo:margin-top="0cm" fo:margin-bottom="0.21cm" fo:break-before="auto" fo:break-after="auto" table:align="center" fo:background-color="transparent" style:may-break-between-rows="true" table:border-model="collapsing">
        <style:background-image/>
      </style:table-properties>
    </style:style>
    <style:style style:name="tb_5f_IG26213-013.A" style:display-name="tb_IG26213-013.A" style:family="table-column">
      <style:table-column-properties style:column-width="2.838cm" style:rel-column-width="1800*"/>
    </style:style>
    <style:style style:name="tb_5f_IG26213-013.D" style:display-name="tb_IG26213-013.D" style:family="table-column">
      <style:table-column-properties style:column-width="6.428cm" style:rel-column-width="4076*"/>
    </style:style>
    <style:style style:name="tb_5f_IG26213-013.1" style:display-name="tb_IG26213-013.1" style:family="table-row">
      <style:table-row-properties fo:background-color="#d0d0d0" fo:keep-together="always">
        <style:background-image/>
      </style:table-row-properties>
    </style:style>
    <style:style style:name="tb_5f_IG26213-013.A1" style:display-name="tb_IG26213-013.A1" style:family="table-cell">
      <style:table-cell-properties style:vertical-align="middle" fo:background-color="transparent" fo:padding="0.101cm" fo:border-left="0.05pt solid #000000" fo:border-right="none" fo:border-top="0.05pt solid #000000" fo:border-bottom="0.05pt solid #000000">
        <style:background-image/>
      </style:table-cell-properties>
    </style:style>
    <style:style style:name="tb_5f_IG26213-013.D1" style:display-name="tb_IG26213-013.D1" style:family="table-cell">
      <style:table-cell-properties style:vertical-align="middle" fo:background-color="transparent" fo:padding="0.101cm" fo:border="0.05pt solid #000000">
        <style:background-image/>
      </style:table-cell-properties>
    </style:style>
    <style:style style:name="tb_5f_IG26213-013.2" style:display-name="tb_IG26213-013.2" style:family="table-row">
      <style:table-row-properties fo:background-color="transparent" fo:keep-together="always">
        <style:background-image/>
      </style:table-row-properties>
    </style:style>
    <style:style style:name="tb_5f_IG26213-013.A2" style:display-name="tb_IG26213-013.A2" style:family="table-cell">
      <style:table-cell-properties style:vertical-align="middle" fo:background-color="transparent" fo:padding="0.101cm" fo:border-left="0.05pt solid #000000" fo:border-right="none" fo:border-top="none" fo:border-bottom="0.05pt solid #000000">
        <style:background-image/>
      </style:table-cell-properties>
    </style:style>
    <style:style style:name="tb_5f_IG26213-013.D2" style:display-name="tb_IG26213-013.D2" style:family="table-cell">
      <style:table-cell-properties style:vertical-align="middle" fo:background-color="transparent" fo:padding="0.101cm" fo:border-left="0.05pt solid #000000" fo:border-right="0.05pt solid #000000" fo:border-top="none" fo:border-bottom="0.05pt solid #000000">
        <style:background-image/>
      </style:table-cell-properties>
    </style:style>
    <style:style style:name="tb_5f_IG26213-014" style:display-name="tb_IG26213-014" style:family="table">
      <style:table-properties style:width="14.942cm" style:rel-width="90%" fo:margin-top="0cm" fo:margin-bottom="0.21cm" fo:break-before="auto" fo:break-after="auto" table:align="center" fo:background-color="transparent" style:may-break-between-rows="true" table:border-model="collapsing">
        <style:background-image/>
      </style:table-properties>
    </style:style>
    <style:style style:name="tb_5f_IG26213-014.A" style:display-name="tb_IG26213-014.A" style:family="table-column">
      <style:table-column-properties style:column-width="2.838cm" style:rel-column-width="1609*"/>
    </style:style>
    <style:style style:name="tb_5f_IG26213-014.B" style:display-name="tb_IG26213-014.B" style:family="table-column">
      <style:table-column-properties style:column-width="2.256cm" style:rel-column-width="1279*"/>
    </style:style>
    <style:style style:name="tb_5f_IG26213-014.C" style:display-name="tb_IG26213-014.C" style:family="table-column">
      <style:table-column-properties style:column-width="9.848cm" style:rel-column-width="5583*"/>
    </style:style>
    <style:style style:name="tb_5f_IG26213-014.1" style:display-name="tb_IG26213-014.1" style:family="table-row">
      <style:table-row-properties fo:background-color="#d0d0d0" fo:keep-together="always">
        <style:background-image/>
      </style:table-row-properties>
    </style:style>
    <style:style style:name="tb_5f_IG26213-014.A1" style:display-name="tb_IG26213-014.A1" style:family="table-cell">
      <style:table-cell-properties style:vertical-align="middle" fo:background-color="transparent" fo:padding="0.101cm" fo:border-left="0.05pt solid #000000" fo:border-right="none" fo:border-top="0.05pt solid #000000" fo:border-bottom="0.05pt solid #000000">
        <style:background-image/>
      </style:table-cell-properties>
    </style:style>
    <style:style style:name="tb_5f_IG26213-014.C1" style:display-name="tb_IG26213-014.C1" style:family="table-cell">
      <style:table-cell-properties style:vertical-align="middle" fo:background-color="transparent" fo:padding="0.101cm" fo:border="0.05pt solid #000000">
        <style:background-image/>
      </style:table-cell-properties>
    </style:style>
    <style:style style:name="tb_5f_IG26213-014.2" style:display-name="tb_IG26213-014.2" style:family="table-row">
      <style:table-row-properties fo:background-color="transparent" fo:keep-together="always">
        <style:background-image/>
      </style:table-row-properties>
    </style:style>
    <style:style style:name="tb_5f_IG26213-014.A2" style:display-name="tb_IG26213-014.A2" style:family="table-cell">
      <style:table-cell-properties style:vertical-align="middle" fo:background-color="transparent" fo:padding="0.101cm" fo:border-left="0.05pt solid #000000" fo:border-right="none" fo:border-top="none" fo:border-bottom="0.05pt solid #000000">
        <style:background-image/>
      </style:table-cell-properties>
    </style:style>
    <style:style style:name="tb_5f_IG26213-014.C2" style:display-name="tb_IG26213-014.C2" style:family="table-cell">
      <style:table-cell-properties style:vertical-align="middle" fo:background-color="transparent" fo:padding="0.101cm" fo:border-left="0.05pt solid #000000" fo:border-right="0.05pt solid #000000" fo:border-top="none" fo:border-bottom="0.05pt solid #000000">
        <style:background-image/>
      </style:table-cell-properties>
    </style:style>
    <style:style style:name="tb_5f_IG26213-015" style:display-name="tb_IG26213-015" style:family="table">
      <style:table-properties style:width="14.942cm" style:rel-width="90%" fo:margin-top="0cm" fo:margin-bottom="0.21cm" fo:break-before="auto" fo:break-after="auto" table:align="center" fo:background-color="transparent" style:may-break-between-rows="true" table:border-model="collapsing">
        <style:background-image/>
      </style:table-properties>
    </style:style>
    <style:style style:name="tb_5f_IG26213-015.A" style:display-name="tb_IG26213-015.A" style:family="table-column">
      <style:table-column-properties style:column-width="2.838cm" style:rel-column-width="1609*"/>
    </style:style>
    <style:style style:name="tb_5f_IG26213-015.B" style:display-name="tb_IG26213-015.B" style:family="table-column">
      <style:table-column-properties style:column-width="3.066cm" style:rel-column-width="1738*"/>
    </style:style>
    <style:style style:name="tb_5f_IG26213-015.C" style:display-name="tb_IG26213-015.C" style:family="table-column">
      <style:table-column-properties style:column-width="2.397cm" style:rel-column-width="1359*"/>
    </style:style>
    <style:style style:name="tb_5f_IG26213-015.D" style:display-name="tb_IG26213-015.D" style:family="table-column">
      <style:table-column-properties style:column-width="6.641cm" style:rel-column-width="3765*"/>
    </style:style>
    <style:style style:name="tb_5f_IG26213-015.1" style:display-name="tb_IG26213-015.1" style:family="table-row">
      <style:table-row-properties fo:background-color="#d0d0d0" fo:keep-together="always">
        <style:background-image/>
      </style:table-row-properties>
    </style:style>
    <style:style style:name="tb_5f_IG26213-015.A1" style:display-name="tb_IG26213-015.A1" style:family="table-cell">
      <style:table-cell-properties style:vertical-align="middle" fo:background-color="transparent" fo:padding="0.101cm" fo:border-left="0.05pt solid #000000" fo:border-right="none" fo:border-top="0.05pt solid #000000" fo:border-bottom="0.05pt solid #000000">
        <style:background-image/>
      </style:table-cell-properties>
    </style:style>
    <style:style style:name="tb_5f_IG26213-015.D1" style:display-name="tb_IG26213-015.D1" style:family="table-cell">
      <style:table-cell-properties style:vertical-align="middle" fo:background-color="transparent" fo:padding="0.101cm" fo:border="0.05pt solid #000000">
        <style:background-image/>
      </style:table-cell-properties>
    </style:style>
    <style:style style:name="tb_5f_IG26213-015.2" style:display-name="tb_IG26213-015.2" style:family="table-row">
      <style:table-row-properties fo:background-color="transparent" fo:keep-together="always">
        <style:background-image/>
      </style:table-row-properties>
    </style:style>
    <style:style style:name="tb_5f_IG26213-015.A2" style:display-name="tb_IG26213-015.A2" style:family="table-cell">
      <style:table-cell-properties style:vertical-align="middle" fo:background-color="transparent" fo:padding="0.101cm" fo:border-left="0.05pt solid #000000" fo:border-right="none" fo:border-top="none" fo:border-bottom="0.05pt solid #000000">
        <style:background-image/>
      </style:table-cell-properties>
    </style:style>
    <style:style style:name="tb_5f_IG26213-015.D2" style:display-name="tb_IG26213-015.D2" style:family="table-cell">
      <style:table-cell-properties style:vertical-align="middle" fo:background-color="transparent" fo:padding="0.101cm" fo:border-left="0.05pt solid #000000" fo:border-right="0.05pt solid #000000" fo:border-top="none" fo:border-bottom="0.05pt solid #000000">
        <style:background-image/>
      </style:table-cell-properties>
    </style:style>
    <style:style style:name="tb_5f_IG26213-016" style:display-name="tb_IG26213-016" style:family="table">
      <style:table-properties style:width="14.942cm" style:rel-width="90%" fo:margin-top="0cm" fo:margin-bottom="0.21cm" fo:break-before="auto" fo:break-after="auto" table:align="center" fo:background-color="transparent" style:may-break-between-rows="true" table:border-model="collapsing">
        <style:background-image/>
      </style:table-properties>
    </style:style>
    <style:style style:name="tb_5f_IG26213-016.A" style:display-name="tb_IG26213-016.A" style:family="table-column">
      <style:table-column-properties style:column-width="2.838cm" style:rel-column-width="1800*"/>
    </style:style>
    <style:style style:name="tb_5f_IG26213-016.D" style:display-name="tb_IG26213-016.D" style:family="table-column">
      <style:table-column-properties style:column-width="6.428cm" style:rel-column-width="4076*"/>
    </style:style>
    <style:style style:name="tb_5f_IG26213-016.1" style:display-name="tb_IG26213-016.1" style:family="table-row">
      <style:table-row-properties fo:background-color="#d0d0d0" fo:keep-together="always">
        <style:background-image/>
      </style:table-row-properties>
    </style:style>
    <style:style style:name="tb_5f_IG26213-016.A1" style:display-name="tb_IG26213-016.A1" style:family="table-cell">
      <style:table-cell-properties style:vertical-align="middle" fo:background-color="transparent" fo:padding="0.101cm" fo:border-left="0.05pt solid #000000" fo:border-right="none" fo:border-top="0.05pt solid #000000" fo:border-bottom="0.05pt solid #000000">
        <style:background-image/>
      </style:table-cell-properties>
    </style:style>
    <style:style style:name="tb_5f_IG26213-016.D1" style:display-name="tb_IG26213-016.D1" style:family="table-cell">
      <style:table-cell-properties style:vertical-align="middle" fo:background-color="transparent" fo:padding="0.101cm" fo:border="0.05pt solid #000000">
        <style:background-image/>
      </style:table-cell-properties>
    </style:style>
    <style:style style:name="tb_5f_IG26213-016.2" style:display-name="tb_IG26213-016.2" style:family="table-row">
      <style:table-row-properties fo:background-color="transparent" fo:keep-together="always">
        <style:background-image/>
      </style:table-row-properties>
    </style:style>
    <style:style style:name="tb_5f_IG26213-016.A2" style:display-name="tb_IG26213-016.A2" style:family="table-cell">
      <style:table-cell-properties style:vertical-align="middle" fo:background-color="transparent" fo:padding="0.101cm" fo:border-left="0.05pt solid #000000" fo:border-right="none" fo:border-top="none" fo:border-bottom="0.05pt solid #000000">
        <style:background-image/>
      </style:table-cell-properties>
    </style:style>
    <style:style style:name="tb_5f_IG26213-016.D2" style:display-name="tb_IG26213-016.D2" style:family="table-cell">
      <style:table-cell-properties style:vertical-align="middle" fo:background-color="transparent" fo:padding="0.101cm" fo:border-left="0.05pt solid #000000" fo:border-right="0.05pt solid #000000" fo:border-top="none" fo:border-bottom="0.05pt solid #000000">
        <style:background-image/>
      </style:table-cell-properties>
    </style:style>
    <style:style style:name="tb_5f_IG26213-017" style:display-name="tb_IG26213-017" style:family="table">
      <style:table-properties style:width="14.942cm" style:rel-width="90%" fo:margin-top="0cm" fo:margin-bottom="0.21cm" fo:break-before="auto" fo:break-after="auto" table:align="center" fo:background-color="transparent" style:may-break-between-rows="true" table:border-model="collapsing">
        <style:background-image/>
      </style:table-properties>
    </style:style>
    <style:style style:name="tb_5f_IG26213-017.A" style:display-name="tb_IG26213-017.A" style:family="table-column">
      <style:table-column-properties style:column-width="2.838cm" style:rel-column-width="1800*"/>
    </style:style>
    <style:style style:name="tb_5f_IG26213-017.D" style:display-name="tb_IG26213-017.D" style:family="table-column">
      <style:table-column-properties style:column-width="6.428cm" style:rel-column-width="4076*"/>
    </style:style>
    <style:style style:name="tb_5f_IG26213-017.1" style:display-name="tb_IG26213-017.1" style:family="table-row">
      <style:table-row-properties fo:background-color="#d0d0d0" fo:keep-together="always">
        <style:background-image/>
      </style:table-row-properties>
    </style:style>
    <style:style style:name="tb_5f_IG26213-017.A1" style:display-name="tb_IG26213-017.A1" style:family="table-cell">
      <style:table-cell-properties style:vertical-align="middle" fo:background-color="transparent" fo:padding="0.101cm" fo:border-left="0.05pt solid #000000" fo:border-right="none" fo:border-top="0.05pt solid #000000" fo:border-bottom="0.05pt solid #000000">
        <style:background-image/>
      </style:table-cell-properties>
    </style:style>
    <style:style style:name="tb_5f_IG26213-017.D1" style:display-name="tb_IG26213-017.D1" style:family="table-cell">
      <style:table-cell-properties style:vertical-align="middle" fo:background-color="transparent" fo:padding="0.101cm" fo:border="0.05pt solid #000000">
        <style:background-image/>
      </style:table-cell-properties>
    </style:style>
    <style:style style:name="tb_5f_IG26213-017.2" style:display-name="tb_IG26213-017.2" style:family="table-row">
      <style:table-row-properties fo:background-color="transparent" fo:keep-together="always">
        <style:background-image/>
      </style:table-row-properties>
    </style:style>
    <style:style style:name="tb_5f_IG26213-017.A2" style:display-name="tb_IG26213-017.A2" style:family="table-cell">
      <style:table-cell-properties style:vertical-align="middle" fo:background-color="transparent" fo:padding="0.101cm" fo:border-left="0.05pt solid #000000" fo:border-right="none" fo:border-top="none" fo:border-bottom="0.05pt solid #000000">
        <style:background-image/>
      </style:table-cell-properties>
    </style:style>
    <style:style style:name="tb_5f_IG26213-017.D2" style:display-name="tb_IG26213-017.D2" style:family="table-cell">
      <style:table-cell-properties style:vertical-align="middle" fo:background-color="transparent" fo:padding="0.101cm" fo:border-left="0.05pt solid #000000" fo:border-right="0.05pt solid #000000" fo:border-top="none" fo:border-bottom="0.05pt solid #000000">
        <style:background-image/>
      </style:table-cell-properties>
    </style:style>
    <style:style style:name="tb_5f_IG26213-018" style:display-name="tb_IG26213-018" style:family="table">
      <style:table-properties style:width="14.942cm" style:rel-width="90%" fo:margin-top="0cm" fo:margin-bottom="0.21cm" fo:break-before="auto" fo:break-after="auto" table:align="center" fo:background-color="transparent" style:may-break-between-rows="true" table:border-model="collapsing">
        <style:background-image/>
      </style:table-properties>
    </style:style>
    <style:style style:name="tb_5f_IG26213-018.A" style:display-name="tb_IG26213-018.A" style:family="table-column">
      <style:table-column-properties style:column-width="2.838cm" style:rel-column-width="1800*"/>
    </style:style>
    <style:style style:name="tb_5f_IG26213-018.D" style:display-name="tb_IG26213-018.D" style:family="table-column">
      <style:table-column-properties style:column-width="6.428cm" style:rel-column-width="4076*"/>
    </style:style>
    <style:style style:name="tb_5f_IG26213-018.1" style:display-name="tb_IG26213-018.1" style:family="table-row">
      <style:table-row-properties fo:background-color="#d0d0d0" fo:keep-together="always">
        <style:background-image/>
      </style:table-row-properties>
    </style:style>
    <style:style style:name="tb_5f_IG26213-018.A1" style:display-name="tb_IG26213-018.A1" style:family="table-cell">
      <style:table-cell-properties style:vertical-align="middle" fo:background-color="transparent" fo:padding="0.101cm" fo:border-left="0.05pt solid #000000" fo:border-right="none" fo:border-top="0.05pt solid #000000" fo:border-bottom="0.05pt solid #000000">
        <style:background-image/>
      </style:table-cell-properties>
    </style:style>
    <style:style style:name="tb_5f_IG26213-018.D1" style:display-name="tb_IG26213-018.D1" style:family="table-cell">
      <style:table-cell-properties style:vertical-align="middle" fo:background-color="transparent" fo:padding="0.101cm" fo:border="0.05pt solid #000000">
        <style:background-image/>
      </style:table-cell-properties>
    </style:style>
    <style:style style:name="tb_5f_IG26213-018.2" style:display-name="tb_IG26213-018.2" style:family="table-row">
      <style:table-row-properties fo:background-color="transparent" fo:keep-together="always">
        <style:background-image/>
      </style:table-row-properties>
    </style:style>
    <style:style style:name="tb_5f_IG26213-018.A2" style:display-name="tb_IG26213-018.A2" style:family="table-cell">
      <style:table-cell-properties style:vertical-align="middle" fo:background-color="transparent" fo:padding="0.101cm" fo:border-left="0.05pt solid #000000" fo:border-right="none" fo:border-top="none" fo:border-bottom="0.05pt solid #000000">
        <style:background-image/>
      </style:table-cell-properties>
    </style:style>
    <style:style style:name="tb_5f_IG26213-018.D2" style:display-name="tb_IG26213-018.D2" style:family="table-cell">
      <style:table-cell-properties style:vertical-align="middle" fo:background-color="transparent" fo:padding="0.101cm" fo:border-left="0.05pt solid #000000" fo:border-right="0.05pt solid #000000" fo:border-top="none" fo:border-bottom="0.05pt solid #000000">
        <style:background-image/>
      </style:table-cell-properties>
    </style:style>
    <style:style style:name="tb_5f_IG26213-019" style:display-name="tb_IG26213-019" style:family="table">
      <style:table-properties style:width="14.942cm" style:rel-width="90%" fo:margin-top="0cm" fo:margin-bottom="0.21cm" fo:break-before="auto" fo:break-after="auto" table:align="center" fo:background-color="transparent" style:may-break-between-rows="true" table:border-model="collapsing">
        <style:background-image/>
      </style:table-properties>
    </style:style>
    <style:style style:name="tb_5f_IG26213-019.A" style:display-name="tb_IG26213-019.A" style:family="table-column">
      <style:table-column-properties style:column-width="2.838cm" style:rel-column-width="1800*"/>
    </style:style>
    <style:style style:name="tb_5f_IG26213-019.D" style:display-name="tb_IG26213-019.D" style:family="table-column">
      <style:table-column-properties style:column-width="6.428cm" style:rel-column-width="4076*"/>
    </style:style>
    <style:style style:name="tb_5f_IG26213-019.1" style:display-name="tb_IG26213-019.1" style:family="table-row">
      <style:table-row-properties fo:background-color="#d0d0d0" fo:keep-together="always">
        <style:background-image/>
      </style:table-row-properties>
    </style:style>
    <style:style style:name="tb_5f_IG26213-019.A1" style:display-name="tb_IG26213-019.A1" style:family="table-cell">
      <style:table-cell-properties style:vertical-align="middle" fo:background-color="transparent" fo:padding="0.101cm" fo:border-left="0.05pt solid #000000" fo:border-right="none" fo:border-top="0.05pt solid #000000" fo:border-bottom="0.05pt solid #000000">
        <style:background-image/>
      </style:table-cell-properties>
    </style:style>
    <style:style style:name="tb_5f_IG26213-019.D1" style:display-name="tb_IG26213-019.D1" style:family="table-cell">
      <style:table-cell-properties style:vertical-align="middle" fo:background-color="transparent" fo:padding="0.101cm" fo:border="0.05pt solid #000000">
        <style:background-image/>
      </style:table-cell-properties>
    </style:style>
    <style:style style:name="tb_5f_IG26213-019.2" style:display-name="tb_IG26213-019.2" style:family="table-row">
      <style:table-row-properties fo:background-color="transparent" fo:keep-together="always">
        <style:background-image/>
      </style:table-row-properties>
    </style:style>
    <style:style style:name="tb_5f_IG26213-019.A2" style:display-name="tb_IG26213-019.A2" style:family="table-cell">
      <style:table-cell-properties style:vertical-align="middle" fo:background-color="transparent" fo:padding="0.101cm" fo:border-left="0.05pt solid #000000" fo:border-right="none" fo:border-top="none" fo:border-bottom="0.05pt solid #000000">
        <style:background-image/>
      </style:table-cell-properties>
    </style:style>
    <style:style style:name="tb_5f_IG26213-019.D2" style:display-name="tb_IG26213-019.D2" style:family="table-cell">
      <style:table-cell-properties style:vertical-align="middle" fo:background-color="transparent" fo:padding="0.101cm" fo:border-left="0.05pt solid #000000" fo:border-right="0.05pt solid #000000" fo:border-top="none" fo:border-bottom="0.05pt solid #000000">
        <style:background-image/>
      </style:table-cell-properties>
    </style:style>
    <style:style style:name="tb_5f_IG26213-020" style:display-name="tb_IG26213-020" style:family="table">
      <style:table-properties style:width="14.942cm" style:rel-width="90%" fo:margin-top="0cm" fo:margin-bottom="0.21cm" fo:break-before="auto" fo:break-after="auto" table:align="center" fo:background-color="transparent" style:may-break-between-rows="true" table:border-model="collapsing">
        <style:background-image/>
      </style:table-properties>
    </style:style>
    <style:style style:name="tb_5f_IG26213-020.A" style:display-name="tb_IG26213-020.A" style:family="table-column">
      <style:table-column-properties style:column-width="2.838cm" style:rel-column-width="1800*"/>
    </style:style>
    <style:style style:name="tb_5f_IG26213-020.D" style:display-name="tb_IG26213-020.D" style:family="table-column">
      <style:table-column-properties style:column-width="6.428cm" style:rel-column-width="4076*"/>
    </style:style>
    <style:style style:name="tb_5f_IG26213-020.1" style:display-name="tb_IG26213-020.1" style:family="table-row">
      <style:table-row-properties fo:background-color="#d0d0d0" fo:keep-together="always">
        <style:background-image/>
      </style:table-row-properties>
    </style:style>
    <style:style style:name="tb_5f_IG26213-020.A1" style:display-name="tb_IG26213-020.A1" style:family="table-cell">
      <style:table-cell-properties style:vertical-align="middle" fo:background-color="transparent" fo:padding="0.101cm" fo:border-left="0.05pt solid #000000" fo:border-right="none" fo:border-top="0.05pt solid #000000" fo:border-bottom="0.05pt solid #000000">
        <style:background-image/>
      </style:table-cell-properties>
    </style:style>
    <style:style style:name="tb_5f_IG26213-020.D1" style:display-name="tb_IG26213-020.D1" style:family="table-cell">
      <style:table-cell-properties style:vertical-align="middle" fo:background-color="transparent" fo:padding="0.101cm" fo:border="0.05pt solid #000000">
        <style:background-image/>
      </style:table-cell-properties>
    </style:style>
    <style:style style:name="tb_5f_IG26213-020.2" style:display-name="tb_IG26213-020.2" style:family="table-row">
      <style:table-row-properties fo:background-color="transparent" fo:keep-together="always">
        <style:background-image/>
      </style:table-row-properties>
    </style:style>
    <style:style style:name="tb_5f_IG26213-020.A2" style:display-name="tb_IG26213-020.A2" style:family="table-cell">
      <style:table-cell-properties style:vertical-align="middle" fo:background-color="transparent" fo:padding="0.101cm" fo:border-left="0.05pt solid #000000" fo:border-right="none" fo:border-top="none" fo:border-bottom="0.05pt solid #000000">
        <style:background-image/>
      </style:table-cell-properties>
    </style:style>
    <style:style style:name="tb_5f_IG26213-020.D2" style:display-name="tb_IG26213-020.D2" style:family="table-cell">
      <style:table-cell-properties style:vertical-align="middle" fo:background-color="transparent" fo:padding="0.101cm" fo:border-left="0.05pt solid #000000" fo:border-right="0.05pt solid #000000" fo:border-top="none" fo:border-bottom="0.05pt solid #000000">
        <style:background-image/>
      </style:table-cell-properties>
    </style:style>
    <style:style style:name="tb_5f_IG26213-021" style:display-name="tb_IG26213-021" style:family="table">
      <style:table-properties style:width="14.942cm" style:rel-width="90%" fo:margin-top="0cm" fo:margin-bottom="0.21cm" fo:break-before="auto" fo:break-after="auto" table:align="center" fo:background-color="transparent" style:may-break-between-rows="true" table:border-model="collapsing">
        <style:background-image/>
      </style:table-properties>
    </style:style>
    <style:style style:name="tb_5f_IG26213-021.A" style:display-name="tb_IG26213-021.A" style:family="table-column">
      <style:table-column-properties style:column-width="2.762cm" style:rel-column-width="1754*"/>
    </style:style>
    <style:style style:name="tb_5f_IG26213-021.B" style:display-name="tb_IG26213-021.B" style:family="table-column">
      <style:table-column-properties style:column-width="2.944cm" style:rel-column-width="1869*"/>
    </style:style>
    <style:style style:name="tb_5f_IG26213-021.C" style:display-name="tb_IG26213-021.C" style:family="table-column">
      <style:table-column-properties style:column-width="2.836cm" style:rel-column-width="1800*"/>
    </style:style>
    <style:style style:name="tb_5f_IG26213-021.D" style:display-name="tb_IG26213-021.D" style:family="table-column">
      <style:table-column-properties style:column-width="6.399cm" style:rel-column-width="4062*"/>
    </style:style>
    <style:style style:name="tb_5f_IG26213-021.1" style:display-name="tb_IG26213-021.1" style:family="table-row">
      <style:table-row-properties fo:background-color="#d0d0d0" fo:keep-together="always">
        <style:background-image/>
      </style:table-row-properties>
    </style:style>
    <style:style style:name="tb_5f_IG26213-021.A1" style:display-name="tb_IG26213-021.A1" style:family="table-cell">
      <style:table-cell-properties style:vertical-align="middle" fo:background-color="transparent" fo:padding="0.101cm" fo:border-left="0.05pt solid #000000" fo:border-right="none" fo:border-top="0.05pt solid #000000" fo:border-bottom="0.05pt solid #000000">
        <style:background-image/>
      </style:table-cell-properties>
    </style:style>
    <style:style style:name="tb_5f_IG26213-021.D1" style:display-name="tb_IG26213-021.D1" style:family="table-cell">
      <style:table-cell-properties style:vertical-align="middle" fo:background-color="transparent" fo:padding="0.101cm" fo:border="0.05pt solid #000000">
        <style:background-image/>
      </style:table-cell-properties>
    </style:style>
    <style:style style:name="tb_5f_IG26213-021.2" style:display-name="tb_IG26213-021.2" style:family="table-row">
      <style:table-row-properties fo:background-color="transparent" fo:keep-together="always">
        <style:background-image/>
      </style:table-row-properties>
    </style:style>
    <style:style style:name="tb_5f_IG26213-021.A2" style:display-name="tb_IG26213-021.A2" style:family="table-cell">
      <style:table-cell-properties style:vertical-align="middle" fo:background-color="transparent" fo:padding="0.101cm" fo:border-left="0.05pt solid #000000" fo:border-right="none" fo:border-top="none" fo:border-bottom="0.05pt solid #000000">
        <style:background-image/>
      </style:table-cell-properties>
    </style:style>
    <style:style style:name="tb_5f_IG26213-021.D2" style:display-name="tb_IG26213-021.D2" style:family="table-cell">
      <style:table-cell-properties style:vertical-align="middle" fo:background-color="transparent" fo:padding="0.101cm" fo:border-left="0.05pt solid #000000" fo:border-right="0.05pt solid #000000" fo:border-top="none" fo:border-bottom="0.05pt solid #000000">
        <style:background-image/>
      </style:table-cell-properties>
    </style:style>
    <style:style style:name="tb_5f_IG26213-022" style:display-name="tb_IG26213-022" style:family="table">
      <style:table-properties style:width="14.949cm" fo:margin-top="0cm" fo:margin-bottom="0.21cm" fo:break-before="auto" fo:break-after="auto" table:align="center" fo:background-color="transparent" style:may-break-between-rows="true" table:border-model="collapsing">
        <style:background-image/>
      </style:table-properties>
    </style:style>
    <style:style style:name="tb_5f_IG26213-022.A" style:display-name="tb_IG26213-022.A" style:family="table-column">
      <style:table-column-properties style:column-width="2.798cm"/>
    </style:style>
    <style:style style:name="tb_5f_IG26213-022.B" style:display-name="tb_IG26213-022.B" style:family="table-column">
      <style:table-column-properties style:column-width="2.879cm"/>
    </style:style>
    <style:style style:name="tb_5f_IG26213-022.C" style:display-name="tb_IG26213-022.C" style:family="table-column">
      <style:table-column-properties style:column-width="2.621cm"/>
    </style:style>
    <style:style style:name="tb_5f_IG26213-022.D" style:display-name="tb_IG26213-022.D" style:family="table-column">
      <style:table-column-properties style:column-width="6.652cm"/>
    </style:style>
    <style:style style:name="tb_5f_IG26213-022.1" style:display-name="tb_IG26213-022.1" style:family="table-row">
      <style:table-row-properties fo:background-color="#d0d0d0" fo:keep-together="always">
        <style:background-image/>
      </style:table-row-properties>
    </style:style>
    <style:style style:name="tb_5f_IG26213-022.A1" style:display-name="tb_IG26213-022.A1" style:family="table-cell">
      <style:table-cell-properties style:vertical-align="middle" fo:background-color="transparent" fo:padding="0.101cm" fo:border-left="0.05pt solid #000000" fo:border-right="none" fo:border-top="0.05pt solid #000000" fo:border-bottom="0.05pt solid #000000">
        <style:background-image/>
      </style:table-cell-properties>
    </style:style>
    <style:style style:name="tb_5f_IG26213-022.D1" style:display-name="tb_IG26213-022.D1" style:family="table-cell">
      <style:table-cell-properties style:vertical-align="middle" fo:background-color="transparent" fo:padding="0.101cm" fo:border="0.05pt solid #000000">
        <style:background-image/>
      </style:table-cell-properties>
    </style:style>
    <style:style style:name="tb_5f_IG26213-022.2" style:display-name="tb_IG26213-022.2" style:family="table-row">
      <style:table-row-properties fo:background-color="transparent" fo:keep-together="always">
        <style:background-image/>
      </style:table-row-properties>
    </style:style>
    <style:style style:name="tb_5f_IG26213-022.A2" style:display-name="tb_IG26213-022.A2" style:family="table-cell">
      <style:table-cell-properties style:vertical-align="middle" fo:background-color="transparent" fo:padding="0.101cm" fo:border-left="0.05pt solid #000000" fo:border-right="none" fo:border-top="none" fo:border-bottom="0.05pt solid #000000">
        <style:background-image/>
      </style:table-cell-properties>
    </style:style>
    <style:style style:name="tb_5f_IG26213-022.D2" style:display-name="tb_IG26213-022.D2" style:family="table-cell">
      <style:table-cell-properties style:vertical-align="middle" fo:background-color="transparent" fo:padding="0.101cm" fo:border-left="0.05pt solid #000000" fo:border-right="0.05pt solid #000000" fo:border-top="none" fo:border-bottom="0.05pt solid #000000">
        <style:background-image/>
      </style:table-cell-properties>
    </style:style>
    <style:style style:name="tb_5f_IG26213-023" style:display-name="tb_IG26213-023" style:family="table">
      <style:table-properties style:width="14.949cm" fo:margin-top="0cm" fo:margin-bottom="0.21cm" fo:break-before="auto" fo:break-after="auto" table:align="center" fo:background-color="transparent" style:may-break-between-rows="true" table:border-model="collapsing">
        <style:background-image/>
      </style:table-properties>
    </style:style>
    <style:style style:name="tb_5f_IG26213-023.A" style:display-name="tb_IG26213-023.A" style:family="table-column">
      <style:table-column-properties style:column-width="2.838cm"/>
    </style:style>
    <style:style style:name="tb_5f_IG26213-023.B" style:display-name="tb_IG26213-023.B" style:family="table-column">
      <style:table-column-properties style:column-width="2.152cm"/>
    </style:style>
    <style:style style:name="tb_5f_IG26213-023.C" style:display-name="tb_IG26213-023.C" style:family="table-column">
      <style:table-column-properties style:column-width="2.002cm"/>
    </style:style>
    <style:style style:name="tb_5f_IG26213-023.D" style:display-name="tb_IG26213-023.D" style:family="table-column">
      <style:table-column-properties style:column-width="7.957cm"/>
    </style:style>
    <style:style style:name="tb_5f_IG26213-023.1" style:display-name="tb_IG26213-023.1" style:family="table-row">
      <style:table-row-properties fo:background-color="#d0d0d0" fo:keep-together="always">
        <style:background-image/>
      </style:table-row-properties>
    </style:style>
    <style:style style:name="tb_5f_IG26213-023.A1" style:display-name="tb_IG26213-023.A1" style:family="table-cell">
      <style:table-cell-properties style:vertical-align="middle" fo:background-color="transparent" fo:padding="0.101cm" fo:border-left="0.05pt solid #000000" fo:border-right="none" fo:border-top="0.05pt solid #000000" fo:border-bottom="0.05pt solid #000000">
        <style:background-image/>
      </style:table-cell-properties>
    </style:style>
    <style:style style:name="tb_5f_IG26213-023.D1" style:display-name="tb_IG26213-023.D1" style:family="table-cell">
      <style:table-cell-properties style:vertical-align="middle" fo:background-color="transparent" fo:padding="0.101cm" fo:border="0.05pt solid #000000">
        <style:background-image/>
      </style:table-cell-properties>
    </style:style>
    <style:style style:name="tb_5f_IG26213-023.2" style:display-name="tb_IG26213-023.2" style:family="table-row">
      <style:table-row-properties fo:background-color="transparent" fo:keep-together="always">
        <style:background-image/>
      </style:table-row-properties>
    </style:style>
    <style:style style:name="tb_5f_IG26213-023.A2" style:display-name="tb_IG26213-023.A2" style:family="table-cell">
      <style:table-cell-properties style:vertical-align="middle" fo:background-color="transparent" fo:padding="0.101cm" fo:border-left="0.05pt solid #000000" fo:border-right="none" fo:border-top="none" fo:border-bottom="0.05pt solid #000000">
        <style:background-image/>
      </style:table-cell-properties>
    </style:style>
    <style:style style:name="tb_5f_IG26213-023.D2" style:display-name="tb_IG26213-023.D2" style:family="table-cell">
      <style:table-cell-properties style:vertical-align="middle" fo:background-color="transparent" fo:padding="0.101cm" fo:border-left="0.05pt solid #000000" fo:border-right="0.05pt solid #000000" fo:border-top="none" fo:border-bottom="0.05pt solid #000000">
        <style:background-image/>
      </style:table-cell-properties>
    </style:style>
    <style:style style:name="tb_5f_IG26214-001" style:display-name="tb_IG26214-001" style:family="table">
      <style:table-properties style:width="12.534cm" fo:margin-top="0cm" fo:margin-bottom="0.4cm" table:align="center"/>
    </style:style>
    <style:style style:name="tb_5f_IG26214-001.A" style:display-name="tb_IG26214-001.A" style:family="table-column">
      <style:table-column-properties style:column-width="4.697cm"/>
    </style:style>
    <style:style style:name="tb_5f_IG26214-001.B" style:display-name="tb_IG26214-001.B" style:family="table-column">
      <style:table-column-properties style:column-width="3.898cm"/>
    </style:style>
    <style:style style:name="tb_5f_IG26214-001.C" style:display-name="tb_IG26214-001.C" style:family="table-column">
      <style:table-column-properties style:column-width="3.939cm"/>
    </style:style>
    <style:style style:name="tb_5f_IG26214-001.A1" style:display-name="tb_IG26214-001.A1" style:family="table-cell">
      <style:table-cell-properties fo:padding="0.101cm" fo:border="none" style:writing-mode="page"/>
    </style:style>
    <style:style style:name="P1" style:family="paragraph" style:parent-style-name="Heading_20_1" style:master-page-name="Front_20_Matter">
      <style:paragraph-properties style:page-number="auto"/>
    </style:style>
    <style:style style:name="P2" style:family="paragraph" style:parent-style-name="Text_20_body">
      <style:paragraph-properties fo:line-height="115%"/>
    </style:style>
    <style:style style:name="P3" style:family="paragraph" style:parent-style-name="Definition_20_Term">
      <style:paragraph-properties fo:line-height="115%"/>
    </style:style>
    <style:style style:name="P4" style:family="paragraph" style:parent-style-name="Text_20_body_20_indent">
      <style:paragraph-properties style:writing-mode="lr-tb"/>
      <style:text-properties officeooo:paragraph-rsid="00623752"/>
    </style:style>
    <style:style style:name="P5" style:family="paragraph" style:parent-style-name="Text_20_body_20_indent">
      <style:text-properties officeooo:rsid="002c451a" officeooo:paragraph-rsid="002c451a"/>
    </style:style>
    <style:style style:name="P6" style:family="paragraph" style:parent-style-name="Text_20_body_20_indent">
      <style:paragraph-properties style:writing-mode="lr-tb"/>
    </style:style>
    <style:style style:name="P7" style:family="paragraph" style:parent-style-name="Text_20_body_20_indent">
      <style:text-properties fo:language="zxx" fo:country="none" officeooo:paragraph-rsid="001793c9" style:language-asian="zxx" style:country-asian="none" style:language-complex="zxx" style:country-complex="none"/>
    </style:style>
    <style:style style:name="P8" style:family="paragraph" style:parent-style-name="Heading_20_Note" style:list-style-name="Heading_20_Note"/>
    <style:style style:name="P9" style:family="paragraph" style:parent-style-name="Contents_20_2">
      <style:paragraph-properties>
        <style:tab-stops>
          <style:tab-stop style:position="16.701cm" style:type="right" style:leader-style="dotted" style:leader-text="."/>
        </style:tab-stops>
      </style:paragraph-properties>
    </style:style>
    <style:style style:name="P10" style:family="paragraph" style:parent-style-name="Contents_20_1">
      <style:paragraph-properties>
        <style:tab-stops>
          <style:tab-stop style:position="16.701cm" style:type="right" style:leader-style="dotted" style:leader-text="."/>
        </style:tab-stops>
      </style:paragraph-properties>
    </style:style>
    <style:style style:name="P11" style:family="paragraph" style:parent-style-name="New_20_Chapter" style:master-page-name="First_20_Page">
      <style:paragraph-properties style:page-number="auto" fo:break-before="page"/>
    </style:style>
    <style:style style:name="P12" style:family="paragraph" style:parent-style-name="Figure">
      <style:text-properties officeooo:rsid="00807875" officeooo:paragraph-rsid="00807875"/>
    </style:style>
    <style:style style:name="P13" style:family="paragraph" style:parent-style-name="Legend_20_Numbered" style:list-style-name="Legend_20_Numbered"/>
    <style:style style:name="P14" style:family="paragraph" style:parent-style-name="Subtitle">
      <style:text-properties officeooo:rsid="03b3e2df" officeooo:paragraph-rsid="0016f957"/>
    </style:style>
    <style:style style:name="P15" style:family="paragraph" style:parent-style-name="Body_20_Text_2c__20_List_20_Intro">
      <style:text-properties officeooo:paragraph-rsid="004a0015"/>
    </style:style>
    <style:style style:name="P16" style:family="paragraph" style:parent-style-name="List_20_1">
      <style:text-properties officeooo:paragraph-rsid="004a0015"/>
    </style:style>
    <style:style style:name="P17" style:family="paragraph" style:parent-style-name="Text_20_body">
      <style:text-properties officeooo:paragraph-rsid="004a0015"/>
    </style:style>
    <style:style style:name="P18" style:family="paragraph" style:parent-style-name="Heading_20_1">
      <style:text-properties officeooo:paragraph-rsid="004a0015"/>
    </style:style>
    <style:style style:name="P19" style:family="paragraph" style:parent-style-name="Heading_20_Note">
      <style:text-properties officeooo:paragraph-rsid="004a0015"/>
    </style:style>
    <style:style style:name="P20" style:family="paragraph" style:parent-style-name="Body_20_Text_2c__20_Note">
      <style:text-properties officeooo:paragraph-rsid="004a0015"/>
    </style:style>
    <style:style style:name="P21" style:family="paragraph" style:parent-style-name="Heading_20_2">
      <style:text-properties officeooo:paragraph-rsid="004a0015"/>
    </style:style>
    <style:style style:name="P22" style:family="paragraph" style:parent-style-name="Numbering_20_1">
      <style:text-properties officeooo:paragraph-rsid="004a0015"/>
    </style:style>
    <style:style style:name="P23" style:family="paragraph" style:parent-style-name="List_20_2">
      <style:text-properties officeooo:paragraph-rsid="004a0015"/>
    </style:style>
    <style:style style:name="P24" style:family="paragraph" style:parent-style-name="Heading_20_3">
      <style:text-properties officeooo:paragraph-rsid="004a0015"/>
    </style:style>
    <style:style style:name="P25" style:family="paragraph" style:parent-style-name="Numbering_20_1">
      <style:text-properties officeooo:paragraph-rsid="006c2a1c"/>
    </style:style>
    <style:style style:name="P26" style:family="paragraph" style:parent-style-name="Numbering_20_1">
      <style:text-properties officeooo:paragraph-rsid="006dc9ee"/>
    </style:style>
    <style:style style:name="P27" style:family="paragraph" style:parent-style-name="Numbering_20_2">
      <style:text-properties officeooo:paragraph-rsid="004a0015"/>
    </style:style>
    <style:style style:name="P28" style:family="paragraph" style:parent-style-name="Body_20_Text_2c__20_List_20_Intro">
      <style:text-properties officeooo:paragraph-rsid="00cafe18"/>
    </style:style>
    <style:style style:name="P29" style:family="paragraph" style:parent-style-name="Heading_20_3">
      <style:text-properties officeooo:rsid="007db16b" officeooo:paragraph-rsid="007db16b"/>
    </style:style>
    <style:style style:name="P30" style:family="paragraph" style:parent-style-name="Heading_20_3">
      <style:text-properties officeooo:rsid="0085eb9a" officeooo:paragraph-rsid="0085eb9a"/>
    </style:style>
    <style:style style:name="P31" style:family="paragraph" style:parent-style-name="Body_20_Text_2c__20_List_20_Intro">
      <style:text-properties officeooo:paragraph-rsid="0085eb9a"/>
    </style:style>
    <style:style style:name="P32" style:family="paragraph" style:parent-style-name="Heading_20_3">
      <style:text-properties officeooo:paragraph-rsid="0085eb9a"/>
    </style:style>
    <style:style style:name="P33" style:family="paragraph" style:parent-style-name="Heading_20_Note">
      <style:text-properties officeooo:paragraph-rsid="0086a2ee"/>
    </style:style>
    <style:style style:name="P34" style:family="paragraph" style:parent-style-name="Body_20_Text_2c__20_Note">
      <style:text-properties officeooo:rsid="0190381c" officeooo:paragraph-rsid="0086a2ee"/>
    </style:style>
    <style:style style:name="P35" style:family="paragraph" style:parent-style-name="Heading_20_3">
      <style:text-properties officeooo:rsid="008837d7" officeooo:paragraph-rsid="008837d7"/>
    </style:style>
    <style:style style:name="P36" style:family="paragraph" style:parent-style-name="Numbering_20_1">
      <style:text-properties officeooo:paragraph-rsid="008b415b"/>
    </style:style>
    <style:style style:name="P37" style:family="paragraph" style:parent-style-name="Heading_20_Tip">
      <style:text-properties officeooo:paragraph-rsid="004a0015"/>
    </style:style>
    <style:style style:name="P38" style:family="paragraph" style:parent-style-name="List_20_1">
      <style:text-properties officeooo:paragraph-rsid="00cafe18"/>
    </style:style>
    <style:style style:name="P39" style:family="paragraph" style:parent-style-name="Text_20_body">
      <style:text-properties officeooo:paragraph-rsid="00951dae"/>
    </style:style>
    <style:style style:name="P40" style:family="paragraph" style:parent-style-name="Text_20_body">
      <style:text-properties officeooo:paragraph-rsid="00982228"/>
    </style:style>
    <style:style style:name="P41" style:family="paragraph" style:parent-style-name="Heading_20_3">
      <style:text-properties officeooo:rsid="009c10c4" officeooo:paragraph-rsid="004a0015"/>
    </style:style>
    <style:style style:name="P42" style:family="paragraph" style:parent-style-name="Heading_20_3">
      <style:text-properties officeooo:rsid="009a12d2" officeooo:paragraph-rsid="009a12d2"/>
    </style:style>
    <style:style style:name="P43" style:family="paragraph" style:parent-style-name="Heading_20_3">
      <style:text-properties officeooo:paragraph-rsid="009a12d2"/>
    </style:style>
    <style:style style:name="P44" style:family="paragraph" style:parent-style-name="Numbering_20_1">
      <style:text-properties officeooo:rsid="009c2569" officeooo:paragraph-rsid="009c2569"/>
    </style:style>
    <style:style style:name="P45" style:family="paragraph" style:parent-style-name="Numbering_20_1">
      <style:text-properties officeooo:rsid="009c2569" officeooo:paragraph-rsid="004a0015"/>
    </style:style>
    <style:style style:name="P46" style:family="paragraph" style:parent-style-name="Numbering_20_1">
      <style:text-properties officeooo:rsid="009c95ba" officeooo:paragraph-rsid="009c95ba"/>
    </style:style>
    <style:style style:name="P47" style:family="paragraph" style:parent-style-name="Numbering_20_1">
      <style:text-properties officeooo:paragraph-rsid="009c95ba"/>
    </style:style>
    <style:style style:name="P48" style:family="paragraph" style:parent-style-name="Body_20_Text_2c__20_Note">
      <style:text-properties officeooo:rsid="009c2569" officeooo:paragraph-rsid="009c2569"/>
    </style:style>
    <style:style style:name="P49" style:family="paragraph" style:parent-style-name="Body_20_Text_2c__20_List_20_Intro">
      <style:text-properties officeooo:paragraph-rsid="009d13b1"/>
    </style:style>
    <style:style style:name="P50" style:family="paragraph" style:parent-style-name="Numbering_20_1">
      <style:text-properties officeooo:paragraph-rsid="009d13b1"/>
    </style:style>
    <style:style style:name="P51" style:family="paragraph" style:parent-style-name="Body_20_Text_2c__20_List_20_Intro">
      <style:text-properties officeooo:paragraph-rsid="009dc833"/>
    </style:style>
    <style:style style:name="P52" style:family="paragraph" style:parent-style-name="Numbering_20_1">
      <style:text-properties officeooo:paragraph-rsid="00b4254a"/>
    </style:style>
    <style:style style:name="P53" style:family="paragraph" style:parent-style-name="Body_20_Text_2c__20_Note">
      <style:text-properties officeooo:rsid="00ab514e" officeooo:paragraph-rsid="00ab514e"/>
    </style:style>
    <style:style style:name="P54" style:family="paragraph" style:parent-style-name="Numbering_20_1">
      <style:text-properties officeooo:paragraph-rsid="00ac715f"/>
    </style:style>
    <style:style style:name="P55" style:family="paragraph" style:parent-style-name="Heading_20_Caution">
      <style:text-properties officeooo:rsid="00ac715f" officeooo:paragraph-rsid="00ac715f"/>
    </style:style>
    <style:style style:name="P56" style:family="paragraph" style:parent-style-name="Body_20_Text_2c__20_Note">
      <style:text-properties officeooo:rsid="00ac715f" officeooo:paragraph-rsid="00ac715f"/>
    </style:style>
    <style:style style:name="P57" style:family="paragraph" style:parent-style-name="Heading_20_3">
      <style:text-properties officeooo:rsid="00aef91b" officeooo:paragraph-rsid="00aef91b"/>
    </style:style>
    <style:style style:name="P58" style:family="paragraph" style:parent-style-name="Body_20_Text_2c__20_List_20_Intro">
      <style:text-properties officeooo:paragraph-rsid="00b4254a"/>
    </style:style>
    <style:style style:name="P59" style:family="paragraph" style:parent-style-name="Numbering_20_1">
      <style:text-properties officeooo:rsid="00b25bd1" officeooo:paragraph-rsid="00b25bd1"/>
    </style:style>
    <style:style style:name="P60" style:family="paragraph" style:parent-style-name="Numbering_20_1">
      <style:text-properties officeooo:paragraph-rsid="00b25bd1"/>
    </style:style>
    <style:style style:name="P61" style:family="paragraph" style:parent-style-name="Numbering_20_1">
      <style:text-properties officeooo:paragraph-rsid="00b0e0c5"/>
    </style:style>
    <style:style style:name="P62" style:family="paragraph" style:parent-style-name="Text_20_body">
      <style:text-properties officeooo:paragraph-rsid="01ca5259"/>
    </style:style>
    <style:style style:name="P63" style:family="paragraph" style:parent-style-name="List_20_2">
      <style:text-properties officeooo:paragraph-rsid="01d6dd3c"/>
    </style:style>
    <style:style style:name="P64" style:family="paragraph" style:parent-style-name="Heading_20_2">
      <style:text-properties officeooo:rsid="01d80699" officeooo:paragraph-rsid="01d80699"/>
    </style:style>
    <style:style style:name="P65" style:family="paragraph" style:parent-style-name="Text_20_body">
      <style:text-properties officeooo:rsid="01d80699" officeooo:paragraph-rsid="01d80699"/>
    </style:style>
    <style:style style:name="P66" style:family="paragraph" style:parent-style-name="List_20_2">
      <style:text-properties officeooo:paragraph-rsid="01dd1649"/>
    </style:style>
    <style:style style:name="P67" style:family="paragraph" style:parent-style-name="Numbering_20_1">
      <style:text-properties officeooo:rsid="01df0f11" officeooo:paragraph-rsid="01df0f11"/>
    </style:style>
    <style:style style:name="P68" style:family="paragraph" style:parent-style-name="Numbering_20_1">
      <style:text-properties officeooo:paragraph-rsid="01df0f11"/>
    </style:style>
    <style:style style:name="P69" style:family="paragraph" style:parent-style-name="Numbering_20_1">
      <style:text-properties officeooo:paragraph-rsid="01f11fd7"/>
    </style:style>
    <style:style style:name="P70" style:family="paragraph" style:parent-style-name="Numbering_20_1">
      <style:text-properties officeooo:paragraph-rsid="01e4be56"/>
    </style:style>
    <style:style style:name="P71" style:family="paragraph" style:parent-style-name="Numbering_20_1">
      <style:text-properties officeooo:paragraph-rsid="01e4f7fb"/>
    </style:style>
    <style:style style:name="P72" style:family="paragraph" style:parent-style-name="Body_20_Text_2c__20_List_20_Intro">
      <style:text-properties officeooo:paragraph-rsid="01e75524"/>
    </style:style>
    <style:style style:name="P73" style:family="paragraph" style:parent-style-name="Numbering_20_1">
      <style:text-properties officeooo:paragraph-rsid="01e75524"/>
    </style:style>
    <style:style style:name="P74" style:family="paragraph" style:parent-style-name="List_20_2">
      <style:text-properties officeooo:paragraph-rsid="01e75524"/>
    </style:style>
    <style:style style:name="P75" style:family="paragraph" style:parent-style-name="Body_20_Text_2c__20_List_20_Intro">
      <style:text-properties officeooo:paragraph-rsid="01e90bee"/>
    </style:style>
    <style:style style:name="P76" style:family="paragraph" style:parent-style-name="Heading_20_2">
      <style:text-properties officeooo:paragraph-rsid="01e9e323"/>
    </style:style>
    <style:style style:name="P77" style:family="paragraph" style:parent-style-name="Heading_20_3">
      <style:text-properties officeooo:paragraph-rsid="01e9e323"/>
    </style:style>
    <style:style style:name="P78" style:family="paragraph" style:parent-style-name="Numbering_20_1">
      <style:text-properties officeooo:paragraph-rsid="01e9e323"/>
    </style:style>
    <style:style style:name="P79" style:family="paragraph" style:parent-style-name="Numbering_20_1">
      <style:text-properties officeooo:paragraph-rsid="01ecfb99"/>
    </style:style>
    <style:style style:name="P80" style:family="paragraph" style:parent-style-name="Numbering_20_1">
      <style:text-properties officeooo:rsid="01ecfb99" officeooo:paragraph-rsid="01ecfb99"/>
    </style:style>
    <style:style style:name="P81" style:family="paragraph" style:parent-style-name="Numbering_20_1">
      <style:text-properties officeooo:paragraph-rsid="01eee4c6"/>
    </style:style>
    <style:style style:name="P82" style:family="paragraph" style:parent-style-name="Heading_20_3">
      <style:text-properties officeooo:rsid="01f4914d" officeooo:paragraph-rsid="01f4914d"/>
    </style:style>
    <style:style style:name="P83" style:family="paragraph" style:parent-style-name="Numbering_20_1">
      <style:text-properties officeooo:paragraph-rsid="01f4914d"/>
    </style:style>
    <style:style style:name="P84" style:family="paragraph" style:parent-style-name="List_20_2">
      <style:text-properties officeooo:paragraph-rsid="01f4914d"/>
    </style:style>
    <style:style style:name="P85" style:family="paragraph" style:parent-style-name="Numbering_20_1">
      <style:text-properties officeooo:rsid="01f4914d" officeooo:paragraph-rsid="01f4914d"/>
    </style:style>
    <style:style style:name="P86" style:family="paragraph" style:parent-style-name="Numbering_20_1">
      <style:text-properties officeooo:paragraph-rsid="01f44bab"/>
    </style:style>
    <style:style style:name="P87" style:family="paragraph" style:parent-style-name="Heading_20_2">
      <style:text-properties officeooo:rsid="01f44bab" officeooo:paragraph-rsid="01e9e323"/>
    </style:style>
    <style:style style:name="P88" style:family="paragraph" style:parent-style-name="Text_20_body">
      <style:text-properties officeooo:paragraph-rsid="01e9e323"/>
    </style:style>
    <style:style style:name="P89" style:family="paragraph" style:parent-style-name="Heading_20_Note">
      <style:text-properties officeooo:rsid="004d7d08" officeooo:paragraph-rsid="01e9e323"/>
    </style:style>
    <style:style style:name="P90" style:family="paragraph" style:parent-style-name="Body_20_Text_2c__20_Note">
      <style:text-properties officeooo:paragraph-rsid="01e9e323"/>
    </style:style>
    <style:style style:name="P91" style:family="paragraph" style:parent-style-name="Numbering_20_1">
      <style:text-properties officeooo:paragraph-rsid="01f92547"/>
    </style:style>
    <style:style style:name="P92" style:family="paragraph" style:parent-style-name="Heading_20_2">
      <style:text-properties officeooo:rsid="01fbdc96" officeooo:paragraph-rsid="01fbdc96"/>
    </style:style>
    <style:style style:name="P93" style:family="paragraph" style:parent-style-name="Text_20_body">
      <style:text-properties officeooo:rsid="01fbdc96" officeooo:paragraph-rsid="01fbdc96"/>
    </style:style>
    <style:style style:name="P94" style:family="paragraph" style:parent-style-name="Numbering_20_1">
      <style:text-properties officeooo:paragraph-rsid="0201ec31"/>
    </style:style>
    <style:style style:name="P95" style:family="paragraph" style:parent-style-name="Numbering_20_1">
      <style:text-properties officeooo:rsid="0201ec31" officeooo:paragraph-rsid="0201ec31"/>
    </style:style>
    <style:style style:name="P96" style:family="paragraph" style:parent-style-name="Heading_20_Note">
      <style:text-properties officeooo:paragraph-rsid="02028dcf"/>
    </style:style>
    <style:style style:name="P97" style:family="paragraph" style:parent-style-name="Body_20_Text_2c__20_Note">
      <style:text-properties officeooo:rsid="02028dcf" officeooo:paragraph-rsid="02028dcf"/>
    </style:style>
    <style:style style:name="P98" style:family="paragraph" style:parent-style-name="Numbering_20_1">
      <style:text-properties officeooo:paragraph-rsid="02052989"/>
    </style:style>
    <style:style style:name="P99" style:family="paragraph" style:parent-style-name="Heading_20_2">
      <style:text-properties officeooo:rsid="0205e719"/>
    </style:style>
    <style:style style:name="P100" style:family="paragraph" style:parent-style-name="Text_20_body">
      <style:text-properties officeooo:rsid="0205e719" officeooo:paragraph-rsid="0205e719"/>
    </style:style>
    <style:style style:name="P101" style:family="paragraph" style:parent-style-name="Numbering_20_1">
      <style:text-properties officeooo:paragraph-rsid="0206ab0d"/>
    </style:style>
    <style:style style:name="P102" style:family="paragraph" style:parent-style-name="Heading_20_Tip">
      <style:text-properties officeooo:paragraph-rsid="0215a3cf"/>
    </style:style>
    <style:style style:name="P103" style:family="paragraph" style:parent-style-name="Numbering_20_1">
      <style:text-properties officeooo:paragraph-rsid="021ccaf3"/>
    </style:style>
    <style:style style:name="P104" style:family="paragraph" style:parent-style-name="Body_20_Text_2c__20_List_20_Intro">
      <style:text-properties officeooo:paragraph-rsid="021ea865"/>
    </style:style>
    <style:style style:name="P105" style:family="paragraph" style:parent-style-name="Numbering_20_1">
      <style:text-properties officeooo:paragraph-rsid="021f4631"/>
    </style:style>
    <style:style style:name="P106" style:family="paragraph" style:parent-style-name="Numbering_20_1">
      <style:text-properties officeooo:paragraph-rsid="022336d3"/>
    </style:style>
    <style:style style:name="P107" style:family="paragraph" style:parent-style-name="Heading_20_Note">
      <style:text-properties officeooo:paragraph-rsid="022568b8"/>
    </style:style>
    <style:style style:name="P108" style:family="paragraph" style:parent-style-name="Body_20_Text_2c__20_Note">
      <style:text-properties officeooo:paragraph-rsid="022568b8"/>
    </style:style>
    <style:style style:name="P109" style:family="paragraph" style:parent-style-name="Body_20_Text_2c__20_List_20_Intro">
      <style:text-properties officeooo:paragraph-rsid="0224feca"/>
    </style:style>
    <style:style style:name="P110" style:family="paragraph" style:parent-style-name="Numbering_20_1">
      <style:text-properties officeooo:paragraph-rsid="022568b8"/>
    </style:style>
    <style:style style:name="P111" style:family="paragraph" style:parent-style-name="List_20_2">
      <style:text-properties officeooo:paragraph-rsid="022c0d0a"/>
    </style:style>
    <style:style style:name="P112" style:family="paragraph" style:parent-style-name="Numbering_20_1">
      <style:text-properties officeooo:paragraph-rsid="022c0d0a"/>
    </style:style>
    <style:style style:name="P113" style:family="paragraph" style:parent-style-name="Heading_20_1">
      <style:text-properties officeooo:paragraph-rsid="02311d72"/>
    </style:style>
    <style:style style:name="P114" style:family="paragraph" style:parent-style-name="Text_20_body">
      <style:text-properties officeooo:paragraph-rsid="02311d72"/>
    </style:style>
    <style:style style:name="P115" style:family="paragraph" style:parent-style-name="Heading_20_Note">
      <style:text-properties officeooo:paragraph-rsid="02311d72"/>
    </style:style>
    <style:style style:name="P116" style:family="paragraph" style:parent-style-name="Body_20_Text_2c__20_Note">
      <style:text-properties officeooo:paragraph-rsid="02311d72"/>
    </style:style>
    <style:style style:name="P117" style:family="paragraph" style:parent-style-name="Heading_20_2">
      <style:text-properties officeooo:paragraph-rsid="02311d72"/>
    </style:style>
    <style:style style:name="P118" style:family="paragraph" style:parent-style-name="Numbering_20_1">
      <style:text-properties officeooo:paragraph-rsid="02311d72"/>
    </style:style>
    <style:style style:name="P119" style:family="paragraph" style:parent-style-name="Heading_20_3">
      <style:text-properties officeooo:rsid="00b02550" officeooo:paragraph-rsid="02311d72"/>
    </style:style>
    <style:style style:name="P120" style:family="paragraph" style:parent-style-name="Heading_20_3">
      <style:text-properties officeooo:paragraph-rsid="02311d72"/>
    </style:style>
    <style:style style:name="P121" style:family="paragraph" style:parent-style-name="List_20_2">
      <style:text-properties officeooo:paragraph-rsid="02311d72"/>
    </style:style>
    <style:style style:name="P122" style:family="paragraph" style:parent-style-name="Definition_20_Term">
      <style:text-properties officeooo:paragraph-rsid="02311d72"/>
    </style:style>
    <style:style style:name="P123" style:family="paragraph" style:parent-style-name="Text_20_body_20_indent">
      <style:text-properties officeooo:paragraph-rsid="02311d72"/>
    </style:style>
    <style:style style:name="P124" style:family="paragraph" style:parent-style-name="Text_20_body">
      <style:text-properties officeooo:paragraph-rsid="0234e1af"/>
    </style:style>
    <style:style style:name="P125" style:family="paragraph" style:parent-style-name="Text_20_body">
      <style:text-properties officeooo:paragraph-rsid="02378461"/>
    </style:style>
    <style:style style:name="P126" style:family="paragraph" style:parent-style-name="Numbering_20_1">
      <style:text-properties officeooo:paragraph-rsid="023617dc"/>
    </style:style>
    <style:style style:name="P127" style:family="paragraph" style:parent-style-name="List_20_1">
      <style:text-properties officeooo:paragraph-rsid="0238b865"/>
    </style:style>
    <style:style style:name="P128" style:family="paragraph" style:parent-style-name="Heading_20_3">
      <style:text-properties officeooo:paragraph-rsid="023b46c4"/>
    </style:style>
    <style:style style:name="P129" style:family="paragraph" style:parent-style-name="Body_20_Text_2c__20_List_20_Intro">
      <style:text-properties officeooo:paragraph-rsid="023b46c4"/>
    </style:style>
    <style:style style:name="P130" style:family="paragraph" style:parent-style-name="Definition_20_Term">
      <style:text-properties officeooo:paragraph-rsid="023b46c4"/>
    </style:style>
    <style:style style:name="P131" style:family="paragraph" style:parent-style-name="Text_20_body_20_indent">
      <style:text-properties officeooo:paragraph-rsid="023b46c4"/>
    </style:style>
    <style:style style:name="P132" style:family="paragraph" style:parent-style-name="List_20_2">
      <style:text-properties officeooo:paragraph-rsid="023b46c4"/>
    </style:style>
    <style:style style:name="P133" style:family="paragraph" style:parent-style-name="Heading_20_3">
      <style:text-properties officeooo:paragraph-rsid="023c7a1f"/>
    </style:style>
    <style:style style:name="P134" style:family="paragraph" style:parent-style-name="Body_20_Text_2c__20_List_20_Intro">
      <style:text-properties officeooo:paragraph-rsid="023c7a1f"/>
    </style:style>
    <style:style style:name="P135" style:family="paragraph" style:parent-style-name="List_20_2">
      <style:text-properties officeooo:paragraph-rsid="023c7a1f"/>
    </style:style>
    <style:style style:name="P136" style:family="paragraph" style:parent-style-name="Definition_20_Term">
      <style:text-properties officeooo:paragraph-rsid="023c7a1f"/>
    </style:style>
    <style:style style:name="P137" style:family="paragraph" style:parent-style-name="Text_20_body_20_indent">
      <style:text-properties officeooo:paragraph-rsid="023c7a1f"/>
    </style:style>
    <style:style style:name="P138" style:family="paragraph" style:parent-style-name="Text_20_body_20_indent">
      <style:text-properties officeooo:paragraph-rsid="0266b69c"/>
    </style:style>
    <style:style style:name="P139" style:family="paragraph" style:parent-style-name="Heading_20_2">
      <style:text-properties officeooo:paragraph-rsid="023e036f"/>
    </style:style>
    <style:style style:name="P140" style:family="paragraph" style:parent-style-name="Body_20_Text_2c__20_List_20_Intro">
      <style:text-properties officeooo:paragraph-rsid="023e036f"/>
    </style:style>
    <style:style style:name="P141" style:family="paragraph" style:parent-style-name="List_20_1">
      <style:text-properties officeooo:paragraph-rsid="023e036f"/>
    </style:style>
    <style:style style:name="P142" style:family="paragraph" style:parent-style-name="Heading_20_1">
      <style:text-properties officeooo:paragraph-rsid="023e036f"/>
    </style:style>
    <style:style style:name="P143" style:family="paragraph" style:parent-style-name="Heading_20_2">
      <style:text-properties officeooo:paragraph-rsid="024076be"/>
    </style:style>
    <style:style style:name="P144" style:family="paragraph" style:parent-style-name="Body_20_Text_2c__20_List_20_Intro">
      <style:text-properties officeooo:paragraph-rsid="024076be"/>
    </style:style>
    <style:style style:name="P145" style:family="paragraph" style:parent-style-name="Definition_20_Term">
      <style:text-properties officeooo:paragraph-rsid="024076be"/>
    </style:style>
    <style:style style:name="P146" style:family="paragraph" style:parent-style-name="Text_20_body_20_indent">
      <style:text-properties officeooo:paragraph-rsid="024076be"/>
    </style:style>
    <style:style style:name="P147" style:family="paragraph" style:parent-style-name="Heading_20_Note">
      <style:text-properties officeooo:paragraph-rsid="024076be"/>
    </style:style>
    <style:style style:name="P148" style:family="paragraph" style:parent-style-name="Body_20_Text_2c__20_Note">
      <style:text-properties officeooo:paragraph-rsid="024076be"/>
    </style:style>
    <style:style style:name="P149" style:family="paragraph" style:parent-style-name="Body_20_Text_2c__20_Note">
      <style:text-properties officeooo:paragraph-rsid="0245d0b1"/>
    </style:style>
    <style:style style:name="P150" style:family="paragraph" style:parent-style-name="List_20_1">
      <style:text-properties officeooo:paragraph-rsid="0232722d"/>
    </style:style>
    <style:style style:name="P151" style:family="paragraph" style:parent-style-name="List_20_1">
      <style:text-properties officeooo:rsid="0232722d" officeooo:paragraph-rsid="0232722d"/>
    </style:style>
    <style:style style:name="P152" style:family="paragraph" style:parent-style-name="List_20_1">
      <style:text-properties officeooo:paragraph-rsid="02341a6a"/>
    </style:style>
    <style:style style:name="P153" style:family="paragraph" style:parent-style-name="List_20_1">
      <style:text-properties officeooo:paragraph-rsid="0235fb58"/>
    </style:style>
    <style:style style:name="P154" style:family="paragraph" style:parent-style-name="List_20_1">
      <style:text-properties officeooo:paragraph-rsid="023b8ada"/>
    </style:style>
    <style:style style:name="P155" style:family="paragraph" style:parent-style-name="List_20_1">
      <style:text-properties officeooo:paragraph-rsid="02377f69"/>
    </style:style>
    <style:style style:name="P156" style:family="paragraph" style:parent-style-name="List_20_1">
      <style:text-properties officeooo:paragraph-rsid="02388d6b"/>
    </style:style>
    <style:style style:name="P157" style:family="paragraph" style:parent-style-name="List_20_2">
      <style:text-properties officeooo:rsid="023eb2f3" officeooo:paragraph-rsid="023eb2f3"/>
    </style:style>
    <style:style style:name="P158" style:family="paragraph" style:parent-style-name="List_20_2">
      <style:text-properties officeooo:paragraph-rsid="024052aa"/>
    </style:style>
    <style:style style:name="P159" style:family="paragraph" style:parent-style-name="List_20_1">
      <style:text-properties officeooo:paragraph-rsid="0241214e"/>
    </style:style>
    <style:style style:name="P160" style:family="paragraph" style:parent-style-name="List_20_2">
      <style:text-properties officeooo:paragraph-rsid="0244c7bb"/>
    </style:style>
    <style:style style:name="P161" style:family="paragraph" style:parent-style-name="List_20_2">
      <style:text-properties officeooo:paragraph-rsid="0248365b"/>
    </style:style>
    <style:style style:name="P162" style:family="paragraph" style:parent-style-name="Numbering_20_1">
      <style:text-properties officeooo:paragraph-rsid="024a7fd8"/>
    </style:style>
    <style:style style:name="P163" style:family="paragraph" style:parent-style-name="Heading_20_Note">
      <style:text-properties officeooo:paragraph-rsid="024c541a"/>
    </style:style>
    <style:style style:name="P164" style:family="paragraph" style:parent-style-name="List_20_1">
      <style:text-properties officeooo:paragraph-rsid="02504bb1"/>
    </style:style>
    <style:style style:name="P165" style:family="paragraph" style:parent-style-name="Text_20_body">
      <style:text-properties officeooo:paragraph-rsid="02555823"/>
    </style:style>
    <style:style style:name="P166" style:family="paragraph" style:parent-style-name="Heading_20_3">
      <style:text-properties officeooo:paragraph-rsid="0256a71c"/>
    </style:style>
    <style:style style:name="P167" style:family="paragraph" style:parent-style-name="Numbering_20_1">
      <style:text-properties officeooo:paragraph-rsid="0256554a"/>
    </style:style>
    <style:style style:name="P168" style:family="paragraph" style:parent-style-name="Heading_20_3">
      <style:text-properties officeooo:rsid="0261fb42" officeooo:paragraph-rsid="0261fb42"/>
    </style:style>
    <style:style style:name="P169" style:family="paragraph" style:parent-style-name="Heading_20_3">
      <style:text-properties officeooo:rsid="02637131" officeooo:paragraph-rsid="02637131"/>
    </style:style>
    <style:style style:name="P170" style:family="paragraph" style:parent-style-name="Numbering_20_1">
      <style:text-properties officeooo:paragraph-rsid="02637131"/>
    </style:style>
    <style:style style:name="P171" style:family="paragraph" style:parent-style-name="Heading_20_3">
      <style:text-properties officeooo:rsid="0261fb42" officeooo:paragraph-rsid="02637131"/>
    </style:style>
    <style:style style:name="P172" style:family="paragraph" style:parent-style-name="Numbering_20_1">
      <style:text-properties officeooo:paragraph-rsid="0265287e"/>
    </style:style>
    <style:style style:name="P173" style:family="paragraph" style:parent-style-name="Heading_20_3">
      <style:text-properties officeooo:rsid="0261fb42" officeooo:paragraph-rsid="0265287e"/>
    </style:style>
    <style:style style:name="P174" style:family="paragraph" style:parent-style-name="Heading_20_1">
      <style:text-properties officeooo:rsid="02696cd7" officeooo:paragraph-rsid="02696cd7"/>
    </style:style>
    <style:style style:name="P175" style:family="paragraph" style:parent-style-name="Text_20_body">
      <style:text-properties officeooo:paragraph-rsid="0269b993"/>
    </style:style>
    <style:style style:name="P176" style:family="paragraph" style:parent-style-name="Heading_20_2">
      <style:text-properties officeooo:rsid="026eeba0" officeooo:paragraph-rsid="026eeba0"/>
    </style:style>
    <style:style style:name="P177" style:family="paragraph" style:parent-style-name="Numbering_20_1">
      <style:text-properties officeooo:paragraph-rsid="02700ca8"/>
    </style:style>
    <style:style style:name="P178" style:family="paragraph" style:parent-style-name="Numbering_20_1">
      <style:text-properties officeooo:rsid="02707748"/>
    </style:style>
    <style:style style:name="P179" style:family="paragraph" style:parent-style-name="Numbering_20_1">
      <style:text-properties officeooo:rsid="02768b9e" officeooo:paragraph-rsid="027a4a62"/>
    </style:style>
    <style:style style:name="P180" style:family="paragraph" style:parent-style-name="Numbering_20_1">
      <style:text-properties officeooo:paragraph-rsid="02768b9e"/>
    </style:style>
    <style:style style:name="P181" style:family="paragraph" style:parent-style-name="Numbering_20_1">
      <style:text-properties officeooo:paragraph-rsid="027cfe7f"/>
    </style:style>
    <style:style style:name="P182" style:family="paragraph" style:parent-style-name="Numbering_20_1">
      <style:text-properties officeooo:paragraph-rsid="027b536b"/>
    </style:style>
    <style:style style:name="P183" style:family="paragraph" style:parent-style-name="List_20_2">
      <style:text-properties officeooo:paragraph-rsid="0288f74e"/>
    </style:style>
    <style:style style:name="P184" style:family="paragraph" style:parent-style-name="List_20_1">
      <style:text-properties officeooo:paragraph-rsid="028cd0fd"/>
    </style:style>
    <style:style style:name="P185" style:family="paragraph" style:parent-style-name="Heading_20_3">
      <style:text-properties officeooo:rsid="02914ee8" officeooo:paragraph-rsid="02914ee8"/>
    </style:style>
    <style:style style:name="P186" style:family="paragraph" style:parent-style-name="Numbering_20_1">
      <style:text-properties officeooo:paragraph-rsid="02900bbe"/>
    </style:style>
    <style:style style:name="P187" style:family="paragraph" style:parent-style-name="Heading_20_3">
      <style:text-properties officeooo:paragraph-rsid="02914ee8"/>
    </style:style>
    <style:style style:name="P188" style:family="paragraph" style:parent-style-name="Numbering_20_1">
      <style:text-properties officeooo:paragraph-rsid="02914ee8"/>
    </style:style>
    <style:style style:name="P189" style:family="paragraph" style:parent-style-name="Heading_20_1">
      <style:text-properties officeooo:rsid="0291dc00" officeooo:paragraph-rsid="0291dc00"/>
    </style:style>
    <style:style style:name="P190" style:family="paragraph" style:parent-style-name="List_20_1">
      <style:text-properties officeooo:paragraph-rsid="0291dc00"/>
    </style:style>
    <style:style style:name="P191" style:family="paragraph" style:parent-style-name="List_20_1">
      <style:text-properties officeooo:rsid="0293769a" officeooo:paragraph-rsid="0293769a"/>
    </style:style>
    <style:style style:name="P192" style:family="paragraph" style:parent-style-name="List_20_1">
      <style:text-properties officeooo:paragraph-rsid="0294eb03"/>
    </style:style>
    <style:style style:name="P193" style:family="paragraph" style:parent-style-name="Heading_20_2">
      <style:text-properties officeooo:paragraph-rsid="0298b2c1"/>
    </style:style>
    <style:style style:name="P194" style:family="paragraph" style:parent-style-name="Text_20_body">
      <style:text-properties officeooo:paragraph-rsid="0298b2c1"/>
    </style:style>
    <style:style style:name="P195" style:family="paragraph" style:parent-style-name="Text_20_body">
      <style:text-properties officeooo:paragraph-rsid="029ad474"/>
    </style:style>
    <style:style style:name="P196" style:family="paragraph" style:parent-style-name="Text_20_body">
      <style:text-properties officeooo:paragraph-rsid="029cd021"/>
    </style:style>
    <style:style style:name="P197" style:family="paragraph" style:parent-style-name="Heading_20_3">
      <style:text-properties officeooo:paragraph-rsid="029ad87f"/>
    </style:style>
    <style:style style:name="P198" style:family="paragraph" style:parent-style-name="Body_20_Text_2c__20_List_20_Intro">
      <style:text-properties officeooo:paragraph-rsid="029ad87f"/>
    </style:style>
    <style:style style:name="P199" style:family="paragraph" style:parent-style-name="Numbering_20_1">
      <style:text-properties officeooo:paragraph-rsid="029ad87f"/>
    </style:style>
    <style:style style:name="P200" style:family="paragraph" style:parent-style-name="List_20_1">
      <style:text-properties officeooo:paragraph-rsid="029d5915"/>
    </style:style>
    <style:style style:name="P201" style:family="paragraph" style:parent-style-name="Body_20_Text_2c__20_List_20_Intro">
      <style:text-properties officeooo:paragraph-rsid="029d5915"/>
    </style:style>
    <style:style style:name="P202" style:family="paragraph" style:parent-style-name="Numbering_20_1">
      <style:text-properties officeooo:paragraph-rsid="02a42723"/>
    </style:style>
    <style:style style:name="P203" style:family="paragraph" style:parent-style-name="Numbering_20_1">
      <style:text-properties officeooo:paragraph-rsid="02a4c395"/>
    </style:style>
    <style:style style:name="P204" style:family="paragraph" style:parent-style-name="Heading_20_1">
      <style:text-properties officeooo:paragraph-rsid="02b02f96"/>
    </style:style>
    <style:style style:name="P205" style:family="paragraph" style:parent-style-name="Text_20_body">
      <style:text-properties officeooo:paragraph-rsid="02b02f96"/>
    </style:style>
    <style:style style:name="P206" style:family="paragraph" style:parent-style-name="Heading_20_2">
      <style:text-properties officeooo:paragraph-rsid="02b02f96"/>
    </style:style>
    <style:style style:name="P207" style:family="paragraph" style:parent-style-name="Numbering_20_1">
      <style:text-properties officeooo:paragraph-rsid="02b02f96"/>
    </style:style>
    <style:style style:name="P208" style:family="paragraph" style:parent-style-name="Body_20_Text_2c__20_List_20_Intro">
      <style:text-properties officeooo:paragraph-rsid="02b02f96"/>
    </style:style>
    <style:style style:name="P209" style:family="paragraph" style:parent-style-name="Definition_20_Term">
      <style:text-properties officeooo:paragraph-rsid="02b02f96"/>
    </style:style>
    <style:style style:name="P210" style:family="paragraph" style:parent-style-name="Text_20_body_20_indent">
      <style:text-properties officeooo:paragraph-rsid="02b02f96"/>
    </style:style>
    <style:style style:name="P211" style:family="paragraph" style:parent-style-name="List_20_1">
      <style:text-properties officeooo:rsid="02b8b60a" officeooo:paragraph-rsid="02b8b60a"/>
    </style:style>
    <style:style style:name="P212" style:family="paragraph" style:parent-style-name="Body_20_Text_2c__20_List_20_Intro">
      <style:text-properties officeooo:paragraph-rsid="02b7973e"/>
    </style:style>
    <style:style style:name="P213" style:family="paragraph" style:parent-style-name="List_20_1">
      <style:text-properties officeooo:paragraph-rsid="02b9204a"/>
    </style:style>
    <style:style style:name="P214" style:family="paragraph" style:parent-style-name="Body_20_Text_2c__20_List_20_Intro">
      <style:text-properties officeooo:paragraph-rsid="0242f39f"/>
    </style:style>
    <style:style style:name="P215" style:family="paragraph" style:parent-style-name="Numbering_20_1">
      <style:text-properties officeooo:paragraph-rsid="0242f39f"/>
    </style:style>
    <style:style style:name="P216" style:family="paragraph" style:parent-style-name="Text_20_body">
      <style:text-properties officeooo:paragraph-rsid="01cdb06f"/>
    </style:style>
    <style:style style:name="P217" style:family="paragraph" style:parent-style-name="Numbering_20_1">
      <style:text-properties officeooo:paragraph-rsid="018e6feb"/>
    </style:style>
    <style:style style:name="P218" style:family="paragraph" style:parent-style-name="List_20_2">
      <style:text-properties officeooo:paragraph-rsid="018e6feb"/>
    </style:style>
    <style:style style:name="P219" style:family="paragraph" style:parent-style-name="Numbering_20_1">
      <style:text-properties officeooo:paragraph-rsid="01909820"/>
    </style:style>
    <style:style style:name="P220" style:family="paragraph" style:parent-style-name="Numbering_20_1">
      <style:text-properties officeooo:paragraph-rsid="0193bcb2"/>
    </style:style>
    <style:style style:name="P221" style:family="paragraph" style:parent-style-name="Numbering_20_1">
      <style:text-properties officeooo:paragraph-rsid="0196a8f3"/>
    </style:style>
    <style:style style:name="P222" style:family="paragraph" style:parent-style-name="Body_20_Text_2c__20_List_20_Intro">
      <style:text-properties officeooo:paragraph-rsid="019b2990"/>
    </style:style>
    <style:style style:name="P223" style:family="paragraph" style:parent-style-name="Numbering_20_1">
      <style:text-properties officeooo:paragraph-rsid="019c75d6"/>
    </style:style>
    <style:style style:name="P224" style:family="paragraph" style:parent-style-name="Numbering_20_1_20_Cont.">
      <style:text-properties officeooo:paragraph-rsid="019c75d6"/>
    </style:style>
    <style:style style:name="P225" style:family="paragraph" style:parent-style-name="Numbering_20_2">
      <style:text-properties officeooo:paragraph-rsid="01a1ee89"/>
    </style:style>
    <style:style style:name="P226" style:family="paragraph" style:parent-style-name="Body_20_Text_2c__20_Note">
      <style:text-properties officeooo:paragraph-rsid="01a73ea3"/>
    </style:style>
    <style:style style:name="P227" style:family="paragraph" style:parent-style-name="Text_20_body">
      <style:paragraph-properties fo:text-align="left" style:justify-single-word="false" style:writing-mode="lr-tb" style:writing-mode-automatic="false"/>
    </style:style>
    <style:style style:name="P228" style:family="paragraph" style:parent-style-name="Numbering_20_1">
      <style:text-properties officeooo:rsid="01b412c8" officeooo:paragraph-rsid="01b412c8"/>
    </style:style>
    <style:style style:name="P229" style:family="paragraph" style:parent-style-name="Text_20_body">
      <style:text-properties officeooo:rsid="01b78f88" officeooo:paragraph-rsid="01b8c49d"/>
    </style:style>
    <style:style style:name="P230" style:family="paragraph" style:parent-style-name="Numbering_20_1">
      <style:text-properties officeooo:paragraph-rsid="01b78f88"/>
    </style:style>
    <style:style style:name="P231" style:family="paragraph" style:parent-style-name="Text_20_body">
      <style:text-properties officeooo:paragraph-rsid="01bbf1f7"/>
    </style:style>
    <style:style style:name="P232" style:family="paragraph" style:parent-style-name="Heading_20_Note">
      <style:text-properties officeooo:paragraph-rsid="01bbf1f7"/>
    </style:style>
    <style:style style:name="P233" style:family="paragraph" style:parent-style-name="Numbering_20_1">
      <style:text-properties officeooo:paragraph-rsid="01c00220"/>
    </style:style>
    <style:style style:name="P234" style:family="paragraph" style:parent-style-name="Numbering_20_1">
      <style:text-properties officeooo:rsid="01bd631c" officeooo:paragraph-rsid="01bd631c"/>
    </style:style>
    <style:style style:name="P235" style:family="paragraph" style:parent-style-name="List_20_2">
      <style:text-properties officeooo:paragraph-rsid="01bda05a"/>
    </style:style>
    <style:style style:name="P236" style:family="paragraph" style:parent-style-name="Heading_20_1">
      <style:text-properties officeooo:paragraph-rsid="01c0a23d"/>
    </style:style>
    <style:style style:name="P237" style:family="paragraph" style:parent-style-name="Body_20_Text_2c__20_List_20_Intro">
      <style:text-properties officeooo:paragraph-rsid="01c0a23d"/>
    </style:style>
    <style:style style:name="P238" style:family="paragraph" style:parent-style-name="Numbering_20_1">
      <style:text-properties officeooo:paragraph-rsid="01c0a23d"/>
    </style:style>
    <style:style style:name="P239" style:family="paragraph" style:parent-style-name="New_20_Chapter" style:master-page-name="First_20_Page">
      <style:paragraph-properties style:page-number="auto"/>
    </style:style>
    <style:style style:name="P240" style:family="paragraph" style:parent-style-name="Table_20_Contents">
      <style:text-properties officeooo:paragraph-rsid="01446d76"/>
    </style:style>
    <style:style style:name="P241" style:family="paragraph" style:parent-style-name="Table_20_Contents">
      <style:text-properties style:font-name="Liberation Mono1" officeooo:rsid="01446d76" officeooo:paragraph-rsid="01446d76" style:font-name-asian="Liberation Mono1" style:font-name-complex="Liberation Mono1"/>
    </style:style>
    <style:style style:name="P242" style:family="paragraph" style:parent-style-name="New_20_Chapter" style:master-page-name="Left_20_Page">
      <style:paragraph-properties style:page-number="auto" fo:break-before="page"/>
    </style:style>
    <style:style style:name="P243" style:family="paragraph">
      <style:paragraph-properties fo:margin-left="0cm" fo:margin-right="0cm" fo:margin-top="0cm" fo:margin-bottom="0.199cm" fo:line-height="100%" fo:text-align="left" fo:text-indent="0cm" style:text-autospace="ideograph-alpha" style:punctuation-wrap="hanging" style:line-break="strict" loext:tab-stop-distance="0cm" style:writing-mode="lr-tb">
        <style:tab-stops/>
      </style:paragraph-properties>
      <style:text-properties fo:hyphenate="false" loext:hyphenation-no-caps="false" loext:hyphenation-no-last-word="false"/>
    </style:style>
    <style:style style:name="P244" style:family="paragraph">
      <loext:graphic-properties draw:fill="none" draw:fill-color="#ffffff" draw:opacity="0%"/>
      <style:paragraph-properties fo:margin-left="0cm" fo:margin-right="0cm" fo:margin-top="0cm" fo:margin-bottom="0.199cm" fo:line-height="100%" fo:text-indent="0cm"/>
      <style:text-properties fo:font-variant="normal" fo:text-transform="none" style:use-window-font-color="true" loext:opacity="0%" style:text-outline="false" style:text-line-through-style="none" style:text-line-through-type="none" fo:font-family="'Liberation Sans'" style:font-family-generic="roman" style:font-pitch="variable" fo:font-size="11pt" fo:font-style="normal" fo:text-shadow="none" style:text-underline-style="none" fo:font-weight="normal" style:letter-kerning="true" style:font-name-asian="Microsoft YaHei" style:font-size-asian="11pt" style:font-style-asian="normal" style:font-weight-asian="normal" style:font-name-complex="Arial1" style:font-size-complex="11pt" style:font-style-complex="normal" style:font-weight-complex="normal" style:text-emphasize="none" style:font-relief="none" style:text-overline-style="none" style:text-overline-color="font-color"/>
    </style:style>
    <style:style style:name="T1" style:family="text">
      <style:text-properties officeooo:rsid="00629c5d"/>
    </style:style>
    <style:style style:name="T2" style:family="text">
      <style:text-properties officeooo:rsid="002c451a"/>
    </style:style>
    <style:style style:name="T3" style:family="text">
      <style:text-properties officeooo:rsid="004b884b"/>
    </style:style>
    <style:style style:name="T4" style:family="text">
      <style:text-properties officeooo:rsid="0051e030"/>
    </style:style>
    <style:style style:name="T5" style:family="text">
      <style:text-properties officeooo:rsid="005358ac"/>
    </style:style>
    <style:style style:name="T6" style:family="text">
      <style:text-properties officeooo:rsid="004d1973"/>
    </style:style>
    <style:style style:name="T7" style:family="text">
      <style:text-properties officeooo:rsid="0055180d"/>
    </style:style>
    <style:style style:name="T8" style:family="text">
      <style:text-properties officeooo:rsid="004c3ccd"/>
    </style:style>
    <style:style style:name="T9" style:family="text">
      <style:text-properties officeooo:rsid="00938e31"/>
    </style:style>
    <style:style style:name="T10" style:family="text">
      <style:text-properties officeooo:rsid="0056239d"/>
    </style:style>
    <style:style style:name="T11" style:family="text">
      <style:text-properties officeooo:rsid="004f0a53"/>
    </style:style>
    <style:style style:name="T12" style:family="text">
      <style:text-properties officeooo:rsid="005810c6"/>
    </style:style>
    <style:style style:name="T13" style:family="text">
      <style:text-properties officeooo:rsid="00594e5b"/>
    </style:style>
    <style:style style:name="T14" style:family="text">
      <style:text-properties officeooo:rsid="005ed1ac"/>
    </style:style>
    <style:style style:name="T15" style:family="text">
      <style:text-properties officeooo:rsid="005d9df8"/>
    </style:style>
    <style:style style:name="T16" style:family="text">
      <style:text-properties officeooo:rsid="005a0c3c"/>
    </style:style>
    <style:style style:name="T17" style:family="text">
      <style:text-properties officeooo:rsid="00608de4"/>
    </style:style>
    <style:style style:name="T18" style:family="text">
      <style:text-properties officeooo:rsid="00624d84"/>
    </style:style>
    <style:style style:name="T19" style:family="text">
      <style:text-properties officeooo:rsid="00642d18"/>
    </style:style>
    <style:style style:name="T20" style:family="text">
      <style:text-properties officeooo:rsid="00cafe18"/>
    </style:style>
    <style:style style:name="T21" style:family="text">
      <style:text-properties officeooo:rsid="00652b37"/>
    </style:style>
    <style:style style:name="T22" style:family="text">
      <style:text-properties officeooo:rsid="004dc612"/>
    </style:style>
    <style:style style:name="T23" style:family="text">
      <style:text-properties officeooo:rsid="006547f9"/>
    </style:style>
    <style:style style:name="T24" style:family="text">
      <style:text-properties officeooo:rsid="0067a6b3"/>
    </style:style>
    <style:style style:name="T25" style:family="text">
      <style:text-properties officeooo:rsid="00684927"/>
    </style:style>
    <style:style style:name="T26" style:family="text">
      <style:text-properties officeooo:rsid="0069312c"/>
    </style:style>
    <style:style style:name="T27" style:family="text">
      <style:text-properties officeooo:rsid="006c2a1c"/>
    </style:style>
    <style:style style:name="T28" style:family="text">
      <style:text-properties officeooo:rsid="006bd34f"/>
    </style:style>
    <style:style style:name="T29" style:family="text">
      <style:text-properties officeooo:rsid="006dc9ee"/>
    </style:style>
    <style:style style:name="T30" style:family="text">
      <style:text-properties officeooo:rsid="006efcc7"/>
    </style:style>
    <style:style style:name="T31" style:family="text">
      <style:text-properties officeooo:rsid="007086ae"/>
    </style:style>
    <style:style style:name="T32" style:family="text">
      <style:text-properties officeooo:rsid="0070cea7"/>
    </style:style>
    <style:style style:name="T33" style:family="text">
      <style:text-properties officeooo:rsid="007232e5"/>
    </style:style>
    <style:style style:name="T34" style:family="text">
      <style:text-properties officeooo:rsid="00718ba4"/>
    </style:style>
    <style:style style:name="T35" style:family="text">
      <style:text-properties officeooo:rsid="007395e4"/>
    </style:style>
    <style:style style:name="T36" style:family="text">
      <style:text-properties officeooo:rsid="00741e97"/>
    </style:style>
    <style:style style:name="T37" style:family="text">
      <style:text-properties officeooo:rsid="00751192"/>
    </style:style>
    <style:style style:name="T38" style:family="text">
      <style:text-properties officeooo:rsid="00763f1f"/>
    </style:style>
    <style:style style:name="T39" style:family="text">
      <style:text-properties officeooo:rsid="00780746"/>
    </style:style>
    <style:style style:name="T40" style:family="text">
      <style:text-properties officeooo:rsid="007a72fa"/>
    </style:style>
    <style:style style:name="T41" style:family="text">
      <style:text-properties officeooo:rsid="007db16b"/>
    </style:style>
    <style:style style:name="T42" style:family="text">
      <style:text-properties officeooo:rsid="007e5950"/>
    </style:style>
    <style:style style:name="T43" style:family="text">
      <style:text-properties officeooo:rsid="0085eb9a"/>
    </style:style>
    <style:style style:name="T44" style:family="text">
      <style:text-properties officeooo:rsid="0190381c"/>
    </style:style>
    <style:style style:name="T45" style:family="text">
      <style:text-properties officeooo:rsid="0086a2ee"/>
    </style:style>
    <style:style style:name="T46" style:family="text">
      <style:text-properties officeooo:rsid="008837d7"/>
    </style:style>
    <style:style style:name="T47" style:family="text">
      <style:text-properties officeooo:rsid="007f2cc8"/>
    </style:style>
    <style:style style:name="T48" style:family="text">
      <style:text-properties officeooo:rsid="0081d103"/>
    </style:style>
    <style:style style:name="T49" style:family="text">
      <style:text-properties officeooo:rsid="0081ea9c"/>
    </style:style>
    <style:style style:name="T50" style:family="text">
      <style:text-properties officeooo:rsid="008a1e68"/>
    </style:style>
    <style:style style:name="T51" style:family="text">
      <style:text-properties officeooo:rsid="0082de90"/>
    </style:style>
    <style:style style:name="T52" style:family="text">
      <style:text-properties officeooo:rsid="00843fc0"/>
    </style:style>
    <style:style style:name="T53" style:family="text">
      <style:text-properties officeooo:rsid="008b415b"/>
    </style:style>
    <style:style style:name="T54" style:family="text">
      <style:text-properties officeooo:rsid="008c947a"/>
    </style:style>
    <style:style style:name="T55" style:family="text">
      <style:text-properties officeooo:rsid="008e18e3"/>
    </style:style>
    <style:style style:name="T56" style:family="text">
      <style:text-properties officeooo:rsid="008fad9c"/>
    </style:style>
    <style:style style:name="T57" style:family="text">
      <style:text-properties officeooo:rsid="0095206a"/>
    </style:style>
    <style:style style:name="T58" style:family="text">
      <style:text-properties officeooo:rsid="00951dae"/>
    </style:style>
    <style:style style:name="T59" style:family="text">
      <style:text-properties officeooo:rsid="00974c24"/>
    </style:style>
    <style:style style:name="T60" style:family="text">
      <style:text-properties officeooo:rsid="00982228"/>
    </style:style>
    <style:style style:name="T61" style:family="text">
      <style:text-properties officeooo:rsid="009a12d2"/>
    </style:style>
    <style:style style:name="T62" style:family="text">
      <style:text-properties officeooo:rsid="009c10c4"/>
    </style:style>
    <style:style style:name="T63" style:family="text">
      <style:text-properties officeooo:rsid="009c2569"/>
    </style:style>
    <style:style style:name="T64" style:family="text">
      <style:text-properties officeooo:rsid="00c439cd"/>
    </style:style>
    <style:style style:name="T65" style:family="text">
      <style:text-properties officeooo:rsid="009c95ba"/>
    </style:style>
    <style:style style:name="T66" style:family="text">
      <style:text-properties officeooo:rsid="009d13b1"/>
    </style:style>
    <style:style style:name="T67" style:family="text">
      <style:text-properties officeooo:rsid="009dc833"/>
    </style:style>
    <style:style style:name="T68" style:family="text">
      <style:text-properties officeooo:rsid="009e4796"/>
    </style:style>
    <style:style style:name="T69" style:family="text">
      <style:text-properties officeooo:rsid="00a02a91"/>
    </style:style>
    <style:style style:name="T70" style:family="text">
      <style:text-properties officeooo:rsid="00a1df3e"/>
    </style:style>
    <style:style style:name="T71" style:family="text">
      <style:text-properties officeooo:rsid="00a3e2c0"/>
    </style:style>
    <style:style style:name="T72" style:family="text">
      <style:text-properties officeooo:rsid="00a447dc"/>
    </style:style>
    <style:style style:name="T73" style:family="text">
      <style:text-properties officeooo:rsid="00a5034d"/>
    </style:style>
    <style:style style:name="T74" style:family="text">
      <style:text-properties officeooo:rsid="00a61297"/>
    </style:style>
    <style:style style:name="T75" style:family="text">
      <style:text-properties officeooo:rsid="00a8077f"/>
    </style:style>
    <style:style style:name="T76" style:family="text">
      <style:text-properties officeooo:rsid="00aa3742"/>
    </style:style>
    <style:style style:name="T77" style:family="text">
      <style:text-properties officeooo:rsid="00a92b4a"/>
    </style:style>
    <style:style style:name="T78" style:family="text">
      <style:text-properties officeooo:rsid="00aa902d"/>
    </style:style>
    <style:style style:name="T79" style:family="text">
      <style:text-properties officeooo:rsid="00ab514e"/>
    </style:style>
    <style:style style:name="T80" style:family="text">
      <style:text-properties officeooo:rsid="00ac715f"/>
    </style:style>
    <style:style style:name="T81" style:family="text">
      <style:text-properties officeooo:rsid="00ad9f28"/>
    </style:style>
    <style:style style:name="T82" style:family="text">
      <style:text-properties officeooo:rsid="00b4254a"/>
    </style:style>
    <style:style style:name="T83" style:family="text">
      <style:text-properties officeooo:rsid="00b25bd1"/>
    </style:style>
    <style:style style:name="T84" style:family="text">
      <style:text-properties officeooo:rsid="005065da"/>
    </style:style>
    <style:style style:name="T85" style:family="text">
      <style:text-properties officeooo:rsid="00b0e0c5"/>
    </style:style>
    <style:style style:name="T86" style:family="text">
      <style:text-properties officeooo:rsid="01ca5259"/>
    </style:style>
    <style:style style:name="T87" style:family="text">
      <style:text-properties officeooo:rsid="01cf4bcf"/>
    </style:style>
    <style:style style:name="T88" style:family="text">
      <style:text-properties officeooo:rsid="01cd7cdd"/>
    </style:style>
    <style:style style:name="T89" style:family="text">
      <style:text-properties officeooo:rsid="01cbd60f"/>
    </style:style>
    <style:style style:name="T90" style:family="text">
      <style:text-properties officeooo:rsid="01d0aaf4"/>
    </style:style>
    <style:style style:name="T91" style:family="text">
      <style:text-properties officeooo:rsid="01d21373"/>
    </style:style>
    <style:style style:name="T92" style:family="text">
      <style:text-properties officeooo:rsid="01d37253"/>
    </style:style>
    <style:style style:name="T93" style:family="text">
      <style:text-properties officeooo:rsid="01d51324"/>
    </style:style>
    <style:style style:name="T94" style:family="text">
      <style:text-properties officeooo:rsid="01e5bfcb"/>
    </style:style>
    <style:style style:name="T95" style:family="text">
      <style:text-properties officeooo:rsid="01d6dd3c"/>
    </style:style>
    <style:style style:name="T96" style:family="text">
      <style:text-properties officeooo:rsid="01d80699"/>
    </style:style>
    <style:style style:name="T97" style:family="text">
      <style:text-properties officeooo:rsid="01db549f"/>
    </style:style>
    <style:style style:name="T98" style:family="text">
      <style:text-properties officeooo:rsid="01dd1649"/>
    </style:style>
    <style:style style:name="T99" style:family="text">
      <style:text-properties officeooo:rsid="01da947f"/>
    </style:style>
    <style:style style:name="T100" style:family="text">
      <style:text-properties officeooo:rsid="01dbab7d"/>
    </style:style>
    <style:style style:name="T101" style:family="text">
      <style:text-properties officeooo:rsid="01e0ea05"/>
    </style:style>
    <style:style style:name="T102" style:family="text">
      <style:text-properties officeooo:rsid="01e75524"/>
    </style:style>
    <style:style style:name="T103" style:family="text">
      <style:text-properties officeooo:rsid="01e4be56"/>
    </style:style>
    <style:style style:name="T104" style:family="text">
      <style:text-properties officeooo:rsid="01e2d8d7"/>
    </style:style>
    <style:style style:name="T105" style:family="text">
      <style:text-properties officeooo:rsid="01f11fd7"/>
    </style:style>
    <style:style style:name="T106" style:family="text">
      <style:text-properties officeooo:rsid="01e4f7fb"/>
    </style:style>
    <style:style style:name="T107" style:family="text">
      <style:text-properties officeooo:rsid="01e777be"/>
    </style:style>
    <style:style style:name="T108" style:family="text">
      <style:text-properties officeooo:rsid="01e8fd1b"/>
    </style:style>
    <style:style style:name="T109" style:family="text">
      <style:text-properties officeooo:rsid="01e8ff06"/>
    </style:style>
    <style:style style:name="T110" style:family="text">
      <style:text-properties officeooo:rsid="01e90bee"/>
    </style:style>
    <style:style style:name="T111" style:family="text">
      <style:text-properties officeooo:rsid="01e727ff"/>
    </style:style>
    <style:style style:name="T112" style:family="text">
      <style:text-properties officeooo:rsid="01e983e7"/>
    </style:style>
    <style:style style:name="T113" style:family="text">
      <style:text-properties officeooo:rsid="01eee4c6"/>
    </style:style>
    <style:style style:name="T114" style:family="text">
      <style:text-properties officeooo:rsid="01e9e323"/>
    </style:style>
    <style:style style:name="T115" style:family="text">
      <style:text-properties officeooo:rsid="01ecfb99"/>
    </style:style>
    <style:style style:name="T116" style:family="text">
      <style:text-properties officeooo:rsid="01ec0611"/>
    </style:style>
    <style:style style:name="T117" style:family="text">
      <style:text-properties officeooo:rsid="01f4914d"/>
    </style:style>
    <style:style style:name="T118" style:family="text">
      <style:text-properties officeooo:rsid="01f5bbc3"/>
    </style:style>
    <style:style style:name="T119" style:family="text">
      <style:text-properties officeooo:rsid="01f44bab"/>
    </style:style>
    <style:style style:name="T120" style:family="text">
      <style:text-properties officeooo:rsid="025fe7a9"/>
    </style:style>
    <style:style style:name="T121" style:family="text">
      <style:text-properties officeooo:rsid="01f829b4"/>
    </style:style>
    <style:style style:name="T122" style:family="text">
      <style:text-properties officeooo:rsid="01f92547"/>
    </style:style>
    <style:style style:name="T123" style:family="text">
      <style:text-properties officeooo:rsid="01f5fbbd"/>
    </style:style>
    <style:style style:name="T124" style:family="text">
      <style:text-properties officeooo:rsid="0257a25a"/>
    </style:style>
    <style:style style:name="T125" style:family="text">
      <style:text-properties officeooo:rsid="01fa756a"/>
    </style:style>
    <style:style style:name="T126" style:family="text">
      <style:text-properties officeooo:rsid="01fd2d69"/>
    </style:style>
    <style:style style:name="T127" style:family="text">
      <style:text-properties officeooo:rsid="0266b69c"/>
    </style:style>
    <style:style style:name="T128" style:family="text">
      <style:text-properties officeooo:rsid="01febce4"/>
    </style:style>
    <style:style style:name="T129" style:family="text">
      <style:text-properties officeooo:rsid="0201ec31"/>
    </style:style>
    <style:style style:name="T130" style:family="text">
      <style:text-properties officeooo:rsid="004d7d08"/>
    </style:style>
    <style:style style:name="T131" style:family="text">
      <style:text-properties officeooo:rsid="02044c52"/>
    </style:style>
    <style:style style:name="T132" style:family="text">
      <style:text-properties officeooo:rsid="02052989"/>
    </style:style>
    <style:style style:name="T133" style:family="text">
      <style:text-properties officeooo:rsid="02053711"/>
    </style:style>
    <style:style style:name="T134" style:family="text">
      <style:text-properties officeooo:rsid="02008901"/>
    </style:style>
    <style:style style:name="T135" style:family="text">
      <style:text-properties officeooo:rsid="0206ab0d"/>
    </style:style>
    <style:style style:name="T136" style:family="text">
      <style:text-properties officeooo:rsid="02072c35"/>
    </style:style>
    <style:style style:name="T137" style:family="text">
      <style:text-properties officeooo:rsid="01e74fe5"/>
    </style:style>
    <style:style style:name="T138" style:family="text">
      <style:text-properties officeooo:rsid="020acb05"/>
    </style:style>
    <style:style style:name="T139" style:family="text">
      <style:text-properties officeooo:rsid="020b13ea"/>
    </style:style>
    <style:style style:name="T140" style:family="text">
      <style:text-properties officeooo:rsid="020d618a"/>
    </style:style>
    <style:style style:name="T141" style:family="text">
      <style:text-properties officeooo:rsid="022336d3"/>
    </style:style>
    <style:style style:name="T142" style:family="text">
      <style:text-properties officeooo:rsid="020db72b"/>
    </style:style>
    <style:style style:name="T143" style:family="text">
      <style:text-properties officeooo:rsid="01fbdc96"/>
    </style:style>
    <style:style style:name="T144" style:family="text">
      <style:text-properties officeooo:rsid="021279d6"/>
    </style:style>
    <style:style style:name="T145" style:family="text">
      <style:text-properties officeooo:rsid="0214074c"/>
    </style:style>
    <style:style style:name="T146" style:family="text">
      <style:text-properties officeooo:rsid="0215a3cf"/>
    </style:style>
    <style:style style:name="T147" style:family="text">
      <style:text-properties officeooo:rsid="021b7aed"/>
    </style:style>
    <style:style style:name="T148" style:family="text">
      <style:text-properties officeooo:rsid="0216a52e"/>
    </style:style>
    <style:style style:name="T149" style:family="text">
      <style:text-properties officeooo:rsid="0217fa69"/>
    </style:style>
    <style:style style:name="T150" style:family="text">
      <style:text-properties officeooo:rsid="021ab643"/>
    </style:style>
    <style:style style:name="T151" style:family="text">
      <style:text-properties officeooo:rsid="021c7b4f"/>
    </style:style>
    <style:style style:name="T152" style:family="text">
      <style:text-properties officeooo:rsid="021c9ae7"/>
    </style:style>
    <style:style style:name="T153" style:family="text">
      <style:text-properties officeooo:rsid="025d9540"/>
    </style:style>
    <style:style style:name="T154" style:family="text">
      <style:text-properties officeooo:rsid="021ccaf3"/>
    </style:style>
    <style:style style:name="T155" style:family="text">
      <style:text-properties officeooo:rsid="021ea865"/>
    </style:style>
    <style:style style:name="T156" style:family="text">
      <style:text-properties officeooo:rsid="021f4631"/>
    </style:style>
    <style:style style:name="T157" style:family="text">
      <style:text-properties officeooo:rsid="0220ab13"/>
    </style:style>
    <style:style style:name="T158" style:family="text">
      <style:text-properties officeooo:rsid="022294aa"/>
    </style:style>
    <style:style style:name="T159" style:family="text">
      <style:text-properties officeooo:rsid="022568b8"/>
    </style:style>
    <style:style style:name="T160" style:family="text">
      <style:text-properties officeooo:rsid="0224feca"/>
    </style:style>
    <style:style style:name="T161" style:family="text">
      <style:text-properties officeooo:rsid="022cf0ec"/>
    </style:style>
    <style:style style:name="T162" style:family="text">
      <style:text-properties officeooo:rsid="0226ca1d"/>
    </style:style>
    <style:style style:name="T163" style:family="text">
      <style:text-properties officeooo:rsid="0226ecff"/>
    </style:style>
    <style:style style:name="T164" style:family="text">
      <style:text-properties officeooo:rsid="022a1fb7"/>
    </style:style>
    <style:style style:name="T165" style:family="text">
      <style:text-properties officeooo:rsid="022c0d0a"/>
    </style:style>
    <style:style style:name="T166" style:family="text">
      <style:text-properties officeooo:rsid="02284322"/>
    </style:style>
    <style:style style:name="T167" style:family="text">
      <style:text-properties officeooo:rsid="022f2e5a"/>
    </style:style>
    <style:style style:name="T168" style:family="text">
      <style:text-properties officeooo:rsid="022fb459"/>
    </style:style>
    <style:style style:name="T169" style:family="text">
      <style:text-properties officeooo:rsid="022e34ad"/>
    </style:style>
    <style:style style:name="T170" style:family="text">
      <style:text-properties officeooo:rsid="0233d18b"/>
    </style:style>
    <style:style style:name="T171" style:family="text">
      <style:text-properties officeooo:rsid="00af2c44"/>
    </style:style>
    <style:style style:name="T172" style:family="text">
      <style:text-properties officeooo:rsid="00af382f"/>
    </style:style>
    <style:style style:name="T173" style:family="text">
      <style:text-properties officeooo:rsid="0030df9e"/>
    </style:style>
    <style:style style:name="T174" style:family="text">
      <style:text-properties officeooo:rsid="0032493c"/>
    </style:style>
    <style:style style:name="T175" style:family="text">
      <style:text-properties officeooo:rsid="00b02550"/>
    </style:style>
    <style:style style:name="T176" style:family="text">
      <style:text-properties officeooo:rsid="0234689a"/>
    </style:style>
    <style:style style:name="T177" style:family="text">
      <style:text-properties officeooo:rsid="00b17d87"/>
    </style:style>
    <style:style style:name="T178" style:family="text">
      <style:text-properties officeooo:rsid="00b47da6"/>
    </style:style>
    <style:style style:name="T179" style:family="text">
      <style:text-properties officeooo:rsid="0234e1af"/>
    </style:style>
    <style:style style:name="T180" style:family="text">
      <style:text-properties officeooo:rsid="02378461"/>
    </style:style>
    <style:style style:name="T181" style:family="text">
      <style:text-properties officeooo:rsid="0239ffe1"/>
    </style:style>
    <style:style style:name="T182" style:family="text">
      <style:text-properties officeooo:rsid="0235ed9f"/>
    </style:style>
    <style:style style:name="T183" style:family="text">
      <style:text-properties officeooo:rsid="0235d192"/>
    </style:style>
    <style:style style:name="T184" style:family="text">
      <style:text-properties officeooo:rsid="00343c8c"/>
    </style:style>
    <style:style style:name="T185" style:family="text">
      <style:text-properties officeooo:rsid="023617dc"/>
    </style:style>
    <style:style style:name="T186" style:family="text">
      <style:text-properties officeooo:rsid="024c3042"/>
    </style:style>
    <style:style style:name="T187" style:family="text">
      <style:text-properties officeooo:rsid="0238b865"/>
    </style:style>
    <style:style style:name="T188" style:family="text">
      <style:text-properties officeooo:rsid="003c8561"/>
    </style:style>
    <style:style style:name="T189" style:family="text">
      <style:text-properties officeooo:rsid="023b46c4"/>
    </style:style>
    <style:style style:name="T190" style:family="text">
      <style:text-properties officeooo:rsid="024a0e85"/>
    </style:style>
    <style:style style:name="T191" style:family="text">
      <style:text-properties officeooo:rsid="024b438a"/>
    </style:style>
    <style:style style:name="T192" style:family="text">
      <style:text-properties officeooo:rsid="003e5306"/>
    </style:style>
    <style:style style:name="T193" style:family="text">
      <style:text-properties officeooo:rsid="003f2a85"/>
    </style:style>
    <style:style style:name="T194" style:family="text">
      <style:text-properties officeooo:rsid="00bdaa16"/>
    </style:style>
    <style:style style:name="T195" style:family="text">
      <style:text-properties officeooo:rsid="00e269bc"/>
    </style:style>
    <style:style style:name="T196" style:family="text">
      <style:text-properties officeooo:rsid="00beb549"/>
    </style:style>
    <style:style style:name="T197" style:family="text">
      <style:text-properties officeooo:rsid="024076be"/>
    </style:style>
    <style:style style:name="T198" style:family="text">
      <style:text-properties officeooo:rsid="0047ff95"/>
    </style:style>
    <style:style style:name="T199" style:family="text">
      <style:text-properties officeooo:rsid="00c62ca3"/>
    </style:style>
    <style:style style:name="T200" style:family="text">
      <style:text-properties officeooo:rsid="00c639d8"/>
    </style:style>
    <style:style style:name="T201" style:family="text">
      <style:text-properties officeooo:rsid="00c91800"/>
    </style:style>
    <style:style style:name="T202" style:family="text">
      <style:text-properties officeooo:rsid="02425952"/>
    </style:style>
    <style:style style:name="T203" style:family="text">
      <style:text-properties officeooo:rsid="02430c3d"/>
    </style:style>
    <style:style style:name="T204" style:family="text">
      <style:text-properties officeooo:rsid="0245d0b1"/>
    </style:style>
    <style:style style:name="T205" style:family="text">
      <style:text-properties officeooo:rsid="02467c52"/>
    </style:style>
    <style:style style:name="T206" style:family="text">
      <style:text-properties officeooo:rsid="0243d841"/>
    </style:style>
    <style:style style:name="T207" style:family="text">
      <style:text-properties officeooo:rsid="0247763c"/>
    </style:style>
    <style:style style:name="T208" style:family="text">
      <style:text-properties officeooo:rsid="0249e3ad"/>
    </style:style>
    <style:style style:name="T209" style:family="text">
      <style:text-properties officeooo:rsid="0270b91f"/>
    </style:style>
    <style:style style:name="T210" style:family="text">
      <style:text-properties officeooo:rsid="02770948"/>
    </style:style>
    <style:style style:name="T211" style:family="text">
      <style:text-properties officeooo:rsid="007a3bef"/>
    </style:style>
    <style:style style:name="T212" style:family="text">
      <style:text-properties officeooo:rsid="0228ebb8"/>
    </style:style>
    <style:style style:name="T213" style:family="text">
      <style:text-properties officeooo:rsid="024a7fd8"/>
    </style:style>
    <style:style style:name="T214" style:family="text">
      <style:text-properties officeooo:rsid="029ad474"/>
    </style:style>
    <style:style style:name="T215" style:family="text">
      <style:text-properties officeooo:rsid="022f33e5"/>
    </style:style>
    <style:style style:name="T216" style:family="text">
      <style:text-properties officeooo:rsid="0232722d"/>
    </style:style>
    <style:style style:name="T217" style:family="text">
      <style:text-properties officeooo:rsid="02323c6a"/>
    </style:style>
    <style:style style:name="T218" style:family="text">
      <style:text-properties officeooo:rsid="02340a77"/>
    </style:style>
    <style:style style:name="T219" style:family="text">
      <style:text-properties officeooo:rsid="02341a6a"/>
    </style:style>
    <style:style style:name="T220" style:family="text">
      <style:text-properties officeooo:rsid="02c95f62"/>
    </style:style>
    <style:style style:name="T221" style:family="text">
      <style:text-properties officeooo:rsid="0235fb58"/>
    </style:style>
    <style:style style:name="T222" style:family="text">
      <style:text-properties officeooo:rsid="02377f69"/>
    </style:style>
    <style:style style:name="T223" style:family="text">
      <style:text-properties officeooo:rsid="023b8ada"/>
    </style:style>
    <style:style style:name="T224" style:family="text">
      <style:text-properties officeooo:rsid="023eb2f3"/>
    </style:style>
    <style:style style:name="T225" style:family="text">
      <style:text-properties officeooo:rsid="0241214e"/>
    </style:style>
    <style:style style:name="T226" style:family="text">
      <style:text-properties officeooo:rsid="024052aa"/>
    </style:style>
    <style:style style:name="T227" style:family="text">
      <style:text-properties officeooo:rsid="001066bd"/>
    </style:style>
    <style:style style:name="T228" style:family="text">
      <style:text-properties officeooo:rsid="0248365b"/>
    </style:style>
    <style:style style:name="T229" style:family="text">
      <style:text-properties officeooo:rsid="024a50ca"/>
    </style:style>
    <style:style style:name="T230" style:family="text">
      <style:text-properties officeooo:rsid="0065e7e5"/>
    </style:style>
    <style:style style:name="T231" style:family="text">
      <style:text-properties officeooo:rsid="024c541a"/>
    </style:style>
    <style:style style:name="T232" style:family="text">
      <style:text-properties officeooo:rsid="0230f92a"/>
    </style:style>
    <style:style style:name="T233" style:family="text">
      <style:text-properties officeooo:rsid="024e343e"/>
    </style:style>
    <style:style style:name="T234" style:family="text">
      <style:text-properties officeooo:rsid="024f5633"/>
    </style:style>
    <style:style style:name="T235" style:family="text">
      <style:text-properties fo:background-color="transparent" loext:char-shading-value="0"/>
    </style:style>
    <style:style style:name="T236" style:family="text">
      <style:text-properties officeooo:rsid="02307b7f"/>
    </style:style>
    <style:style style:name="T237" style:family="text">
      <style:text-properties officeooo:rsid="02504bb1"/>
    </style:style>
    <style:style style:name="T238" style:family="text">
      <style:text-properties officeooo:rsid="0252b896"/>
    </style:style>
    <style:style style:name="T239" style:family="text">
      <style:text-properties officeooo:rsid="02546d7d"/>
    </style:style>
    <style:style style:name="T240" style:family="text">
      <style:text-properties officeooo:rsid="02555823"/>
    </style:style>
    <style:style style:name="T241" style:family="text">
      <style:text-properties officeooo:rsid="0256a71c"/>
    </style:style>
    <style:style style:name="T242" style:family="text">
      <style:text-properties officeooo:rsid="0256554a"/>
    </style:style>
    <style:style style:name="T243" style:family="text">
      <style:text-properties officeooo:rsid="0257f003"/>
    </style:style>
    <style:style style:name="T244" style:family="text">
      <style:text-properties officeooo:rsid="0259376e"/>
    </style:style>
    <style:style style:name="T245" style:family="text">
      <style:text-properties officeooo:rsid="0258cefd"/>
    </style:style>
    <style:style style:name="T246" style:family="text">
      <style:text-properties officeooo:rsid="0259e0f3"/>
    </style:style>
    <style:style style:name="T247" style:family="text">
      <style:text-properties officeooo:rsid="025b3ec4"/>
    </style:style>
    <style:style style:name="T248" style:family="text">
      <style:text-properties officeooo:rsid="02602c88"/>
    </style:style>
    <style:style style:name="T249" style:family="text">
      <style:text-properties officeooo:rsid="025c983d"/>
    </style:style>
    <style:style style:name="T250" style:family="text">
      <style:text-properties officeooo:rsid="025e9211"/>
    </style:style>
    <style:style style:name="T251" style:family="text">
      <style:text-properties officeooo:rsid="025e9904"/>
    </style:style>
    <style:style style:name="T252" style:family="text">
      <style:text-properties officeooo:rsid="0261fb42"/>
    </style:style>
    <style:style style:name="T253" style:family="text">
      <style:text-properties officeooo:rsid="0229ad87"/>
    </style:style>
    <style:style style:name="T254" style:family="text">
      <style:text-properties officeooo:rsid="02637131"/>
    </style:style>
    <style:style style:name="T255" style:family="text">
      <style:text-properties officeooo:rsid="0264599d"/>
    </style:style>
    <style:style style:name="T256" style:family="text">
      <style:text-properties officeooo:rsid="026490e2"/>
    </style:style>
    <style:style style:name="T257" style:family="text">
      <style:text-properties officeooo:rsid="0265287e"/>
    </style:style>
    <style:style style:name="T258" style:family="text">
      <style:text-properties officeooo:rsid="0264f03e"/>
    </style:style>
    <style:style style:name="T259" style:family="text">
      <style:text-properties officeooo:rsid="0269b993"/>
    </style:style>
    <style:style style:name="T260" style:family="text">
      <style:text-properties officeooo:rsid="026b0360"/>
    </style:style>
    <style:style style:name="T261" style:family="text">
      <style:text-properties officeooo:rsid="0268f61a"/>
    </style:style>
    <style:style style:name="T262" style:family="text">
      <style:text-properties officeooo:rsid="0266f443"/>
    </style:style>
    <style:style style:name="T263" style:family="text">
      <style:text-properties officeooo:rsid="026d3d05"/>
    </style:style>
    <style:style style:name="T264" style:family="text">
      <style:text-properties officeooo:rsid="0268ca56"/>
    </style:style>
    <style:style style:name="T265" style:family="text">
      <style:text-properties officeooo:rsid="026bf55b"/>
    </style:style>
    <style:style style:name="T266" style:family="text">
      <style:text-properties officeooo:rsid="026d377d"/>
    </style:style>
    <style:style style:name="T267" style:family="text">
      <style:text-properties officeooo:rsid="026eeba0"/>
    </style:style>
    <style:style style:name="T268" style:family="text">
      <style:text-properties officeooo:rsid="02700ca8"/>
    </style:style>
    <style:style style:name="T269" style:family="text">
      <style:text-properties officeooo:rsid="02768b9e"/>
    </style:style>
    <style:style style:name="T270" style:family="text">
      <style:text-properties officeooo:rsid="02707748"/>
    </style:style>
    <style:style style:name="T271" style:family="text">
      <style:text-properties officeooo:rsid="027138cb"/>
    </style:style>
    <style:style style:name="T272" style:family="text">
      <style:text-properties officeooo:rsid="0273363a"/>
    </style:style>
    <style:style style:name="T273" style:family="text">
      <style:text-properties officeooo:rsid="027a4a62"/>
    </style:style>
    <style:style style:name="T274" style:family="text">
      <style:text-properties officeooo:rsid="027b536b"/>
    </style:style>
    <style:style style:name="T275" style:family="text">
      <style:text-properties officeooo:rsid="027ed9e8"/>
    </style:style>
    <style:style style:name="T276" style:family="text">
      <style:text-properties officeooo:rsid="02803801"/>
    </style:style>
    <style:style style:name="T277" style:family="text">
      <style:text-properties officeooo:rsid="0284c9e7"/>
    </style:style>
    <style:style style:name="T278" style:family="text">
      <style:text-properties officeooo:rsid="028574a7"/>
    </style:style>
    <style:style style:name="T279" style:family="text">
      <style:text-properties officeooo:rsid="0287e225"/>
    </style:style>
    <style:style style:name="T280" style:family="text">
      <style:text-properties officeooo:rsid="028b8bcb"/>
    </style:style>
    <style:style style:name="T281" style:family="text">
      <style:text-properties officeooo:rsid="0286ab59"/>
    </style:style>
    <style:style style:name="T282" style:family="text">
      <style:text-properties officeooo:rsid="0288ead6"/>
    </style:style>
    <style:style style:name="T283" style:family="text">
      <style:text-properties officeooo:rsid="02914ee8"/>
    </style:style>
    <style:style style:name="T284" style:family="text">
      <style:text-properties officeooo:rsid="0288f74e"/>
    </style:style>
    <style:style style:name="T285" style:family="text">
      <style:text-properties officeooo:rsid="02897822"/>
    </style:style>
    <style:style style:name="T286" style:family="text">
      <style:text-properties officeooo:rsid="028cd0fd"/>
    </style:style>
    <style:style style:name="T287" style:family="text">
      <style:text-properties officeooo:rsid="028e4362"/>
    </style:style>
    <style:style style:name="T288" style:family="text">
      <style:text-properties officeooo:rsid="02900bbe"/>
    </style:style>
    <style:style style:name="T289" style:family="text">
      <style:text-properties officeooo:rsid="0291dc00"/>
    </style:style>
    <style:style style:name="T290" style:family="text">
      <style:text-properties officeooo:rsid="0293769a"/>
    </style:style>
    <style:style style:name="T291" style:family="text">
      <style:text-properties officeooo:rsid="0295e5b8"/>
    </style:style>
    <style:style style:name="T292" style:family="text">
      <style:text-properties fo:font-family="'Liberation Sans'" style:font-style-name="Normal" style:font-family-generic="swiss" officeooo:rsid="0294eb03" style:font-family-asian="'Liberation Sans'" style:font-style-name-asian="Normal" style:font-family-generic-asian="swiss" style:font-family-complex="'Liberation Sans'" style:font-style-name-complex="Normal" style:font-family-generic-complex="swiss"/>
    </style:style>
    <style:style style:name="T293" style:family="text">
      <style:text-properties officeooo:rsid="0294eb03"/>
    </style:style>
    <style:style style:name="T294" style:family="text">
      <style:text-properties officeooo:rsid="0298b2c1"/>
    </style:style>
    <style:style style:name="T295" style:family="text">
      <style:text-properties officeooo:rsid="001f9a85"/>
    </style:style>
    <style:style style:name="T296" style:family="text">
      <style:text-properties officeooo:rsid="029919f9"/>
    </style:style>
    <style:style style:name="T297" style:family="text">
      <style:text-properties officeooo:rsid="029cd021"/>
    </style:style>
    <style:style style:name="T298" style:family="text">
      <style:text-properties officeooo:rsid="024c3244"/>
    </style:style>
    <style:style style:name="T299" style:family="text">
      <style:text-properties officeooo:rsid="029ad87f"/>
    </style:style>
    <style:style style:name="T300" style:family="text">
      <style:text-properties officeooo:rsid="024a3e4d"/>
    </style:style>
    <style:style style:name="T301" style:family="text">
      <style:text-properties officeooo:rsid="029d5915"/>
    </style:style>
    <style:style style:name="T302" style:family="text">
      <style:text-properties officeooo:rsid="029f3b57"/>
    </style:style>
    <style:style style:name="T303" style:family="text">
      <style:text-properties officeooo:rsid="02a10304"/>
    </style:style>
    <style:style style:name="T304" style:family="text">
      <style:text-properties officeooo:rsid="02a04d12"/>
    </style:style>
    <style:style style:name="T305" style:family="text">
      <style:text-properties officeooo:rsid="02a06fa2"/>
    </style:style>
    <style:style style:name="T306" style:family="text">
      <style:text-properties officeooo:rsid="02a2cdcc"/>
    </style:style>
    <style:style style:name="T307" style:family="text">
      <style:text-properties officeooo:rsid="02a42723"/>
    </style:style>
    <style:style style:name="T308" style:family="text">
      <style:text-properties officeooo:rsid="02a4c395"/>
    </style:style>
    <style:style style:name="T309" style:family="text">
      <style:text-properties officeooo:rsid="02a5ce85"/>
    </style:style>
    <style:style style:name="T310" style:family="text">
      <style:text-properties officeooo:rsid="02a6ab4a"/>
    </style:style>
    <style:style style:name="T311" style:family="text">
      <style:text-properties officeooo:rsid="02a82609"/>
    </style:style>
    <style:style style:name="T312" style:family="text">
      <style:text-properties officeooo:rsid="02aaf9f4"/>
    </style:style>
    <style:style style:name="T313" style:family="text">
      <style:text-properties officeooo:rsid="0052e4c8"/>
    </style:style>
    <style:style style:name="T314" style:family="text">
      <style:text-properties officeooo:rsid="02b20c65"/>
    </style:style>
    <style:style style:name="T315" style:family="text">
      <style:text-properties officeooo:rsid="0063b99b"/>
    </style:style>
    <style:style style:name="T316" style:family="text">
      <style:text-properties officeooo:rsid="0052e7d0"/>
    </style:style>
    <style:style style:name="T317" style:family="text">
      <style:text-properties officeooo:rsid="00536c23"/>
    </style:style>
    <style:style style:name="T318" style:family="text">
      <style:text-properties officeooo:rsid="02ca3537"/>
    </style:style>
    <style:style style:name="T319" style:family="text">
      <style:text-properties officeooo:rsid="02b271c7"/>
    </style:style>
    <style:style style:name="T320" style:family="text">
      <style:text-properties officeooo:rsid="02b29396"/>
    </style:style>
    <style:style style:name="T321" style:family="text">
      <style:text-properties officeooo:rsid="02b44891"/>
    </style:style>
    <style:style style:name="T322" style:family="text">
      <style:text-properties officeooo:rsid="02b43f7f"/>
    </style:style>
    <style:style style:name="T323" style:family="text">
      <style:text-properties officeooo:rsid="02b5f141"/>
    </style:style>
    <style:style style:name="T324" style:family="text">
      <style:text-properties officeooo:rsid="02b7973e"/>
    </style:style>
    <style:style style:name="T325" style:family="text">
      <style:text-properties officeooo:rsid="02b8b60a"/>
    </style:style>
    <style:style style:name="T326" style:family="text">
      <style:text-properties officeooo:rsid="02b80788"/>
    </style:style>
    <style:style style:name="T327" style:family="text">
      <style:text-properties officeooo:rsid="02b9204a"/>
    </style:style>
    <style:style style:name="T328" style:family="text">
      <style:text-properties officeooo:rsid="02bb9a5b"/>
    </style:style>
    <style:style style:name="T329" style:family="text">
      <style:text-properties officeooo:rsid="02ba853a"/>
    </style:style>
    <style:style style:name="T330" style:family="text">
      <style:text-properties officeooo:rsid="02bcd343"/>
    </style:style>
    <style:style style:name="T331" style:family="text">
      <style:text-properties officeooo:rsid="02bedc1c"/>
    </style:style>
    <style:style style:name="T332" style:family="text">
      <style:text-properties officeooo:rsid="02beed41"/>
    </style:style>
    <style:style style:name="T333" style:family="text">
      <style:text-properties officeooo:rsid="02bf3940"/>
    </style:style>
    <style:style style:name="T334" style:family="text">
      <style:text-properties officeooo:rsid="02391e88"/>
    </style:style>
    <style:style style:name="T335" style:family="text">
      <style:text-properties officeooo:rsid="0242f39f"/>
    </style:style>
    <style:style style:name="T336" style:family="text">
      <style:text-properties officeooo:rsid="01cdb06f"/>
    </style:style>
    <style:style style:name="T337" style:family="text">
      <style:text-properties officeooo:rsid="01c7b915"/>
    </style:style>
    <style:style style:name="T338" style:family="text">
      <style:text-properties officeooo:rsid="01c5b84b"/>
    </style:style>
    <style:style style:name="T339" style:family="text">
      <style:text-properties officeooo:rsid="018d2487"/>
    </style:style>
    <style:style style:name="T340" style:family="text">
      <style:text-properties officeooo:rsid="018e6feb"/>
    </style:style>
    <style:style style:name="T341" style:family="text">
      <style:text-properties officeooo:rsid="01902d45"/>
    </style:style>
    <style:style style:name="T342" style:family="text">
      <style:text-properties officeooo:rsid="01d0e756"/>
    </style:style>
    <style:style style:name="T343" style:family="text">
      <style:text-properties officeooo:rsid="01909820"/>
    </style:style>
    <style:style style:name="T344" style:family="text">
      <style:text-properties officeooo:rsid="0193bcb2"/>
    </style:style>
    <style:style style:name="T345" style:family="text">
      <style:text-properties officeooo:rsid="01954e9e"/>
    </style:style>
    <style:style style:name="T346" style:family="text">
      <style:text-properties officeooo:rsid="0196a8f3"/>
    </style:style>
    <style:style style:name="T347" style:family="text">
      <style:text-properties officeooo:rsid="0197d4b3"/>
    </style:style>
    <style:style style:name="T348" style:family="text">
      <style:text-properties officeooo:rsid="0198cd75"/>
    </style:style>
    <style:style style:name="T349" style:family="text">
      <style:text-properties officeooo:rsid="019a5b00"/>
    </style:style>
    <style:style style:name="T350" style:family="text">
      <style:text-properties officeooo:rsid="019bf80f"/>
    </style:style>
    <style:style style:name="T351" style:family="text">
      <style:text-properties officeooo:rsid="019b2990"/>
    </style:style>
    <style:style style:name="T352" style:family="text">
      <style:text-properties officeooo:rsid="019c75d6"/>
    </style:style>
    <style:style style:name="T353" style:family="text">
      <style:text-properties officeooo:rsid="019cc4cb"/>
    </style:style>
    <style:style style:name="T354" style:family="text">
      <style:text-properties officeooo:rsid="019def5d"/>
    </style:style>
    <style:style style:name="T355" style:family="text">
      <style:text-properties officeooo:rsid="019f788e"/>
    </style:style>
    <style:style style:name="T356" style:family="text">
      <style:text-properties officeooo:rsid="01a13950"/>
    </style:style>
    <style:style style:name="T357" style:family="text">
      <style:text-properties officeooo:rsid="01a1493d"/>
    </style:style>
    <style:style style:name="T358" style:family="text">
      <style:text-properties officeooo:rsid="01a1ee89"/>
    </style:style>
    <style:style style:name="T359" style:family="text">
      <style:text-properties officeooo:rsid="01a6a856"/>
    </style:style>
    <style:style style:name="T360" style:family="text">
      <style:text-properties officeooo:rsid="01a8688f"/>
    </style:style>
    <style:style style:name="T361" style:family="text">
      <style:text-properties officeooo:rsid="01a73ea3"/>
    </style:style>
    <style:style style:name="T362" style:family="text">
      <style:text-properties officeooo:rsid="01a8e038"/>
    </style:style>
    <style:style style:name="T363" style:family="text">
      <style:text-properties officeooo:rsid="01ac1614"/>
    </style:style>
    <style:style style:name="T364" style:family="text">
      <style:text-properties officeooo:rsid="01aac82f"/>
    </style:style>
    <style:style style:name="T365" style:family="text">
      <style:text-properties officeooo:rsid="01ad7ad1"/>
    </style:style>
    <style:style style:name="T366" style:family="text">
      <style:text-properties officeooo:rsid="01afd51a"/>
    </style:style>
    <style:style style:name="T367" style:family="text">
      <style:text-properties officeooo:rsid="01b05693"/>
    </style:style>
    <style:style style:name="T368" style:family="text">
      <style:text-properties officeooo:rsid="01b0b1f5"/>
    </style:style>
    <style:style style:name="T369" style:family="text">
      <style:text-properties officeooo:rsid="01b291d9"/>
    </style:style>
    <style:style style:name="T370" style:family="text">
      <style:text-properties officeooo:rsid="01b4e9db"/>
    </style:style>
    <style:style style:name="T371" style:family="text">
      <style:text-properties officeooo:rsid="01b4f7e1"/>
    </style:style>
    <style:style style:name="T372" style:family="text">
      <style:text-properties officeooo:rsid="01b6e287"/>
    </style:style>
    <style:style style:name="T373" style:family="text">
      <style:text-properties officeooo:rsid="01b8c49d"/>
    </style:style>
    <style:style style:name="T374" style:family="text">
      <style:text-properties officeooo:rsid="01b78f88"/>
    </style:style>
    <style:style style:name="T375" style:family="text">
      <style:text-properties officeooo:rsid="01bbf1f7"/>
    </style:style>
    <style:style style:name="T376" style:family="text">
      <style:text-properties officeooo:rsid="01bd631c"/>
    </style:style>
    <style:style style:name="T377" style:family="text">
      <style:text-properties officeooo:rsid="01c00220"/>
    </style:style>
    <style:style style:name="T378" style:family="text">
      <style:text-properties officeooo:rsid="01bda05a"/>
    </style:style>
    <style:style style:name="T379" style:family="text">
      <style:text-properties officeooo:rsid="01bf7268"/>
    </style:style>
    <style:style style:name="T380" style:family="text">
      <style:text-properties officeooo:rsid="01b91376"/>
    </style:style>
    <style:style style:name="T381" style:family="text">
      <style:text-properties officeooo:rsid="01c0a23d"/>
    </style:style>
    <style:style style:name="T382" style:family="text">
      <style:text-properties officeooo:rsid="01ba2785"/>
    </style:style>
    <style:style style:name="T383" style:family="text">
      <style:text-properties officeooo:rsid="01c255e8"/>
    </style:style>
    <style:style style:name="T384" style:family="text">
      <style:text-properties officeooo:rsid="01724e0f"/>
    </style:style>
    <style:style style:name="T385" style:family="text">
      <style:text-properties officeooo:rsid="017096f9"/>
    </style:style>
    <style:style style:name="T386" style:family="text">
      <style:text-properties officeooo:rsid="006809bf"/>
    </style:style>
    <style:style style:name="T387" style:family="text">
      <style:text-properties officeooo:rsid="006e9b3e"/>
    </style:style>
    <style:style style:name="T388" style:family="text">
      <style:text-properties fo:font-variant="normal" fo:text-transform="none"/>
    </style:style>
    <style:style style:name="T389" style:family="text">
      <style:text-properties officeooo:rsid="006681b4"/>
    </style:style>
    <style:style style:name="T390" style:family="text">
      <style:text-properties officeooo:rsid="00720109"/>
    </style:style>
    <style:style style:name="T391" style:family="text">
      <style:text-properties officeooo:rsid="006b20ee"/>
    </style:style>
    <style:style style:name="T392" style:family="text">
      <style:text-properties officeooo:rsid="0064c4ce"/>
    </style:style>
    <style:style style:name="T393" style:family="text">
      <style:text-properties officeooo:rsid="00e9238f"/>
    </style:style>
    <style:style style:name="T394" style:family="text">
      <style:text-properties officeooo:rsid="0142d106"/>
    </style:style>
    <style:style style:name="T395" style:family="text">
      <style:text-properties officeooo:rsid="014327e5"/>
    </style:style>
    <style:style style:name="T396" style:family="text">
      <style:text-properties officeooo:rsid="01446d76"/>
    </style:style>
    <style:style style:name="T397" style:family="text">
      <style:text-properties style:font-name="Liberation Mono1" officeooo:rsid="01446d76" style:font-name-asian="Liberation Mono1" style:font-name-complex="Liberation Mono1"/>
    </style:style>
    <style:style style:name="T398" style:family="text">
      <style:text-properties officeooo:rsid="01446d76" style:font-name-asian="Liberation Mono1" style:font-name-complex="Liberation Mono1"/>
    </style:style>
    <style:style style:name="T399" style:family="text">
      <style:text-properties officeooo:rsid="01491812"/>
    </style:style>
    <style:style style:name="T400" style:family="text">
      <style:text-properties fo:font-variant="normal" fo:text-transform="none" style:use-window-font-color="true" loext:opacity="0%" style:text-outline="false" style:text-line-through-style="none" style:text-line-through-type="none" style:text-position="0% 100%" fo:font-family="'Liberation Sans'" style:font-family-generic="roman" style:font-pitch="variable" fo:font-size="26pt" fo:letter-spacing="normal" fo:language="es" fo:country="ES" fo:font-style="normal" fo:text-shadow="none" style:text-underline-style="none" fo:font-weight="bold" style:text-underline-mode="continuous" style:text-overline-mode="continuous" style:text-line-through-mode="continuous" style:letter-kerning="true" fo:background-color="transparent" style:font-name-asian="Microsoft YaHei" style:font-size-asian="26pt" style:language-asian="zh" style:country-asian="CN" style:font-style-asian="normal" style:font-weight-asian="bold" style:font-name-complex="Arial1" style:font-size-complex="26pt" style:language-complex="hi" style:country-complex="IN" style:font-style-complex="normal" style:font-weight-complex="bold" style:text-emphasize="none" style:text-scale="100%" style:font-relief="none" style:text-overline-style="none" style:text-overline-color="font-color"/>
    </style:style>
    <style:style style:name="T401" style:family="text">
      <style:text-properties fo:font-variant="normal" fo:text-transform="none" style:use-window-font-color="true" loext:opacity="0%" style:text-outline="false" style:text-line-through-style="none" style:text-line-through-type="none" style:text-position="0% 100%" fo:font-family="'Liberation Sans'" style:font-family-generic="roman" style:font-pitch="variable" fo:font-size="15pt" fo:letter-spacing="normal" fo:language="es" fo:country="ES" fo:font-style="normal" fo:text-shadow="none" style:text-underline-style="none" fo:font-weight="bold" style:text-underline-mode="continuous" style:text-overline-mode="continuous" style:text-line-through-mode="continuous" style:letter-kerning="true" fo:background-color="transparent" style:font-name-asian="Microsoft YaHei" style:font-size-asian="15pt" style:language-asian="zh" style:country-asian="CN" style:font-style-asian="normal" style:font-weight-asian="bold" style:font-name-complex="Arial1" style:font-size-complex="15pt" style:language-complex="hi" style:country-complex="IN" style:font-style-complex="normal" style:font-weight-complex="bold" style:text-emphasize="none" style:text-scale="100%" style:font-relief="none" style:text-overline-style="none" style:text-overline-color="font-color"/>
    </style:style>
    <style:style style:name="T402" style:family="text">
      <style:text-properties fo:font-variant="normal" fo:text-transform="none" style:use-window-font-color="true" loext:opacity="0%" style:text-outline="false" style:text-line-through-style="none" style:text-line-through-type="none" style:text-position="0% 100%" fo:font-family="'Liberation Sans'" style:font-family-generic="roman" style:font-pitch="variable" fo:font-size="13pt" fo:letter-spacing="normal" fo:language="es" fo:country="ES" fo:font-style="normal" fo:text-shadow="none" style:text-underline-style="none" fo:font-weight="bold" style:text-underline-mode="continuous" style:text-overline-mode="continuous" style:text-line-through-mode="continuous" style:letter-kerning="true" fo:background-color="transparent" style:font-name-asian="Microsoft YaHei" style:font-size-asian="13pt" style:language-asian="zh" style:country-asian="CN" style:font-style-asian="normal" style:font-weight-asian="bold" style:font-name-complex="Arial1" style:font-size-complex="13pt" style:language-complex="hi" style:country-complex="IN" style:font-style-complex="normal" style:font-weight-complex="bold" style:text-emphasize="none" style:text-scale="100%" style:font-relief="none" style:text-overline-style="none" style:text-overline-color="font-color"/>
    </style:style>
    <style:style style:name="T403" style:family="text">
      <style:text-properties fo:font-variant="normal" fo:text-transform="none" style:use-window-font-color="true" loext:opacity="0%" style:text-outline="false" style:text-line-through-style="none" style:text-line-through-type="none" style:text-position="0% 100%" fo:font-family="'Liberation Sans'" style:font-family-generic="roman" style:font-pitch="variable" fo:font-size="11pt" fo:letter-spacing="normal" fo:language="es" fo:country="ES" fo:font-style="normal" fo:text-shadow="none" style:text-underline-style="none" fo:font-weight="normal" style:text-underline-mode="continuous" style:text-overline-mode="continuous" style:text-line-through-mode="continuous" style:letter-kerning="true" fo:background-color="transparent" style:font-name-asian="Microsoft YaHei" style:font-size-asian="11pt" style:language-asian="zh" style:country-asian="CN" style:font-style-asian="normal" style:font-weight-asian="normal" style:font-name-complex="Arial1" style:font-size-complex="11pt" style:language-complex="hi" style:country-complex="IN" style:font-style-complex="normal" style:font-weight-complex="normal" style:text-emphasize="none" style:text-scale="100%" style:font-relief="none" style:text-overline-style="none" style:text-overline-color="font-color"/>
    </style:style>
    <style:style style:name="T404" style:family="text">
      <style:text-properties fo:font-variant="normal" fo:text-transform="none" style:use-window-font-color="true" loext:opacity="0%" style:text-outline="false" style:text-line-through-style="none" style:text-line-through-type="none" style:text-position="0% 100%" fo:font-family="'Liberation Sans'" style:font-family-generic="roman" style:font-pitch="variable" fo:font-size="11pt" fo:letter-spacing="normal" fo:language="es" fo:country="ES" fo:font-style="italic" fo:text-shadow="none" style:text-underline-style="none" fo:font-weight="normal" style:text-underline-mode="continuous" style:text-overline-mode="continuous" style:text-line-through-mode="continuous" style:letter-kerning="true" fo:background-color="transparent" style:font-name-asian="Microsoft YaHei" style:font-size-asian="11pt" style:language-asian="zh" style:country-asian="CN" style:font-style-asian="italic" style:font-weight-asian="normal" style:font-name-complex="Arial1" style:font-size-complex="11pt" style:language-complex="hi" style:country-complex="IN" style:font-style-complex="italic" style:font-weight-complex="normal" style:text-emphasize="none" style:text-scale="100%" style:font-relief="none" style:text-overline-style="none" style:text-overline-color="font-color"/>
    </style:style>
    <style:style style:name="T405" style:family="text">
      <style:text-properties fo:font-variant="normal" fo:text-transform="none" fo:color="#355269" loext:opacity="100%" style:text-outline="false" style:text-line-through-style="none" style:text-line-through-type="none" style:text-position="0% 100%" fo:font-family="'Liberation Sans'" style:font-family-generic="roman" style:font-pitch="variable" fo:font-size="11pt" fo:letter-spacing="normal" fo:language="es" fo:country="ES" fo:font-style="normal" fo:text-shadow="none" style:text-underline-style="none" fo:font-weight="normal" style:text-underline-mode="continuous" style:text-overline-mode="continuous" style:text-line-through-mode="continuous" style:letter-kerning="true" fo:background-color="transparent" style:font-name-asian="Microsoft YaHei" style:font-size-asian="11pt" style:language-asian="zh" style:country-asian="CN" style:font-style-asian="normal" style:font-weight-asian="normal" style:font-name-complex="Arial1" style:font-size-complex="11pt" style:language-complex="hi" style:country-complex="IN" style:font-style-complex="normal" style:font-weight-complex="normal" style:text-emphasize="none" style:text-scale="100%" style:font-relief="none" style:text-overline-style="none" style:text-overline-color="font-color"/>
    </style:style>
    <style:style style:name="T406" style:family="text">
      <style:text-properties fo:font-variant="normal" fo:text-transform="none" style:use-window-font-color="true" loext:opacity="0%" style:text-outline="false" style:text-line-through-style="none" style:text-line-through-type="none" style:text-position="0% 100%" fo:font-family="'Liberation Sans', Arial" style:font-family-generic="swiss" fo:font-size="11pt" fo:letter-spacing="normal" fo:language="es" fo:country="ES" fo:font-style="normal" fo:text-shadow="none" style:text-underline-style="none" fo:font-weight="normal" style:text-underline-mode="continuous" style:text-overline-mode="continuous" style:text-line-through-mode="continuous" style:letter-kerning="true" fo:background-color="transparent" style:font-name-asian="Microsoft YaHei" style:font-size-asian="11pt" style:language-asian="zh" style:country-asian="CN" style:font-style-asian="normal" style:font-weight-asian="normal" style:font-family-complex="'Liberation Sans', Arial" style:font-family-generic-complex="swiss" style:font-size-complex="11pt" style:language-complex="hi" style:country-complex="IN" style:font-style-complex="normal" style:font-weight-complex="normal" style:text-emphasize="none" style:text-scale="100%" style:font-relief="none" style:text-overline-style="none" style:text-overline-color="font-color"/>
    </style:style>
    <style:style style:name="T407" style:family="text">
      <style:text-properties fo:font-variant="normal" fo:text-transform="none" fo:color="#355269" loext:opacity="100%" style:text-outline="false" style:text-line-through-style="none" style:text-line-through-type="none" style:text-position="0% 100%" fo:font-family="'Liberation Sans', Arial" style:font-family-generic="swiss" fo:font-size="11pt" fo:letter-spacing="normal" fo:language="es" fo:country="ES" fo:font-style="normal" fo:text-shadow="none" style:text-underline-style="none" fo:font-weight="normal" style:text-underline-mode="continuous" style:text-overline-mode="continuous" style:text-line-through-mode="continuous" style:letter-kerning="true" fo:background-color="transparent" style:font-name-asian="Microsoft YaHei" style:font-size-asian="11pt" style:language-asian="zh" style:country-asian="CN" style:font-style-asian="normal" style:font-weight-asian="normal" style:font-family-complex="'Liberation Sans', Arial" style:font-family-generic-complex="swiss" style:font-size-complex="11pt" style:language-complex="hi" style:country-complex="IN" style:font-style-complex="normal" style:font-weight-complex="normal" style:text-emphasize="none" style:text-scale="100%" style:font-relief="none" style:text-overline-style="none" style:text-overline-color="font-color"/>
    </style:style>
    <style:style style:name="fr1" style:family="graphic" style:parent-style-name="Graphics">
      <style:graphic-properties style:run-through="background" style:wrap="run-through" style:number-wrapped-paragraphs="no-limit" style:vertical-pos="middle" style:vertical-rel="page" style:horizontal-pos="center" style:horizontal-rel="page" style:mirror="none" fo:clip="rect(0cm, 0cm, 0cm, 0cm)" draw:luminance="0%" draw:contrast="0%" draw:red="0%" draw:green="0%" draw:blue="0%" draw:gamma="100%" draw:color-inversion="false" draw:image-opacity="100%" draw:color-mode="standard" draw:wrap-influence-on-position="once-concurrent" loext:allow-overlap="true" loext:rel-width-rel="page" loext:rel-height-rel="page"/>
    </style:style>
    <style:style style:name="fr2" style:family="graphic" style:parent-style-name="Graphics">
      <style:graphic-properties fo:margin-top="0cm" fo:margin-bottom="0cm" style:vertical-pos="middle" style:vertical-rel="baseline" style:mirror="none" fo:clip="rect(0cm, 0cm, 0cm, 0cm)" draw:luminance="0%" draw:contrast="0%" draw:red="0%" draw:green="0%" draw:blue="0%" draw:gamma="100%" draw:color-inversion="false" draw:image-opacity="100%" draw:color-mode="standard" loext:decorative="true"/>
    </style:style>
    <style:style style:name="fr3" style:family="graphic" style:parent-style-name="Frame">
      <style:graphic-properties fo:margin-left="0cm" fo:margin-right="0cm" fo:margin-top="0cm" fo:margin-bottom="0cm" style:vertical-pos="top" style:vertical-rel="baseline" fo:padding="0cm" fo:border="none"/>
    </style:style>
    <style:style style:name="fr4" style:family="graphic" style:parent-style-name="Graphics">
      <style:graphic-properties fo:margin-left="0cm" fo:margin-right="0cm" fo:margin-top="0cm" fo:margin-bottom="0cm" style:run-through="foreground" style:wrap="none" style:vertical-pos="middle" style:vertical-rel="text" style:horizontal-pos="center" style:horizontal-rel="paragraph-content" fo:padding="0cm" fo:border="none" style:shadow="none" draw:shadow-opacity="100%"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vertical-pos="middle" style:vertical-rel="text" style:horizontal-pos="center" style:horizontal-rel="paragraph" style:mirror="none" fo:clip="rect(0cm, 0cm, 0cm, 0cm)" draw:luminance="0%" draw:contrast="0%" draw:red="0%" draw:green="0%" draw:blue="0%" draw:gamma="100%" draw:color-inversion="false" draw:image-opacity="100%" draw:color-mode="standard" draw:wrap-influence-on-position="once-concurrent" loext:allow-overlap="true"/>
    </style:style>
    <style:style style:name="fr6" style:family="graphic" style:parent-style-name="Graphics">
      <style:graphic-properties style:vertical-pos="middle" style:vertical-rel="text" style:mirror="none" fo:clip="rect(0cm, 0cm, 0cm, 0cm)" draw:luminance="0%" draw:contrast="0%" draw:red="0%" draw:green="0%" draw:blue="0%" draw:gamma="100%" draw:color-inversion="false" draw:image-opacity="100%" draw:color-mode="standard"/>
    </style:style>
    <style:style style:name="fr7" style:family="graphic" style:parent-style-name="Frame">
      <style:graphic-properties fo:margin-left="0cm" fo:margin-right="0cm" fo:margin-top="0cm" fo:margin-bottom="0cm" style:vertical-pos="top" style:vertical-rel="baseline" fo:background-color="#ffffff" style:background-transparency="0%" draw:fill="solid" draw:fill-color="#ffffff" draw:opacity="100%" fo:padding="0cm" fo:border="none"/>
    </style:style>
    <style:style style:name="fr8" style:family="graphic" style:parent-style-name="Graphics">
      <style:graphic-properties fo:margin-left="0cm" fo:margin-right="0cm" fo:margin-top="0cm" fo:margin-bottom="0cm" style:run-through="foreground" style:wrap="none" style:vertical-pos="middle" style:vertical-rel="text" style:horizontal-pos="from-left" style:horizontal-rel="paragraph-content" fo:padding="0cm" fo:border="none" style:shadow="none" draw:shadow-opacity="100%" style:mirror="none" fo:clip="rect(0cm, 0cm, 0cm, 0cm)" draw:luminance="0%" draw:contrast="0%" draw:red="0%" draw:green="0%" draw:blue="0%" draw:gamma="100%" draw:color-inversion="false" draw:image-opacity="100%" draw:color-mode="standard"/>
    </style:style>
    <style:style style:name="fr9" style:family="graphic" style:parent-style-name="Graphics">
      <style:graphic-properties fo:margin-left="0cm" fo:margin-right="0cm" fo:margin-top="0cm" fo:margin-bottom="0cm" style:run-through="foreground" style:wrap="none" style:vertical-pos="middle" style:vertical-rel="text" style:horizontal-pos="from-left" style:horizontal-rel="paragraph" fo:padding="0cm" fo:border="none" style:shadow="none" draw:shadow-opacity="100%" style:mirror="none" fo:clip="rect(0cm, 0cm, 0cm, 0cm)" draw:luminance="0%" draw:contrast="0%" draw:red="0%" draw:green="0%" draw:blue="0%" draw:gamma="100%" draw:color-inversion="false" draw:image-opacity="100%" draw:color-mode="standard"/>
    </style:style>
    <style:style style:name="fr10" style:family="graphic" style:parent-style-name="Graphics">
      <style:graphic-properties fo:margin-left="0cm" fo:margin-right="0cm" fo:margin-top="0cm" fo:margin-bottom="0cm" style:run-through="foreground" style:wrap="none" style:vertical-pos="from-top" style:horizontal-pos="center" style:horizontal-rel="paragraph-content" fo:padding="0cm" fo:border="none" style:shadow="none" draw:shadow-opacity="100%" style:mirror="none" fo:clip="rect(0cm, 0cm, 0cm, 0cm)" draw:luminance="0%" draw:contrast="0%" draw:red="0%" draw:green="0%" draw:blue="0%" draw:gamma="100%" draw:color-inversion="false" draw:image-opacity="100%" draw:color-mode="standard"/>
    </style:style>
    <style:style style:name="fr11" style:family="graphic" style:parent-style-name="Graphics">
      <style:graphic-properties fo:margin-top="0cm" fo:margin-bottom="0cm"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loext:decorative="true"/>
    </style:style>
    <style:style style:name="fr12" style:family="graphic" style:parent-style-name="Graphics">
      <style:graphic-properties fo:margin-top="0cm" fo:margin-bottom="0cm" style:wrap="none" style:vertical-pos="middle" style:vertical-rel="baseline" style:horizontal-pos="center" style:horizontal-rel="paragraph" style:mirror="none" fo:clip="rect(0cm, 0cm, 0cm, 0cm)" draw:luminance="0%" draw:contrast="0%" draw:red="0%" draw:green="0%" draw:blue="0%" draw:gamma="100%" draw:color-inversion="false" draw:image-opacity="100%" draw:color-mode="standard" draw:wrap-influence-on-position="once-concurrent" loext:allow-overlap="false" loext:decorative="true"/>
    </style:style>
    <style:style style:name="fr13" style:family="graphic" style:parent-style-name="Graphics">
      <style:graphic-properties fo:margin-left="0cm" fo:margin-right="0cm" fo:margin-top="0cm" fo:margin-bottom="0cm" style:run-through="foreground" style:wrap="none" style:vertical-pos="middle" style:vertical-rel="text" style:horizontal-pos="center" style:horizontal-rel="paragraph-content" fo:padding="0cm" fo:border="none" style:shadow="none" draw:shadow-opacity="100%" style:mirror="none" fo:clip="rect(0cm, 0cm, 0cm, 0cm)" draw:luminance="0%" draw:contrast="0%" draw:red="0%" draw:green="0%" draw:blue="0%" draw:gamma="100%" draw:color-inversion="false" draw:image-opacity="100%" draw:color-mode="standard" draw:wrap-influence-on-position="once-concurrent" loext:allow-overlap="true"/>
    </style:style>
    <style:style style:name="fr14" style:family="graphic" style:parent-style-name="Graphics">
      <style:graphic-properties style:run-through="background" style:wrap="run-through" style:number-wrapped-paragraphs="no-limit" style:vertical-pos="middle" style:vertical-rel="page" style:horizontal-pos="center" style:horizontal-rel="page" style:mirror="none" fo:clip="rect(0cm, 0cm, 0cm, 0cm)" draw:luminance="0%" draw:contrast="0%" draw:red="0%" draw:green="0%" draw:blue="0%" draw:gamma="100%" draw:color-inversion="false" draw:image-opacity="100%" draw:color-mode="standard" draw:wrap-influence-on-position="once-concurrent" loext:allow-overlap="true" loext:rel-width-rel="page" loext:rel-height-rel="page" loext:decorative="true"/>
    </style:style>
    <style:style style:name="Sect1" style:family="section">
      <style:section-properties style:editable="false">
        <style:columns fo:column-count="1" fo:column-gap="0cm"/>
      </style:section-properties>
    </style:style>
    <style:style style:name="Sect2" style:family="section">
      <style:section-properties fo:margin-left="0cm" fo:margin-right="0cm" style:editable="false">
        <style:columns fo:column-count="1" fo:column-gap="0cm"/>
      </style:section-properties>
    </style:style>
    <style:style style:name="gr1" style:family="graphic">
      <style:graphic-properties draw:stroke="none" svg:stroke-width="0cm" svg:stroke-color="#000000" draw:marker-start="" draw:marker-start-width="0.199cm" draw:marker-start-center="false" draw:marker-end="" draw:marker-end-width="0.199cm" draw:marker-end-center="false" draw:fill="none" draw:fill-color="#ffffff" draw:opacity="0%" draw:textarea-horizontal-align="left" draw:auto-grow-height="true" draw:auto-grow-width="false" fo:min-height="19.48cm" fo:min-width="0cm" fo:padding-top="0.125cm" fo:padding-bottom="0.125cm" fo:padding-left="0.25cm" fo:padding-right="0.25cm" fo:wrap-option="wrap" draw:shadow="hidden" draw:shadow-offset-x="0.199cm" draw:shadow-offset-y="0.199cm" draw:shadow-color="#808080" loext:decorative="false" style:run-through="foreground" style:wrap="run-through" style:number-wrapped-paragraphs="no-limit" style:vertical-pos="from-top" style:vertical-rel="page" style:horizontal-pos="from-left" style:horizontal-rel="paragraph" draw:wrap-influence-on-position="once-concurrent" loext:allow-overlap="true" style:flow-with-text="false"/>
      <style:paragraph-properties style:writing-mode="lr-tb"/>
    </style:style>
    <number:number-style style:name="N0">
      <number:number number:min-integer-digits="1"/>
    </number:number-style>
  </office:automatic-styles>
  <office:body>
    <office:text text:use-soft-page-breaks="true">
      <text:variable-decls>
        <text:variable-decl office:value-type="float" text:name="book"/>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Figure"><draw:frame draw:style-name="fr1" draw:name="Imagen1" text:anchor-type="paragraph" svg:width="21.001cm" style:rel-width="100%" svg:height="29.7cm" style:rel-height="100%" draw:z-index="0"><draw:image xlink:href="Pictures/10000001000009B000000DB43F511AB0.png" xlink:type="simple" xlink:show="embed" xlink:actuate="onLoad" draw:mime-type="image/png"/>
    </draw:frame></text:p>
      <text:h text:style-name="P1" text:outline-level="2"><text:bookmark-start text:name="__RefNumPara__13422_3972247099"/><text:bookmark-start text:name="__RefHeading___Toc30460_3518888537"/>Derechos de autor<text:variable-set text:name="book" text:display="none" text:formula="ooow:1" office:value-type="float" office:value="1" style:data-style-name="N0"/><text:bookmark-end text:name="__RefNumPara__13422_3972247099"/><text:bookmark-end text:name="__RefHeading___Toc30460_3518888537"/></text:h>
      <text:p text:style-name="P2">Este documento tiene derechos de autor © <text:user-defined style:data-style-name="N0" text:name="Year">2026</text:user-defined><text:s/>por el equipo de documentación de LibreOffice. Los colaboradores se listan más abajo. Se puede distribuir y modificar bajo los términos de la GNU General Public License versión 3 o posterior o la Creative Commons Attribution License, versión 4.0 o posterior. Todas las marcas registradas mencionadas en esta guía pertenecen a sus propietarios legítimos.</text:p>
      <text:p text:style-name="Heading_20_4"><text:bookmark-start text:name="__RefHeading___Toc30462_3518888537"/>Colaboradores<text:bookmark-end text:name="__RefHeading___Toc30462_3518888537"/></text:p>
      <text:p text:style-name="P3">De esta edición</text:p>
      <text:p text:style-name="P4">Peter Schofield, <text:span text:style-name="T1">Olivier Hallot</text:span>.</text:p>
      <text:p text:style-name="Definition_20_Term">De esta edición (traducción y revisión)</text:p>
      <text:p text:style-name="P5">B. Antonio Fernández.</text:p>
      <text:p text:style-name="Definition_20_Term">De ediciones previas</text:p>
      <text:p text:style-name="P6">Claire Wood, Dimona Delvere, Felipe Viggiano, Gary Schnabl, Hazel Russman, Jean Hollis Weber, Kees Kriek, Linda Worthington, Low Song Chuan, Michele Zarri, Peter Hillier-Brook, Peter Schofield, Rachel Kartch, Regina Henschel, Samantha Hamilton, T. Elliot Turner, Vasudev Narayanan.</text:p>
      <text:p text:style-name="Definition_20_Term">De ediciones previas (traducción y revisión)</text:p>
      <text:p text:style-name="P7">José María López Sáez, Miranda Sánchez Oliva, Milton Alberto Tirado García, Diana Villegas Mendoza, Juan C<text:span text:style-name="T2">arlos</text:span> Sanz Cabrero, B. Antonio Fernández, Sinahi Franco Peláez.</text:p>
      <text:p text:style-name="Heading_20_4"><text:bookmark-start text:name="__RefHeading___Toc30464_3518888537"/>Comentarios y sugerencias<text:bookmark-end text:name="__RefHeading___Toc30464_3518888537"/></text:p>
      <text:p text:style-name="P2">Puede dirigir cualquier comentario o sugerencia acerca de este documento al <text:a xlink:type="simple" xlink:href="https://community.documentfoundation.org/c/spanish/documentation/11" text:style-name="Standard" text:visited-style-name="Standard">foro del equipo de documentación en español</text:a> (es necesario registrarse).</text:p>
      <text:list xml:id="list2301942229" text:style-name="Heading_20_Note">
        <text:list-item>
          <text:p text:style-name="P8">Nota</text:p>
        </text:list-item>
      </text:list>
      <text:p text:style-name="Body_20_Text_2c__20_Note">Todo lo que publique en este foro, su dirección de correo o cualquier información personal escrita en el mensaje se archiva públicamente y no puede ser borrada.</text:p>
      <text:p text:style-name="Heading_20_4">Fecha de publicación y versión del programa</text:p>
      <text:p text:style-name="P2">Versión en español publicada en <text:user-defined style:data-style-name="N0" text:name="Month">agosto</text:user-defined><text:s/>de <text:user-defined style:data-style-name="N0" text:name="Year">2026</text:user-defined>. Basada en la versión <text:user-defined style:data-style-name="N0" text:name="LibreOffice Version">26.2</text:user-defined><text:s/>de LibreOffice</text:p>
      <text:table-of-content text:style-name="Sect1" text:name="toc_IG262">
        <text:table-of-content-source text:outline-level="10">
          <text:index-title-template text:style-name="Contents_20_Heading">Contenido</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oc_IG262_Head">
            <text:p text:style-name="Contents_20_Heading">Contenido</text:p>
          </text:index-title>
          <text:p text:style-name="P9"><text:a xlink:type="simple" xlink:href="#__RefHeading___Toc30460_3518888537" office:name="Derechos de autor" text:style-name="Index_20_Link" text:visited-style-name="Index_20_Link">Derechos de autor<text:tab/>2</text:a></text:p>
          <text:p text:style-name="P10"><text:a xlink:type="simple" xlink:href="#__RefHeading___Toc33046_1810457014" office:name=" Prefacio" text:style-name="Index_20_Link" text:visited-style-name="Index_20_Link"><text:s/>Prefacio<text:tab/>7</text:a></text:p>
          <text:p text:style-name="P9"><text:a xlink:type="simple" xlink:href="#__RefHeading___Toc56478_706318716" office:name="¿Qué contiene esta guía?" text:style-name="Index_20_Link" text:visited-style-name="Index_20_Link">¿Qué contiene esta guía?<text:tab/>8</text:a></text:p>
          <text:p text:style-name="P9"><text:a xlink:type="simple" xlink:href="#__RefHeading___Toc10651_1474947741" office:name="¿Qué es LibreOffice?" text:style-name="Index_20_Link" text:visited-style-name="Index_20_Link">¿Qué es LibreOffice?<text:tab/>8</text:a></text:p>
          <text:p text:style-name="P9"><text:a xlink:type="simple" xlink:href="#__RefHeading___Toc10653_1474947741" office:name="Requisitos mínimos para usar LibreOffice" text:style-name="Index_20_Link" text:visited-style-name="Index_20_Link">Requisitos mínimos para usar LibreOffice<text:tab/>8</text:a></text:p>
          <text:p text:style-name="P9"><text:a xlink:type="simple" xlink:href="#__RefHeading___Toc10655_1474947741" office:name="¿Dónde conseguir LibreOffice?" text:style-name="Index_20_Link" text:visited-style-name="Index_20_Link">¿Dónde conseguir LibreOffice?<text:tab/>8</text:a></text:p>
          <text:p text:style-name="P9"><text:a xlink:type="simple" xlink:href="#__RefHeading___Toc3365_2931963265" office:name="Instalación de LibreOffice" text:style-name="Index_20_Link" text:visited-style-name="Index_20_Link">Instalación de LibreOffice<text:tab/>9</text:a></text:p>
          <text:p text:style-name="P9"><text:a xlink:type="simple" xlink:href="#__RefHeading___Toc3367_2931963265" office:name="Configurar y personalizar LibreOffice" text:style-name="Index_20_Link" text:visited-style-name="Index_20_Link">Configurar y personalizar LibreOffice<text:tab/>9</text:a></text:p>
          <text:p text:style-name="P9"><text:a xlink:type="simple" xlink:href="#__RefHeading___Toc3369_2931963265" office:name="Extensiones o complementos" text:style-name="Index_20_Link" text:visited-style-name="Index_20_Link">Extensiones o complementos<text:tab/>9</text:a></text:p>
          <text:p text:style-name="P9"><text:a xlink:type="simple" xlink:href="#__RefHeading___Toc7478_2174742657" office:name="¿Dónde conseguir más ayuda?" text:style-name="Index_20_Link" text:visited-style-name="Index_20_Link">¿Dónde conseguir más ayuda?<text:tab/>9</text:a></text:p>
          <text:p text:style-name="P9"><text:a xlink:type="simple" xlink:href="#__RefHeading___Toc4180_2066162573" office:name="Lo que ve puede ser diferente" text:style-name="Index_20_Link" text:visited-style-name="Index_20_Link">Lo que ve puede ser diferente<text:tab/>11</text:a></text:p>
          <text:p text:style-name="P9"><text:a xlink:type="simple" xlink:href="#__RefHeading___Toc4186_2066162573" office:name="Uso de LibreOffice en macOS" text:style-name="Index_20_Link" text:visited-style-name="Index_20_Link">Uso de LibreOffice en macOS<text:tab/>13</text:a></text:p>
          <text:p text:style-name="P9"><text:a xlink:type="simple" xlink:href="#__RefHeading___Toc4188_2066162573" office:name="¿Cómo se llaman todos estos elementos?" text:style-name="Index_20_Link" text:visited-style-name="Index_20_Link">¿Cómo se llaman todos estos elementos?<text:tab/>13</text:a></text:p>
          <text:p text:style-name="P9"><text:a xlink:type="simple" xlink:href="#__RefHeading___Toc6829_191264179" office:name="¿Quién escribe estas guías?" text:style-name="Index_20_Link" text:visited-style-name="Index_20_Link">¿Quién escribe estas guías?<text:tab/>14</text:a></text:p>
          <text:p text:style-name="P9"><text:a xlink:type="simple" xlink:href="#__RefHeading___Toc4190_2066162573" office:name="Preguntas frecuentes" text:style-name="Index_20_Link" text:visited-style-name="Index_20_Link">Preguntas frecuentes<text:tab/>14</text:a></text:p>
          <text:p text:style-name="P9"><text:a xlink:type="simple" xlink:href="#__RefHeading___Toc49608_1157937707" office:name="¿Qué hay de nuevo en LibreOffice 26.2?" text:style-name="Index_20_Link" text:visited-style-name="Index_20_Link">¿Qué hay de nuevo en LibreOffice 26.2?<text:tab/>15</text:a></text:p>
          <text:p text:style-name="P10"><text:a xlink:type="simple" xlink:href="#__RefHeading___Toc33048_1810457014" office:name="Capítulo 1 Introducción a Impress" text:style-name="Index_20_Link" text:visited-style-name="Index_20_Link">Capítulo 1 Introducción a Impress<text:tab/>17</text:a></text:p>
          <text:p text:style-name="P9"><text:a xlink:type="simple" xlink:href="#__RefHeading___Toc15811_2299205042" office:name="¿Qué es Impress?" text:style-name="Index_20_Link" text:visited-style-name="Index_20_Link">¿Qué es Impress?<text:tab/>18</text:a></text:p>
          <text:p text:style-name="P9"><text:a xlink:type="simple" xlink:href="#__RefHeading___Toc56478_706318716%20Copia%201" office:name="Iniciar Impress" text:style-name="Index_20_Link" text:visited-style-name="Index_20_Link">Iniciar Impress<text:tab/>18</text:a></text:p>
          <text:p text:style-name="P9"><text:a xlink:type="simple" xlink:href="#__RefHeading___Toc56480_706318716" office:name="Ventana principal de Impress" text:style-name="Index_20_Link" text:visited-style-name="Index_20_Link">Ventana principal de Impress<text:tab/>19</text:a></text:p>
          <text:p text:style-name="P9"><text:a xlink:type="simple" xlink:href="#__RefHeading___Toc56496_706318716" office:name="Vistas del espacio de trabajo" text:style-name="Index_20_Link" text:visited-style-name="Index_20_Link">Vistas del espacio de trabajo<text:tab/>27</text:a></text:p>
          <text:p text:style-name="P9"><text:a xlink:type="simple" xlink:href="#__RefHeading___Toc56514_706318716" office:name="Crear presentaciones" text:style-name="Index_20_Link" text:visited-style-name="Index_20_Link">Crear presentaciones<text:tab/>30</text:a></text:p>
          <text:p text:style-name="P9"><text:a xlink:type="simple" xlink:href="#__RefHeading___Toc56554_706318716" office:name="Iniciando la presentación" text:style-name="Index_20_Link" text:visited-style-name="Index_20_Link">Iniciando la presentación<text:tab/>37</text:a></text:p>
          <text:p text:style-name="P9"><text:a xlink:type="simple" xlink:href="#__RefHeading___Toc56556_706318716" office:name="Consola de presentación" text:style-name="Index_20_Link" text:visited-style-name="Index_20_Link">Consola de presentación<text:tab/>38</text:a></text:p>
          <text:p text:style-name="P10"><text:a xlink:type="simple" xlink:href="#__RefHeading___Toc4084_4220585692" office:name="Capítulo 2, Patrones, estilos y plantillas" text:style-name="Index_20_Link" text:visited-style-name="Index_20_Link">Capítulo 2, Patrones, estilos y plantillas<text:tab/>39</text:a></text:p>
          <text:p text:style-name="P9"><text:a xlink:type="simple" xlink:href="#__RefHeading___Toc15811_2299205042%20Copia%201" office:name="Diseñar una presentación" text:style-name="Index_20_Link" text:visited-style-name="Index_20_Link">Diseñar una presentación<text:tab/>40</text:a></text:p>
          <text:p text:style-name="P9"><text:a xlink:type="simple" xlink:href="#__RefHeading___Toc56478_706318716%20Copia%202" office:name="¿Qué son los patrones de diapositivas?" text:style-name="Index_20_Link" text:visited-style-name="Index_20_Link">¿Qué son los patrones de diapositivas?<text:tab/>40</text:a></text:p>
          <text:p text:style-name="P9"><text:a xlink:type="simple" xlink:href="#__RefHeading___Toc56480_706318716%20Copia%201" office:name="Trabajar con patrones de diapositivas" text:style-name="Index_20_Link" text:visited-style-name="Index_20_Link">Trabajar con patrones de diapositivas<text:tab/>41</text:a></text:p>
          <text:p text:style-name="P9"><text:a xlink:type="simple" xlink:href="#__RefHeading___Toc56496_706318716%20Copia%201" office:name="Trabajar con estilos" text:style-name="Index_20_Link" text:visited-style-name="Index_20_Link">Trabajar con estilos<text:tab/>57</text:a></text:p>
          <text:p text:style-name="P9"><text:a xlink:type="simple" xlink:href="#__RefHeading___Toc56514_706318716%20Copia%201" office:name="Trabajar con plantillas" text:style-name="Index_20_Link" text:visited-style-name="Index_20_Link">Trabajar con plantillas<text:tab/>61</text:a></text:p>
          <text:p text:style-name="P10"><text:a xlink:type="simple" xlink:href="#__RefHeading___Toc33050_1810457014" office:name="Capítulo 3, Añadir y formatear texto" text:style-name="Index_20_Link" text:visited-style-name="Index_20_Link">Capítulo 3, Añadir y formatear texto<text:tab/>67</text:a></text:p>
          <text:p text:style-name="P9"><text:a xlink:type="simple" xlink:href="#__RefHeading___Toc1331_4256543436" office:name="Introducción" text:style-name="Index_20_Link" text:visited-style-name="Index_20_Link">Introducción<text:tab/>68</text:a></text:p>
          <text:p text:style-name="P9"><text:a xlink:type="simple" xlink:href="#__RefHeading___Toc1771_4135320096" office:name="Trabajar con cuadros de texto" text:style-name="Index_20_Link" text:visited-style-name="Index_20_Link">Trabajar con cuadros de texto<text:tab/>68</text:a></text:p>
          <text:p text:style-name="P9"><text:a xlink:type="simple" xlink:href="#__RefHeading___Toc21533_701650785" office:name="Insertar texto" text:style-name="Index_20_Link" text:visited-style-name="Index_20_Link">Insertar texto<text:tab/>79</text:a></text:p>
          <text:p text:style-name="P9"><text:a xlink:type="simple" xlink:href="#__RefHeading___Toc21545_701650785" office:name="Formato de texto" text:style-name="Index_20_Link" text:visited-style-name="Index_20_Link">Formato de texto<text:tab/>82</text:a></text:p>
          <text:p text:style-name="P9"><text:a xlink:type="simple" xlink:href="#__RefHeading___Toc23228_663818993" office:name="Crear listas" text:style-name="Index_20_Link" text:visited-style-name="Index_20_Link">Crear listas<text:tab/>86</text:a></text:p>
          <text:p text:style-name="P9"><text:a xlink:type="simple" xlink:href="#__RefHeading___Toc5216_4093497490" office:name="Llamadas de texto" text:style-name="Index_20_Link" text:visited-style-name="Index_20_Link">Llamadas de texto<text:tab/>89</text:a></text:p>
          <text:p text:style-name="P9"><text:a xlink:type="simple" xlink:href="#__RefHeading___Toc23230_663818993" office:name="Tablas" text:style-name="Index_20_Link" text:visited-style-name="Index_20_Link">Tablas<text:tab/>91</text:a></text:p>
          <text:p text:style-name="P9"><text:a xlink:type="simple" xlink:href="#__RefHeading___Toc22127_3407311731" office:name="Campos" text:style-name="Index_20_Link" text:visited-style-name="Index_20_Link">Campos<text:tab/>99</text:a></text:p>
          <text:p text:style-name="P9"><text:a xlink:type="simple" xlink:href="#__RefHeading___Toc56185_204779888" office:name="Hiperenlaces" text:style-name="Index_20_Link" text:visited-style-name="Index_20_Link">Hiperenlaces<text:tab/>100</text:a></text:p>
          <text:p text:style-name="P10"><text:a xlink:type="simple" xlink:href="#__RefHeading___Toc33052_1810457014" office:name="Capítulo 4 Añadir y formatear imágenes" text:style-name="Index_20_Link" text:visited-style-name="Index_20_Link">Capítulo 4 Añadir y formatear imágenes<text:tab/>105</text:a></text:p>
          <text:p text:style-name="P9"><text:a xlink:type="simple" xlink:href="#__RefHeading___Toc68749_183177010" office:name="Introducción" text:style-name="Index_20_Link" text:visited-style-name="Index_20_Link">Introducción<text:tab/>106</text:a></text:p>
          <text:p text:style-name="P9"><text:a xlink:type="simple" xlink:href="#__RefHeading___Toc162444_3404515777" office:name="Temas de la Galería" text:style-name="Index_20_Link" text:visited-style-name="Index_20_Link">Temas de la Galería<text:tab/>107</text:a></text:p>
          <text:p text:style-name="P9"><text:a xlink:type="simple" xlink:href="#__RefHeading___Toc162454_3404515777" office:name="Formato de imágenes" text:style-name="Index_20_Link" text:visited-style-name="Index_20_Link">Formato de imágenes<text:tab/>109</text:a></text:p>
          <text:p text:style-name="P9"><text:a xlink:type="simple" xlink:href="#__RefHeading___Toc162478_3404515777" office:name="Imágenes interactivas" text:style-name="Index_20_Link" text:visited-style-name="Index_20_Link">Imágenes interactivas<text:tab/>118</text:a></text:p>
          <text:p text:style-name="P10"><text:a xlink:type="simple" xlink:href="#__RefHeading___Toc33054_1810457014" office:name="Capítulo 5, Gestionar objetos gráficos" text:style-name="Index_20_Link" text:visited-style-name="Index_20_Link">Capítulo 5, Gestionar objetos gráficos<text:tab/>121</text:a></text:p>
          <text:p text:style-name="P9"><text:a xlink:type="simple" xlink:href="#__RefHeading___Toc1331_4256543436%20Copia%201" office:name="Introducción" text:style-name="Index_20_Link" text:visited-style-name="Index_20_Link">Introducción<text:tab/>122</text:a></text:p>
          <text:p text:style-name="P9"><text:a xlink:type="simple" xlink:href="#__RefHeading___Toc62344_747188774" office:name="Barra de herramientas Dibujo" text:style-name="Index_20_Link" text:visited-style-name="Index_20_Link">Barra de herramientas Dibujo<text:tab/>122</text:a></text:p>
          <text:p text:style-name="P9"><text:a xlink:type="simple" xlink:href="#__RefHeading___Toc62350_747188774" office:name="Crear líneas y formas" text:style-name="Index_20_Link" text:visited-style-name="Index_20_Link">Crear líneas y formas<text:tab/>127</text:a></text:p>
          <text:p text:style-name="P9"><text:a xlink:type="simple" xlink:href="#__RefHeading___Toc62364_747188774" office:name="Agrupar objetos" text:style-name="Index_20_Link" text:visited-style-name="Index_20_Link"><text:soft-page-break/>Agrupar objetos<text:tab/>131</text:a></text:p>
          <text:p text:style-name="P9"><text:a xlink:type="simple" xlink:href="#__RefHeading___Toc62372_747188774" office:name="Cambio de Posición y tamaño de objetos" text:style-name="Index_20_Link" text:visited-style-name="Index_20_Link">Cambio de Posición y tamaño de objetos<text:tab/>133</text:a></text:p>
          <text:p text:style-name="P9"><text:a xlink:type="simple" xlink:href="#__RefHeading___Toc62388_747188774" office:name="Trasformaciones" text:style-name="Index_20_Link" text:visited-style-name="Index_20_Link">Trasformaciones<text:tab/>136</text:a></text:p>
          <text:p text:style-name="P9"><text:a xlink:type="simple" xlink:href="#__RefHeading___Toc62416_747188774" office:name="Alinear Objetos" text:style-name="Index_20_Link" text:visited-style-name="Index_20_Link">Alinear Objetos<text:tab/>140</text:a></text:p>
          <text:p text:style-name="P9"><text:a xlink:type="simple" xlink:href="#__RefHeading___Toc62418_747188774" office:name="Retícula y ajustes" text:style-name="Index_20_Link" text:visited-style-name="Index_20_Link">Retícula y ajustes<text:tab/>141</text:a></text:p>
          <text:p text:style-name="P9"><text:a xlink:type="simple" xlink:href="#__RefHeading___Toc97999_1877407703" office:name="Líneas guía al mover" text:style-name="Index_20_Link" text:visited-style-name="Index_20_Link">Líneas guía al mover<text:tab/>144</text:a></text:p>
          <text:p text:style-name="P9"><text:a xlink:type="simple" xlink:href="#__RefHeading___Toc62430_747188774" office:name="Organizar objetos" text:style-name="Index_20_Link" text:visited-style-name="Index_20_Link">Organizar objetos<text:tab/>145</text:a></text:p>
          <text:p text:style-name="P9"><text:a xlink:type="simple" xlink:href="#__RefHeading___Toc62432_747188774" office:name="Conectores y puntos de unión" text:style-name="Index_20_Link" text:visited-style-name="Index_20_Link">Conectores y puntos de unión<text:tab/>146</text:a></text:p>
          <text:p text:style-name="P9"><text:a xlink:type="simple" xlink:href="#__RefHeading___Toc62438_747188774" office:name="Objetos 3D" text:style-name="Index_20_Link" text:visited-style-name="Index_20_Link">Objetos 3D<text:tab/>151</text:a></text:p>
          <text:p text:style-name="P9"><text:a xlink:type="simple" xlink:href="#__RefHeading___Toc62440_747188774" office:name="Convertir objetos" text:style-name="Index_20_Link" text:visited-style-name="Index_20_Link">Convertir objetos<text:tab/>152</text:a></text:p>
          <text:p text:style-name="P9"><text:a xlink:type="simple" xlink:href="#__RefHeading___Toc62442_747188774" office:name="Interacción con objetos" text:style-name="Index_20_Link" text:visited-style-name="Index_20_Link">Interacción con objetos<text:tab/>153</text:a></text:p>
          <text:p text:style-name="P9"><text:a xlink:type="simple" xlink:href="#__RefHeading___Toc86052_623447489" office:name="Objetos Fontwork" text:style-name="Index_20_Link" text:visited-style-name="Index_20_Link">Objetos Fontwork<text:tab/>154</text:a></text:p>
          <text:p text:style-name="P9"><text:a xlink:type="simple" xlink:href="#__RefHeading___Toc62450_747188774" office:name="Animaciones" text:style-name="Index_20_Link" text:visited-style-name="Index_20_Link">Animaciones<text:tab/>156</text:a></text:p>
          <text:p text:style-name="P10"><text:a xlink:type="simple" xlink:href="#__RefHeading___Toc33056_1810457014" office:name="Capítulo 6 Formatear objetos gráficos" text:style-name="Index_20_Link" text:visited-style-name="Index_20_Link">Capítulo 6 Formatear objetos gráficos<text:tab/>165</text:a></text:p>
          <text:p text:style-name="P9"><text:a xlink:type="simple" xlink:href="#__RefHeading___Toc77905_3936610811" office:name="Introducción" text:style-name="Index_20_Link" text:visited-style-name="Index_20_Link">Introducción<text:tab/>166</text:a></text:p>
          <text:p text:style-name="P9"><text:a xlink:type="simple" xlink:href="#__RefHeading___Toc69081_3936610811" office:name="Formato de línea" text:style-name="Index_20_Link" text:visited-style-name="Index_20_Link">Formato de línea<text:tab/>166</text:a></text:p>
          <text:p text:style-name="P9"><text:a xlink:type="simple" xlink:href="#__RefHeading___Toc6278_4218460738" office:name="Aplicar rellenos de área" text:style-name="Index_20_Link" text:visited-style-name="Index_20_Link">Aplicar rellenos de área<text:tab/>172</text:a></text:p>
          <text:p text:style-name="P9"><text:a xlink:type="simple" xlink:href="#__RefHeading___Toc39952_54555266" office:name="Rellenos de área personalizados" text:style-name="Index_20_Link" text:visited-style-name="Index_20_Link">Rellenos de área personalizados<text:tab/>178</text:a></text:p>
          <text:p text:style-name="P9"><text:a xlink:type="simple" xlink:href="#__RefHeading___Toc128450_2797889899" office:name="Sombras" text:style-name="Index_20_Link" text:visited-style-name="Index_20_Link">Sombras<text:tab/>186</text:a></text:p>
          <text:p text:style-name="P9"><text:a xlink:type="simple" xlink:href="#__RefHeading___Toc6328_4218460738" office:name="Transparencia" text:style-name="Index_20_Link" text:visited-style-name="Index_20_Link">Transparencia<text:tab/>187</text:a></text:p>
          <text:p text:style-name="P9"><text:a xlink:type="simple" xlink:href="#__RefHeading___Toc128452_2797889899" office:name="Texto en objetos" text:style-name="Index_20_Link" text:visited-style-name="Index_20_Link">Texto en objetos<text:tab/>188</text:a></text:p>
          <text:p text:style-name="P9"><text:a xlink:type="simple" xlink:href="#__RefHeading___Toc19536_2883455056" office:name="Resplandor" text:style-name="Index_20_Link" text:visited-style-name="Index_20_Link">Resplandor<text:tab/>192</text:a></text:p>
          <text:p text:style-name="P9"><text:a xlink:type="simple" xlink:href="#__RefHeading___Toc6338_4218460738" office:name="Formato de conectores" text:style-name="Index_20_Link" text:visited-style-name="Index_20_Link">Formato de conectores<text:tab/>193</text:a></text:p>
          <text:p text:style-name="P9"><text:a xlink:type="simple" xlink:href="#__RefHeading___Toc6340_4218460738" office:name="Trabajar con estilos de dibujo" text:style-name="Index_20_Link" text:visited-style-name="Index_20_Link">Trabajar con estilos de dibujo<text:tab/>193</text:a></text:p>
          <text:p text:style-name="P10"><text:a xlink:type="simple" xlink:href="#__RefHeading___Toc33058_1810457014" office:name="Capítulo 7 Objetos OLE, hojas de cálculo, gráficos y otros" text:style-name="Index_20_Link" text:visited-style-name="Index_20_Link">Capítulo 7 Objetos OLE, hojas de cálculo, gráficos y otros<text:tab/>199</text:a></text:p>
          <text:p text:style-name="P9"><text:a xlink:type="simple" xlink:href="#__RefHeading___Toc1331_4256543436%20Copia%202" office:name="Objetos OLE" text:style-name="Index_20_Link" text:visited-style-name="Index_20_Link">Objetos OLE<text:tab/>200</text:a></text:p>
          <text:p text:style-name="P9"><text:a xlink:type="simple" xlink:href="#__RefHeading___Toc4840_418550720" office:name="Hojas de cálculo" text:style-name="Index_20_Link" text:visited-style-name="Index_20_Link">Hojas de cálculo<text:tab/>202</text:a></text:p>
          <text:p text:style-name="P9"><text:a xlink:type="simple" xlink:href="#__RefHeading___Toc4880_418550720" office:name="Gráficos" text:style-name="Index_20_Link" text:visited-style-name="Index_20_Link">Gráficos<text:tab/>211</text:a></text:p>
          <text:p text:style-name="P9"><text:a xlink:type="simple" xlink:href="#__RefHeading___Toc4908_418550720" office:name="Audio y video" text:style-name="Index_20_Link" text:visited-style-name="Index_20_Link">Audio y video<text:tab/>216</text:a></text:p>
          <text:p text:style-name="P9"><text:a xlink:type="simple" xlink:href="#__RefHeading___Toc4918_418550720" office:name="Fórmulas" text:style-name="Index_20_Link" text:visited-style-name="Index_20_Link">Fórmulas<text:tab/>217</text:a></text:p>
          <text:p text:style-name="P9"><text:a xlink:type="simple" xlink:href="#__RefHeading___Toc4920_418550720" office:name="Dibujos, archivos de texto, HTML y otros objetos" text:style-name="Index_20_Link" text:visited-style-name="Index_20_Link">Dibujos, archivos de texto, HTML y otros objetos<text:tab/>217</text:a></text:p>
          <text:p text:style-name="P10"><text:a xlink:type="simple" xlink:href="#__RefHeading___Toc33060_1810457014" office:name="Capítulo 8, Añadir y formatear diapositivas, notas, comentarios y folletos" text:style-name="Index_20_Link" text:visited-style-name="Index_20_Link">Capítulo 8, Añadir y formatear diapositivas, notas, comentarios y folletos<text:tab/>219</text:a></text:p>
          <text:p text:style-name="P9"><text:a xlink:type="simple" xlink:href="#__RefHeading___Toc1331_4256543436%20Copia%203" office:name="Introducción" text:style-name="Index_20_Link" text:visited-style-name="Index_20_Link">Introducción<text:tab/>220</text:a></text:p>
          <text:p text:style-name="P9"><text:a xlink:type="simple" xlink:href="#__RefHeading___Toc34547_1400561144" office:name="Insertar, renombrar y eliminar diapositivas" text:style-name="Index_20_Link" text:visited-style-name="Index_20_Link">Insertar, renombrar y eliminar diapositivas<text:tab/>220</text:a></text:p>
          <text:p text:style-name="P9"><text:a xlink:type="simple" xlink:href="#__RefHeading___Toc50654_3735718015" office:name="Crear diapositivas a partir de un esquema" text:style-name="Index_20_Link" text:visited-style-name="Index_20_Link">Crear diapositivas a partir de un esquema<text:tab/>224</text:a></text:p>
          <text:p text:style-name="P9"><text:a xlink:type="simple" xlink:href="#__RefHeading___Toc50662_3735718015" office:name="Dar formato a las diapositivas" text:style-name="Index_20_Link" text:visited-style-name="Index_20_Link">Dar formato a las diapositivas<text:tab/>226</text:a></text:p>
          <text:p text:style-name="P9"><text:a xlink:type="simple" xlink:href="#__RefHeading___Toc50684_3735718015" office:name="Notas de la presentación" text:style-name="Index_20_Link" text:visited-style-name="Index_20_Link">Notas de la presentación<text:tab/>231</text:a></text:p>
          <text:p text:style-name="P9"><text:a xlink:type="simple" xlink:href="#__RefHeading___Toc88725_4223658297" office:name="Impresión de folletos" text:style-name="Index_20_Link" text:visited-style-name="Index_20_Link">Impresión de folletos<text:tab/>237</text:a></text:p>
          <text:p text:style-name="P9"><text:a xlink:type="simple" xlink:href="#__RefHeading___Toc27542_11544463" office:name="Agregar comentarios" text:style-name="Index_20_Link" text:visited-style-name="Index_20_Link">Agregar comentarios<text:tab/>238</text:a></text:p>
          <text:p text:style-name="P10"><text:a xlink:type="simple" xlink:href="#__RefHeading___Toc33062_1810457014" office:name="Capítulo 9 Presentaciones y álbumes fotográficos" text:style-name="Index_20_Link" text:visited-style-name="Index_20_Link">Capítulo 9 Presentaciones y álbumes fotográficos<text:tab/>241</text:a></text:p>
          <text:p text:style-name="P9"><text:a xlink:type="simple" xlink:href="#__RefHeading___Toc1331_4256543436%20Copia%204" office:name="Crear presentaciones de diapositivas" text:style-name="Index_20_Link" text:visited-style-name="Index_20_Link">Crear presentaciones de diapositivas<text:tab/>242</text:a></text:p>
          <text:p text:style-name="P9"><text:a xlink:type="simple" xlink:href="#__RefHeading___Toc2148_572892267" office:name="Transiciones de diapositivas" text:style-name="Index_20_Link" text:visited-style-name="Index_20_Link">Transiciones de diapositivas<text:tab/>247</text:a></text:p>
          <text:p text:style-name="P9"><text:a xlink:type="simple" xlink:href="#__RefHeading___Toc8988_2853401353" office:name="Animaciones" text:style-name="Index_20_Link" text:visited-style-name="Index_20_Link">Animaciones<text:tab/>249</text:a></text:p>
          <text:p text:style-name="P9"><text:a xlink:type="simple" xlink:href="#__RefHeading___Toc50277_651750698" office:name="Usar interacciones" text:style-name="Index_20_Link" text:visited-style-name="Index_20_Link">Usar interacciones<text:tab/>254</text:a></text:p>
          <text:p text:style-name="P9"><text:a xlink:type="simple" xlink:href="#__RefHeading___Toc50279_651750698" office:name="Pase de diapositivas" text:style-name="Index_20_Link" text:visited-style-name="Index_20_Link">Pase de diapositivas<text:tab/>255</text:a></text:p>
          <text:p text:style-name="P9"><text:a xlink:type="simple" xlink:href="#__RefHeading___Toc23421_11544463" office:name="Álbumes fotográficos" text:style-name="Index_20_Link" text:visited-style-name="Index_20_Link">Álbumes fotográficos<text:tab/>258</text:a></text:p>
          <text:p text:style-name="P10"><text:a xlink:type="simple" xlink:href="#__RefHeading___Toc33064_1810457014" office:name="Capítulo 10 Guardar, imprimir, correo y exportación" text:style-name="Index_20_Link" text:visited-style-name="Index_20_Link">Capítulo 10 Guardar, imprimir, correo y exportación<text:tab/>263</text:a></text:p>
          <text:p text:style-name="P9"><text:a xlink:type="simple" xlink:href="#__RefHeading___Toc1331_4256543436%20Copia%205" office:name="Guardar presentaciones de diapositivas" text:style-name="Index_20_Link" text:visited-style-name="Index_20_Link">Guardar presentaciones de diapositivas<text:tab/>264</text:a></text:p>
          <text:p text:style-name="P9"><text:a xlink:type="simple" xlink:href="#__RefHeading___Toc13585_176231207" office:name="Impresión" text:style-name="Index_20_Link" text:visited-style-name="Index_20_Link">Impresión<text:tab/>265</text:a></text:p>
          <text:p text:style-name="P9"><text:a xlink:type="simple" xlink:href="#__RefHeading___Toc50418_3401243269" office:name="Correo electrónico" text:style-name="Index_20_Link" text:visited-style-name="Index_20_Link">Correo electrónico<text:tab/>270</text:a></text:p>
          <text:p text:style-name="P9"><text:a xlink:type="simple" xlink:href="#__RefHeading___Toc45750_4046717535" office:name="Exportar" text:style-name="Index_20_Link" text:visited-style-name="Index_20_Link">Exportar<text:tab/>271</text:a></text:p>
          <text:p text:style-name="P9"><text:a xlink:type="simple" xlink:href="#__RefHeading___Toc11057_2558530157" office:name="Censura" text:style-name="Index_20_Link" text:visited-style-name="Index_20_Link">Censura<text:tab/>272</text:a></text:p>
          <text:p text:style-name="P10"><text:a xlink:type="simple" xlink:href="#__RefHeading___Toc4084_4220585692%20Copia%201" office:name="Capítulo 11, Configurar y personalizar Impress" text:style-name="Index_20_Link" text:visited-style-name="Index_20_Link"><text:soft-page-break/>Capítulo 11, Configurar y personalizar Impress<text:tab/>275</text:a></text:p>
          <text:p text:style-name="P9"><text:a xlink:type="simple" xlink:href="#__RefHeading___Toc47142_1876844669" office:name="Introducción" text:style-name="Index_20_Link" text:visited-style-name="Index_20_Link">Introducción<text:tab/>276</text:a></text:p>
          <text:p text:style-name="P9"><text:a xlink:type="simple" xlink:href="#__RefHeading___Toc1331_4256543436%20Copia%206" office:name="Opciones comunes de LibreOffice" text:style-name="Index_20_Link" text:visited-style-name="Index_20_Link">Opciones comunes de LibreOffice<text:tab/>276</text:a></text:p>
          <text:p text:style-name="P9"><text:a xlink:type="simple" xlink:href="#__RefHeading___Toc47146_1876844669" office:name="Opciones de Impress" text:style-name="Index_20_Link" text:visited-style-name="Index_20_Link">Opciones de Impress<text:tab/>280</text:a></text:p>
          <text:p text:style-name="P9"><text:a xlink:type="simple" xlink:href="#__RefHeading___Toc46249_1470028014" office:name="Personalización de la interfaz de usuario" text:style-name="Index_20_Link" text:visited-style-name="Index_20_Link">Personalización de la interfaz de usuario<text:tab/>284</text:a></text:p>
          <text:p text:style-name="P9"><text:a xlink:type="simple" xlink:href="#__RefHeading___Toc47152_1876844669" office:name="Extensiones" text:style-name="Index_20_Link" text:visited-style-name="Index_20_Link">Extensiones<text:tab/>284</text:a></text:p>
          <text:p text:style-name="P10"><text:a xlink:type="simple" xlink:href="#__RefHeading___Toc4084_4220585692%20Copia%202" office:name="Capítulo 12, Variantes de la interfaz" text:style-name="Index_20_Link" text:visited-style-name="Index_20_Link">Capítulo 12, Variantes de la interfaz<text:tab/>285</text:a></text:p>
          <text:p text:style-name="P9"><text:a xlink:type="simple" xlink:href="#__RefHeading___Toc1331_4256543436%20Copia%207" office:name="Introducción" text:style-name="Index_20_Link" text:visited-style-name="Index_20_Link">Introducción<text:tab/>286</text:a></text:p>
          <text:p text:style-name="P9"><text:a xlink:type="simple" xlink:href="#__RefHeading___Toc6587_4041150828" office:name="Seleccionar las distintas interfaces" text:style-name="Index_20_Link" text:visited-style-name="Index_20_Link">Seleccionar las distintas interfaces<text:tab/>286</text:a></text:p>
          <text:p text:style-name="P9"><text:a xlink:type="simple" xlink:href="#__RefHeading___Toc6589_4041150828" office:name="Barras estándares" text:style-name="Index_20_Link" text:visited-style-name="Index_20_Link">Barras estándares<text:tab/>286</text:a></text:p>
          <text:p text:style-name="P9"><text:a xlink:type="simple" xlink:href="#__RefHeading___Toc6591_4041150828" office:name="En pestañas" text:style-name="Index_20_Link" text:visited-style-name="Index_20_Link">En pestañas<text:tab/>287</text:a></text:p>
          <text:p text:style-name="P9"><text:a xlink:type="simple" xlink:href="#__RefHeading___Toc3165_2634444399" office:name="Barra única" text:style-name="Index_20_Link" text:visited-style-name="Index_20_Link">Barra única<text:tab/>290</text:a></text:p>
          <text:p text:style-name="P9"><text:a xlink:type="simple" xlink:href="#__RefHeading___Toc3167_2634444399" office:name="Barra lateral" text:style-name="Index_20_Link" text:visited-style-name="Index_20_Link">Barra lateral<text:tab/>290</text:a></text:p>
          <text:p text:style-name="P9"><text:a xlink:type="simple" xlink:href="#__RefHeading___Toc3169_2634444399" office:name="En pestañas compacta" text:style-name="Index_20_Link" text:visited-style-name="Index_20_Link">En pestañas compacta<text:tab/>290</text:a></text:p>
          <text:p text:style-name="P9"><text:a xlink:type="simple" xlink:href="#__RefHeading___Toc3171_2634444399" office:name="Agrupada, compacta" text:style-name="Index_20_Link" text:visited-style-name="Index_20_Link">Agrupada, compacta<text:tab/>290</text:a></text:p>
          <text:p text:style-name="P9"><text:a xlink:type="simple" xlink:href="#__RefHeading___Toc3173_2634444399%20Copy%201" office:name="Contextual Sencilla" text:style-name="Index_20_Link" text:visited-style-name="Index_20_Link">Contextual Sencilla<text:tab/>291</text:a></text:p>
          <text:p text:style-name="P10"><text:a xlink:type="simple" xlink:href="#__RefHeading___Toc33066_1810457014" office:name="Apéndice A, Atajos de teclado" text:style-name="Index_20_Link" text:visited-style-name="Index_20_Link">Apéndice A, Atajos de teclado<text:tab/>293</text:a></text:p>
          <text:p text:style-name="P9"><text:a xlink:type="simple" xlink:href="#__RefHeading___Toc1331_4256543436%20Copia%208" office:name="Introducción" text:style-name="Index_20_Link" text:visited-style-name="Index_20_Link">Introducción<text:tab/>294</text:a></text:p>
          <text:p text:style-name="P9"><text:a xlink:type="simple" xlink:href="#__RefHeading___Toc6378_4202357337" office:name="Atajos de teclado de Impress" text:style-name="Index_20_Link" text:visited-style-name="Index_20_Link">Atajos de teclado de Impress<text:tab/>294</text:a></text:p>
          <text:p text:style-name="P9"><text:a xlink:type="simple" xlink:href="#__RefHeading___Toc2245_227295633" office:name="Atajos de teclado para los menús" text:style-name="Index_20_Link" text:visited-style-name="Index_20_Link">Atajos de teclado para los menús<text:tab/>298</text:a></text:p>
          <text:p text:style-name="P9"><text:a xlink:type="simple" xlink:href="#__RefHeading___Toc2462_1619732305" office:name="Atajos de teclado de las barras de herramientas" text:style-name="Index_20_Link" text:visited-style-name="Index_20_Link">Atajos de teclado de las barras de herramientas<text:tab/>303</text:a></text:p>
          <text:p text:style-name="P10"><text:a xlink:type="simple" xlink:href="#__RefHeading___Toc33068_1810457014" office:name="Apéndice B, Barras de herramientas" text:style-name="Index_20_Link" text:visited-style-name="Index_20_Link">Apéndice B, Barras de herramientas<text:tab/>309</text:a></text:p>
          <text:p text:style-name="P9"><text:a xlink:type="simple" xlink:href="#__RefHeading___Toc1331_4256543436%20Copia%209" office:name="Introducción" text:style-name="Index_20_Link" text:visited-style-name="Index_20_Link">Introducción<text:tab/>310</text:a></text:p>
          <text:p text:style-name="P9"><text:a xlink:type="simple" xlink:href="#__RefHeading___Toc33674_363030650" office:name="Usar barras de herramientas" text:style-name="Index_20_Link" text:visited-style-name="Index_20_Link">Usar barras de herramientas<text:tab/>310</text:a></text:p>
          <text:p text:style-name="P9"><text:a xlink:type="simple" xlink:href="#__RefHeading___Toc33694_363030650" office:name="Barras de herramientas" text:style-name="Index_20_Link" text:visited-style-name="Index_20_Link">Barras de herramientas<text:tab/>312</text:a></text:p>
          <text:p text:style-name="P9"><text:a xlink:type="simple" xlink:href="#__RefHeading___Toc33698_363030650" office:name="Alinear objetos" text:style-name="Index_20_Link" text:visited-style-name="Index_20_Link">Alinear objetos<text:tab/>312</text:a></text:p>
        </text:index-body>
      </text:table-of-content>
      <text:section text:style-name="Sect1" text:name="IG26200-Prefacio.odt">
        <text:section text:style-name="Sect1" text:name="SEC_LOGO">
          <text:p text:style-name="P11"><draw:frame draw:style-name="fr2" draw:name=" LibreOffice Logo" text:anchor-type="as-char" svg:width="8.47cm" svg:height="2.12cm" draw:z-index="2"><draw:image xlink:href="Pictures/10000001000001400000005018DC0722.png" xlink:type="simple" xlink:show="embed" xlink:actuate="onLoad" draw:mime-type="image/png"/>
       <svg:title>LibreOffice Logo</svg:title>
       <svg:desc>LibreOffice Logo</svg:desc>
      </draw:frame></text:p>
        </text:section>
        <text:section text:style-name="Sect1" text:name="SEC_GUIDE">
          <text:p text:style-name="Guide_20_Name"><text:user-defined style:data-style-name="N0" text:name="Guide Name">Guía de Impress</text:user-defined><text:s/><text:user-defined style:data-style-name="N0" text:name="LibreOffice Version">26.2</text:user-defined></text:p>
        </text:section>
        <text:section text:style-name="Sect1" text:name="SEC_TITLE">
          <text:h text:style-name="Title" text:outline-level="1"><text:bookmark-start text:name="__RefHeading___Toc33046_1810457014"/><text:line-break/>Prefacio<text:bookmark-end text:name="__RefHeading___Toc33046_1810457014"/></text:h>
          <text:p text:style-name="Subtitle">Presentaciones en LibreOffice</text:p>
        </text:section>
        <text:section text:style-name="Sect1" text:name="SEC_DISPLAYAREA">
          <text:h text:style-name="Heading_20_1_20_First" text:outline-level="2"><text:bookmark-start text:name="__RefHeading___Toc1847_1473846649"/><text:bookmark-start text:name="__RefHeading___Toc56478_706318716"/>¿Qué contiene esta guía?<text:bookmark-end text:name="__RefHeading___Toc56478_706318716"/></text:h>
          <text:p text:style-name="Body_20_Text_2c__20_List_20_Intro">Esta guía del usuario presenta las características principales de Impress, el componente de presentaciones (presentación de diapositivas) de LibreOffice. Con Impress, puede crear diapositivas que contengan texto, listas numeradas y con viñetas, tablas, gráficos, imágenes prediseñadas, y otros objetos. Además, Impress viene con estilos empaquetados, fondos de diapositivas y plantillas, para ayudarlo a crear presentaciones.</text:p>
          <text:p text:style-name="Text_20_body">Puede que sea nuevo en el software de presentaciones, o que esté familiarizado con otro programa. Esta guía del usuario pondrá a cualquier persona al día rápidamente con LibreOffice Impress.</text:p>
          <text:h text:style-name="Heading_20_1" text:outline-level="2"><text:bookmark-start text:name="__RefHeading___Toc10651_1474947741"/>¿Qué es LibreOffice?<text:bookmark-end text:name="__RefHeading___Toc10651_1474947741"/></text:h>
          <text:p text:style-name="Text_20_body">LibreOffice es una suite de productividad ofimática completa, de código abierto, y disponible gratuitamente. Es compatible con otras suites ofimáticas importantes y está disponible en una variedad de plataformas. </text:p>
          <text:p text:style-name="Text_20_body">El formato nativo que utiliza para los archivos es <text:span text:style-name="Code">ODF</text:span> (<text:span text:style-name="Emphasis">Open Document Format</text:span>). Sin embargo, LibreOffice también puede abrir y guardar documentos en muchos otros formatos, incluidos los utilizados por varias versiones de Microsoft Office. Para más información, consulte la Guía de introducción.</text:p>
          <text:h text:style-name="Heading_20_1" text:outline-level="2"><text:bookmark-start text:name="__RefHeading___Toc10653_1474947741"/>Requisitos mínimos para usar LibreOffice<text:bookmark-end text:name="__RefHeading___Toc10653_1474947741"/></text:h>
          <text:p text:style-name="Text_20_body">LibreOffice <text:user-defined style:data-style-name="N0" text:name="LibreOffice Version">26.2</text:user-defined><text:s/>requiere uno de los siguientes sistemas operativos:</text:p>
          <text:p text:style-name="List_20_Contents">Linux x86_64 (núcleo 4.18 o superior)</text:p>
          <text:p text:style-name="List_20_Contents">macOS X x86_64 (11, Big Sur o superior)</text:p>
          <text:p text:style-name="List_20_Contents">Windows x86_64 (Windows 10 o superior).</text:p>
          <text:p text:style-name="Text_20_body">Para una lista detallada de requisitos y sistemas operativos compatibles, consulte el sitio web de LibreOffice, <text:a xlink:type="simple" xlink:href="https://es.libreoffice.org/requisitos-del-sistema/" text:style-name="Internet_20_link" text:visited-style-name="Visited_20_Internet_20_Link">https://es.libreoffice.org/requisitos-del-sistema/</text:a>.</text:p>
          <text:h text:style-name="Heading_20_1" text:outline-level="2"><text:bookmark-start text:name="__RefHeading___Toc10655_1474947741"/>¿Dónde conseguir LibreOffice?<text:bookmark-end text:name="__RefHeading___Toc10655_1474947741"/></text:h>
          <text:p text:style-name="Heading_20_2"><text:bookmark-start text:name="__RefHeading___Toc10657_1474947741"/>Equipos de sobremesa y portátiles<text:bookmark-end text:name="__RefHeading___Toc10657_1474947741"/></text:p>
          <text:p text:style-name="Text_20_body">Las versiones de LibreOffice para Windows, Linux y macOS están disponibles gratuitamente y se pueden descargar desde la web oficial de LibreOffice: <text:a xlink:type="simple" xlink:href="https://es.libreoffice.org/descarga/" text:style-name="Internet_20_link" text:visited-style-name="Visited_20_Internet_20_Link">https://es.libreoffice.org/descarga</text:a>.</text:p>
          <text:p text:style-name="Text_20_body">Los usuarios de Linux encontrarán LibreOffice incluido de forma gratuita en muchas de las distribuciones. Las versiones de Linux pueden diferir en algunos aspectos de las descripciones utilizadas en esta guía.</text:p>
          <text:p text:style-name="Text_20_body">LibreOffice también está disponible en las tiendas de aplicaciones de Windows y de macOS a un precio bajo y atractivo. Aunque LibreOffice es software gratuito, este pequeño cargo cubre el costo de publicar LibreOffice en las tiendas de aplicaciones y el resto de lo obtenido por las ventas se invierte en el desarrollo de LibreOffice.</text:p>
          <text:p text:style-name="Heading_20_2"><text:bookmark-start text:name="__RefHeading___Toc1174_2757609668"/>Tabletas, iPads y Chromebooks<text:bookmark-end text:name="__RefHeading___Toc1174_2757609668"/></text:p>
          <text:p text:style-name="Text_20_body">Para utilizar LibreOffice en tabletas, iPads o Chromebooks, se debe descargar e instalar una aplicación basada en LibreOffice. La aplicación se llama Collabora Office, que utiliza la misma <text:soft-page-break/>tecnología y tiene un funcionamiento muy similar a LibreOffice. Para más información, visite el sitio web de Collabora Office en <text:a xlink:type="simple" xlink:href="https://www.collaboraoffice.com/" text:style-name="Internet_20_link" text:visited-style-name="Visited_20_Internet_20_Link">https://www.collaboraoffice.com</text:a>.</text:p>
          <text:h text:style-name="Heading_20_1" text:outline-level="2"><text:bookmark-start text:name="__RefHeading___Toc3365_2931963265"/>Instalación de LibreOffice<text:bookmark-end text:name="__RefHeading___Toc3365_2931963265"/></text:h>
          <text:p text:style-name="Text_20_body">Puede encontrar información sobre la instalación de LibreOffice para los distintos sistemas operativos compatibles en la página web: <text:a xlink:type="simple" xlink:href="https://es.libreoffice.org/instrucciones-de-instalacion/" text:style-name="Internet_20_link" text:visited-style-name="Visited_20_Internet_20_Link">https://es.libreoffice.org/instrucciones-de-instalacion/</text:a>. Si adquiere LibreOffice a través de tiendas oficiales de aplicaciones, siga las instrucciones de instalación proporcionadas por la tienda.</text:p>
          <text:h text:style-name="Heading_20_1" text:outline-level="2"><text:bookmark-start text:name="__RefHeading___Toc3367_2931963265"/>Configurar y personalizar LibreOffice<text:bookmark-end text:name="__RefHeading___Toc3367_2931963265"/></text:h>
          <text:p text:style-name="Text_20_body">Puede ajustar las opciones de configuración a sus necesidades. Para ello, vaya a <text:span text:style-name="Strong_20_Emphasis">Herramientas &gt; Opciones</text:span> en el menú (mac OS <text:span text:style-name="Strong_20_Emphasis">LibreOffice &gt; Preferencias</text:span>).</text:p>
          <text:p text:style-name="Text_20_body">Los ajustes se describen en la Ayuda de LibreOffice y en la Guía de introducción. Estas dos fuentes brindan información sobre cómo personalizar menús, barras de herramientas y atajos de teclado; agregar nuevos menús o barras de herramientas y asignar macros a eventos.</text:p>
          <text:list xml:id="list4078771675" text:style-name="Heading_20_Tip">
            <text:list-item>
              <text:p text:style-name="Heading_20_Tip">Consejo</text:p>
            </text:list-item>
          </text:list>
          <text:p text:style-name="Body_20_Text_2c__20_Note">Algunos ajustes están destinados a usuarios avanzados y programadores. Si resulta difícil entender qué hace una opción, LibreOffice recomienda dejar la opción en su configuración predeterminada a menos que las instrucciones de esta guía recomienden cambiarla.</text:p>
          <text:h text:style-name="Heading_20_1" text:outline-level="2"><text:bookmark-start text:name="__RefHeading___Toc3369_2931963265"/>Extensiones o complementos<text:bookmark-end text:name="__RefHeading___Toc3369_2931963265"/></text:h>
          <text:p text:style-name="P2">Se pueden agregar más funciones a LibreOffice mediante extensiones. La instalación de LibreOffice incluye varias extensiones pero se pueden instalar otras desde el repositorio oficial de extensiones, <text:a xlink:type="simple" xlink:href="https://extensions.libreoffice.org/es" text:style-name="Internet_20_link" text:visited-style-name="Visited_20_Internet_20_Link">https://extensions.libreoffice.org/es</text:a> <text:s/>o desde otras fuentes. Consulte la <text:span text:style-name="Emphasis">Guía de introducción</text:span> para más información.</text:p>
          <text:h text:style-name="Heading_20_1" text:outline-level="2"><text:bookmark-start text:name="__RefHeading___Toc7478_2174742657"/>¿Dónde conseguir más ayuda?<text:bookmark-end text:name="__RefHeading___Toc7478_2174742657"/></text:h>
          <text:p text:style-name="Text_20_body">Las guías de usuario de LibreOffice, el sistema de ayuda y los sistemas de asistencia al usuario asumen que está familiarizado con su equipo y funciones básicas como iniciar un programa, abrir y guardar archivos.</text:p>
          <text:p text:style-name="Heading_20_2"><text:bookmark-start text:name="__RefHeading___Toc37277_2037077933"/>Sistema de ayuda<text:bookmark-end text:name="__RefHeading___Toc37277_2037077933"/></text:p>
          <text:p text:style-name="Text_20_body">LibreOffice viene con un extenso sistema de ayuda como la primera línea de soporte para el uso de los distintos componentes. Los usuarios de Windows y Linux pueden optar por descargar e instalar la Ayuda sin conexión para usarla cuando no estén conectados a Internet. En macOS la Ayuda sin conexión se instala con el programa.</text:p>
          <text:p text:style-name="Text_20_body">Para mostrar el sistema de ayuda, pulse <text:span text:style-name="Keystroke">F1</text:span> o seleccione <text:span text:style-name="Emphasis">Ayuda de LibreOffice</text:span> en el menú <text:span text:style-name="Emphasis">Ayuda</text:span>. Si no ha instalado la ayuda sin conexión en su equipo y está conectado a Internet, se abrirá un diálogo que pide confirmación para abrir las páginas de ayuda del sitio web de LibreOffice con su navegador predeterminado.</text:p>
          <text:p text:style-name="Text_20_body">El menú <text:span text:style-name="Emphasis">Ayuda</text:span> también incluye enlaces a otra información de LibreOffice e instalaciones de soporte.</text:p>
          <text:p text:style-name="Definition_20_Term"><text:soft-page-break/>¿Qué es esto? </text:p>
          <text:p text:style-name="Text_20_body_20_indent">Para obtener sugerencias rápidas cuando una barra de herramientas está visible, coloque el puntero del ratón sobre cualquiera de los iconos para ver un pequeño cuadro ("información sobre herramientas") con una breve explicación de la función del icono. Para comprobar su funcionamiento, seleccione <text:span text:style-name="Emphasis">Ayuda &gt; ¿Qué es esto?</text:span> y mantenga el puntero sobre un icono. Además, puede elegir si desea activar las sugerencias ampliadas mediante el menú <text:span text:style-name="Strong_20_Emphasis">Herramientas &gt; Opciones &gt; LibreOffice &gt; General</text:span>.</text:p>
          <text:p text:style-name="Definition_20_Term">Guías de usuario </text:p>
          <text:p text:style-name="Text_20_body_20_indent">Abre su navegador predeterminado en la página de documentación del sitio web de LibreOffice, <text:a xlink:type="simple" xlink:href="https://books.libreoffice.org/" text:style-name="Internet_20_link" text:visited-style-name="Visited_20_Internet_20_Link">https://books.libreoffice.org/</text:a>. Allí encontrará las guías del usuario y otra documentación útil.</text:p>
          <text:p text:style-name="Definition_20_Term">Mostrar sugerencia del día </text:p>
          <text:p text:style-name="Text_20_body_20_indent">Muestra una pequeña ventana con una sugerencia aleatoria sobre cómo usar LibreOffice.</text:p>
          <text:p text:style-name="Definition_20_Term">Buscar órdenes</text:p>
          <text:p text:style-name="Text_20_body_20_indent">Abre un diálogo que le permite buscar las órdenes o funciones que no localice en los menús o barras de herramientas.</text:p>
          <text:p text:style-name="Definition_20_Term">Obtener ayuda en línea </text:p>
          <text:p text:style-name="Text_20_body_20_indent">Abre su navegador predeterminado en el foro Ask LibreOffice de preguntas y respuestas de la comunidad de LibreOffice, <text:a xlink:type="simple" xlink:href="https://ask.libreoffice.org/es/questions/" text:style-name="Internet_20_link" text:visited-style-name="Visited_20_Internet_20_Link">https://ask.libreoffice.org/es/questions/</text:a>.</text:p>
          <text:p text:style-name="Definition_20_Term">Enviar comentarios </text:p>
          <text:p text:style-name="Text_20_body_20_indent">Abre su navegador predeterminado en la página de comentarios del sitio web de LibreOffice,<text:a xlink:type="simple" xlink:href="https://es.libreoffice.org/obtener-ayuda/" text:style-name="Internet_20_link" text:visited-style-name="Visited_20_Internet_20_Link">https://es.libreoffice.org/obtener-ayuda/</text:a>. Desde allí, puede informar errores, sugerir nuevas funciones y comunicarse con otros miembros de la comunidad de LibreOffice.</text:p>
          <text:p text:style-name="Definition_20_Term">Reiniciar en modo a prueba de errores </text:p>
          <text:p text:style-name="Text_20_body_20_indent">Abre un diálogo, donde tiene la opción de reiniciar LibreOffice y restablecer el software a su configuración predeterminada.</text:p>
          <text:p text:style-name="Definition_20_Term">Participar </text:p>
          <text:p text:style-name="Text_20_body_20_indent">Abre su navegador predeterminado en la página Participar del sitio web de LibreOffice, <text:a xlink:type="simple" xlink:href="https://es.libreoffice.org/participe/" text:style-name="Internet_20_link" text:visited-style-name="Visited_20_Internet_20_Link">https://es.libreoffice.org/participe/</text:a>. Allí puede elegir un tema de interés para ayudar a mejorar el programa.</text:p>
          <text:p text:style-name="Definition_20_Term">Donar a LibreOffice </text:p>
          <text:p text:style-name="Text_20_body_20_indent">Abre su navegador predeterminado en la página de Donaciones del sitio web de LibreOffice, <text:a xlink:type="simple" xlink:href="https://es.libreoffice.org/colabora/" text:style-name="Internet_20_link" text:visited-style-name="Visited_20_Internet_20_Link">https://es.libreoffice.org/colabora/</text:a>, donde puede optar por hacer una donación para apoyar a LibreOffice.</text:p>
          <text:p text:style-name="Definition_20_Term">Información sobre licencias</text:p>
          <text:p text:style-name="Text_20_body_20_indent">Describe las licencias bajo las cuales LibreOffice está disponible.</text:p>
          <text:p text:style-name="Definition_20_Term">Buscar actualizaciones </text:p>
          <text:p text:style-name="Text_20_body_20_indent">Busca en el sitio web de LibreOffice actualizaciones de su versión del software.</text:p>
          <text:p text:style-name="Definition_20_Term">Acerca de LibreOffice </text:p>
          <text:p text:style-name="Text_20_body_20_indent">Muestra información sobre la versión de LibreOffice y el sistema operativo que está utilizando. Esta información se le pedirá si solicita ayuda a la comunidad o asistencia con el software. (En macOS, este elemento se encuentra en el menú LibreOffice).</text:p>
          <text:p text:style-name="Heading_20_2"><text:bookmark-start text:name="__RefHeading___Toc37279_2037077933"/><text:soft-page-break/>Otro soporte gratuito en línea<text:bookmark-end text:name="__RefHeading___Toc37279_2037077933"/></text:p>
          <text:p text:style-name="Text_20_body">La comunidad de LibreOffice no solo desarrolla software, sino que también ofrece soporte voluntario gratuito. Además de los enlaces del menú de <text:span text:style-name="Emphasis">Ayuda</text:span> descritos, encontrará más ayuda en los sitios que se indican en la siguiente tabla</text:p>
          <table:table table:name="tb_IG26200-000" table:style-name="tb_5f_IG26200-000">
            <table:table-column table:style-name="tb_5f_IG26200-000.A"/>
            <table:table-column table:style-name="tb_5f_IG26200-000.B"/>
            <table:table-column table:style-name="tb_5f_IG26200-000.C"/>
            <table:table-header-rows>
              <table:table-row table:style-name="tb_5f_IG26200-000.1">
                <table:table-cell table:style-name="tb_5f_IG26200-000.A1" table:number-columns-spanned="2" office:value-type="string">
                  <text:p text:style-name="Table_20_Heading">Soporte gratuito de LibreOffice</text:p>
                </table:table-cell>
                <table:covered-table-cell/>
                <table:table-cell table:style-name="tb_5f_IG26200-000.C1" office:value-type="string">
                  <text:p text:style-name="Table_20_Heading"/>
                </table:table-cell>
              </table:table-row>
            </table:table-header-rows>
            <table:table-row table:style-name="tb_5f_IG26200-000.2">
              <table:table-cell table:style-name="tb_5f_IG26200-000.A2" office:value-type="string">
                <text:p text:style-name="Table_20_Contents">Preguntas frecuentes</text:p>
              </table:table-cell>
              <table:table-cell table:style-name="tb_5f_IG26200-000.B2" table:number-columns-spanned="2" office:value-type="string">
                <text:p text:style-name="Table_20_Contents">Respuestas a preguntas frecuentes en la wiki<text:line-break/><text:a xlink:type="simple" xlink:href="https://wiki.documentfoundation.org/Faq/es" text:style-name="Internet_20_link" text:visited-style-name="Visited_20_Internet_20_Link">https://wiki.documentfoundation.org/Faq/es</text:a></text:p>
              </table:table-cell>
              <table:covered-table-cell/>
            </table:table-row>
            <table:table-row table:style-name="tb_5f_IG26200-000.2">
              <table:table-cell table:style-name="tb_5f_IG26200-000.A2" office:value-type="string">
                <text:p text:style-name="Table_20_Contents">Listas locales de correo electrónico</text:p>
              </table:table-cell>
              <table:table-cell table:style-name="tb_5f_IG26200-000.B2" table:number-columns-spanned="2" office:value-type="string">
                <text:p text:style-name="Table_20_Contents">El soporte comunitario gratuito es proporcionado por una red de usuarios experimentados <text:a xlink:type="simple" xlink:href="https://wiki.documentfoundation.org/Language/LocalMailingLists#Spanish" text:style-name="Internet_20_link" text:visited-style-name="Visited_20_Internet_20_Link">https://wiki.documentfoundation.org/Language/LocalMailingLists#Spanish</text:a></text:p>
              </table:table-cell>
              <table:covered-table-cell/>
            </table:table-row>
            <table:table-row table:style-name="tb_5f_IG26200-000.2">
              <table:table-cell table:style-name="tb_5f_IG26200-000.A2" office:value-type="string">
                <text:p text:style-name="Table_20_Contents">Foros de la comunidad</text:p>
              </table:table-cell>
              <table:table-cell table:style-name="tb_5f_IG26200-000.B2" table:number-columns-spanned="2" office:value-type="string">
                <text:p text:style-name="Table_20_Contents">Debates en la comunidad en cuestiones de LibreOffice y sus actividades. <text:a xlink:type="simple" xlink:href="https://community.documentfoundation.org/" text:style-name="Internet_20_link" text:visited-style-name="Visited_20_Internet_20_Link">https://community.documentfoundation.org/</text:a></text:p>
              </table:table-cell>
              <table:covered-table-cell/>
            </table:table-row>
            <table:table-row table:style-name="tb_5f_IG26200-000.2">
              <table:table-cell table:style-name="tb_5f_IG26200-000.A2" office:value-type="string">
                <text:p text:style-name="Table_20_Contents">Preguntas y respuestas, y <text:line-break/>Base de conocimientos</text:p>
              </table:table-cell>
              <table:table-cell table:style-name="tb_5f_IG26200-000.B2" table:number-columns-spanned="2" office:value-type="string">
                <text:p text:style-name="Table_20_Contents">Se proporciona asistencia comunitaria gratuita en formato de preguntas y respuestas. Busque temas similares o haga una nueva pregunta en <text:a xlink:type="simple" xlink:href="https://ask.libreoffice.org/" text:style-name="Internet_20_link" text:visited-style-name="Visited_20_Internet_20_Link">https://ask.libreoffice.org/</text:a> </text:p>
                <text:p text:style-name="Table_20_Contents">El servicio está disponible en varios idiomas, seleccione su idioma en la página.</text:p>
              </table:table-cell>
              <table:covered-table-cell/>
            </table:table-row>
            <table:table-row table:style-name="tb_5f_IG26200-000.2">
              <table:table-cell table:style-name="tb_5f_IG26200-000.A2" office:value-type="string">
                <text:p text:style-name="Table_20_Contents">Soporte en idioma nativo</text:p>
              </table:table-cell>
              <table:table-cell table:style-name="tb_5f_IG26200-000.B2" table:number-columns-spanned="2" office:value-type="string">
                <text:p text:style-name="Table_20_Contents">El sitio web de LibreOffice en varios idiomas<text:line-break/><text:a xlink:type="simple" xlink:href="https://wiki.documentfoundation.org/Language/es" text:style-name="Internet_20_link" text:visited-style-name="Visited_20_Internet_20_Link">https://wiki.documentfoundation.org/Language/es</text:a> </text:p>
                <text:p text:style-name="Table_20_Contents">Listas de correo para idiomas nativos<text:line-break/><text:a xlink:type="simple" xlink:href="https://wiki.documentfoundation.org/Local_Mailing_Lists/es" text:style-name="Internet_20_link" text:visited-style-name="Visited_20_Internet_20_Link">https://wiki.documentfoundation.org/Local_Mailing_Lists/es</text:a></text:p>
                <text:p text:style-name="Table_20_Contents">Información sobre redes sociales<text:line-break/><text:a xlink:type="simple" xlink:href="https://wiki.documentfoundation.org/Website/Web_Sites_services/es" text:style-name="Internet_20_link" text:visited-style-name="Visited_20_Internet_20_Link">https://wiki.documentfoundation.org/Website/Web_Sites_services/es</text:a></text:p>
              </table:table-cell>
              <table:covered-table-cell/>
            </table:table-row>
            <table:table-row table:style-name="tb_5f_IG26200-000.2">
              <table:table-cell table:style-name="tb_5f_IG26200-000.A2" office:value-type="string">
                <text:p text:style-name="Table_20_Contents">Opciones de accesibilidad</text:p>
              </table:table-cell>
              <table:table-cell table:style-name="tb_5f_IG26200-000.B2" table:number-columns-spanned="2" office:value-type="string">
                <text:p text:style-name="Table_20_Contents">Información sobre las opciones de accesibilidad disponibles. <text:line-break/><text:a xlink:type="simple" xlink:href="https://wiki.documentfoundation.org/Accessibility/Accessibility-dev/es" text:style-name="Internet_20_link" text:visited-style-name="Visited_20_Internet_20_Link"><text:span text:style-name="Internet_20_link">https://wiki.documentfoundation.org/Accessibility/Accessibility-dev/es</text:span></text:a><text:span text:style-name="Internet_20_link"> </text:span></text:p>
              </table:table-cell>
              <table:covered-table-cell/>
            </table:table-row>
            <table:table-row table:style-name="tb_5f_IG26200-000.2">
              <table:table-cell table:style-name="tb_5f_IG26200-000.A2" office:value-type="string">
                <text:p text:style-name="Table_20_Contents">Foro de OpenOffice</text:p>
              </table:table-cell>
              <table:table-cell table:style-name="tb_5f_IG26200-000.B2" table:number-columns-spanned="2" office:value-type="string">
                <text:p text:style-name="Table_20_Contents">Otro foro que proporciona ayuda con LibreOffice y otras suites de código abierto. <text:a xlink:type="simple" xlink:href="https://forum.openoffice.org/en/forum/" text:style-name="Internet_20_link" text:visited-style-name="Visited_20_Internet_20_Link">https://forum.openoffice.org/en/forum/</text:a></text:p>
              </table:table-cell>
              <table:covered-table-cell/>
            </table:table-row>
          </table:table>
          <text:p text:style-name="Heading_20_2"><text:bookmark-start text:name="__RefHeading___Toc4178_2066162573"/>Soporte y formación profesional (de pago)<text:bookmark-end text:name="__RefHeading___Toc4178_2066162573"/></text:p>
          <text:p text:style-name="Text_20_body">También puede contratar un soporte de servicio especializado (normalmente de pago) con un proveedor o empresa consultora especializada en LibreOffice. Para obtener información sobre el soporte profesional certificado, consulte el sitio web de The Document Foundation: <text:a xlink:type="simple" xlink:href="https://www.documentfoundation.org/gethelp/support/" text:style-name="Internet_20_link" text:visited-style-name="Visited_20_Internet_20_Link">https://www.documentfoundation.org/gethelp/support/</text:a>.</text:p>
          <text:p text:style-name="Text_20_body">Para escuelas, instituciones educativas y de investigación y grandes organizaciones, consulte <text:a xlink:type="simple" xlink:href="https://es.libreoffice.org/para-empresas/" text:style-name="Internet_20_link" text:visited-style-name="Visited_20_Internet_20_Link">https://es.libreoffice.org/para-empresas/</text:a>.</text:p>
          <text:h text:style-name="Heading_20_1" text:outline-level="2"><text:bookmark-start text:name="__RefHeading___Toc4180_2066162573"/>Lo que ve puede ser diferente<text:bookmark-end text:name="__RefHeading___Toc4180_2066162573"/></text:h>
          <text:p text:style-name="Heading_20_2"><text:bookmark-start text:name="__RefHeading___Toc4182_2066162573"/>Ilustraciones<text:bookmark-end text:name="__RefHeading___Toc4182_2066162573"/></text:p>
          <text:p text:style-name="Text_20_body">LibreOffice se ejecuta en los sistemas operativos Windows, Linux y macOS, cada uno de los cuales tiene varias versiones y los usuarios pueden personalizar su apariencia (fuentes, colores, temas, administradores de ventanas). Las capturas de pantalla en esta guía se tomaron de varios equipos y sistemas operativos. Por lo tanto, algunas ilustraciones no se verán exactamente como lo que ve en la pantalla de su equipo.</text:p>
          <text:p text:style-name="Text_20_body">Además, algunos de los diálogos pueden ser distintos debido a la configuración personalizada de LibreOffice. En algunos casos (diálogos <text:span text:style-name="Emphasis">Abrir</text:span>, <text:span text:style-name="Emphasis">Guardar</text:span>), puede optar por utilizar los diálogos de LibreOffice o los del sistema operativo.</text:p>
          <text:p text:style-name="Body_20_Text_2c__20_List_20_Intro"><text:soft-page-break/>Para cambiar los diálogos del sistema por los de LibreOffice:</text:p>
          <text:list text:style-name="Numbering_20_1">
            <text:list-item text:start-value="1">
              <text:p text:style-name="Numbering_20_1">Utilice el menú <text:span text:style-name="Strong_20_Emphasis">Herramientas &gt; Opciones &gt; LibreOffice &gt; General</text:span> (macOs <text:span text:style-name="Strong_20_Emphasis">LibreOffice &gt; Preferencias &gt; LibreOffice &gt; General</text:span>) (figura <text:sequence-ref text:reference-format="value" text:ref-name="refFigure0">1</text:sequence-ref>).</text:p>
            </text:list-item>
            <text:list-item>
              <text:p text:style-name="Numbering_20_1">Seleccione o anule la selección de la opción <text:span text:style-name="Emphasis">Usar los diálogos de LibreOffice</text:span> en la sección <text:span text:style-name="Emphasis">Cuadros de diálogo para abrir y guardar</text:span>.</text:p>
            </text:list-item>
          </text:list>
          <text:p text:style-name="Figure"><text:span text:style-name="Emphasis"><draw:frame draw:style-name="fr3" draw:name="fram_IG26200-000" text:anchor-type="as-char" draw:z-index="3">
        <draw:text-box fo:min-height="0.041cm" fo:min-width="0.041cm">
         <text:p text:style-name="P12">Figura <text:sequence text:ref-name="refFigure0" text:name="Figure" text:formula="ooow:Figure+1" style:num-format="1">1</text:sequence>: Usar los diálogos abrir y guardar de LibreOffice</text:p>
         <text:p text:style-name="Figure"><draw:frame draw:style-name="fr4" draw:name="img_IG26200_001" text:anchor-type="as-char" svg:width="11.021cm" svg:height="4.09cm" draw:z-index="4"><draw:image xlink:href="Pictures/1000000100000271000000E8E34790A9.png" xlink:type="simple" xlink:show="embed" xlink:actuate="onLoad" draw:mime-type="image/png"/>
           <svg:title>Usar los diálogos abrir y guardar de LibreOffice</svg:title>
           <svg:desc>Usar los diálogos abrir y guardar de LibreOffice</svg:desc>
          </draw:frame></text:p>
        </draw:text-box>
       </draw:frame></text:span></text:p>
          <text:p text:style-name="Heading_20_2"><text:bookmark-start text:name="__RefHeading___Toc4184_2066162573"/>Iconos<text:bookmark-end text:name="__RefHeading___Toc4184_2066162573"/></text:p>
          <text:p text:style-name="Text_20_body">Con la instalación de LibreOffice se instalan varios temas de iconos (Breeze, Colibre, Elementary, Karasa jaga, Sifr y Sakapura) para representar las herramientas disponibles. Cada usuario, puede utilizar un tema de iconos distinto. Las capturas de pantalla en esta guía se han tomado utilizando el tema de iconos predeterminado (Colibre), por lo tanto los iconos que vea en su aplicación pueden ser distintos a los usados en esta guía.</text:p>
          <text:p text:style-name="Body_20_Text_2c__20_List_20_Intro">Para cambiar el tema de iconos:</text:p>
          <text:list xml:id="list214946982764610" text:continue-numbering="true" text:style-name="Numbering_20_1">
            <text:list-item text:start-value="1">
              <text:p text:style-name="Numbering_20_1">Utilice el menú <text:span text:style-name="Strong_20_Emphasis">Herramientas &gt; Opciones &gt; LibreOffice &gt; Apariencia</text:span> (macOS <text:span text:style-name="Strong_20_Emphasis">LibreOffice &gt; Preferencias &gt; LibreOffice &gt; Apariencia</text:span>).</text:p>
            </text:list-item>
            <text:list-item>
              <text:p text:style-name="Numbering_20_1">Elija un tema de iconos de la lista desplegable en la sección <text:span text:style-name="Emphasis">Tema de iconos</text:span> (figura <text:sequence-ref text:reference-format="value" text:ref-name="refFigure1">2</text:sequence-ref>).</text:p>
            </text:list-item>
          </text:list>
          <text:p text:style-name="Figure"><draw:frame draw:style-name="fr3" draw:name="fram_IG26200-001" text:anchor-type="as-char" draw:z-index="5">
       <draw:text-box fo:min-height="0.041cm" fo:min-width="0.041cm">
        <text:p text:style-name="Figure">Figura <text:sequence text:ref-name="refFigure1" text:name="Figure" text:formula="ooow:Figure+1" style:num-format="1">2</text:sequence>: Cambiar el tema de iconos</text:p>
        <text:p text:style-name="Figure"><draw:frame draw:style-name="fr4" draw:name="img_IG26200_002" text:anchor-type="as-char" svg:width="13.24cm" svg:height="7.781cm" draw:z-index="6"><draw:image xlink:href="Pictures/1000000100000342000001EA7B9C981F.png" xlink:type="simple" xlink:show="embed" xlink:actuate="onLoad" draw:mime-type="image/png"/>
          <svg:title>Cambiar el tema de iconos</svg:title>
          <svg:desc>Cambiar el tema de iconos</svg:desc>
         </draw:frame></text:p>
       </draw:text-box>
      </draw:frame></text:p>
          <text:list xml:id="list214945873216464" text:continue-list="list2301942229" text:style-name="Heading_20_Note">
            <text:list-item>
              <text:p text:style-name="Heading_20_Note">Notas</text:p>
            </text:list-item>
          </text:list>
          <text:p text:style-name="Body_20_Text_2c__20_Note">Algunas distribuciones de Linux incluyen LibreOffice como parte de su instalación y es posible que no incluyan todos los conjuntos de iconos mencionados. Si desea <text:soft-page-break/>utilizar otro conjunto de iconos, puede descargarlo desde el repositorio de software de su distribución de Linux.</text:p>
          <text:p text:style-name="Body_20_Text_2c__20_Note">Algunos temas de iconos ya no se incluyen en el paquete de instalación estándar. Puede descargarlos e instalarlos como extensiones desde la página oficial de extensiones, por ejemplo el tema de iconos <text:span text:style-name="Emphasis">Tango</text:span> está disponible en <text:a xlink:type="simple" xlink:href="https://extensions.libreoffice.org/en/extensions/show/tango-icon-theme-for-libreoffice" text:style-name="Internet_20_link" text:visited-style-name="Visited_20_Internet_20_Link">https://extensions.libreoffice.org/en/extensions/show/tango-icon-theme-for-libreoffice</text:a> </text:p>
          <text:h text:style-name="Heading_20_1" text:outline-level="2"><text:bookmark-start text:name="__RefHeading___Toc4186_2066162573"/>Uso de LibreOffice en macOS<text:bookmark-end text:name="__RefHeading___Toc4186_2066162573"/></text:h>
          <text:p text:style-name="Text_20_body">Algunas pulsaciones de teclado y opciones de menú en Mac son diferentes a las usadas en Windows y Linux. La siguiente tabla muestra algunas sustituciones comunes para las instrucciones dadas en esta guía. Para una lista detallada vea la ayuda de la aplicación.</text:p>
          <table:table table:name="tb_IG26200-001" table:style-name="tb_5f_IG26200-001">
            <table:table-column table:style-name="tb_5f_IG26200-001.A"/>
            <table:table-column table:style-name="tb_5f_IG26200-001.B"/>
            <table:table-column table:style-name="tb_5f_IG26200-001.C"/>
            <table:table-header-rows>
              <table:table-row table:style-name="tb_5f_IG26200-001.1">
                <table:table-cell table:style-name="tb_5f_IG26200-001.A1" office:value-type="string">
                  <text:p text:style-name="Table_20_Heading">Windows o Linux</text:p>
                </table:table-cell>
                <table:table-cell table:style-name="tb_5f_IG26200-001.A1" office:value-type="string">
                  <text:p text:style-name="Table_20_Heading">Equivalente en macOS</text:p>
                </table:table-cell>
                <table:table-cell table:style-name="tb_5f_IG26200-001.C1" office:value-type="string">
                  <text:p text:style-name="Table_20_Heading">Efecto</text:p>
                </table:table-cell>
              </table:table-row>
            </table:table-header-rows>
            <table:table-row table:style-name="tb_5f_IG26200-001.2">
              <table:table-cell table:style-name="tb_5f_IG26200-001.A2" office:value-type="string">
                <text:p text:style-name="Table_20_Contents"><text:span text:style-name="Strong_20_Emphasis">Herramientas &gt; Opciones</text:span></text:p>
              </table:table-cell>
              <table:table-cell table:style-name="tb_5f_IG26200-001.A2" office:value-type="string">
                <text:p text:style-name="Table_20_Contents"><text:span text:style-name="Strong_20_Emphasis">LibreOffice &gt; Preferencias</text:span></text:p>
              </table:table-cell>
              <table:table-cell table:style-name="tb_5f_IG26200-001.C2" office:value-type="string">
                <text:p text:style-name="Table_20_Contents">Acceso a las opciones de configuración</text:p>
              </table:table-cell>
            </table:table-row>
            <table:table-row table:style-name="tb_5f_IG26200-001.2">
              <table:table-cell table:style-name="tb_5f_IG26200-001.A2" office:value-type="string">
                <text:p text:style-name="Table_20_Contents">Clic con el botón derecho</text:p>
              </table:table-cell>
              <table:table-cell table:style-name="tb_5f_IG26200-001.A2" office:value-type="string">
                <text:p text:style-name="Table_20_Contents"><text:span text:style-name="Keystroke">Control</text:span>+clic, o clic derecho</text:p>
              </table:table-cell>
              <table:table-cell table:style-name="tb_5f_IG26200-001.C2" office:value-type="string">
                <text:p text:style-name="Table_20_Contents">Abre un menú contextual</text:p>
              </table:table-cell>
            </table:table-row>
            <table:table-row table:style-name="tb_5f_IG26200-001.2">
              <table:table-cell table:style-name="tb_5f_IG26200-001.A2" office:value-type="string">
                <text:p text:style-name="Table_20_Contents"><text:span text:style-name="Keystroke">Ctrl</text:span> o <text:span text:style-name="Keystroke">Control</text:span></text:p>
              </table:table-cell>
              <table:table-cell table:style-name="tb_5f_IG26200-001.A2" office:value-type="string">
                <text:p text:style-name="Table_20_Contents">⌘ o <text:span text:style-name="Keystroke">Comando</text:span></text:p>
              </table:table-cell>
              <table:table-cell table:style-name="tb_5f_IG26200-001.C2" office:value-type="string">
                <text:p text:style-name="Table_20_Contents">Utilizado con otras teclas</text:p>
              </table:table-cell>
            </table:table-row>
            <table:table-row table:style-name="tb_5f_IG26200-001.2">
              <table:table-cell table:style-name="tb_5f_IG26200-001.A2" office:value-type="string">
                <text:p text:style-name="Table_20_Contents"><text:span text:style-name="Keystroke">Alt</text:span></text:p>
              </table:table-cell>
              <table:table-cell table:style-name="tb_5f_IG26200-001.A2" office:value-type="string">
                <text:p text:style-name="Table_20_Contents">⌥ u <text:span text:style-name="Keystroke">Opción</text:span></text:p>
              </table:table-cell>
              <table:table-cell table:style-name="tb_5f_IG26200-001.C2" office:value-type="string">
                <text:p text:style-name="Table_20_Contents">Utilizado con otras teclas</text:p>
              </table:table-cell>
            </table:table-row>
          </table:table>
          <text:h text:style-name="Heading_20_1" text:outline-level="2"><text:bookmark-start text:name="__RefHeading___Toc4188_2066162573"/>¿Cómo se llaman todos estos elementos?<text:bookmark-end text:name="__RefHeading___Toc4188_2066162573"/></text:h>
          <text:p text:style-name="Text_20_body">Los términos utilizados en LibreOffice para la mayoría de los elementos o partes de la interfaz de usuario son los mismos que para la mayoría de otros programas.</text:p>
          <text:p text:style-name="Text_20_body">Un diálogo es un tipo especial de ventana, su propósito es informarle de algo y/o solicitarle una respuesta. Proporciona controles que se pueden utilizar para especificar cómo llevar a cabo una acción. Los nombres técnicos de los controles comunes se muestran en la figura <text:sequence-ref text:reference-format="value" text:ref-name="refFigure2">3</text:sequence-ref>.</text:p>
          <text:p text:style-name="Figure"><draw:frame draw:style-name="fr3" draw:name="fram_IG26200-002" text:anchor-type="as-char" draw:z-index="7">
       <draw:text-box fo:min-height="0.041cm" fo:min-width="0.041cm">
        <text:p text:style-name="Figure">Figura <text:sequence text:ref-name="refFigure2" text:name="Figure" text:formula="ooow:Figure+1" style:num-format="1">3</text:sequence>: Controles habituales de los diálogos</text:p>
        <text:p text:style-name="Figure"><draw:frame draw:style-name="fr5" draw:name="img_IG26200_003" text:anchor-type="as-char" svg:width="11cm" svg:height="8.67cm" draw:z-index="8"><draw:image xlink:href="Pictures/1000000000000237000001BF646684EA.png" xlink:type="simple" xlink:show="embed" xlink:actuate="onLoad" draw:mime-type="image/png"/>
          <svg:title>Controles habituales de los diálogos</svg:title>
          <svg:desc>Controles habituales de los diálogos</svg:desc>
         </draw:frame></text:p>
       </draw:text-box>
      </draw:frame></text:p>
          <text:list xml:id="list3847838238" text:style-name="Legend_20_Numbered">
            <text:list-item>
              <text:p text:style-name="Legend_20_Numbered"><text:soft-page-break/>Pestaña (no es un control estrictamente hablando) - sirve para desplazarse entre las páginas del diálogo.</text:p>
            </text:list-item>
            <text:list-item>
              <text:p text:style-name="Legend_20_Numbered">Botón de opción (redondo) - solo se puede seleccionar una opción.</text:p>
            </text:list-item>
            <text:list-item>
              <text:p text:style-name="Legend_20_Numbered">Casilla de selección, (cuadrada) - se puede seleccionar una o varias opciones.</text:p>
            </text:list-item>
            <text:list-item>
              <text:p text:style-name="Legend_20_Numbered">Control de número - haga clic en las flechas hacia arriba y hacia abajo para cambiar el valor que se muestra en el cuadro de texto adyacente o escriba directamente un número en el cuadro de texto.</text:p>
            </text:list-item>
            <text:list-item>
              <text:p text:style-name="Legend_20_Numbered">Miniatura o previsualización.</text:p>
            </text:list-item>
            <text:list-item>
              <text:p text:style-name="Legend_20_Numbered">Lista desplegable - puede seleccionar un elemento de los mostrados haciendo clic en él.</text:p>
            </text:list-item>
            <text:list-item>
              <text:p text:style-name="Legend_20_Numbered">Botones - haga clic sobre el que quiera para ejecutar la acción deseada.</text:p>
            </text:list-item>
          </text:list>
          <text:p text:style-name="Text_20_body">En la mayoría de los casos, los términos técnicos no se suelen utilizar en esta guía, pero es útil conocerlos porque la Ayuda y otras fuentes de información los utilizan con frecuencia.</text:p>
          <text:p text:style-name="Text_20_body">Generalmente, mientras está abierto un diálogo, no se puede trabajar en el documento, solo se permite interactuar con el diálogo. Cuando se cierra el diálogo (al hacer clic en <text:span text:style-name="Emphasis">Aceptar</text:span> u otro botón), puede volver a trabajar en el documento.</text:p>
          <text:p text:style-name="Text_20_body">Algunos diálogos se pueden mantener abiertos mientras trabaja, para que pueda alternar entre el diálogo y el documento. <text:span text:style-name="Emphasis">Buscar y reemplazar</text:span> es un ejemplo de este tipo de diálogos.</text:p>
          <text:h text:style-name="Heading_20_1" text:outline-level="2"><text:bookmark-start text:name="__RefHeading___Toc6829_191264179"/>¿Quién escribe estas guías?<text:bookmark-end text:name="__RefHeading___Toc6829_191264179"/></text:h>
          <text:p text:style-name="Text_20_body">Esta guía fue escrita por voluntarios de la comunidad de LibreOffice. Las ganancias de las ventas de la edición impresa y aplicaciones en las tiendas de aplicaciones de Microsoft y Apple se utilizan en beneficio de la comunidad.</text:p>
          <text:h text:style-name="Heading_20_1" text:outline-level="2"><text:bookmark-start text:name="__RefHeading___Toc4190_2066162573"/>Preguntas frecuentes<text:bookmark-end text:name="__RefHeading___Toc4190_2066162573"/></text:h>
          <text:p text:style-name="Definition_20_Term">¿Cuál es la licencia de LibreOffice?</text:p>
          <text:p text:style-name="Text_20_body_20_indent">LibreOffice se distribuye bajo la Licencia Pública de Mozilla (MPL) aprobada por la Iniciativa de Código Abierto (OSI). Vea <text:a xlink:type="simple" xlink:href="https://www.libreoffice.org/about-us/licenses/" text:style-name="Internet_20_link" text:visited-style-name="Visited_20_Internet_20_Link">https://www.libreoffice.org/about-us/licenses/</text:a></text:p>
          <text:p text:style-name="Text_20_body_20_indent">Se basa en el código de Apache OpenOffice disponible bajo la licencia Apache 2.0, pero también incluye software que difiere de una versión a otra en una variedad de otras licencias de código abierto. El nuevo código está disponible bajo LGPL 3.0 y MPL 2.0.</text:p>
          <text:p text:style-name="Definition_20_Term">¿Puedo distribuir LibreOffice a cualquiera? ¿Puedo venderlo? ¿Puedo usarlo en mi negocio?</text:p>
          <text:p text:style-name="Text_20_body_20_indent">Sí.</text:p>
          <text:p text:style-name="Definition_20_Term">¿En cuántos equipos puedo instalarlo?</text:p>
          <text:p text:style-name="Text_20_body_20_indent">Tantas como desee.</text:p>
          <text:p text:style-name="Definition_20_Term">¿Está LibreOffice disponible en mi idioma?</text:p>
          <text:p text:style-name="Text_20_body_20_indent">LibreOffice se ha traducido (localizado en más del 80%, tanto en la interfaz de usuario como en la ayuda) a más de 46 idiomas, por lo que probablemente su idioma esté disponible. La localización está muy avanzada para otros 30 idiomas (50-80%) y para otros 50 idiomas la ayuda es más que bienvenida. Además, hay más de 70 diccionarios de ortografía, guiones y sinónimos disponibles para idiomas y dialectos que no tienen una interfaz de programa localizada. Los diccionarios están disponibles en el sitio web de extensiones de LibreOffice en: <text:a xlink:type="simple" xlink:href="https://extensions.libreoffice.org/" text:style-name="Internet_20_link" text:visited-style-name="Visited_20_Internet_20_Link">https://extensions.libreoffice.org/</text:a>.</text:p>
          <text:p text:style-name="Definition_20_Term">¿Cómo pueden hacerlo gratis?</text:p>
          <text:p text:style-name="Text_20_body_20_indent">LibreOffice está desarrollado y mantenido por voluntarios y cuenta con el respaldo de varias organizaciones.</text:p>
          <text:p text:style-name="Definition_20_Term"><text:soft-page-break/>Estoy escribiendo una aplicación de software. ¿Puedo usar código de programación de LibreOffice en mi programa?</text:p>
          <text:p text:style-name="Text_20_body_20_indent">Puede, dentro de los parámetros establecidos en el MPL y/o LGPL. Lea las licencias: <text:a xlink:type="simple" xlink:href="https://www.mozilla.org/MPL/2.0/" text:style-name="Internet_20_link" text:visited-style-name="Visited_20_Internet_20_Link">https://www.mozilla.org/MPL/2.0/</text:a>.</text:p>
          <text:p text:style-name="Definition_20_Term">¿Por qué necesito Java para ejecutar LibreOffice? ¿Está escrito en Java?</text:p>
          <text:p text:style-name="Text_20_body_20_indent">LibreOffice no está escrito en Java; está escrito en lenguaje C++. Java es uno de los varios lenguajes que se pueden utilizar para ampliar el software. El Java JDK/JRE solo es necesario para algunas funciones. La función más notable es el motor de base de datos relacional HSQLDB.</text:p>
          <text:p text:style-name="Text_20_body_20_indent">Java está disponible sin coste alguno. Puede encontrar más información y enlaces de descarga a la edición adecuada para su sistema operativo en: <text:a xlink:type="simple" xlink:href="https://java.com/es/download/manual.jsp" text:style-name="Internet_20_link" text:visited-style-name="Visited_20_Internet_20_Link"><text:span text:style-name="Internet_20_link">https://java.com/es/download/manual.jsp</text:span></text:a></text:p>
          <text:list xml:id="list214945596209842" text:continue-list="list214945873216464" text:style-name="Heading_20_Note">
            <text:list-item>
              <text:p text:style-name="Heading_20_Note">Nota</text:p>
            </text:list-item>
          </text:list>
          <text:p text:style-name="Body_20_Text_2c__20_Note">Todos los componentes de LibreOffice se pueden utilizar sin necesidad de Java y prácticamente todas las funciones trabajan sin Java. Si desea utilizar las funciones de LibreOffice que requieren Java, es fundamental que la edición de Java (32 o 64 bits) coincida con la versión instalada de LibreOffice. </text:p>
          <text:p text:style-name="Definition_20_Term">¿Cómo puedo contribuir con LibreOffice?</text:p>
          <text:p text:style-name="Text_20_body_20_indent">Puede ayudar con el desarrollo y la asistencia al usuario de LibreOffice de muchas formas, y no necesita ser programador. Si quiere participar, consulte la página web: <text:a xlink:type="simple" xlink:href="https://es.libreoffice.org/participe/" text:style-name="Internet_20_link" text:visited-style-name="Visited_20_Internet_20_Link">https://es.libreoffice.org/participe/</text:a>. También puede consultar la página web interactiva <text:a xlink:type="simple" xlink:href="https://whatcanidoforlibreoffice.org/?lang=es#!/progornoprog/translate" text:style-name="Internet_20_link" text:visited-style-name="Visited_20_Internet_20_Link">https://whatcanidoforlibreoffice.org/?lang=es#!/progornoprog/translate</text:a> que le guiará en para elegir entre las áreas participativas disponibles.</text:p>
          <text:p text:style-name="Definition_20_Term">¿Puedo distribuir el PDF de esta guía de usuario o imprimir y vender copias?</text:p>
          <text:p text:style-name="Text_20_body_20_indent">Sí, siempre que cumpla con los requisitos de una de las licencias en la declaración de derechos de autor, al comienzo de esta guía del usuario. No es necesario que obtenga un permiso especial. </text:p>
          <text:p text:style-name="Text_20_body_20_indent">Le solicitamos que comparta con el proyecto algunas de las ganancias que obtenga de la venta de las guías de usuario, en consideración a todo el trabajo que hemos realizado para producirlas. Haga su donación a LibreOffice en: <text:a xlink:type="simple" xlink:href="https://es.libreoffice.org/colabora/" text:style-name="Internet_20_link" text:visited-style-name="Visited_20_Internet_20_Link">https://es.libreoffice.org/colabora</text:a>/</text:p>
          <text:h text:style-name="Heading_20_1" text:outline-level="2"><text:bookmark-start text:name="__RefHeading___Toc49608_1157937707"/>¿Qué hay de nuevo en LibreOffice <text:user-defined style:data-style-name="N0" text:name="LibreOffice Version">26.2</text:user-defined>?<text:bookmark-end text:name="__RefHeading___Toc49608_1157937707"/></text:h>
          <text:p text:style-name="Text_20_body">Encontrará una detallada información de las Notas de la versión en la página Wiki: <text:a xlink:type="simple" xlink:href="https://wiki.documentfoundation.org/ReleaseNotes/26.2/es" text:style-name="Internet_20_link" text:visited-style-name="Visited_20_Internet_20_Link">https://wiki.documentfoundation.org/ReleaseNotes/26.2/es</text:a>. Desde este enlace también puede encontrar las notas de las versiones anteriores de LibreOffice.<text:bookmark-end text:name="__RefHeading___Toc1847_1473846649"/></text:p>
        </text:section>
        <text:p text:style-name="Text_20_body"/>
      </text:section>
      <text:section text:style-name="Sect1" text:name="IG26201-IntroduccionImpress.odt">
        <text:section text:style-name="Sect1" text:name="Sección1">
          <text:p text:style-name="P11"><draw:frame draw:style-name="fr2" draw:name=" LibreOffice Logo Copia 1" text:anchor-type="as-char" svg:width="8.47cm" svg:height="2.12cm" draw:z-index="9"><draw:image xlink:href="Pictures/10000001000001400000005018DC0722.png" xlink:type="simple" xlink:show="embed" xlink:actuate="onLoad" draw:mime-type="image/png"/>
       <svg:title>LibreOffice Logo</svg:title>
       <svg:desc>LibreOffice Logo</svg:desc>
      </draw:frame></text:p>
        </text:section>
        <text:section text:style-name="Sect1" text:name="Sección2">
          <text:p text:style-name="Guide_20_Name"><text:user-defined style:data-style-name="N0" text:name="Guide Name">Guía de Impress</text:user-defined><text:s/><text:user-defined style:data-style-name="N0" text:name="LibreOffice Version">26.2</text:user-defined></text:p>
        </text:section>
        <text:section text:style-name="Sect1" text:name="Sección3">
          <text:h text:style-name="Title" text:outline-level="1"><text:bookmark-start text:name="__RefHeading___Toc33048_1810457014"/><text:span text:style-name="Chapter_20_Number">Capítulo 1 </text:span><text:line-break/>Introducción a Impress<text:bookmark-end text:name="__RefHeading___Toc33048_1810457014"/></text:h>
          <text:p text:style-name="Subtitle"/>
        </text:section>
        <text:section text:style-name="Sect1" text:name="Sección4">
          <text:h text:style-name="Heading_20_1_20_First" text:outline-level="2"><text:bookmark-start text:name="__RefHeading___Toc15811_2299205042"/>¿Qué es Impress?<text:bookmark-end text:name="__RefHeading___Toc15811_2299205042"/></text:h>
          <text:p text:style-name="Text_20_body">Impress es el programa de presentación (de diapositivas) incluido en LibreOffice. Impress crea presentaciones en formato ODP, que se pueden abrir con otro software de presentación o se pueden exportar a diferentes formatos de presentación.</text:p>
          <text:p text:style-name="Text_20_body">Puede crear diapositivas que contengan muchos elementos diferentes, texto, listas numeradas y con viñetas, tablas, gráficos y una amplia gama de objetos gráficos, como imágenes prediseñadas, dibujos y fotografías. Impress también incluye un corrector ortográfico, un diccionario de sinónimos, estilos de texto y estilos de fondo.</text:p>
          <text:p text:style-name="Text_20_body">Este capítulo presenta la interfaz de usuario de Impress. Los capítulos restantes explican las funciones disponibles en Impress, como transiciones y animaciones, con las que podrá <text:s/>crear presentaciones de diapositivas sofisticadas.</text:p>
          <text:p text:style-name="Text_20_body">Para crear presentaciones de diapositivas, se requiere cierto conocimiento de los elementos de las diapositivas. Las diapositivas que contienen texto usan estilos para determinar la apariencia de ese texto. Crear dibujos en Impress es similar a usar el programa Draw incluido en LibreOffice. Consulte la <text:span text:style-name="Emphasis">Guía de Draw</text:span> para más detalles sobre las herramientas de dibujo.</text:p>
          <text:list xml:id="list214947143444140" text:continue-numbering="true" text:style-name="Heading_20_Note">
            <text:list-item>
              <text:p text:style-name="Heading_20_Note">Nota</text:p>
            </text:list-item>
          </text:list>
          <text:p text:style-name="Body_20_Text_2c__20_Note">Cuando se instala LibreOffice en su equipo, normalmente se agrega una entrada para cada componente, al menú del sistema. El nombre exacto y la ubicación de estas entradas de menú, dependen del sistema operativo y la interfaz de usuario.</text:p>
          <text:h text:style-name="Heading_20_1" text:outline-level="2"><text:bookmark-start text:name="__RefHeading___Toc56478_706318716 Copia 1"/>Iniciar Impress<text:bookmark-end text:name="__RefHeading___Toc56478_706318716 Copia 1"/></text:h>
          <text:p text:style-name="Body_20_Text_2c__20_List_20_Intro">Puede iniciar Impress de varias formas:</text:p>
          <text:list xml:id="list1829491366" text:style-name="List_20_1">
            <text:list-item>
              <text:p text:style-name="List_20_1">Desde el centro de inicio de LibreOffice, que se muestra cuando se abre LibreOffice y no hay ningún otro módulo de LibreOffice abierto.</text:p>
            </text:list-item>
          </text:list>
          <text:list xml:id="list4048117942" text:style-name="List_20_2">
            <text:list-item>
              <text:p text:style-name="List_20_2">Haga clic en <text:span text:style-name="Emphasis">Presentación de Impress</text:span> para crear una nueva presentación;</text:p>
            </text:list-item>
            <text:list-item>
              <text:p text:style-name="List_20_2">Haga clic en <text:span text:style-name="Emphasis">Abrir archivo</text:span> y navegue hasta la carpeta donde hay una presentación existente.</text:p>
            </text:list-item>
          </text:list>
          <text:list xml:id="list214946423979373" text:continue-list="list1829491366" text:style-name="List_20_1">
            <text:list-item>
              <text:p text:style-name="List_20_1">Desde el menú del sistema, desde el que se inician la mayoría de las aplicaciones. Los detalles varían según su sistema operativo. Consulte la <text:span text:style-name="Emphasis">Guía de iniciación</text:span> para más información, a continuación se enumeran algunos ejemplos:</text:p>
            </text:list-item>
          </text:list>
          <text:list xml:id="list214947513233098" text:continue-list="list4048117942" text:style-name="List_20_2">
            <text:list-item>
              <text:p text:style-name="List_20_2">Menú de inicio en Windows.</text:p>
            </text:list-item>
            <text:list-item>
              <text:p text:style-name="List_20_2">Menú de aplicaciones en Linux, con un escritorio Gnome.</text:p>
            </text:list-item>
            <text:list-item>
              <text:p text:style-name="List_20_2">Menú de aplicaciones en macOS.</text:p>
            </text:list-item>
          </text:list>
          <text:list xml:id="list214945588366181" text:continue-list="list214946423979373" text:style-name="List_20_1">
            <text:list-item>
              <text:p text:style-name="List_20_1">Desde cualquier módulo abierto de LibreOffice, vaya a <text:span text:style-name="Strong_20_Emphasis">Archivo &gt; Nuevo &gt; Presentación</text:span> en el menú o haga clic en <text:span text:style-name="Emphasis">Nuevo</text:span> y mantenga unos segundos en la barra de herramientas <text:span text:style-name="Emphasis">Estándar</text:span> y seleccione <text:span text:style-name="Emphasis">Presentación</text:span> en el menú desplegable.</text:p>
            </text:list-item>
          </text:list>
          <text:p text:style-name="Text_20_body">Cuando inicia Impress por primera vez, se abre la ventana principal de Impress, de forma predeterminada, con el diálogo <text:span text:style-name="Emphasis">Seleccionar una plantilla</text:span> (figura <text:sequence-ref text:reference-format="value" text:ref-name="refFigure3">4</text:sequence-ref>).</text:p>
          <text:p text:style-name="Text_20_body">Las plantillas incluidas con Impress están diseñadas para adaptarse a los dos tamaños estándar de diapositivas de presentación: proporciones 4:3 y 16:9. Sin embargo, se pueden adaptar a otros tamaños en el menú <text:s/><text:span text:style-name="Strong_20_Emphasis">Diapositiva &gt; Propiedades de diapositiva &gt; Diapositiva</text:span> o <text:span text:style-name="Emphasis">Formato</text:span> en la sección <text:span text:style-name="Emphasis">Diapositiva</text:span> de la página <text:span text:style-name="Emphasis">Propiedades</text:span>, en la <text:span text:style-name="Emphasis">Barra lateral</text:span>. </text:p>
          <text:p text:style-name="Figure"><text:soft-page-break/><draw:frame draw:style-name="fr3" draw:name="fram_IG26201-000" text:anchor-type="as-char" draw:z-index="11">
       <draw:text-box fo:min-height="0.041cm" fo:min-width="0.041cm">
        <text:p text:style-name="Figure">Figura <text:sequence text:ref-name="refFigure3" text:name="Figure" text:formula="ooow:Figure+1" style:num-format="1">4</text:sequence>: Diálogo Seleccionar una plantilla</text:p>
        <text:p text:style-name="Figure"><draw:frame draw:style-name="fr4" draw:name="img_IG26201_001" text:anchor-type="as-char" svg:width="11.07cm" svg:height="7.01cm" draw:z-index="12"><draw:image xlink:href="Pictures/1000000100000345000002126771608F.png" xlink:type="simple" xlink:show="embed" xlink:actuate="onLoad" draw:mime-type="image/png"/>
          <svg:title>Diálogo Seleccionar una plantilla</svg:title>
          <svg:desc>Diálogo Seleccionar una plantilla</svg:desc>
         </draw:frame></text:p>
       </draw:text-box>
      </draw:frame></text:p>
          <text:list xml:id="list214946623683751" text:continue-list="list4078771675" text:style-name="Heading_20_Tip">
            <text:list-item>
              <text:p text:style-name="Heading_20_Tip">Consejo</text:p>
            </text:list-item>
          </text:list>
          <text:p text:style-name="Body_20_Text_2c__20_Note">Para iniciar Impress sin el diálogo <text:span text:style-name="Emphasis">Seleccionar una plantilla</text:span> (figura <text:sequence-ref text:reference-format="value" text:ref-name="refFigure3">4</text:sequence-ref>), desmarque la casilla <text:span text:style-name="Emphasis">Mostrar este diálogo al inicio</text:span>, en la parte inferior izquierda del diálogo.</text:p>
          <text:p text:style-name="Body_20_Text_2c__20_Note">Puede cambiar este comportamiento en el menú <text:span text:style-name="Strong_20_Emphasis">Herramientas &gt; Opciones &gt; LibreOffice Impress &gt; Generales</text:span> (macOS, <text:span text:style-name="Strong_20_Emphasis">LibreOffice &gt; Preferencias &gt; LibreOffice Impress &gt; Generales</text:span>) y marcar o desmarcar <text:span text:style-name="Emphasis">Comenzar con selección de plantillas</text:span>.</text:p>
          <text:h text:style-name="Heading_20_1" text:outline-level="2"><text:bookmark-start text:name="__RefHeading___Toc56480_706318716"/>Ventana principal de Impress<text:bookmark-end text:name="__RefHeading___Toc56480_706318716"/></text:h>
          <text:p text:style-name="Text_20_body">La ventana principal de Impress (figura <text:sequence-ref text:reference-format="value" text:ref-name="refFigure4">5</text:sequence-ref>), tiene tres secciones principales: <text:span text:style-name="Emphasis">Panel de diapositivas</text:span>, <text:span text:style-name="Emphasis">Espacio de trabajo</text:span> y <text:span text:style-name="Emphasis">Barra lateral.</text:span> En la parte superior hay una barra de menú y barras de herramientas. Las barras de herramientas se pueden mostrar u ocultar durante la creación de una presentación.</text:p>
          <text:p text:style-name="Figure"><draw:frame draw:style-name="fr3" draw:name="fram_IG26201-001" text:anchor-type="as-char" draw:z-index="13">
       <draw:text-box fo:min-height="0.041cm" fo:min-width="0.041cm">
        <text:p text:style-name="Figure">Figura <text:sequence text:ref-name="refFigure4" text:name="Figure" text:formula="ooow:Figure+1" style:num-format="1">5</text:sequence>: Ventana principal de Impress con botones Ocultar / Mostrar resaltados</text:p>
        <text:p text:style-name="Figure"><draw:frame draw:style-name="fr4" draw:name="img_IG26201_002" text:anchor-type="as-char" svg:width="13.64cm" svg:height="7.301cm" draw:z-index="14"><draw:image xlink:href="Pictures/100000000000040700000228F80AFC0D.png" xlink:type="simple" xlink:show="embed" xlink:actuate="onLoad" draw:mime-type="image/png"/>
          <svg:title>Ventana principal de Impress con botones Ocultar / Mostrar resaltados</svg:title>
          <svg:desc>Ventana principal de Impress con botones Ocultar / Mostrar resaltados</svg:desc>
         </draw:frame></text:p>
       </draw:text-box>
      </draw:frame></text:p>
          <text:list xml:id="list214945508835361" text:continue-numbering="true" text:style-name="Heading_20_Tip">
            <text:list-item>
              <text:p text:style-name="Heading_20_Tip"><text:soft-page-break/>Consejo</text:p>
            </text:list-item>
          </text:list>
          <text:p text:style-name="Body_20_Text_2c__20_Note">Puede cerrar el panel <text:span text:style-name="Emphasis">Diapositivas</text:span> o la <text:span text:style-name="Emphasis">Barra lateral</text:span> haciendo clic en la <text:span text:style-name="Emphasis">X</text:span> de la esquina superior derecha o yendo a <text:span text:style-name="Strong_20_Emphasis">Ver &gt; Panel de diapositivas</text:span> o <text:span text:style-name="Strong_20_Emphasis">Ver &gt; Barra lateral</text:span> en el menú. Para volver a abrir un panel, seleccione <text:span text:style-name="Strong_20_Emphasis">Ver &gt; Panel de diapositivas</text:span> o <text:span text:style-name="Strong_20_Emphasis">Ver &gt; Barra lateral</text:span>.</text:p>
          <text:p text:style-name="Body_20_Text_2c__20_Note">Puede maximizar el área del área de trabajo, haciendo clic en el botón <text:span text:style-name="Emphasis">Ocultar / Mostrar</text:span> en la línea de separación vertical (resaltada en la figura 2). El uso del marcador oculta, no cierra el <text:span text:style-name="Emphasis">Panel de diapositivas</text:span> o la <text:span text:style-name="Emphasis">Barra lateral.</text:span> Para restaurar un panel, vuelva a hacer clic en el botón correspondiente.</text:p>
          <text:p text:style-name="Heading_20_2"><text:bookmark-start text:name="__RefHeading___Toc88172_4042810231"/>Menú<text:bookmark-end text:name="__RefHeading___Toc88172_4042810231"/></text:p>
          <text:p text:style-name="Text_20_body">El menú en los módulos de LibreOffice en la parte superior de cada módulo proporciona varios elementos comunes a todos los módulos de LibreOffice: <text:span text:style-name="Emphasis">Archivo</text:span>, <text:span text:style-name="Emphasis">Editar</text:span>, <text:span text:style-name="Emphasis">Ver</text:span>, <text:span text:style-name="Emphasis">Insertar</text:span>, <text:span text:style-name="Emphasis">Formato</text:span>, <text:span text:style-name="Emphasis">Herramientas</text:span>, <text:span text:style-name="Emphasis">Ventana</text:span> y <text:span text:style-name="Emphasis">Ayuda</text:span>. Impress tiene dos menús adicionales: <text:span text:style-name="Emphasis">Diapositiva</text:span> y <text:span text:style-name="Emphasis">Pase de diapositivas.</text:span> Cuando selecciona uno de los menús, se despliega un submenú para mostrar los comandos. Para personalizar el menú consulte la <text:span text:style-name="Emphasis">Guía de iniciación</text:span>.</text:p>
          <text:p text:style-name="Heading_20_2"><text:bookmark-start text:name="__RefHeading___Toc56482_706318716"/>Espacio de trabajo<text:bookmark-end text:name="__RefHeading___Toc56482_706318716"/></text:p>
          <text:p text:style-name="Text_20_body">El espacio de trabajo, el centro de la ventana principal se abre en la vista <text:span text:style-name="Emphasis">Normal</text:span>. Tiene cuatro vistas estándar que se pueden seleccionar mediante pestañas: <text:span text:style-name="Emphasis">Normal</text:span>, <text:span text:style-name="Emphasis">Esquema</text:span>, <text:span text:style-name="Emphasis">Notas</text:span> y <text:span text:style-name="Emphasis">Clasificador de diapositivas</text:span> (figura <text:sequence-ref text:reference-format="value" text:ref-name="refFigure5">6</text:sequence-ref>). Si no se muestran las pestañas, vaya a <text:span text:style-name="Strong_20_Emphasis">Ver &gt; Pestañas de vista</text:span>. Para más información, consulte «<text:bookmark-ref text:reference-format="text" text:ref-name="__RefHeading___Toc56496_706318716">Vistas del espacio de trabajo</text:bookmark-ref>» más adelante.</text:p>
          <text:p text:style-name="Text_20_body">Si está utilizando patrones de diapositivas, las vistas de patrón estarán disponibles: <text:span text:style-name="Emphasis">Patrón de diapositiva</text:span>, <text:span text:style-name="Emphasis">Patrón de notas</text:span> y <text:span text:style-name="Emphasis">Patrón de folleto</text:span>. No hay pestañas para las vistas de patrón y solo se pueden seleccionar mediante <text:span text:style-name="Emphasis">Ver</text:span> en el menú. Para más información sobre patrones, consulte el «Capítulo 2, Patrones, estilos y plantillas». </text:p>
          <text:p text:style-name="Figure"><draw:frame draw:style-name="fr3" draw:name="fram_IG26201-002" text:anchor-type="as-char" draw:z-index="15">
       <draw:text-box fo:min-height="0.041cm" fo:min-width="0.041cm">
        <text:p text:style-name="Figure">Figura <text:sequence text:ref-name="refFigure5" text:name="Figure" text:formula="ooow:Figure+1" style:num-format="1">6</text:sequence>: Pestañas de vistas del espacio de trabajo</text:p>
        <text:p text:style-name="Figure"><draw:frame draw:style-name="fr4" draw:name="img_IG26201_003" text:anchor-type="as-char" svg:width="9.449cm" svg:height="2.157cm" draw:z-index="16"><draw:image xlink:href="Pictures/100000010000012000000042FD43E1C2.png" xlink:type="simple" xlink:show="embed" xlink:actuate="onLoad" draw:mime-type="image/png"/>
          <svg:title>Pestañas de vistas del espacio de trabajo</svg:title>
          <svg:desc>Pestañas de vistas del espacio de trabajo</svg:desc>
         </draw:frame></text:p>
       </draw:text-box>
      </draw:frame></text:p>
          <text:p text:style-name="Heading_20_2"><text:bookmark-start text:name="__RefHeading___Toc56486_706318716"/>Panel de diapositivas<text:bookmark-end text:name="__RefHeading___Toc56486_706318716"/></text:p>
          <text:p text:style-name="Body_20_Text_2c__20_List_20_Intro">El panel <text:span text:style-name="Emphasis">Diapositivas</text:span> contiene imágenes en miniatura de las diapositivas de la presentación, en el orden en que se mostrarán. El orden de esta presentación se puede cambiar y se describe en el «Capítulo 9, Presentaciones y álbumes fotográficos». Al hacer clic en una imagen de diapositiva en el panel <text:span text:style-name="Emphasis">Diapositivas</text:span>, se selecciona y se coloca la diapositiva en el <text:span text:style-name="Emphasis">Espacio de trabajo</text:span>, donde puede realizar cambios en la diapositiva mostrada.</text:p>
          <text:list text:continue-list="list214945588366181" text:style-name="List_20_1">
            <text:list-item>
              <text:p text:style-name="List_20_1">Para mostrar o cerrar el panel de diapositivas, vaya a <text:span text:style-name="Strong_20_Emphasis">Ver &gt; Panel de diapositivas </text:span>en el menú.</text:p>
            </text:list-item>
            <text:list-item>
              <text:p text:style-name="List_20_1">Para cerrar el panel de <text:span text:style-name="Emphasis">Diapositivas</text:span>, haga clic en la <text:span text:style-name="Emphasis">X</text:span> de la esquina superior derecha del panel de <text:span text:style-name="Emphasis">Diapositivas</text:span>.</text:p>
            </text:list-item>
            <text:list-item>
              <text:p text:style-name="List_20_1">Para mostrar u ocultar el panel <text:span text:style-name="Emphasis">Diapositivas</text:span>, use el botón <text:span text:style-name="Emphasis">Ocultar / Mostrar</text:span> a la izquierda del <text:span text:style-name="Emphasis">Espacio de trabajo</text:span> (figura <text:sequence-ref text:reference-format="value" text:ref-name="refFigure4">5</text:sequence-ref>). </text:p>
            </text:list-item>
          </text:list>
          <text:p text:style-name="Body_20_Text_2c__20_List_20_Intro"><text:soft-page-break/>Se pueden realizar varias operaciones adicionales en una o varias diapositivas, en el panel <text:span text:style-name="Emphasis">Diapositivas</text:span>. Estas operaciones adicionales están disponibles en un menú contextual, cuando hace clic con el botón derecho en una de las miniaturas del panel <text:span text:style-name="Emphasis">Diapositivas</text:span>.</text:p>
          <text:list text:continue-numbering="true" text:style-name="List_20_1">
            <text:list-item>
              <text:p text:style-name="List_20_1">Cortar, copiar y pegar diapositivas.</text:p>
            </text:list-item>
            <text:list-item>
              <text:p text:style-name="List_20_1">Añadir nuevas diapositivas a la presentación.</text:p>
            </text:list-item>
            <text:list-item>
              <text:p text:style-name="List_20_1">Duplicar una diapositiva.</text:p>
            </text:list-item>
            <text:list-item>
              <text:p text:style-name="List_20_1">Cambiar el nombre de una diapositiva.</text:p>
            </text:list-item>
            <text:list-item>
              <text:p text:style-name="List_20_1">Ocultar una diapositiva para que no se muestre en la presentación.</text:p>
            </text:list-item>
            <text:list-item>
              <text:p text:style-name="List_20_1">Mostrar las diapositivas ocultas.</text:p>
            </text:list-item>
            <text:list-item>
              <text:p text:style-name="List_20_1">Eliminar una diapositiva de la presentación.</text:p>
            </text:list-item>
            <text:list-item>
              <text:p text:style-name="List_20_1">Cambiar la disposición de una o varias diapositivas. </text:p>
            </text:list-item>
            <text:list-item>
              <text:p text:style-name="List_20_1">Navegar por las diapositivas de la presentación</text:p>
            </text:list-item>
            <text:list-item>
              <text:p text:style-name="List_20_1">Mover una diapositiva a otra posición en el orden de diapositivas (también se pude arrastrar y soltar en la posición deseada).</text:p>
            </text:list-item>
            <text:list-item>
              <text:p text:style-name="List_20_1">Cambiar el patrón de diapositivas de una o varias diapositivas.</text:p>
            </text:list-item>
            <text:list-item>
              <text:p text:style-name="List_20_1">Abrir el diálogo Propiedades de la diapositiva para cambiar sus propiedades.</text:p>
            </text:list-item>
          </text:list>
          <text:p text:style-name="Heading_20_2"><text:bookmark-start text:name="__RefHeading___Toc56488_706318716"/>Barra lateral<text:bookmark-end text:name="__RefHeading___Toc56488_706318716"/></text:p>
          <text:p text:style-name="Body_20_Text_2c__20_List_20_Intro">La <text:span text:style-name="Emphasis">Barra lateral</text:span> de Impress, normalmente ubicada en el lado derecho del espacio de trabajo, consta de ocho páginas y es similar la <text:span text:style-name="Emphasis">Barra lateral</text:span> en otros módulos de LibreOffice. Para mostrar u ocultar la <text:span text:style-name="Emphasis">Barra lateral</text:span>, utilice uno de los siguientes métodos: </text:p>
          <text:list text:continue-numbering="true" text:style-name="List_20_1">
            <text:list-item>
              <text:p text:style-name="List_20_1">Mediante <text:span text:style-name="Strong_20_Emphasis">Ver &gt; Barra lateral</text:span> en el menú.</text:p>
            </text:list-item>
            <text:list-item>
              <text:p text:style-name="List_20_1">Utilice el atajo de teclado <text:span text:style-name="Keystroke">Ctrl+F5</text:span>.</text:p>
            </text:list-item>
            <text:list-item>
              <text:p text:style-name="List_20_1">Utilice el botón <text:span text:style-name="Emphasis">Ocultar / Mostrar</text:span>, a la derecha del <text:span text:style-name="Emphasis">Espacio de trabajo</text:span> (figura <text:sequence-ref text:reference-format="value" text:ref-name="refFigure4">5</text:sequence-ref>).</text:p>
            </text:list-item>
            <text:list-item>
              <text:p text:style-name="List_20_1">Para cerrar la <text:span text:style-name="Emphasis">Barra lateral</text:span>, haga clic en la <text:span text:style-name="Strong_20_Emphasis">X</text:span> de la esquina superior derecha. </text:p>
            </text:list-item>
            <text:list-item>
              <text:p text:style-name="List_20_1">Si la barra está replegada, haga clic en uno de los iconos de la derecha para desplegar la barra abriendo la página determinada.</text:p>
            </text:list-item>
          </text:list>
          <text:p text:style-name="Body_20_Text_2c__20_List_20_Intro">Para abrir una página, use uno de los siguientes métodos: </text:p>
          <text:list xml:id="list214945811813416" text:continue-numbering="true" text:style-name="List_20_1">
            <text:list-item>
              <text:p text:style-name="List_20_1">Haga clic en su icono en la barra de pestañas del lado derecho. </text:p>
            </text:list-item>
            <text:list-item>
              <text:p text:style-name="List_20_1">Haga clic en <text:span text:style-name="Emphasis">Configuración de la Barra lateral</text:span> en la parte superior y seleccione una página de la lista desplegable.</text:p>
            </text:list-item>
            <text:list-item>
              <text:p text:style-name="List_20_1">Mediante <text:span text:style-name="Emphasis">Ver</text:span> en el menú y seleccionando la página requerida en el listado.</text:p>
            </text:list-item>
          </text:list>
          <text:p text:style-name="Body_20_Text_2c__20_List_20_Intro">Las páginas de la barra lateral son las siguientes</text:p>
          <text:p text:style-name="Definition_20_Term">Propiedades (<text:span text:style-name="Keystroke">Alt+1</text:span>)</text:p>
          <text:p text:style-name="Text_20_body_20_indent">La página <text:span text:style-name="Emphasis">Propiedades</text:span> tiene nueve secciones, que le permiten cambiar el diseño de la diapositiva y el formato de los objetos de la diapositiva.</text:p>
          <text:list xml:id="list214947177066421" text:continue-list="list214947513233098" text:style-name="List_20_2">
            <text:list-item>
              <text:p text:style-name="List_20_2">Cuando se selecciona una diapositiva y aparece en el espacio de trabajo, las secciones disponibles para cambiar el diseño de la diapositiva son <text:span text:style-name="Emphasis">Diapositiva</text:span> y <text:span text:style-name="Emphasis">Diseños</text:span>. </text:p>
            </text:list-item>
            <text:list-item>
              <text:p text:style-name="List_20_2">Cuando se selecciona un objeto en una diapositiva, las secciones disponibles para cambiar el formato del objeto son <text:span text:style-name="Emphasis">Carácter</text:span>, <text:span text:style-name="Emphasis">Párrafo</text:span>, <text:span text:style-name="Emphasis">Área</text:span>, <text:span text:style-name="Emphasis">Listas</text:span>, <text:span text:style-name="Emphasis">Sombra</text:span>, <text:span text:style-name="Emphasis">Línea</text:span> y <text:span text:style-name="Emphasis">Posición y Tamaño</text:span>.</text:p>
            </text:list-item>
          </text:list>
          <text:p text:style-name="Definition_20_Term"><text:soft-page-break/>Estilos (<text:span text:style-name="Keystroke">Alt+2</text:span>)</text:p>
          <text:p text:style-name="Text_20_body_20_indent">En la página <text:span text:style-name="Emphasis">Estilos</text:span>, puede aplicar rápidamente estilos de dibujo o presentación, crear nuevos estilos o modificar los existentes. Cuando hace cambios en un estilo, los cambios se aplican a todos los elementos formateados con ese estilo. Para más información consulte el «Capítulo 2, Patrones, estilos y plantillas».</text:p>
          <text:p text:style-name="Definition_20_Term">Galería (<text:span text:style-name="Keystroke">Alt+3</text:span>)</text:p>
          <text:p text:style-name="Text_20_body_20_indent">En la página <text:span text:style-name="Emphasis">Galería</text:span>, puede seleccionar objetos predefinidos e insertarlos en la presentación.</text:p>
          <text:p text:style-name="Definition_20_Term">Navegador (<text:span text:style-name="Keystroke">Alt+4</text:span>)</text:p>
          <text:p text:style-name="Text_20_body_20_indent">En la página <text:span text:style-name="Emphasis">Navegador</text:span>, puede moverse rápidamente entre diapositivas de la presentación o seleccionar un objeto de una diapositiva. Se recomienda dar nombres significativos a las diapositivas y objetos para identificarlos fácilmente al utilizar el Navegador. Para más información, consulte «<text:bookmark-ref text:reference-format="text" text:ref-name="__RefHeading___Toc56494_706318716">Navegador</text:bookmark-ref>» más adelante.</text:p>
          <text:p text:style-name="Definition_20_Term">Formas (<text:span text:style-name="Keystroke">Alt+5</text:span>)</text:p>
          <text:p text:style-name="Text_20_body_20_indent">La página <text:span text:style-name="Emphasis">Formas</text:span> contiene una selección rápida de formas para aplicar a las diapositivas, también están disponibles en la barra de herramientas <text:span text:style-name="Emphasis">Dibujo</text:span>.</text:p>
          <text:p text:style-name="Definition_20_Term">Transición entre diapositivas (<text:span text:style-name="Keystroke">Alt+6</text:span>)</text:p>
          <text:p text:style-name="Text_20_body_20_indent">La página <text:span text:style-name="Emphasis">Transición entre diapositivas</text:span> ofrece una selección de transiciones de diapositivas disponibles, velocidad de transición, transición automática o manual y cuánto tiempo se muestra una diapositiva seleccionada (solo en transición automática).Para más información consulte el «Capítulo 9, Presentaciones y álbumes fotográficos».</text:p>
          <text:p text:style-name="Definition_20_Term">Animación (<text:span text:style-name="Keystroke">Alt+7</text:span>)</text:p>
          <text:p text:style-name="Text_20_body_20_indent">La pagina <text:span text:style-name="Emphasis">Animación</text:span> proporciona una manera fácil de agregar, cambiar o eliminar animaciones a diferentes elementos u objetos de la diapositiva y ajustar cómo aparecen durante una presentación. Para más información consulte el «Capítulo 9, Presentaciones y álbumes fotográficos».</text:p>
          <text:p text:style-name="Definition_20_Term">Mostrar las diapositivas maestras (<text:span text:style-name="Keystroke">Alt+8</text:span>)</text:p>
          <text:p text:style-name="Text_20_body_20_indent">En la página <text:span text:style-name="Emphasis">Patrones de diapositivas</text:span> se define el estilo de diapositivas para la presentación, Impress incluye varios diseños <text:s/>El patrón de diapositivas predeterminado está en blanco, pero el resto de patrones contienen fondos y texto con estilo. Para más información consulte el «Capítulo 2, Patrones, estilos y plantillas».</text:p>
          <text:p text:style-name="Heading_20_2"><text:bookmark-start text:name="__RefHeading___Toc45577_208358129"/>Reglas<text:bookmark-end text:name="__RefHeading___Toc45577_208358129"/></text:p>
          <text:p text:style-name="Text_20_body">Debería ver reglas (barras con números), en los lados superior e izquierdo del espacio de trabajo. Si no están visibles, habilite las reglas seleccionando <text:span text:style-name="Strong_20_Emphasis">Ver &gt; Reglas</text:span> en el menú o use el atajo <text:span text:style-name="Keystroke">Ctrl+Mayus+R</text:span>. Las reglas muestran el tamaño del objeto seleccionado en la diapositiva usando líneas dobles (resaltadas en la figura <text:sequence-ref text:reference-format="value" text:ref-name="refFigure6">7</text:sequence-ref>). Las reglas también identifican los objetos seleccionados y son el punto de partida de las líneas guía al colocar objetos.</text:p>
          <text:p text:style-name="Text_20_body">En las reglas también se representan los márgenes de la página del área de dibujo. Puede cambiar los márgenes directamente en las reglas, arrastrándolos con el ratón. El área del margen está indicada por el área atenuada en las reglas, como se muestra en la figura <text:sequence-ref text:reference-format="value" text:ref-name="refFigure6">7</text:sequence-ref>.</text:p>
          <text:list xml:id="list214947289849017" text:continue-list="list214947143444140" text:style-name="Heading_20_Note">
            <text:list-item>
              <text:p text:style-name="Heading_20_Note">Nota</text:p>
            </text:list-item>
          </text:list>
          <text:p text:style-name="Body_20_Text_2c__20_Note">Las unidades de medida de las reglas se pueden definir de forma independiente, haga clic con el botón derecho en una regla y seleccione la unidad de medida de la lista desplegable, como se ilustra para la regla horizontal en la figura <text:sequence-ref text:reference-format="value" text:ref-name="refFigure7">8</text:sequence-ref>.</text:p>
          <text:p text:style-name="Figure"><text:soft-page-break/><draw:frame draw:style-name="fr3" draw:name="fram_IG26201-003" text:anchor-type="as-char" draw:z-index="17">
       <draw:text-box fo:min-height="0.041cm" fo:min-width="0.041cm">
        <text:p text:style-name="Figure">Figura <text:sequence text:ref-name="refFigure6" text:name="Figure" text:formula="ooow:Figure+1" style:num-format="1">7</text:sequence>: Reglas que muestran el tamaño del objeto</text:p>
        <text:p text:style-name="Figure"><draw:frame draw:style-name="fr4" draw:name="img_IG26201_004" text:anchor-type="as-char" svg:width="6.241cm" svg:height="5.821cm" draw:z-index="18"><draw:image xlink:href="Pictures/100000000000024E00000226F6EA990B.png" xlink:type="simple" xlink:show="embed" xlink:actuate="onLoad" draw:mime-type="image/png"/>
          <svg:title>Reglas que muestran el tamaño del objeto</svg:title>
          <svg:desc>Reglas que muestran el tamaño del objeto</svg:desc>
         </draw:frame></text:p>
       </draw:text-box>
      </draw:frame></text:p>
          <text:p text:style-name="Figure"><draw:frame draw:style-name="fr3" draw:name="fram_IG26201-004" text:anchor-type="as-char" draw:z-index="19">
       <draw:text-box fo:min-height="0.041cm" fo:min-width="0.041cm">
        <text:p text:style-name="Figure">Figura <text:sequence text:ref-name="refFigure7" text:name="Figure" text:formula="ooow:Figure+1" style:num-format="1">8</text:sequence>: Cambio de unidades de medida de la regla</text:p>
        <text:p text:style-name="Figure"><draw:frame draw:style-name="fr4" draw:name="img_IG26201_005" text:anchor-type="as-char" svg:width="5.78cm" svg:height="5.001cm" draw:z-index="20"><draw:image xlink:href="Pictures/10000000000001380000010E60BCF41B.png" xlink:type="simple" xlink:show="embed" xlink:actuate="onLoad" draw:mime-type="image/png"/>
          <svg:title>Cambio de unidades de medida de la regla</svg:title>
          <svg:desc>Cambio de unidades de medida de la regla</svg:desc>
         </draw:frame></text:p>
       </draw:text-box>
      </draw:frame></text:p>
          <text:p text:style-name="Heading_20_2"><text:bookmark-start text:name="__RefHeading___Toc56492_706318716"/>Barra de estado<text:bookmark-end text:name="__RefHeading___Toc56492_706318716"/></text:p>
          <text:p text:style-name="Text_20_body">La <text:span text:style-name="Emphasis">Barra de estado</text:span> (figura <text:sequence-ref text:reference-format="value" text:ref-name="refFigure8">9</text:sequence-ref>), ubicada en la parte inferior de la ventana principal, contiene información que puede resultarle útil cuando trabaje en una presentación. Puede ocultar la <text:span text:style-name="Emphasis">Barra de estado</text:span> yendo al menú <text:span text:style-name="Strong_20_Emphasis">Ver &gt; Barra de estado</text:span>.</text:p>
          <text:p text:style-name="Figure"><draw:frame draw:style-name="fr3" draw:name="fram_IG26201-005" text:anchor-type="as-char" draw:z-index="99">
       <draw:text-box fo:min-height="0.041cm" fo:min-width="0.041cm">
        <text:p text:style-name="Figure">Figura <text:sequence text:ref-name="refFigure8" text:name="Figure" text:formula="ooow:Figure+1" style:num-format="1">9</text:sequence>: Barra de estado</text:p>
        <text:p text:style-name="Figure"><draw:frame draw:style-name="fr6" draw:name="img_IG26201_006" text:anchor-type="as-char" svg:width="11.7cm" svg:height="3.129cm" draw:z-index="100"><draw:image xlink:href="Pictures/100000000000045200000128BA651866.png" xlink:type="simple" xlink:show="embed" xlink:actuate="onLoad" draw:mime-type="image/png"/>
          <svg:title>Barra de estado</svg:title>
          <svg:desc>Barra de estado</svg:desc>
         </draw:frame></text:p>
       </draw:text-box>
      </draw:frame></text:p>
          <table:table table:name="tb_IG26201_001" table:style-name="tb_5f_IG26201_5f_001">
            <table:table-column table:style-name="tb_5f_IG26201_5f_001.A"/>
            <table:table-column table:style-name="tb_5f_IG26201_5f_001.B"/>
            <table:table-column table:style-name="tb_5f_IG26201_5f_001.C"/>
            <table:table-row table:style-name="tb_5f_IG26201_5f_001.1">
              <table:table-cell table:style-name="tb_5f_IG26201_5f_001.A1" office:value-type="string">
                <text:list text:continue-list="list3847838238" text:style-name="Legend_20_Numbered">
                  <text:list-item text:start-value="1">
                    <text:p text:style-name="P13">Número de diapositiva</text:p>
                  </text:list-item>
                  <text:list-item>
                    <text:p text:style-name="P13">Información de selección</text:p>
                  </text:list-item>
                  <text:list-item>
                    <text:p text:style-name="P13">Patrón de diapositiva</text:p>
                  </text:list-item>
                  <text:list-item>
                    <text:p text:style-name="P13">Posición del cursor / objeto</text:p>
                  </text:list-item>
                </text:list>
              </table:table-cell>
              <table:table-cell table:style-name="tb_5f_IG26201_5f_001.A1" office:value-type="string">
                <text:list text:continue-numbering="true" text:style-name="Legend_20_Numbered">
                  <text:list-item>
                    <text:p text:style-name="P13">Tamaño del objeto</text:p>
                  </text:list-item>
                  <text:list-item>
                    <text:p text:style-name="P13">Cambios</text:p>
                  </text:list-item>
                  <text:list-item>
                    <text:p text:style-name="P13">Firma</text:p>
                  </text:list-item>
                  <text:list-item>
                    <text:p text:style-name="P13">Idioma del texto</text:p>
                  </text:list-item>
                </text:list>
              </table:table-cell>
              <table:table-cell table:style-name="tb_5f_IG26201_5f_001.A1" office:value-type="string">
                <text:list xml:id="list214946222650104" text:continue-numbering="true" text:style-name="Legend_20_Numbered">
                  <text:list-item>
                    <text:p text:style-name="P13">Ajustar diapositiva</text:p>
                  </text:list-item>
                  <text:list-item>
                    <text:p text:style-name="P13">Deslizador de zum</text:p>
                  </text:list-item>
                  <text:list-item>
                    <text:p text:style-name="P13">Porcentaje de zum</text:p>
                  </text:list-item>
                </text:list>
              </table:table-cell>
            </table:table-row>
          </table:table>
          <text:list xml:id="list214947473819287" text:continue-list="list214947289849017" text:style-name="Heading_20_Note">
            <text:list-item>
              <text:p text:style-name="Heading_20_Note">Nota</text:p>
            </text:list-item>
          </text:list>
          <text:p text:style-name="Body_20_Text_2c__20_Note">Las unidades de medida de la <text:span text:style-name="Emphasis">Barra de estado</text:span> se define en <text:span text:style-name="Strong_20_Emphasis">Herramientas &gt; Opciones &gt; LibreOffice Impress &gt; General</text:span>. Tenga en cuenta que estas unidades <text:s/>de medida puede que no coincidan con las mostradas en las reglas.</text:p>
          <text:p text:style-name="Definition_20_Term"><text:soft-page-break/>Número de diapositiva</text:p>
          <text:p text:style-name="Text_20_body_20_indent">El número de la diapositiva que se muestra actualmente en el espacio de trabajo y el número total de diapositivas de la presentación.</text:p>
          <text:p text:style-name="Definition_20_Term">Zona para búsqueda de información</text:p>
          <text:p text:style-name="Text_20_body_20_indent">Esto cambia según el objeto seleccionado en la diapositiva. En la siguiente tabla se muestran algunos ejemplos.</text:p>
          <table:table table:name="tb_IG26201_002" table:style-name="tb_5f_IG26201_5f_002">
            <table:table-column table:style-name="tb_5f_IG26201_5f_002.A"/>
            <table:table-column table:style-name="tb_5f_IG26201_5f_002.B"/>
            <table:table-header-rows>
              <table:table-row table:style-name="tb_5f_IG26201_5f_002.1">
                <table:table-cell table:style-name="tb_5f_IG26201_5f_002.A1" office:value-type="string">
                  <text:p text:style-name="Table_20_Heading">Selección de ejemplo</text:p>
                </table:table-cell>
                <table:table-cell table:style-name="tb_5f_IG26201_5f_002.B1" office:value-type="string">
                  <text:p text:style-name="Table_20_Heading">Ejemplos de información mostrada</text:p>
                </table:table-cell>
              </table:table-row>
            </table:table-header-rows>
            <table:table-row table:style-name="tb_5f_IG26201_5f_002.2">
              <table:table-cell table:style-name="tb_5f_IG26201_5f_002.A2" office:value-type="string">
                <text:p text:style-name="Table_20_Contents">Área de Texto</text:p>
              </table:table-cell>
              <table:table-cell table:style-name="tb_5f_IG26201_5f_002.B2" office:value-type="string">
                <text:p text:style-name="Table_20_Contents">Edición de texto: párrafo x, fila y, columna z</text:p>
              </table:table-cell>
            </table:table-row>
            <table:table-row table:style-name="tb_5f_IG26201_5f_002.2">
              <table:table-cell table:style-name="tb_5f_IG26201_5f_002.A2" office:value-type="string">
                <text:p text:style-name="Table_20_Contents">Gráficos, hojas de cálculo</text:p>
              </table:table-cell>
              <table:table-cell table:style-name="tb_5f_IG26201_5f_002.B2" office:value-type="string">
                <text:p text:style-name="Table_20_Contents">Objeto incrustado (OLE) "ObjectName" seleccionado</text:p>
              </table:table-cell>
            </table:table-row>
            <table:table-row table:style-name="tb_5f_IG26201_5f_002.2">
              <table:table-cell table:style-name="tb_5f_IG26201_5f_002.A2" office:value-type="string">
                <text:p text:style-name="Table_20_Contents">Imagen</text:p>
              </table:table-cell>
              <table:table-cell table:style-name="tb_5f_IG26201_5f_002.B2" office:value-type="string">
                <text:p text:style-name="Table_20_Contents">Mapa de bits con transparencia seleccionada</text:p>
              </table:table-cell>
            </table:table-row>
          </table:table>
          <text:p text:style-name="Definition_20_Term">Patrón de diapositivas</text:p>
          <text:p text:style-name="Text_20_body_20_indent">El Patrón de diapositivas asociado con la diapositiva o la página de notas en el espacio de trabajo. Haga clic derecho para que aparezca una lista de patrones disponibles y seleccione uno para aplicarlo a la diapositiva seleccionada. Haga doble clic para abrir el diálogo <text:span text:style-name="Emphasis">Patrones de diapositivas disponibles</text:span> (para más información, consulte el «Capítulo 2, Patrones, estilos y plantillas»).</text:p>
          <text:p text:style-name="Definition_20_Term">Posición / Tamaño del objeto</text:p>
          <text:p text:style-name="Text_20_body_20_indent">Muestra una información dependiendo de si los objetos están seleccionados o no.</text:p>
          <text:list xml:id="list214947405746521" text:continue-list="list214947177066421" text:style-name="List_20_2">
            <text:list-item>
              <text:p text:style-name="List_20_2">Cuando no se selecciona ningún objeto, los números de posición muestran la posición del cursor del ratón (coordenadas X e Y).</text:p>
            </text:list-item>
            <text:list-item>
              <text:p text:style-name="List_20_2">Cuando se selecciona un objeto y se cambia de tamaño con el ratón, los números de tamaño del objeto muestran el tamaño del objeto (ancho y alto).</text:p>
            </text:list-item>
            <text:list-item>
              <text:p text:style-name="List_20_2">Si se selecciona un objeto, los números de posición muestran las coordenadas X e Y de la esquina superior izquierda y el par de números de tamaño del objeto muestra el tamaño del objeto. Estos números no se relacionan con el objeto en sí, sino con el contorno de selección, que es el rectángulo más pequeño posible que puede contener la parte o partes visibles del objeto.</text:p>
            </text:list-item>
            <text:list-item>
              <text:p text:style-name="List_20_2">Cuando se selecciona un objeto, al hacer clic en cualquiera de estas áreas, se abre el diálogo <text:span text:style-name="Emphasis">Posición y tamaño.</text:span></text:p>
            </text:list-item>
          </text:list>
          <text:p text:style-name="Definition_20_Term">Cambios</text:p>
          <text:p text:style-name="Text_20_body_20_indent">Indica si hay cambios sin guardar en su presentación. Al hacer clic en este icono, se guarda el documento. Si la presentación no se ha guardado antes, se abre el diálogo <text:span text:style-name="Emphasis">Guardar como</text:span>, que le brinda la oportunidad de guardar la presentación.</text:p>
          <text:p text:style-name="Definition_20_Term">Firma electrónica</text:p>
          <text:p text:style-name="Text_20_body_20_indent">Indica si la presentación está firmada digitalmente.</text:p>
          <text:p text:style-name="Definition_20_Term">Idioma del texto</text:p>
          <text:p text:style-name="Text_20_body_20_indent">Indica el idioma utilizado para el texto seleccionado en la presentación.</text:p>
          <text:p text:style-name="Definition_20_Term">Ajustar diapositiva</text:p>
          <text:p text:style-name="Text_20_body_20_indent">Cuando se hace clic en este icono, la diapositiva del espacio de trabajo se amplía para ajustarse al espacio de trabajo.</text:p>
          <text:p text:style-name="Definition_20_Term">Deslizador de zum</text:p>
          <text:p text:style-name="Text_20_body_20_indent">Cuando se mueve, la diapositiva cambia su tamaño de visualización en el espacio de trabajo.</text:p>
          <text:p text:style-name="Definition_20_Term"><text:soft-page-break/>Factor de zum</text:p>
          <text:p text:style-name="Text_20_body_20_indent">Indica el nivel de ampliación de la diapositiva que se muestra en el espacio de trabajo. Al hacer clic en el factor de zum, se abre el diálogo <text:span text:style-name="Emphasis">DZum y iseño de vista y diálogo</text:span>, donde puede ajustar la configuración del factor de escala y el diseño de la vista.</text:p>
          <text:p text:style-name="Heading_20_2"><text:bookmark-start text:name="__RefHeading___Toc56494_706318716"/>Navegador<text:bookmark-end text:name="__RefHeading___Toc56494_706318716"/></text:p>
          <text:p text:style-name="Text_20_body">El <text:span text:style-name="Emphasis">Navegador</text:span> muestra todos los objetos contenidos en una presentación. Proporciona otra forma conveniente de moverse por una presentación y buscar elementos en ella.</text:p>
          <text:p text:style-name="Text_20_body">Para abrir el diálogo del <text:span text:style-name="Emphasis">Navegador</text:span> (figura <text:sequence-ref text:reference-format="value" text:ref-name="refFigure9">10</text:sequence-ref>) vaya a <text:span text:style-name="Strong_20_Emphasis">Ver &gt; Navegador</text:span> en el menú o use el atajo de teclado <text:span text:style-name="Keystroke">Ctrl+Mayús+F5</text:span>. Alternativamente, haga clic en <text:span text:style-name="Emphasis">Navegador</text:span> en la Barra lateral para abrir la página <text:span text:style-name="Emphasis">Navegador</text:span>, que es similar en apariencia y funciona como el diálogo <text:span text:style-name="Emphasis">Navegador</text:span>.</text:p>
          <text:p text:style-name="Figure"><draw:frame draw:style-name="fr3" draw:name="fram_IG26201-006" text:anchor-type="as-char" draw:z-index="21">
       <draw:text-box fo:min-height="0.041cm" fo:min-width="0.041cm">
        <text:p text:style-name="Figure">Figura <text:sequence text:ref-name="refFigure9" text:name="Figure" text:formula="ooow:Figure+1" style:num-format="1">10</text:sequence>: Diálogo Navegador</text:p>
        <text:p text:style-name="Figure"><draw:frame draw:style-name="fr4" draw:name="img_IG26201_007" text:anchor-type="as-char" svg:width="9.52cm" svg:height="6.63cm" draw:z-index="22"><draw:image xlink:href="Pictures/100000000000020200000166D8A5D5F1.png" xlink:type="simple" xlink:show="embed" xlink:actuate="onLoad" draw:mime-type="image/png"/>
          <svg:title>Diálogo Navegador</svg:title>
          <svg:desc>Diálogo Navegador</svg:desc>
         </draw:frame></text:p>
       </draw:text-box>
      </draw:frame></text:p>
          <text:p text:style-name="Text_20_body">El <text:span text:style-name="Emphasis">Navegador</text:span> es más útil si le asigna a sus diapositivas y objetos (imágenes, gráficos, formas u objetos OLE) nombres significativos, en lugar de mantener sus nombres predeterminados, como "Diapositiva 1" y "Forma 1", etc. (como se muestra en figura <text:sequence-ref text:reference-format="value" text:ref-name="refFigure9">10</text:sequence-ref>). Esto le permitirá ubicar fácilmente una diapositiva u objeto en su presentación.</text:p>
          <text:p text:style-name="Heading_20_2"><text:bookmark-start text:name="__RefHeading___Toc45579_208358129"/>Barras de herramientas<text:bookmark-end text:name="__RefHeading___Toc45579_208358129"/></text:p>
          <text:p text:style-name="Text_20_body">Se pueden utilizar muchas barras de herramientas durante la creación de diapositivas. Para mostrar u ocultar las distintas barras de herramientas en Impress, vaya a <text:span text:style-name="Strong_20_Emphasis">Ver &gt; Barras de herramientas</text:span> en el menú y seleccione las barras de herramientas desea mostrar. Por ejemplo, las barras de herramientas <text:span text:style-name="Emphasis">Estándar</text:span> y <text:span text:style-name="Emphasis">Dibujo</text:span> se muestran de forma predeterminada, pero las barras de herramientas <text:span text:style-name="Emphasis">Línea y Relleno</text:span> y <text:span text:style-name="Emphasis">Formato de texto</text:span> no se muestran y se deben marcar.</text:p>
          <text:p text:style-name="Text_20_body">Puede seleccionar los botones que desea que aparezcan en las barras de herramientas. Para cambiar los botones visibles en cualquier barra de herramientas, haga clic derecho en un área de la barra de herramientas y seleccione <text:span text:style-name="Emphasis">Botones visibles</text:span> en el menú contextual. Los <text:span text:style-name="Emphasis">Botones visibles</text:span>, se indican con una marca de verificación junto al nombre del icono. Haga clic en el nombre de un icono para ocultarlo o mostrarlo. Para más información, consulte el «Capítulo 11, Configurar y personalizar Impress» y la <text:span text:style-name="Emphasis">Guía de iniciación</text:span>. </text:p>
          <text:p text:style-name="Body_20_Text_2c__20_List_20_Intro">Las barras de herramientas que se utilizan al crear una presentación, son las siguientes:</text:p>
          <text:p text:style-name="Definition_20_Term">Estándar</text:p>
          <text:p text:style-name="Text_20_body_20_indent">La barra de herramientas <text:span text:style-name="Emphasis">Estándar</text:span> (figura <text:sequence-ref text:reference-format="value" text:ref-name="refFigure10">11</text:sequence-ref>), es la misma para todos los módulos de LibreOffice. De forma predeterminada, se encuentra acoplada debajo del menú, en la parte superior del espacio de trabajo.</text:p>
          <text:p text:style-name="Figure"><text:soft-page-break/><draw:frame draw:style-name="fr3" draw:name="fram_IG26201-007" text:anchor-type="as-char" draw:z-index="23">
       <draw:text-box fo:min-height="0.041cm" fo:min-width="0.041cm">
        <text:p text:style-name="Figure">Figura <text:sequence text:ref-name="refFigure10" text:name="Figure" text:formula="ooow:Figure+1" style:num-format="1">11</text:sequence>: barra de herramientas Estándar</text:p>
        <text:p text:style-name="Figure"><draw:frame draw:style-name="fr4" draw:name="img_IG26201_008" text:anchor-type="as-char" svg:width="14.42cm" svg:height="2.521cm" draw:z-index="24"><draw:image xlink:href="Pictures/10000001000002AB0000007701B28E30.png" xlink:type="simple" xlink:show="embed" xlink:actuate="onLoad" draw:mime-type="image/png"/>
          <svg:title>barra de herramientas Estándar</svg:title>
          <svg:desc>barra de herramientas Estándar</svg:desc>
         </draw:frame></text:p>
       </draw:text-box>
      </draw:frame></text:p>
          <text:p text:style-name="Definition_20_Term">Dibujo</text:p>
          <text:p text:style-name="Text_20_body_20_indent">La barra de herramientas <text:span text:style-name="Emphasis">Dibujo</text:span> (figura <text:sequence-ref text:reference-format="value" text:ref-name="refFigure11">12</text:sequence-ref>), contiene todas las funciones necesarias para dibujar varias formas geométricas y a mano alzada y para organizarlas en una diapositiva. Puede encontrar más información sobre la barra de herramientas de dibujo en el «Capítulo 5, Gestionar objetos gráficos».</text:p>
          <text:p text:style-name="Figure"><draw:frame draw:style-name="fr3" draw:name="fram_IG26201-008" text:anchor-type="as-char" draw:z-index="25">
       <draw:text-box fo:min-height="0.041cm" fo:min-width="0.041cm">
        <text:p text:style-name="Figure">Figura <text:sequence text:ref-name="refFigure11" text:name="Figure" text:formula="ooow:Figure+1" style:num-format="1">12</text:sequence>: Barra de herramientas Dibujo</text:p>
        <text:p text:style-name="Figure"><draw:frame draw:style-name="fr4" draw:name="img_IG26201_009" text:anchor-type="as-char" svg:width="16.17cm" svg:height="2.26cm" draw:z-index="26"><draw:image xlink:href="Pictures/10000000000003690000007A1087D8D2.png" xlink:type="simple" xlink:show="embed" xlink:actuate="onLoad" draw:mime-type="image/png"/>
          <svg:title>Barra de herramientas Dibujo</svg:title>
          <svg:desc>Barra de herramientas Dibujo</svg:desc>
         </draw:frame></text:p>
       </draw:text-box>
      </draw:frame></text:p>
          <text:p text:style-name="Definition_20_Term">Líneas y relleno</text:p>
          <text:p text:style-name="Text_20_body_20_indent">La barra de herramientas <text:span text:style-name="Emphasis">Líneas y relleno</text:span> (figura <text:sequence-ref text:reference-format="value" text:ref-name="refFigure12">13</text:sequence-ref>), permite modificar las propiedades principales de un objeto. Los iconos y las listas desplegables varían según el tipo de objeto seleccionado.</text:p>
          <text:p text:style-name="Figure"><draw:frame draw:style-name="fr3" draw:name="fram_IG26201-009" text:anchor-type="as-char" draw:z-index="27">
       <draw:text-box fo:min-height="0.041cm" fo:min-width="0.041cm">
        <text:p text:style-name="Figure">Figura <text:sequence text:ref-name="refFigure12" text:name="Figure" text:formula="ooow:Figure+1" style:num-format="1">13</text:sequence>: barra de herramientas Líneas y relleno</text:p>
        <text:p text:style-name="Figure"><draw:frame draw:style-name="fr4" draw:name="img_IG26201_010" text:anchor-type="as-char" svg:width="15.48cm" svg:height="2.401cm" draw:z-index="28"><draw:image xlink:href="Pictures/100000000000030C000000798E3AA62B.png" xlink:type="simple" xlink:show="embed" xlink:actuate="onLoad" draw:mime-type="image/png"/>
          <svg:title>barra de herramientas Línea y relleno</svg:title>
          <svg:desc>barra de herramientas Línea y relleno</svg:desc>
         </draw:frame></text:p>
       </draw:text-box>
      </draw:frame></text:p>
          <text:p text:style-name="Text_20_body_20_indent">Si el objeto seleccionado es un marco de texto y se entra en modo de edición,la barra de herramientas <text:span text:style-name="Emphasis">Líneas y relleno</text:span> se cambia por la barra de herramientas <text:span text:style-name="Emphasis">Formato de texto</text:span> (figura <text:sequence-ref text:reference-format="value" text:ref-name="refFigure13">14</text:sequence-ref>).</text:p>
          <text:p text:style-name="Definition_20_Term">Formato de texto</text:p>
          <text:p text:style-name="Text_20_body_20_indent">La barra de herramientas de formato de texto (figura <text:sequence-ref text:reference-format="value" text:ref-name="refFigure13">14</text:sequence-ref>), es similar a la barra de herramientas de formato de LibreOffice Writer y aparece cuando se entra en modo de edición de texto en un objeto, reemplazando automáticamente la barra de herramientas de <text:span text:style-name="Emphasis">Línea y relleno</text:span>.</text:p>
          <text:p text:style-name="Figure"><draw:frame draw:style-name="fr3" draw:name="fram_IG26201-010" text:anchor-type="as-char" draw:z-index="29">
       <draw:text-box fo:min-height="0.041cm" fo:min-width="0.041cm">
        <text:p text:style-name="Figure">Figura <text:sequence text:ref-name="refFigure13" text:name="Figure" text:formula="ooow:Figure+1" style:num-format="1">14</text:sequence>: Barra de herramientas Formato de texto</text:p>
        <text:p text:style-name="Figure"><draw:frame draw:style-name="fr4" draw:name="img_IG26201_011" text:anchor-type="as-char" svg:width="15.799cm" svg:height="2.21cm" draw:z-index="30"><draw:image xlink:href="Pictures/10000000000003120000006E74172800.png" xlink:type="simple" xlink:show="embed" xlink:actuate="onLoad" draw:mime-type="image/png"/>
          <svg:title>Barra de herramientas Formato de texto</svg:title>
          <svg:desc>Barra de herramientas Formato de texto</svg:desc>
         </draw:frame></text:p>
       </draw:text-box>
      </draw:frame></text:p>
          <text:list xml:id="list214947088512092" text:continue-list="list214947473819287" text:style-name="Heading_20_Note">
            <text:list-item>
              <text:p text:style-name="Heading_20_Note">Nota</text:p>
            </text:list-item>
          </text:list>
          <text:p text:style-name="Body_20_Text_2c__20_Note">La apariencia de los iconos de las barras de herramientas varía según su sistema operativo y los ajustes en <text:span text:style-name="Strong_20_Emphasis">Herramientas &gt; Opciones &gt; LibreOffice &gt; Apariencia</text:span>. Para más información, consulte la <text:span text:style-name="Emphasis">Guía de iniciación</text:span>.</text:p>
          <text:h text:style-name="Heading_20_1" text:outline-level="2"><text:bookmark-start text:name="__RefHeading___Toc56496_706318716"/><text:soft-page-break/>Vistas del espacio de trabajo<text:bookmark-end text:name="__RefHeading___Toc56496_706318716"/></text:h>
          <text:p text:style-name="Text_20_body">El espacio de trabajo de Impress tiene cuatro vistas estándar, que se pueden seleccionar mediante las pestañas: <text:span text:style-name="Emphasis">Normal</text:span>, <text:span text:style-name="Emphasis">Esquema</text:span>, <text:span text:style-name="Emphasis">Notas</text:span> y <text:span text:style-name="Emphasis">Clasificador de diapositivas</text:span>. Estas pestañas se muestran en la parte superior del área de trabajo (figura <text:sequence-ref text:reference-format="value" text:ref-name="refFigure5">6</text:sequence-ref>). Si no ve las pestañas, vaya a <text:span text:style-name="Strong_20_Emphasis">Ver &gt; Pestañas de vista</text:span>. También puede seleccionar las diferentes vistas del espacio de trabajo, mediante el menú <text:span text:style-name="Emphasis">Ver</text:span> y seleccionando una opción de la lista.</text:p>
          <text:p text:style-name="Text_20_body">Si está utilizando patrones de diapositivas, las vistas de patrón estarán disponibles: <text:span text:style-name="Emphasis">Patrón de diapositiva</text:span>, <text:span text:style-name="Emphasis">Patrón de notas</text:span> y <text:span text:style-name="Emphasis">Patrón de folleto</text:span>. No hay pestañas para las vistas de patrón y solo se pueden seleccionar mediante <text:span text:style-name="Emphasis">Ver</text:span> en el menú. Para más información sobre patrones, consulte el «Capítulo 2, Patrones, estilos y plantillas». </text:p>
          <text:p text:style-name="Heading_20_2"><text:bookmark-start text:name="__RefHeading___Toc56498_706318716"/>Normal<text:bookmark-end text:name="__RefHeading___Toc56498_706318716"/></text:p>
          <text:p text:style-name="Text_20_body">La vista normal es la vista estándar para crear individualmente diapositivas. En la vista <text:span text:style-name="Emphasis">Normal</text:span>, puede diseñar diapositivas, agregar y formatear cualquier texto o elemento y agregar efectos de animación al texto u objeto.</text:p>
          <text:p text:style-name="Text_20_body">Para utilizar la vista <text:span text:style-name="Emphasis">Normal</text:span>, haga clic en la miniatura de la diapositiva en el panel <text:span text:style-name="Emphasis">Diapositivas</text:span> o en el nombre de la diapositiva en el <text:span text:style-name="Emphasis">Navegador</text:span>.</text:p>
          <text:p text:style-name="Heading_20_2"><text:bookmark-start text:name="__RefHeading___Toc9118_4098698084"/>Esquema<text:bookmark-end text:name="__RefHeading___Toc9118_4098698084"/></text:p>
          <text:p text:style-name="Text_20_body">La vista de <text:span text:style-name="Emphasis">Esquema</text:span> (figura <text:sequence-ref text:reference-format="value" text:ref-name="refFigure14">15</text:sequence-ref>) contiene todas las diapositivas de la presentación en su secuencia numerada. Muestra títulos de temas, listas con viñetas y listas numeradas, para cada diapositiva en formato de esquema. Solo se muestra el texto contenido en los cuadros de texto predeterminados de cada diapositiva.</text:p>
          <text:p text:style-name="Figure"><draw:frame draw:style-name="fr7" draw:name="fram_IG26201-011" text:anchor-type="as-char" draw:z-index="31">
       <draw:text-box fo:min-height="0.041cm" fo:min-width="0.041cm">
        <text:p text:style-name="Figure">Figura <text:sequence text:ref-name="refFigure14" text:name="Figure" text:formula="ooow:Figure+1" style:num-format="1">15</text:sequence>: Vista de esquema en el área de trabajo</text:p>
        <text:p text:style-name="Figure"><draw:frame draw:style-name="fr4" draw:name="img_IG26201_012" text:anchor-type="as-char" svg:width="13.52cm" svg:height="8.209cm" draw:z-index="32"><draw:image xlink:href="Pictures/100000000000035400000205A1DFB7AD.png" xlink:type="simple" xlink:show="embed" xlink:actuate="onLoad" draw:mime-type="image/png"/>
          <svg:title>Vista de esquema en el área de trabajo</svg:title>
          <svg:desc>Vista de esquema en el área de trabajo</svg:desc>
         </draw:frame></text:p>
       </draw:text-box>
      </draw:frame></text:p>
          <text:p text:style-name="Body_20_Text_2c__20_List_20_Intro">Si ha agregado cuadros de texto u objetos gráficos a las diapositivas, estos objetos no se muestran. Los nombres de las diapositivas no están incluidos.</text:p>
          <text:list text:style-name="List_20_1">
            <text:list-item>
              <text:p text:style-name="List_20_1">Utilice la vista <text:span text:style-name="Emphasis">Esquema</text:span> para:</text:p>
            </text:list-item>
          </text:list>
          <text:list xml:id="list214946071062245" text:continue-list="list214947405746521" text:style-name="List_20_2">
            <text:list-item>
              <text:p text:style-name="List_20_2">Realizar cambios en el texto de una diapositiva:</text:p>
            </text:list-item>
            <text:list-item>
              <text:p text:style-name="List_20_2">Agregar o eliminar texto en una diapositiva como en la vista <text:span text:style-name="Emphasis">Normal</text:span>.</text:p>
            </text:list-item>
            <text:list-item>
              <text:p text:style-name="List_20_2"><text:soft-page-break/>Mover un párrafo hacia arriba o hacia abajo usando las flechas de movimiento en la barra de herramientas <text:span text:style-name="Emphasis">Esquema</text:span> (figura <text:sequence-ref text:reference-format="value" text:ref-name="refFigure15">16</text:sequence-ref>).</text:p>
            </text:list-item>
            <text:list-item>
              <text:p text:style-name="List_20_2">Cambiar el nivel de esquema de un párrafo usando los botones de flecha izquierda y derecha en la barra de herramientas <text:span text:style-name="Emphasis">Esquema</text:span>.</text:p>
            </text:list-item>
          </text:list>
          <text:p text:style-name="Figure"><draw:frame draw:style-name="fr3" draw:name="fram_IG26201-012" text:anchor-type="as-char" draw:z-index="33">
       <draw:text-box fo:min-height="0.041cm" fo:min-width="0.041cm">
        <text:p text:style-name="Figure">Figura <text:sequence text:ref-name="refFigure15" text:name="Figure" text:formula="ooow:Figure+1" style:num-format="1">16</text:sequence>: Barra de herramientas Esquema</text:p>
        <text:p text:style-name="Figure"><draw:frame draw:style-name="fr4" draw:name="img_IG26201_013" text:anchor-type="as-char" svg:width="6.2cm" svg:height="1.379cm" draw:z-index="34"><draw:image xlink:href="Pictures/100000000000012500000041A3EAACDA.png" xlink:type="simple" xlink:show="embed" xlink:actuate="onLoad" draw:mime-type="image/png"/>
          <svg:title>Barra de herramientas Esquema</svg:title>
          <svg:desc>Barra de herramientas Esquema</svg:desc>
         </draw:frame></text:p>
       </draw:text-box>
      </draw:frame></text:p>
          <text:list xml:id="list214947537477762" text:continue-list="list214945811813416" text:style-name="List_20_1">
            <text:list-item>
              <text:p text:style-name="List_20_1">Comparar diapositivas con su esquema (si ha preparado un esquema de trabajo). Si observa en su esquema que se necesita otra diapositiva, puede crearla directamente en la vista <text:span text:style-name="Emphasis">Esquema</text:span> o puede volver a la vista <text:span text:style-name="Emphasis">Normal</text:span> para crearla.</text:p>
            </text:list-item>
          </text:list>
          <text:list xml:id="list214947272716180" text:continue-list="list214947088512092" text:style-name="Heading_20_Note">
            <text:list-item>
              <text:p text:style-name="Heading_20_Note">Nota</text:p>
            </text:list-item>
          </text:list>
          <text:p text:style-name="Body_20_Text_2c__20_Note">Si la barra de herramientas <text:span text:style-name="Emphasis">Esquema</text:span> no aparece al pasar a la vista <text:span text:style-name="Emphasis">Esquema</text:span>, vaya a <text:span text:style-name="Strong_20_Emphasis">Ver &gt; Barras de herramientas</text:span> en el menú y selecciónela</text:p>
          <text:p text:style-name="Heading_20_2"><text:bookmark-start text:name="__RefHeading___Toc56502_706318716"/>Modo Notas<text:bookmark-end text:name="__RefHeading___Toc56502_706318716"/></text:p>
          <text:p text:style-name="Text_20_body">Utilice la vista <text:span text:style-name="Emphasis">Notas</text:span> (figura <text:sequence-ref text:reference-format="value" text:ref-name="refFigure16">17</text:sequence-ref>) para agregar notas a una diapositiva. Estas notas no se ven cuando la presentación se muestra a una audiencia usando una pantalla externa conectada a su equipo.</text:p>
          <text:p text:style-name="Figure"><draw:frame draw:style-name="fr3" draw:name="fram_IG26201-013" text:anchor-type="as-char" draw:z-index="35">
       <draw:text-box fo:min-height="0.041cm" fo:min-width="0.041cm">
        <text:p text:style-name="Figure">Figura <text:sequence text:ref-name="refFigure16" text:name="Figure" text:formula="ooow:Figure+1" style:num-format="1">17</text:sequence>: Vista Notas</text:p>
        <text:p text:style-name="Figure"><draw:frame draw:style-name="fr4" draw:name="img_IG26201_014" text:anchor-type="as-char" svg:width="12.347cm" svg:height="7.211cm" draw:z-index="36"><draw:image xlink:href="Pictures/10000000000002BB0000019731239BA0.png" xlink:type="simple" xlink:show="embed" xlink:actuate="onLoad" draw:mime-type="image/png"/>
          <svg:title>Vista Notas</svg:title>
          <svg:desc>Vista Notas</svg:desc>
         </draw:frame></text:p>
       </draw:text-box>
      </draw:frame></text:p>
          <text:p text:style-name="Body_20_Text_2c__20_List_20_Intro">Para agregar notas a las diapositivas:</text:p>
          <text:list text:continue-list="list214946982764610" text:style-name="Numbering_20_1">
            <text:list-item text:start-value="1">
              <text:p text:style-name="Numbering_20_1">Haga clic en la pestaña <text:span text:style-name="Emphasis">Notas</text:span> en las pestañas de vistas <text:s/>sobre el <text:span text:style-name="Emphasis">Espacio de trabajo</text:span>.</text:p>
            </text:list-item>
            <text:list-item>
              <text:p text:style-name="Numbering_20_1">Haga clic en la diapositiva en el panel <text:span text:style-name="Emphasis">Diapositivas</text:span>, para que aparezca en el <text:span text:style-name="Emphasis">Espacio de trabajo.</text:span></text:p>
            </text:list-item>
            <text:list-item>
              <text:p text:style-name="Numbering_20_1">En el cuadro de texto debajo de la diapositiva, haga clic en las palabras <text:span text:style-name="Emphasis">Haga clic para agregar notas</text:span> y comience a escribir sus notas.</text:p>
            </text:list-item>
          </text:list>
          <text:p text:style-name="Text_20_body">Puede cambiar el tamaño o mover el cuadro de texto <text:span text:style-name="Emphasis">Haga clic para agregar notas</text:span> haciendo clic y arrastrando el borde del cuadro.</text:p>
          <text:p text:style-name="Text_20_body">Cuando se inserta texto en el cuadro de texto <text:span text:style-name="Emphasis">Haga clic para agregar notas</text:span>, se formatea automáticamente utilizando el estilo de <text:span text:style-name="Emphasis">Notas</text:span> predefinido, que puede encontrar en <text:span text:style-name="Emphasis">Estilos de </text:span><text:soft-page-break/><text:span text:style-name="Emphasis">presentación</text:span> en la página <text:span text:style-name="Emphasis">Estilos</text:span>, en la <text:span text:style-name="Emphasis">Barra lateral</text:span>. Puede configurar el estilo de <text:span text:style-name="Emphasis">Notas</text:span> para que se adapte a sus necesidades. Para más información, consulte el «Capítulo 8».</text:p>
          <text:p text:style-name="Heading_20_2"><text:bookmark-start text:name="__RefHeading___Toc56504_706318716"/>Clasificador de diapositivas<text:bookmark-end text:name="__RefHeading___Toc56504_706318716"/></text:p>
          <text:p text:style-name="Text_20_body">La vista <text:span text:style-name="Emphasis">Clasificador de diapositivas</text:span> (figura <text:sequence-ref text:reference-format="value" text:ref-name="refFigure17">18</text:sequence-ref>), contiene las miniaturas de las diapositivas utilizadas en su presentación. Utilice esta vista para trabajar con una diapositiva o un grupo de diapositivas.</text:p>
          <text:p text:style-name="Figure"><draw:frame draw:style-name="fr3" draw:name="fram_IG26201-014" text:anchor-type="as-char" draw:z-index="37">
       <draw:text-box fo:min-height="0.041cm" fo:min-width="0.041cm">
        <text:p text:style-name="Figure">Figura <text:sequence text:ref-name="refFigure17" text:name="Figure" text:formula="ooow:Figure+1" style:num-format="1">18</text:sequence>: Vista Clasificador de diapositivas </text:p>
        <text:p text:style-name="Figure"><draw:frame draw:style-name="fr4" draw:name="img_IG26201_015" text:anchor-type="as-char" svg:width="12.347cm" svg:height="5.51cm" draw:z-index="38"><draw:image xlink:href="Pictures/10000000000003EE000001C5E8F90412.png" xlink:type="simple" xlink:show="embed" xlink:actuate="onLoad" draw:mime-type="image/png"/>
          <svg:title>Vista Clasificador de diapositivas </svg:title>
          <svg:desc>Vista Clasificador de diapositivas </svg:desc>
         </draw:frame></text:p>
       </draw:text-box>
      </draw:frame></text:p>
          <text:p text:style-name="Heading_20_3"><text:bookmark-start text:name="__RefHeading___Toc8151_2016290628"/>Cambiar el orden de las diapositivas<text:bookmark-end text:name="__RefHeading___Toc8151_2016290628"/></text:p>
          <text:p text:style-name="Body_20_Text_2c__20_List_20_Intro">Se puede cambiar el orden de las diapositivas de la presentación usando la vista <text:span text:style-name="Emphasis">Clasificador de diapositivas</text:span> de la siguiente manera:</text:p>
          <text:list xml:id="list214946955706490" text:continue-numbering="true" text:style-name="Numbering_20_1">
            <text:list-item text:start-value="1">
              <text:p text:style-name="Numbering_20_1">Seleccione una o varias diapositivas.</text:p>
            </text:list-item>
            <text:list-item>
              <text:p text:style-name="Numbering_20_1">Arrastre y suelte la diapositiva o diapositivas a la ubicación deseada.</text:p>
            </text:list-item>
          </text:list>
          <text:p text:style-name="Heading_20_3"><text:bookmark-start text:name="__RefHeading___Toc56510_706318716"/>Seleccionar varias diapositivas<text:bookmark-end text:name="__RefHeading___Toc56510_706318716"/></text:p>
          <text:p text:style-name="Body_20_Text_2c__20_List_20_Intro">Para seleccionar varias diapositivas, use uno de estos métodos:</text:p>
          <text:list text:continue-list="list214947537477762" text:style-name="List_20_1">
            <text:list-item>
              <text:p text:style-name="List_20_1">Haga clic en la primera diapositiva y, mientras pulsa la tecla <text:span text:style-name="Keystroke">Mayús</text:span>, seleccione la diapositiva final para el grupo. Esto selecciona todas las diapositivas entre la primera y la última diapositiva seleccionada.</text:p>
            </text:list-item>
            <text:list-item>
              <text:p text:style-name="List_20_1">Haga clic en la primera diapositiva, mantenga pulsada la tecla <text:span text:style-name="Keystroke">Ctrl</text:span> y seleccione las diapositivas necesarias. No es necesario que las diapositivas estén consecutivas.</text:p>
            </text:list-item>
            <text:list-item>
              <text:p text:style-name="List_20_1">Coloque el cursor ligeramente hacia un lado, fuera de la primera diapositiva, luego haga clic y mientras mantiene pulsado el botón izquierdo del ratón arrastre el cursor hasta seleccionar todas las diapositivas que desee.</text:p>
            </text:list-item>
          </text:list>
          <text:p text:style-name="Heading_20_3"><text:bookmark-start text:name="__RefHeading___Toc56512_706318716"/>Trabajar en la vista Clasificador de diapositivas<text:bookmark-end text:name="__RefHeading___Toc56512_706318716"/></text:p>
          <text:p text:style-name="Body_20_Text_2c__20_List_20_Intro">Puede trabajar con diapositivas en la vista <text:span text:style-name="Emphasis">Clasificador de diapositivas</text:span>, del mismo modo que puede hacerlo en el panel <text:span text:style-name="Emphasis">Diapositivas</text:span>. Para cualquier cambio en diapositivas, haga clic con el botón derecho en una diapositiva y elija una de las siguientes opciones en el menú contextual:</text:p>
          <text:list xml:id="list214947410380247" text:continue-numbering="true" text:style-name="List_20_1">
            <text:list-item>
              <text:p text:style-name="List_20_1"><text:span text:style-name="Strong_20_Emphasis">Cortar</text:span>: elimina la diapositiva seleccionada y la guarda en el portapapeles.</text:p>
            </text:list-item>
            <text:list-item>
              <text:p text:style-name="List_20_1"><text:span text:style-name="Strong_20_Emphasis">Copiar</text:span>: copia la diapositiva seleccionada al portapapeles sin eliminarla.</text:p>
            </text:list-item>
            <text:list-item>
              <text:p text:style-name="List_20_1"><text:span text:style-name="Strong_20_Emphasis">Pegar</text:span>: inserta la diapositiva del portapapeles después de la diapositiva seleccionada.</text:p>
            </text:list-item>
            <text:list-item>
              <text:p text:style-name="List_20_1"><text:span text:style-name="Strong_20_Emphasis">Diapositiva nueva</text:span>: agrega una diapositiva después de la diapositiva seleccionada.</text:p>
            </text:list-item>
            <text:list-item>
              <text:p text:style-name="List_20_1"><text:soft-page-break/><text:span text:style-name="Strong_20_Emphasis">Duplicar diapositiva</text:span>: crea un duplicado de la diapositiva seleccionada y la coloca inmediatamente después de la diapositiva seleccionada.</text:p>
            </text:list-item>
            <text:list-item>
              <text:p text:style-name="List_20_1"><text:span text:style-name="Strong_20_Emphasis">Cambiar nombre de diapositiva</text:span>: le permite renombrar la diapositiva seleccionada.</text:p>
            </text:list-item>
            <text:list-item>
              <text:p text:style-name="List_20_1"><text:span text:style-name="Strong_20_Emphasis">Ocultar / Mostrar diapositiva</text:span>: oculta o muestra la diapositiva seleccionada. Las diapositivas ocultas no se muestran en la presentación.</text:p>
            </text:list-item>
            <text:list-item>
              <text:p text:style-name="List_20_1"><text:span text:style-name="Strong_20_Emphasis">Eliminar diapositiva</text:span>: elimina la diapositiva seleccionada.</text:p>
            </text:list-item>
            <text:list-item>
              <text:p text:style-name="List_20_1"><text:span text:style-name="Strong_20_Emphasis">Disposición</text:span>: le permite cambiar el diseño de la diapositiva seleccionada.</text:p>
            </text:list-item>
            <text:list-item>
              <text:p text:style-name="List_20_1"><text:span text:style-name="Strong_20_Emphasis">Mover</text:span>: le permite mover o reposicionar la diapositiva en el orden de presentación de diapositivas.</text:p>
            </text:list-item>
          </text:list>
          <text:h text:style-name="Heading_20_1" text:outline-level="2"><text:bookmark-start text:name="__RefHeading___Toc56514_706318716"/>Crear presentaciones<text:bookmark-end text:name="__RefHeading___Toc56514_706318716"/></text:h>
          <text:p text:style-name="Text_20_body">De forma predeterminada, Impress se abre con el diálogo <text:span text:style-name="Emphasis">Seleccionar una plantilla</text:span> (figura <text:sequence-ref text:reference-format="value" text:ref-name="refFigure3">4</text:sequence-ref>), donde puede seleccionar una plantilla para la presentación. Para crear una nueva presentación sin usar una plantilla, haga clic en <text:span text:style-name="Emphasis">Cancelar</text:span> en el diálogo<text:span text:style-name="Emphasis"> Seleccionar una plantilla</text:span> y aparecerá una diapositiva en blanco en el área de trabajo y el panel de diapositivas. </text:p>
          <text:list xml:id="list214946941466287" text:continue-list="list214945508835361" text:style-name="Heading_20_Tip">
            <text:list-item>
              <text:p text:style-name="Heading_20_Tip">Consejo</text:p>
            </text:list-item>
          </text:list>
          <text:p text:style-name="Body_20_Text_2c__20_Note">Antes de crear una presentación decida el propósito de la presentación y planifique la presentación. Tener una idea de a quién va dirigida, la estructura, el contenido y cómo realizará la presentación, le ahorrará mucho tiempo desde el principio.</text:p>
          <text:p text:style-name="Text_20_body">Para evitar que se abra el diálogo <text:span text:style-name="Emphasis">Seleccionar una plantilla </text:span>al crear una nueva presentación, vaya a <text:span text:style-name="Strong_20_Emphasis">Herramientas &gt; Opciones &gt; LibreOffice Impress &gt; Generales</text:span> en el menú, para abrir (figura <text:sequence-ref text:reference-format="value" text:ref-name="refFigure18">19</text:sequence-ref>) y desmarque la casilla <text:span text:style-name="Emphasis">Comenzar con selección de plantillas</text:span>.</text:p>
          <text:p text:style-name="Text_20_body">Para más información sobre crear presentaciones, opciones y configuración de las presentaciones, consulte el «Capítulo 9, Presentaciones y álbumes fotográficos» y el «Capítulo 11, Configurar y personalizar Impress». </text:p>
          <text:p text:style-name="Figure"><draw:frame draw:style-name="fr3" draw:name="fram_IG26201-016" text:anchor-type="as-char" draw:z-index="39">
       <draw:text-box fo:min-height="0.041cm" fo:min-width="0.041cm">
        <text:p text:style-name="Figure">Figura <text:sequence text:ref-name="refFigure18" text:name="Figure" text:formula="ooow:Figure+1" style:num-format="1">19</text:sequence>: Opciones de diálogo General de LibreOffice Impress</text:p>
        <text:p text:style-name="Figure"><draw:frame draw:style-name="fr4" draw:name="img_IG26201_016" text:anchor-type="as-char" svg:width="15.45cm" svg:height="7.5cm" draw:z-index="40"><draw:image xlink:href="Pictures/100000010000034200000195A5BF3D5A.png" xlink:type="simple" xlink:show="embed" xlink:actuate="onLoad" draw:mime-type="image/png"/>
          <svg:title>Opciones de diálogo General de LibreOffice Impress</svg:title>
          <svg:desc>Opciones de diálogo General de LibreOffice Impress</svg:desc>
         </draw:frame></text:p>
       </draw:text-box>
      </draw:frame></text:p>
          <text:p text:style-name="Heading_20_2"><text:bookmark-start text:name="__RefHeading___Toc5554_419403325"/><text:soft-page-break/>Nueva presentación<text:bookmark-end text:name="__RefHeading___Toc5554_419403325"/></text:p>
          <text:p text:style-name="Text_20_body">Cuando crea una nueva presentación, Impress muestra solo una diapositiva en el panel <text:span text:style-name="Emphasis">Diapositivas</text:span> y en el área de trabajo. Puede agregar nuevas diapositivas o duplicar diapositivas a su presentación, de la siguiente manera.</text:p>
          <text:p text:style-name="Heading_20_3"><text:bookmark-start text:name="__RefHeading___Toc48483_2429889359"/>Insertar nueva diapositiva<text:bookmark-end text:name="__RefHeading___Toc48483_2429889359"/></text:p>
          <text:p text:style-name="Body_20_Text_2c__20_List_20_Intro">Se inserta una nueva diapositiva en una presentación mediante uno de los siguientes métodos.</text:p>
          <text:list xml:id="list214945956344569" text:continue-list="list214947410380247" text:style-name="List_20_1">
            <text:list-item>
              <text:p text:style-name="List_20_1">Vaya a <text:span text:style-name="Strong_20_Emphasis">Diapositiva &gt; Diapositiva nueva </text:span>en el menú.</text:p>
            </text:list-item>
            <text:list-item>
              <text:p text:style-name="List_20_1">Haga clic con el botón derecho en el panel <text:span text:style-name="Emphasis">Diapositivas</text:span> y seleccione <text:span text:style-name="Emphasis">Diapositiva nueva</text:span> en el menú contextual.</text:p>
            </text:list-item>
            <text:list-item>
              <text:p text:style-name="List_20_1">Utilice el atajo de teclado <text:span text:style-name="Keystroke">Ctrl+M. </text:span></text:p>
            </text:list-item>
            <text:list-item>
              <text:p text:style-name="List_20_1">Vaya a la vista <text:span text:style-name="Emphasis">Clasificador de diapositivas</text:span> en el espacio de trabajo, haga clic con el botón derecho en una diapositiva y seleccione <text:span text:style-name="Emphasis">Diapositiva nueva</text:span> en el menú.</text:p>
            </text:list-item>
            <text:list-item>
              <text:p text:style-name="List_20_1">Haga clic en el icono <text:span text:style-name="Emphasis">Diapositiva nueva</text:span> en la barra de herramientas de <text:span text:style-name="Emphasis">Presentación</text:span> (figura <text:sequence-ref text:reference-format="value" text:ref-name="refFigure19">20</text:sequence-ref>). Si la barra de herramientas de <text:span text:style-name="Emphasis">Presentación</text:span> no está visible, vaya a <text:span text:style-name="Strong_20_Emphasis">Ver &gt; Barras de herramientas</text:span> en el menú y seleccione <text:span text:style-name="Emphasis">Presentación</text:span> en la lista.</text:p>
            </text:list-item>
          </text:list>
          <text:p text:style-name="Figure"><draw:frame draw:style-name="fr3" draw:name="fram_IG26201-017" text:anchor-type="as-char" draw:z-index="41">
       <draw:text-box fo:min-height="0.041cm" fo:min-width="0.041cm">
        <text:p text:style-name="Figure">Figura <text:sequence text:ref-name="refFigure19" text:name="Figure" text:formula="ooow:Figure+1" style:num-format="1">20</text:sequence>: Barra de herramientas Presentación</text:p>
        <text:p text:style-name="Figure"><draw:frame draw:style-name="fr4" draw:name="img_IG26201_017" text:anchor-type="as-char" svg:width="4.553cm" svg:height="1.57cm" draw:z-index="42"><draw:image xlink:href="Pictures/10000000000000BF00000041CC9CC294.png" xlink:type="simple" xlink:show="embed" xlink:actuate="onLoad" draw:mime-type="image/png"/>
          <svg:title>Barra de herramientas Presentación</svg:title>
          <svg:desc>Barra de herramientas Presentación</svg:desc>
         </draw:frame></text:p>
       </draw:text-box>
      </draw:frame></text:p>
          <text:list xml:id="list214947089673249" text:continue-list="list214947272716180" text:style-name="Heading_20_Note">
            <text:list-item>
              <text:p text:style-name="Heading_20_Note">Nota</text:p>
            </text:list-item>
          </text:list>
          <text:p text:style-name="Body_20_Text_2c__20_Note">Se inserta una nueva diapositiva después de la diapositiva seleccionada en la presentación. Si no se selecciona una diapositiva, la diapositiva nueva se inserta en el último lugar de la presentación.</text:p>
          <text:p text:style-name="Heading_20_3"><text:bookmark-start text:name="__RefHeading___Toc11521_4246256892"/>Duplicar diapositiva<text:bookmark-end text:name="__RefHeading___Toc11521_4246256892"/></text:p>
          <text:p text:style-name="Body_20_Text_2c__20_List_20_Intro">Para duplicar una diapositiva, seleccione la diapositiva que desea duplicar en el panel Diapositivas y utilice uno de los siguientes métodos. Se inserta una diapositiva duplicada después de la diapositiva seleccionada en la presentación.</text:p>
          <text:list text:continue-list="list214945956344569" text:style-name="List_20_1">
            <text:list-item>
              <text:p text:style-name="List_20_1">Haga clic con el botón derecho en una diapositiva del panel <text:span text:style-name="Emphasis">Diapositivas</text:span> y seleccione <text:span text:style-name="Emphasis">Duplicar diapositiva</text:span> en el menú contextual.</text:p>
            </text:list-item>
            <text:list-item>
              <text:p text:style-name="List_20_1">Vaya a la vista <text:span text:style-name="Emphasis">Clasificador de diapositivas</text:span>, haga clic con el botón derecho en una diapositiva y seleccione <text:span text:style-name="Emphasis">Nueva diapositiva</text:span> en el menú contextual.</text:p>
            </text:list-item>
            <text:list-item>
              <text:p text:style-name="List_20_1">Vaya a <text:span text:style-name="Strong_20_Emphasis">Diapositiva &gt; Duplicar diapositiva</text:span> en el menú.</text:p>
            </text:list-item>
            <text:list-item>
              <text:p text:style-name="List_20_1">Haga clic en el icono <text:span text:style-name="Emphasis">Duplicar diapositiva</text:span> de la barra de herramientas <text:span text:style-name="Emphasis">Presentación</text:span> (figura <text:sequence-ref text:reference-format="value" text:ref-name="refFigure19">20</text:sequence-ref>).</text:p>
            </text:list-item>
          </text:list>
          <text:p text:style-name="Heading_20_2"><text:bookmark-start text:name="__RefHeading___Toc8153_2016290628"/>Formato de diapositiva<text:bookmark-end text:name="__RefHeading___Toc8153_2016290628"/></text:p>
          <text:p text:style-name="Text_20_body">Haga clic en <text:span text:style-name="Emphasis">Propiedades</text:span> en la <text:span text:style-name="Emphasis">Barra lateral</text:span> y abra la sección <text:span text:style-name="Emphasis">Diapositiva</text:span> (figura <text:sequence-ref text:reference-format="value" text:ref-name="refFigure20">21</text:sequence-ref>) y mostrar las opciones de formato disponibles para su presentación. La sección <text:span text:style-name="Emphasis">Diapositiva</text:span> le permite formatear rápidamente todas las diapositivas incluidas en su presentación y seleccionar diapositivas maestras para su presentación. Para más información sobre cómo formatear diapositivas y usar diapositivas maestras, consulte el «Capítulo 2, Patrones, estilos y plantillas» y el «Capítulo 8».</text:p>
          <text:p text:style-name="Figure"><text:soft-page-break/><draw:frame draw:style-name="fr3" draw:name="fram_IG26201-018" text:anchor-type="as-char" draw:z-index="43">
       <draw:text-box fo:min-height="0.041cm" fo:min-width="0.041cm">
        <text:p text:style-name="Figure">Figura <text:sequence text:ref-name="refFigure20" text:name="Figure" text:formula="ooow:Figure+1" style:num-format="1">21</text:sequence>: Paneles Diapositivas y Disposiciones en Propiedades de la Barra lateral</text:p>
        <text:p text:style-name="Figure"><draw:frame draw:style-name="fr4" draw:name="img_IG26201_018" text:anchor-type="as-char" svg:width="8.849cm" svg:height="11.231cm" draw:z-index="44"><draw:image xlink:href="Pictures/10000000000001BE000002368DE17A9F.png" xlink:type="simple" xlink:show="embed" xlink:actuate="onLoad" draw:mime-type="image/png"/>
          <svg:title>Paneles Diapositivas y Disposiciones en Propiedades de la Barra lateral</svg:title>
          <svg:desc>Paneles Diapositivas y Disposiciones en Propiedades de la Barra lateral</svg:desc>
         </draw:frame></text:p>
       </draw:text-box>
      </draw:frame></text:p>
          <text:p text:style-name="Heading_20_2"><text:bookmark-start text:name="__RefHeading___Toc56534_706318716"/>Disposición de diapositiva<text:bookmark-end text:name="__RefHeading___Toc56534_706318716"/></text:p>
          <text:p text:style-name="Text_20_body">Las disposiciones incluidas en Impress van desde una diapositiva en blanco, hasta una diapositiva con seis cuadros de contenido y un título. Para más información sobre disposiciones de diapositivas, consulte el «Capítulo 8».</text:p>
          <text:p text:style-name="Text_20_body">La primera diapositiva de una presentación es normalmente una diapositiva de título. Las disposiciones de <text:span text:style-name="Emphasis">Diapositiva de título</text:span>, que también contiene una sección para un subtítulo o <text:span text:style-name="Emphasis">Solo título</text:span>, son las disposiciones más adecuadas para la primera diapositiva de una presentación. Para las diapositivas restantes utilice las disposiciones más adecuadas.</text:p>
          <text:p text:style-name="Text_20_body">En Impress no es posible crear disposiciones personalizadas. Sin embargo, puede cambiar el tamaño y mover los diferentes elementos en una disposición de diapositiva. Para más información, consulte «<text:bookmark-ref text:reference-format="text" text:ref-name="__RefHeading___Toc56540_706318716">Modificar elementos de diapositiva</text:bookmark-ref>».</text:p>
          <text:p text:style-name="Heading_20_3"><text:bookmark-start text:name="__RefHeading___Toc56536_706318716"/>Seleccionar el diseño de diapositiva <text:bookmark-end text:name="__RefHeading___Toc56536_706318716"/></text:p>
          <text:p text:style-name="Body_20_Text_2c__20_List_20_Intro">Después de seleccionar una diapositiva en su presentación, seleccione una disposición de diapositiva usando uno de los siguientes métodos:</text:p>
          <text:list xml:id="list214947520401047" text:continue-numbering="true" text:style-name="List_20_1">
            <text:list-item>
              <text:p text:style-name="List_20_1">Haga clic en el diseño requerido en el panel <text:span text:style-name="Emphasis">Disposiciones</text:span>, de la página <text:span text:style-name="Emphasis">Propiedades</text:span> en la <text:span text:style-name="Emphasis">Barra lateral</text:span> (figura <text:sequence-ref text:reference-format="value" text:ref-name="refFigure20">21</text:sequence-ref>).</text:p>
            </text:list-item>
            <text:list-item>
              <text:p text:style-name="List_20_1">Vaya a <text:span text:style-name="Strong_20_Emphasis">Diapositiva &gt; Disposición</text:span> en el menú y seleccione la disposición requerida de la lista desplegable. </text:p>
            </text:list-item>
            <text:list-item>
              <text:p text:style-name="List_20_1">Haga clic con el botón derecho en una diapositiva en el panel <text:span text:style-name="Emphasis">Diapositivas</text:span>, seleccione <text:span text:style-name="Emphasis">Disposición</text:span> en el menú contextual y seleccione una disposición de la lista desplegable.</text:p>
            </text:list-item>
            <text:list-item>
              <text:p text:style-name="List_20_1">Haga clic en<text:span text:style-name="Emphasis"> Diseño de diapositiva</text:span> en la barra de herramientas de <text:span text:style-name="Emphasis">Presentación</text:span> (figura <text:sequence-ref text:reference-format="value" text:ref-name="refFigure19">20</text:sequence-ref>) y seleccione una disposición de las opciones disponibles.</text:p>
            </text:list-item>
          </text:list>
          <text:p text:style-name="Heading_20_3"><text:bookmark-start text:name="__RefHeading___Toc248406_404724513"/><text:soft-page-break/>Cambiar el diseño de una diapositiva <text:bookmark-end text:name="__RefHeading___Toc248406_404724513"/></text:p>
          <text:p text:style-name="Body_20_Text_2c__20_List_20_Intro">Para cambiar la disposición de una diapositiva después de creada. </text:p>
          <text:list xml:id="list214946416298185" text:continue-list="list214946955706490" text:style-name="Numbering_20_1">
            <text:list-item text:start-value="1">
              <text:p text:style-name="Numbering_20_1">Seleccione la diapositiva en la presentación</text:p>
            </text:list-item>
            <text:list-item>
              <text:p text:style-name="Numbering_20_1">Seleccione una de las disposiciones mediante los métodos descritos en el título anterior.</text:p>
            </text:list-item>
          </text:list>
          <text:list xml:id="list214946837397034" text:continue-list="list214947089673249" text:style-name="Heading_20_Note">
            <text:list-item>
              <text:p text:style-name="Heading_20_Note">Nota</text:p>
            </text:list-item>
          </text:list>
          <text:p text:style-name="Body_20_Text_2c__20_Note">Los elementos de texto y gráficos se pueden ajustar en cualquier momento durante la creación de la presentación, pero cambiar la disposición de una diapositiva con algunos contenidos, puede tener un efecto significativo. Si necesita cambiar la disposición después de agregar contenido, el contenido no se pierde, pero es posible que tenga que volver a formatearlo.</text:p>
          <text:p text:style-name="Heading_20_3"><text:bookmark-start text:name="__RefHeading___Toc8155_2016290628"/>Contenido de la diapositiva<text:bookmark-end text:name="__RefHeading___Toc8155_2016290628"/></text:p>
          <text:p text:style-name="Text_20_body">Varias disposiciones contienen uno o más cuadros de contenido. Cada uno de estos cuadros se puede configurar para contener uno de los siguientes elementos: título de la diapositiva, texto, tabla, gráfico, imagen o audio/vídeo, como se muestra en la figura <text:sequence-ref text:reference-format="value" text:ref-name="refFigure21">22</text:sequence-ref>.</text:p>
          <text:p text:style-name="Figure"><draw:frame draw:style-name="fr3" draw:name="fram_IG26201-019" text:anchor-type="as-char" draw:z-index="45">
       <draw:text-box fo:min-height="0.041cm" fo:min-width="0.041cm">
        <text:p text:style-name="Figure">Figura <text:sequence text:ref-name="refFigure21" text:name="Figure" text:formula="ooow:Figure+1" style:num-format="1">22</text:sequence>: Selección del tipo de contenido de la diapositiva</text:p>
        <text:p text:style-name="Figure"><draw:frame draw:style-name="fr4" draw:name="img_IG26201_019" text:anchor-type="as-char" svg:width="11.22cm" svg:height="6.361cm" draw:z-index="46"><draw:image xlink:href="Pictures/100000010000025E00000156CFFC1EA4.png" xlink:type="simple" xlink:show="embed" xlink:actuate="onLoad" draw:mime-type="image/png"/>
          <svg:title>Selección del tipo de contenido de la diapositiva</svg:title>
          <svg:desc>Selección del tipo de contenido de la diapositiva</svg:desc>
         </draw:frame></text:p>
       </draw:text-box>
      </draw:frame></text:p>
          <text:list xml:id="list214946835387731" text:continue-list="list214947520401047" text:style-name="List_20_1">
            <text:list-item>
              <text:p text:style-name="List_20_1"><text:span text:style-name="Strong_20_Emphasis">Título de la diapositiva</text:span>: <text:span text:style-name="Emphasis">Pulse para añadir un título</text:span> y escriba un título en el cuadro de texto. Impress ingresa al modo de edición de texto y la barra de herramientas de formato de texto (figura <text:sequence-ref text:reference-format="value" text:ref-name="refFigure13">14</text:sequence-ref>) se abre automáticamente. Para más información sobre el formato de texto, consulte el «Capítulo 3, Añadir y formatear texto».</text:p>
            </text:list-item>
            <text:list-item>
              <text:p text:style-name="List_20_1"><text:span text:style-name="Strong_20_Emphasis">Texto</text:span>: <text:span text:style-name="Emphasis">Pulse para añadir texto</text:span> y escriba el contenido en el cuadro de texto. Impress abre automáticamente <text:s/>la barra de herramientas de formato de texto.</text:p>
            </text:list-item>
            <text:list-item>
              <text:p text:style-name="List_20_1"><text:span text:style-name="Strong_20_Emphasis">Tabla</text:span>: haga clic en el icono de tabla en el centro del cuadro y se abrirá el diálogo <text:span text:style-name="Emphasis">Insertar tabla.</text:span> Ingrese el número de columnas y filas y haga clic en <text:span text:style-name="Emphasis">Aceptar</text:span>. El diálogo se cierra y se inserta una tabla en la diapositiva. Impress ingresa al modo de edición de texto.</text:p>
            </text:list-item>
            <text:list-item>
              <text:p text:style-name="List_20_1"><text:span text:style-name="Strong_20_Emphasis">Gráfico</text:span>: haga clic en el icono de gráfico en el centro del cuadro, el gráfico predeterminado de Impress se colocará en la diapositiva. Se abre la sección<text:span text:style-name="Emphasis"> Tipo de gráfico</text:span> en la página <text:span text:style-name="Emphasis">Propiedades</text:span> de la Barra lateral, lo que le permite editar el gráfico. Para más información sobre el uso de gráficos, consulte el «Capítulo 7, Objetos OLE, hojas de cálculo, gráficos y otros»</text:p>
            </text:list-item>
            <text:list-item>
              <text:p text:style-name="List_20_1"><text:soft-page-break/><text:span text:style-name="Strong_20_Emphasis">Imagen</text:span>: haga clic en el icono de imagen en el centro del cuadro, se abrirá un explorador de archivos. Navegue hasta donde se encuentra la imagen que desea usar. Seleccione el archivo y haga clic en <text:span text:style-name="Emphasis">Abrir</text:span>. La imagen se coloca en la diapositiva y se cierra el explorador de archivos. Se abre el panel <text:span text:style-name="Emphasis">Imagen</text:span> en <text:span text:style-name="Emphasis">Propiedades</text:span> en la <text:span text:style-name="Emphasis">Barra lateral</text:span>, lo que le permite editar el archivo de imagen. Para más información sobre el uso de imágenes, consulte el «Capítulo 4, Añadir y formatear imágenes».</text:p>
            </text:list-item>
            <text:list-item>
              <text:p text:style-name="List_20_1"><text:span text:style-name="Strong_20_Emphasis">Audio o vídeo</text:span>: haga clic en el icono de audio o vídeo en el centro de la ventana, se abrirá un explorador de archivos. Navegue hasta donde se encuentra el archivo de audio o vídeo que desea usar. Seleccione el archivo <text:s/>y haga clic en <text:span text:style-name="Emphasis">Abrir</text:span>. El archivo se coloca en la diapositiva y se cierra el explorador de archivos. Se abre la sección <text:span text:style-name="Emphasis">Reproducción de medios</text:span> en <text:span text:style-name="Emphasis">Propiedades</text:span> en la <text:span text:style-name="Emphasis">Barra lateral</text:span>, lo que le permite reproducir el archivo de audio o vídeo. Para más información, consulte el «Capítulo 7, OLE, hojas de cálculo, gráficos y otros objetos».</text:p>
            </text:list-item>
          </text:list>
          <text:p text:style-name="Heading_20_2"><text:bookmark-start text:name="__RefHeading___Toc56540_706318716"/>Modificar elementos de diapositiva<text:bookmark-end text:name="__RefHeading___Toc56540_706318716"/></text:p>
          <text:p text:style-name="Text_20_body">Cuando se inserta una diapositiva en la presentación, contiene elementos que se incluyeron en la disposición de diapositiva seleccionada. Es poco probable que las disposiciones predefinidas se adapten a todas sus necesidades para su presentación. Posiblemente querrá eliminar elementos no necesarios o insertar otros objetos.</text:p>
          <text:p text:style-name="Text_20_body">En Impress no es posible crear disposiciones personalizadas. Sin embargo, puede cambiar el tamaño y mover los elementos de la diapositiva. También es posible agregar elementos de diapositiva, sin estar limitado al tamaño y la posición de los cuadros de contenido.</text:p>
          <text:list xml:id="list214946900846704" text:continue-list="list214946837397034" text:style-name="Heading_20_Note">
            <text:list-item>
              <text:p text:style-name="Heading_20_Note">Nota</text:p>
            </text:list-item>
          </text:list>
          <text:p text:style-name="Body_20_Text_2c__20_Note">Se recomienda que los cambios en los elementos de las diapositivas en las disposiciones incluidas en Impress, solo se realicen utilizando la vista normal, que es la predeterminada. Es posible que intente cambiar elementos de la diapositiva en la vista de patrón; Esto puede acarrear cambios impredecibles en la presentación y requiere un cuidado adicional, así como una cierta cantidad de prueba y error.</text:p>
          <text:p text:style-name="Heading_20_3"><text:bookmark-start text:name="__RefHeading___Toc8157_2016290628"/>Mover un cuadro de contenido<text:bookmark-end text:name="__RefHeading___Toc8157_2016290628"/></text:p>
          <text:list text:continue-list="list214946416298185" text:style-name="Numbering_20_1">
            <text:list-item text:start-value="1">
              <text:p text:style-name="Numbering_20_1">Haga clic en el marco exterior para que se muestren los controles de selección.</text:p>
            </text:list-item>
            <text:list-item>
              <text:p text:style-name="Numbering_20_1">Coloque el cursor del ratón en el marco para que cambie de forma. Normalmente una cruz con flechas, aunque depende de la configuración de su equipo.</text:p>
            </text:list-item>
            <text:list-item>
              <text:p text:style-name="Numbering_20_1">Haga clic y arrastre el cuadro de contenido, suelte el botón del ratón cuando alcance la posición deseada.</text:p>
            </text:list-item>
          </text:list>
          <text:p text:style-name="Heading_20_3"><text:bookmark-start text:name="__RefHeading___Toc8159_2016290628"/>Cambiar el tamaño del cuadro de contenido<text:bookmark-end text:name="__RefHeading___Toc8159_2016290628"/></text:p>
          <text:list xml:id="list214947636517648" text:continue-numbering="true" text:style-name="Numbering_20_1">
            <text:list-item text:start-value="1">
              <text:p text:style-name="Numbering_20_1">Haga clic en el marco exterior para que se muestren los controles de selección.</text:p>
            </text:list-item>
            <text:list-item>
              <text:p text:style-name="Numbering_20_1">Coloque el cursor del ratón en el marco para que cambie de forma.</text:p>
            </text:list-item>
            <text:list-item>
              <text:p text:style-name="Numbering_20_1">Haga clic y arrastre el controlador de selección en el marco, para cambiar el tamaño del cuadro de contenido, luego suelte el botón del ratón.</text:p>
            </text:list-item>
          </text:list>
          <text:list xml:id="list214945846781559" text:continue-list="list214946071062245" text:style-name="List_20_2">
            <text:list-item>
              <text:p text:style-name="List_20_2">Los controles de selección superior e inferior cambian la altura del cuadro.</text:p>
            </text:list-item>
            <text:list-item>
              <text:p text:style-name="List_20_2">Los controles de selección izquierdo y derecho cambian el ancho del cuadro.</text:p>
            </text:list-item>
            <text:list-item>
              <text:p text:style-name="List_20_2">Los controles de selección de esquina cambian el ancho y el alto del cuadro.</text:p>
            </text:list-item>
          </text:list>
          <text:p text:style-name="Heading_20_3"><text:bookmark-start text:name="__RefHeading___Toc59624_1203804070"/><text:soft-page-break/>Eliminar elementos<text:bookmark-end text:name="__RefHeading___Toc59624_1203804070"/></text:p>
          <text:list text:continue-list="list214947636517648" text:style-name="Numbering_20_1">
            <text:list-item text:start-value="1">
              <text:p text:style-name="Numbering_20_1">Haga clic en un cuadro de contenido o elemento, para resaltarlo y que se muestren los controles de selección.</text:p>
            </text:list-item>
            <text:list-item>
              <text:p text:style-name="Numbering_20_1">Pulse la tecla <text:span text:style-name="Keystroke">Retroceso</text:span> o <text:span text:style-name="Keystroke">Supr</text:span>, para eliminar el cuadro de contenido o elemento.</text:p>
            </text:list-item>
          </text:list>
          <text:p text:style-name="Heading_20_2"><text:bookmark-start text:name="__RefHeading___Toc56542_706318716"/>Añadir texto<text:bookmark-end text:name="__RefHeading___Toc56542_706318716"/></text:p>
          <text:p text:style-name="Body_20_Text_2c__20_List_20_Intro">Hay dos formas de agregar texto a una diapositiva: cuadro de contenido o cuadro de texto. Para más información sobre el formato de texto, consulte el «Capítulo 3, Añadir y formatear texto».</text:p>
          <text:p text:style-name="Definition_20_Term">Cuadro de contenido</text:p>
          <text:p text:style-name="Text_20_body_20_indent">Pulse sobre <text:span text:style-name="Emphasis">Pulse para añadir texto</text:span> en el cuadro de contenido y escriba el texto. Los estilos de esquema se aplican automáticamente al texto a medida que lo inserta. Puede cambiar el nivel de esquema de cada párrafo, así como su posición dentro del cuadro de contenido, utilizando los botones de flecha en la barra de herramientas <text:span text:style-name="Emphasis">Esquema</text:span> o la vista <text:span text:style-name="Emphasis">Esquema</text:span>.</text:p>
          <text:p text:style-name="Definition_20_Term">Cuadro de texto</text:p>
          <text:p text:style-name="Text_20_body_20_indent">Haga clic en <text:span text:style-name="Emphasis">Texto</text:span> en la barra de herramientas <text:span text:style-name="Emphasis">Estándar</text:span> o en la barra de herramientas <text:span text:style-name="Emphasis">Dibujo</text:span>, para seleccionar el modo de texto, luego haga clic en la diapositiva. Se crea un cuadro de texto y la barra de herramientas <text:span text:style-name="Emphasis">Formato de texto</text:span> se abre automáticamente. Escriba el texto y haga clic fuera del cuadro para salir de la edición de texto.</text:p>
          <text:p text:style-name="Heading_20_2"><text:bookmark-start text:name="__RefHeading___Toc56544_706318716"/>Agregar imágenes u objetos<text:bookmark-end text:name="__RefHeading___Toc56544_706318716"/></text:p>
          <text:p text:style-name="Body_20_Text_2c__20_List_20_Intro">Para agregar imágenes u objetos a una diapositiva, por ejemplo, una imagen, clipart, dibujo, fotografía u hoja de cálculo, haga clic en <text:span text:style-name="Emphasis">Insertar</text:span> en el menú y seleccione del menú desplegable el tipo de objeto que necesita. Para más información, consulte los capítulos:</text:p>
          <text:p text:style-name="List_20_Contents">Capítulo 4, Añadir y formatear imágenes</text:p>
          <text:p text:style-name="List_20_Contents">Capítulo 5, Gestionar objetos gráficos</text:p>
          <text:p text:style-name="List_20_Contents">Capítulo 6, Formatear objetos gráficos</text:p>
          <text:p text:style-name="List_20_Contents">Capítulo 7, Objetos OLE, hojas de cálculo, gráficos y otros</text:p>
          <text:p text:style-name="Heading_20_2"><text:bookmark-start text:name="__RefHeading___Toc56546_706318716"/>Modificar la apariencia de la diapositiva<text:bookmark-end text:name="__RefHeading___Toc56546_706318716"/></text:p>
          <text:p text:style-name="Text_20_body">Para cambiar el fondo y otras características de todas las diapositivas de la presentación, debe modificar el patrón de diapositiva o seleccionar un patrón diferente.</text:p>
          <text:p text:style-name="Text_20_body">Un patrón de diapositiva una diapositiva con un conjunto específico de características que actúa como plantilla y se utiliza como punto de partida para crear otras diapositivas. Estas características se refieren al fondo, los objetos del fondo, el formato de cualquier texto o gráfico utilizado como fondo.</text:p>
          <text:p text:style-name="Text_20_body">Impress ha incluido una gama de patrones de diapositivas, que se encuentran en la página <text:span text:style-name="Emphasis">Patrones de diapositiva</text:span> en la página <text:span text:style-name="Emphasis">Propiedades</text:span> de la <text:span text:style-name="Emphasis">Barra lateral</text:span>. También puede crear y guardar patrones adicionales o agregar más de otras fuentes. Consulte el «Capítulo 2, Patrones, estilos y plantillas», para más información.</text:p>
          <text:p text:style-name="Body_20_Text_2c__20_List_20_Intro">Por ejemplo, para cambiar el fondo de una diapositiva o una diapositiva maestra:</text:p>
          <text:list xml:id="list214945671818773" text:continue-numbering="true" text:style-name="Numbering_20_1">
            <text:list-item text:start-value="1">
              <text:p text:style-name="Numbering_20_1">Haga clic con el botón derecho en una diapositiva o diapositiva maestra y seleccione <text:span text:style-name="Emphasis">Propiedades de diapositiva</text:span> en el menú contextual para abrir el diálogo correspondiente (figura <text:sequence-ref text:reference-format="value" text:ref-name="refFigure22">23</text:sequence-ref>).</text:p>
            </text:list-item>
            <text:list-item>
              <text:p text:style-name="Numbering_20_1">Seleccione <text:span text:style-name="Emphasis">Fondo</text:span> y luego seleccione el tipo de fondo: <text:span text:style-name="Emphasis">Ninguno</text:span>, <text:span text:style-name="Emphasis">Color</text:span>, <text:span text:style-name="Emphasis">Degradado</text:span>, <text:span text:style-name="Emphasis">Imagen</text:span>, <text:span text:style-name="Emphasis">Motivo</text:span> y <text:span text:style-name="Emphasis">Trama</text:span>.</text:p>
            </text:list-item>
            <text:list-item>
              <text:p text:style-name="Numbering_20_1">Configure las distintas propiedades que están disponibles para cada tipo de fondo.</text:p>
            </text:list-item>
            <text:list-item>
              <text:p text:style-name="Numbering_20_1"><text:soft-page-break/>Haga clic en <text:span text:style-name="Emphasis">Aceptar</text:span> para aplicar los cambios y cerrar el diálogo.</text:p>
            </text:list-item>
          </text:list>
          <text:list xml:id="list214945650272518" text:continue-list="list214946900846704" text:style-name="Heading_20_Note">
            <text:list-item>
              <text:p text:style-name="Heading_20_Note">Nota</text:p>
            </text:list-item>
          </text:list>
          <text:p text:style-name="Body_20_Text_2c__20_Note">Cambiar y formatear el fondo no se trata en este capítulo. Para más información, consulte el «Capítulo 6, Formatear objetos gráficos».</text:p>
          <text:p text:style-name="Figure"><draw:frame draw:style-name="fr3" draw:name="fram_IG26201-020" text:anchor-type="as-char" draw:z-index="47">
       <draw:text-box fo:min-height="0.041cm" fo:min-width="0.041cm">
        <text:p text:style-name="Figure">Figura <text:sequence text:ref-name="refFigure22" text:name="Figure" text:formula="ooow:Figure+1" style:num-format="1">23</text:sequence>: Diálogo Propiedades de página - Fondo</text:p>
        <text:p text:style-name="Figure"><draw:frame draw:style-name="fr4" draw:name="img_IG26201_020" text:anchor-type="as-char" svg:width="14.011cm" svg:height="7.08cm" draw:z-index="48"><draw:image xlink:href="Pictures/1000000000000373000001BE301F5C7F.png" xlink:type="simple" xlink:show="embed" xlink:actuate="onLoad" draw:mime-type="image/png"/>
          <svg:title>Diálogo Propiedades de página - Fondo</svg:title>
          <svg:desc>Diálogo Propiedades de página - Fondo</svg:desc>
         </draw:frame></text:p>
       </draw:text-box>
      </draw:frame></text:p>
          <text:p text:style-name="Heading_20_2"><text:bookmark-start text:name="__RefHeading___Toc56548_706318716"/>Modificar presentaciones de diapositivas<text:bookmark-end text:name="__RefHeading___Toc56548_706318716"/></text:p>
          <text:p text:style-name="Text_20_body">De forma predeterminada, una presentación de diapositivas mostrará todas las diapositivas en el mismo orden en que aparecen en la vista <text:span text:style-name="Emphasis">Clasificador de diapositivas</text:span> en el área de trabajo.</text:p>
          <text:p text:style-name="Body_20_Text_2c__20_List_20_Intro">Ahora es un buen momento para revisar toda la presentación y responder algunas preguntas. Ejecute la presentación de diapositivas al menos una vez (consulte «<text:bookmark-ref text:reference-format="text" text:ref-name="__RefHeading___Toc56554_706318716">Iniciando la presentación</text:bookmark-ref>») antes de responderlas. Es posible que tenga algunas preguntas propias.</text:p>
          <text:list xml:id="list214946498257757" text:continue-list="list214946835387731" text:style-name="List_20_1">
            <text:list-item>
              <text:p text:style-name="List_20_1">¿Están las diapositivas en el orden correcto? – Quizás deba mover algunas.</text:p>
            </text:list-item>
            <text:list-item>
              <text:p text:style-name="List_20_1">¿ Está bien espaciada la información y es visible desde la parte trasera de una sala grande? Puede que no se vea la parte inferior de las diapositiva. - Quizás deba diseñar la presentación para usar solo las tres cuartas partes superiores de la pantalla.</text:p>
            </text:list-item>
            <text:list-item>
              <text:p text:style-name="List_20_1">¿Alguna diapositiva extra aclararía un punto en particular? – Quizás necesite crear otras diapositivas.</text:p>
            </text:list-item>
            <text:list-item>
              <text:p text:style-name="List_20_1">¿Algunas diapositivas parecen innecesarias? - Ocúltelas o elimínelas.</text:p>
            </text:list-item>
            <text:list-item>
              <text:p text:style-name="List_20_1">¿Las animaciones ayudarían a aclarar alguna información? - Esto se considera una técnica avanzada.</text:p>
            </text:list-item>
            <text:list-item>
              <text:p text:style-name="List_20_1">¿Algunas diapositivas deben tener una transición entre diapositivas diferente otras? - La transición de esas diapositivas debe cambiarse.</text:p>
            </text:list-item>
          </text:list>
          <text:list xml:id="list214947507852302" text:continue-list="list214946941466287" text:style-name="Heading_20_Tip">
            <text:list-item>
              <text:p text:style-name="Heading_20_Tip">Consejo</text:p>
            </text:list-item>
          </text:list>
          <text:p text:style-name="Body_20_Text_2c__20_Note">Si algunas diapositivas parecen innecesarias, oculte la diapositiva o diapositivas y vea la presentación de diapositivas unas cuantas veces más, para asegurarse de si son necesarias. Para ocultar una diapositiva, haga clic con el botón derecho en la diapositiva, en el panel <text:span text:style-name="Emphasis">Diapositivas</text:span> y seleccione <text:span text:style-name="Emphasis">Ocultar diapositiva </text:span>en el menú contextual. No elimine una diapositiva hasta que esté seguro.</text:p>
          <text:p text:style-name="Text_20_body"><text:soft-page-break/>Una vez que haya respondido a estas y a sus propias preguntas, realice los cambios necesarios. Los cambios se realizan fácilmente en la vista <text:span text:style-name="Emphasis">Clasificador de diapositivas</text:span>.</text:p>
          <text:p text:style-name="Heading_20_3"><text:bookmark-start text:name="__RefHeading___Toc8161_2016290628"/>Orden de diapositivas<text:bookmark-end text:name="__RefHeading___Toc8161_2016290628"/></text:p>
          <text:p text:style-name="Body_20_Text_2c__20_List_20_Intro">Cambie el orden de las diapositivas en su presentación mediante uno de los siguientes métodos:</text:p>
          <text:list text:continue-list="list214946498257757" text:style-name="List_20_1">
            <text:list-item>
              <text:p text:style-name="List_20_1">En la vista <text:span text:style-name="Emphasis">Clasificador de diapositivas</text:span>, haga clic en la diapositiva que desea mover y arrástrela a su nueva posición.</text:p>
            </text:list-item>
            <text:list-item>
              <text:p text:style-name="List_20_1">En el <text:span text:style-name="Emphasis">Panel Diapositivas</text:span>, haga clic en la diapositiva que desea mover y arrástrela a su nueva posición en la presentación. </text:p>
            </text:list-item>
          </text:list>
          <text:p text:style-name="Heading_20_3"><text:bookmark-start text:name="__RefHeading___Toc56550_706318716"/>Animaciones<text:bookmark-end text:name="__RefHeading___Toc56550_706318716"/></text:p>
          <text:p text:style-name="Body_20_Text_2c__20_List_20_Intro">Si desea agregar animaciones a las diapositivas en su presentación, haga clic en <text:span text:style-name="Emphasis">Animación</text:span> en la <text:span text:style-name="Emphasis">Barra lateral</text:span>, para acceder a las diversas opciones de animación:</text:p>
          <text:list text:continue-numbering="true" text:style-name="List_20_1">
            <text:list-item>
              <text:p text:style-name="List_20_1">Categoría de animación.</text:p>
            </text:list-item>
            <text:list-item>
              <text:p text:style-name="List_20_1">Efecto de animación.</text:p>
            </text:list-item>
            <text:list-item>
              <text:p text:style-name="List_20_1">Cómo comienza la animación.</text:p>
            </text:list-item>
            <text:list-item>
              <text:p text:style-name="List_20_1">Dirección, duración y retraso de la animación.</text:p>
            </text:list-item>
            <text:list-item>
              <text:p text:style-name="List_20_1">Previsualización automática / Reproducir</text:p>
            </text:list-item>
          </text:list>
          <text:p text:style-name="Text_20_body">La animación es una técnica avanzada y se trata en el «Capítulo 9, Presentaciones y álbumes fotográficos».</text:p>
          <text:p text:style-name="Heading_20_3"><text:bookmark-start text:name="__RefHeading___Toc56552_706318716"/>Transiciones de diapositivas<text:bookmark-end text:name="__RefHeading___Toc56552_706318716"/></text:p>
          <text:p text:style-name="Body_20_Text_2c__20_List_20_Intro">Para un aspecto profesional a la presentación, se recomienda agregar transiciones entre cada diapositiva en su presentación. Haga clic en <text:span text:style-name="Emphasis">Transición de diapositivas</text:span> en la <text:span text:style-name="Emphasis">Barra lateral</text:span> para acceder a las diversas opciones de transición:</text:p>
          <text:list xml:id="list214946207359395" text:continue-numbering="true" text:style-name="List_20_1">
            <text:list-item>
              <text:p text:style-name="List_20_1">Tipo de transición.</text:p>
            </text:list-item>
            <text:list-item>
              <text:p text:style-name="List_20_1">Modificar la transición.</text:p>
            </text:list-item>
            <text:list-item>
              <text:p text:style-name="List_20_1">Cómo avanza la diapositiva en la presentación.</text:p>
            </text:list-item>
            <text:list-item>
              <text:p text:style-name="List_20_1">Previsualización automática / Reproducir</text:p>
            </text:list-item>
          </text:list>
          <text:p text:style-name="Text_20_body">Agregar transiciones de diapositivas es una técnica avanzada que se trata en el «Capítulo 9, Presentaciones y álbumes fotográficos».</text:p>
          <text:h text:style-name="Heading_20_1" text:outline-level="2"><text:bookmark-start text:name="__RefHeading___Toc56554_706318716"/>Iniciando la presentación<text:bookmark-end text:name="__RefHeading___Toc56554_706318716"/></text:h>
          <text:p text:style-name="Body_20_Text_2c__20_List_20_Intro">Cuando haya completado la presentación, es preciso ejecutar una presentación para asegurarse de que todo sea de su agrado. Para más detalles, consulte el «Capítulo 9, Presentaciones y álbumes fotográficos».</text:p>
          <text:list xml:id="list214947605773787" text:continue-list="list214945671818773" text:style-name="Numbering_20_1">
            <text:list-item text:start-value="1">
              <text:p text:style-name="Numbering_20_1">Para ejecutar una presentación de diapositivas use uno de los siguientes métodos:</text:p>
            </text:list-item>
          </text:list>
          <text:list xml:id="list214945793131316" text:continue-list="list214945846781559" text:style-name="List_20_2">
            <text:list-item>
              <text:p text:style-name="List_20_2">Vaya a <text:span text:style-name="Emphasis">Pase de diapositivas</text:span> en el menú y seleccione <text:span text:style-name="Emphasis">Iniciar desde la primera diapositiva</text:span> (<text:span text:style-name="Keystroke">F5</text:span>).</text:p>
            </text:list-item>
            <text:list-item>
              <text:p text:style-name="List_20_2">Vaya a <text:span text:style-name="Emphasis">Pase de diapositivas</text:span> en el menú y seleccione <text:span text:style-name="Emphasis">Iniciar desde la diapositiva actual</text:span> (<text:span text:style-name="Keystroke">Mayús+F5</text:span>).</text:p>
            </text:list-item>
          </text:list>
          <text:list xml:id="list214945628903216" text:continue-list="list214947605773787" text:style-name="Numbering_20_1">
            <text:list-item>
              <text:p text:style-name="Numbering_20_1">Si ha seleccionado la opción <text:span text:style-name="Emphasis">Después de X segundos</text:span> para avanzar las diapositivas en las página <text:span text:style-name="Emphasis">Transiciones</text:span> de la <text:span text:style-name="Emphasis">Barra lateral</text:span>, la presentación se ejecutará <text:soft-page-break/>automáticamente una vez transcurrido el tiempo seleccionado. Si ha seleccionado la opción <text:span text:style-name="Emphasis">Al hacer clic con el ratón</text:span>, use uno de los siguientes métodos para pasar a la siguiente diapositiva.</text:p>
            </text:list-item>
          </text:list>
          <text:list xml:id="list214946712603744" text:continue-list="list214945793131316" text:style-name="List_20_2">
            <text:list-item>
              <text:p text:style-name="List_20_2">Haga clic en el botón del ratón para avanzar a la siguiente diapositiva.</text:p>
            </text:list-item>
            <text:list-item>
              <text:p text:style-name="List_20_2">Utilice las flechas del teclado, para ir a la anterior o a la siguiente diapositiva.</text:p>
            </text:list-item>
            <text:list-item>
              <text:p text:style-name="List_20_2">Pulse la barra espaciadora para avanzar a la siguiente diapositiva.</text:p>
            </text:list-item>
          </text:list>
          <text:list xml:id="list214946605569269" text:continue-list="list214945628903216" text:style-name="Numbering_20_1">
            <text:list-item>
              <text:p text:style-name="Numbering_20_1">Cuando la presentación de diapositivas haya finalizado o para salir de la presentación de diapositivas antes de que termine, pulse la tecla <text:span text:style-name="Keystroke">Esc</text:span> regresar a su presentación en Impress.</text:p>
            </text:list-item>
          </text:list>
          <text:h text:style-name="Heading_20_1" text:outline-level="2"><text:bookmark-start text:name="__RefHeading___Toc56556_706318716"/>Consola de presentación<text:bookmark-end text:name="__RefHeading___Toc56556_706318716"/></text:h>
          <text:p text:style-name="Body_20_Text_2c__20_List_20_Intro">La <text:span text:style-name="Emphasis">Consola de presentación</text:span> (figura <text:sequence-ref text:reference-format="value" text:ref-name="refFigure23">24</text:sequence-ref>) se puede usar con una pantalla externa conectada a su equipo. La <text:span text:style-name="Emphasis">Consola de presentación</text:span> proporciona un control sobre las presentaciones de diapositivas, usando distintas proyecciones en cada pantalla:</text:p>
          <text:list xml:id="list214946622743306" text:continue-list="list214946207359395" text:style-name="List_20_1">
            <text:list-item>
              <text:p text:style-name="List_20_1">En la pantalla externa, la audiencia ve la diapositiva actual de la presentación.</text:p>
            </text:list-item>
            <text:list-item>
              <text:p text:style-name="List_20_1">En la pantalla de su equipo, verá la diapositiva actual y la siguiente, las notas de las diapositiva y un temporizador de presentación.</text:p>
            </text:list-item>
          </text:list>
          <text:p text:style-name="Text_20_body">Para más información y detalles consulte el «Capítulo 9».</text:p>
          <text:p text:style-name="Figure"><draw:frame draw:style-name="fr3" draw:name="fram_IG26201-021" text:anchor-type="as-char" draw:z-index="49">
       <draw:text-box fo:min-height="0.041cm" fo:min-width="0.041cm">
        <text:p text:style-name="Figure">Figura <text:sequence text:ref-name="refFigure23" text:name="Figure" text:formula="ooow:Figure+1" style:num-format="1">24</text:sequence>: Consola de presentación</text:p>
        <text:p text:style-name="Figure"><draw:frame draw:style-name="fr4" draw:name="img_IG26201_021" text:anchor-type="as-char" svg:width="14.43cm" svg:height="8.13cm" draw:z-index="50"><draw:image xlink:href="Pictures/1000000000000554000003004357BE98.png" xlink:type="simple" xlink:show="embed" xlink:actuate="onLoad" draw:mime-type="image/png"/>
          <svg:title>Consola de presentación</svg:title>
          <svg:desc>Consola de presentación</svg:desc>
         </draw:frame></text:p>
       </draw:text-box>
      </draw:frame></text:p>
        </text:section>
        <text:p text:style-name="Text_20_body"/>
      </text:section>
      <text:section text:style-name="Sect1" text:name="IG26202-PatronesEstilosPlantillas.odt">
        <text:section text:style-name="Sect2" text:name="Sección6">
          <text:p text:style-name="P11"><draw:frame draw:style-name="fr2" draw:name=" LibreOffice Logo Copia 2" text:anchor-type="as-char" svg:width="8.47cm" svg:height="2.12cm" draw:z-index="51"><draw:image xlink:href="Pictures/10000001000001400000005018DC0722.png" xlink:type="simple" xlink:show="embed" xlink:actuate="onLoad" draw:mime-type="image/png"/>
       <svg:title>LibreOffice Logo</svg:title>
       <svg:desc>LibreOffice Logo</svg:desc>
      </draw:frame></text:p>
        </text:section>
        <text:section text:style-name="Sect1" text:name="Sección7">
          <text:p text:style-name="Guide_20_Name"><text:user-defined style:data-style-name="N0" text:name="Guide Name">Guía de Impress</text:user-defined><text:s/><text:user-defined style:data-style-name="N0" text:name="LibreOffice Version">26.2</text:user-defined></text:p>
        </text:section>
        <text:section text:style-name="Sect1" text:name="Sección8">
          <text:h text:style-name="Title" text:outline-level="1"><text:bookmark-start text:name="__RefHeading___Toc4084_4220585692"/><text:span text:style-name="Chapter_20_Number">Capítulo </text:span><text:span text:style-name="Chapter_20_Number"><text:span text:style-name="T3">2</text:span></text:span><text:span text:style-name="Chapter_20_Number">,</text:span><text:line-break/>Patrones, estilos y plantillas<text:bookmark-end text:name="__RefHeading___Toc4084_4220585692"/></text:h>
          <text:p text:style-name="P14"/>
        </text:section>
        <text:section text:style-name="Sect1" text:name="Sección9">
          <text:h text:style-name="Heading_20_1_20_First" text:outline-level="2"><text:bookmark-start text:name="__RefHeading___Toc15811_2299205042 Copia 1"/>Diseña<text:span text:style-name="T4">r</text:span> una presentación<text:bookmark-end text:name="__RefHeading___Toc15811_2299205042 Copia 1"/></text:h>
          <text:p text:style-name="P15">Además de una planificación cuidadosa del contenido, como se explica en el «Capítulo 1, Introducción a Impress», es necesario planificar el aspecto de la presentación. Es mejor hacer esto después de haber desarrollado un esquema porque el esquema determinará algunos de los requisitos para la apariencia de las diapositivas. Por ejemplo:</text:p>
          <text:list xml:id="list214947355367320" text:continue-numbering="true" text:style-name="List_20_1">
            <text:list-item>
              <text:p text:style-name="P16">¿Qué combinaciones de colores (fondo y texto) se verán bien y serán fáciles de leer?</text:p>
            </text:list-item>
            <text:list-item>
              <text:p text:style-name="P16">¿Una imagen ayudaría a comprender mejor <text:span text:style-name="T5">el</text:span> contenido?</text:p>
            </text:list-item>
            <text:list-item>
              <text:p text:style-name="P16">¿Quiere que aparezca un texto e imagen en particular en todas las diapositivas? Por ejemplo, el nombre <text:span text:style-name="T5">o</text:span> logotipo de empresa.</text:p>
            </text:list-item>
            <text:list-item>
              <text:p text:style-name="P16">¿Se<text:span text:style-name="T5">ría aconsejable ten</text:span>er las diapositivas numeradas para que <text:span text:style-name="T5">cualquiera </text:span>pueda referirse rápidamente a una de ellas?</text:p>
            </text:list-item>
            <text:list-item>
              <text:p text:style-name="P16">¿Quieres fondo <text:span text:style-name="T5">de imagen </text:span>o un degradado? S<text:span text:style-name="T5">e</text:span> debe elegir algo que no interfiera ni entre en conflicto con el contenido, como los colores utilizados en los gráficos.</text:p>
            </text:list-item>
            <text:list-item>
              <text:p text:style-name="P16">¿<text:span text:style-name="T5">Se </text:span>Necesitará<text:span text:style-name="T5">n</text:span> un<text:span text:style-name="T5">o o varios</text:span> patrones de diapositivas?</text:p>
            </text:list-item>
            <text:list-item>
              <text:p text:style-name="P16">¿Se<text:span text:style-name="T5">rá suficiente un único </text:span>diseño de diapositiva <text:span text:style-name="T5">para </text:span>tod<text:span text:style-name="T5">a</text:span> la presentación?</text:p>
            </text:list-item>
          </text:list>
          <text:p text:style-name="P17">Puede cambiar la apariencia de las diapositivas a medida que desarrolla la presentación, pero planificar <text:span text:style-name="T5">detalles </text:span>con anticipación le ahorrará tiempo a largo plazo.</text:p>
          <text:h text:style-name="P18" text:outline-level="2"><text:bookmark-start text:name="__RefHeading___Toc56478_706318716 Copia 2"/>¿Qué son los patrones de diapositivas?<text:bookmark-end text:name="__RefHeading___Toc56478_706318716 Copia 2"/></text:h>
          <text:p text:style-name="Text_20_body">Un patrón de diapositivas es una diapositiva que se utiliza como punto de partida para otras diapositivas. Es similar a un estilo de página en LibreOffice Writer, ya que controla el formato básico de todas las diapositivas basadas en él. Una presentación puede tener más de un patrón de diapositivas.</text:p>
          <text:p text:style-name="P17">Un patrón de diapositivas tiene un conjunto definido de características, <text:span text:style-name="T5">que puede constar de</text:span>l color de fondo, <text:span text:style-name="T5">imagen</text:span> o degradado. También puede incluir objetos en el fondo (por ejemplo, logotipos <text:span text:style-name="T5">o </text:span>líneas decorativas); encabezados y pies de página; <text:span text:style-name="T5">una </text:span>ubicación y tamaño de los marcos de texto y el formato <text:span text:style-name="T5">mismo </text:span>del texto.</text:p>
          <text:p text:style-name="P17">Todas las características de los patrones de diapositivas están controladas por estilos. Los estilos de cualquier diapositiva nueva que cree se heredan del patrón de diapositivas a partir del cual se creó. En otras palabras, los estilos del patrón de diapositivas están disponibles y se aplican a todas las diapositivas creadas a partir de es<text:span text:style-name="T6">e</text:span> patrón. Cambiar un estilo en un patrón de diapositivas da como resultado cambios en todas las diapositivas basadas en es<text:span text:style-name="T6">e</text:span> patrón. Sin embargo, es posible modificar cada diapositiva sin afectar al patrón de diapositivas.</text:p>
          <text:list xml:id="list214945894560481" text:continue-list="list214945650272518" text:style-name="Heading_20_Note">
            <text:list-item>
              <text:p text:style-name="P19">Nota</text:p>
            </text:list-item>
          </text:list>
          <text:p text:style-name="P20">Se recomienda utilizar los patrones de diapositivas siempre que sea posible. <text:span text:style-name="T7">Aunque </text:span>hay ocasiones en las que se necesitan cambios manuales para una diapositiva en particular. Por ejemplo, editar una diapositiva para ampliar el área de <text:span text:style-name="T5">un</text:span> gráfico, cuando se utiliza el texto y el diseño del gráfico.</text:p>
          <text:p text:style-name="P17">L<text:span text:style-name="T8">o</text:span>s patrones de diapositivas tienen dos tipos de estilos asociados: <text:span text:style-name="Emphasis">Estilos de presentación</text:span> y <text:span text:style-name="Emphasis">Estilos de dibujo</text:span>. Los <text:span text:style-name="Emphasis">Estilos de presentación</text:span> se pueden modificar, pero no se pueden crear nuevos <text:span text:style-name="Emphasis">Estilos de presentación</text:span>. <text:span text:style-name="T9">L</text:span>os <text:span text:style-name="Emphasis">Estilos de dibujo</text:span>, <text:span text:style-name="T9">se </text:span>puede<text:span text:style-name="T9">n</text:span> modificar y también crear nuevos. Para más información, consulte «<text:bookmark-ref text:reference-format="text" text:ref-name="__RefHeading___Toc56496_706318716">Vistas del espacio de trabajo</text:bookmark-ref>» <text:span text:style-name="T7">más adelante</text:span>.</text:p>
          <text:h text:style-name="P18" text:outline-level="2"><text:bookmark-start text:name="__RefHeading___Toc56480_706318716 Copia 1"/><text:soft-page-break/>Trabajar con patrones de diapositivas<text:bookmark-end text:name="__RefHeading___Toc56480_706318716 Copia 1"/></text:h>
          <text:p text:style-name="P17">Impress viene con una colección de patrones de diapositivas. Est<text:span text:style-name="T8">o</text:span>s patrones de diapositivas se muestran en <text:span text:style-name="T10">la página</text:span> <text:span text:style-name="Emphasis">Patrones de diapositivas</text:span> de la <text:span text:style-name="Emphasis">Barra lateral</text:span> (figura <text:sequence-ref text:reference-format="value" text:ref-name="refFigure24">25</text:sequence-ref>). Esta p<text:span text:style-name="T10">ágina </text:span>tiene tres <text:span text:style-name="T10">paneles</text:span>: <text:span text:style-name="Emphasis">Utilizados en esta presentación</text:span>, <text:span text:style-name="Emphasis">Utilizados recientemente</text:span> y <text:span text:style-name="Emphasis">Disponibles</text:span>. Haga clic en el marcador de expansión junto al nombre de<text:span text:style-name="T10">l panel</text:span>, para expandirl<text:span text:style-name="T10">o</text:span> y mostrar miniaturas de los patrones de diapositivas o haga clic en el marcador <text:span text:style-name="T10">de expansión</text:span>, para contraer <text:span text:style-name="T10">el panel </text:span>y ocultar las miniaturas.</text:p>
          <text:p text:style-name="P17">Cada un<text:span text:style-name="T8">o</text:span> de los patrones de diapositivas que se muestran en la sección <text:span text:style-name="Emphasis">Disponibles</text:span> proviene de una plantilla del mismo nombre. Estas plantillas de presentación son los archivos que contienen los patrones de diapositivas y se incluyen al instalar LibreOffice en su <text:span text:style-name="T10">equipo</text:span>. Si ha creado sus propias plantillas o agregado plantillas de otr<text:span text:style-name="T10">o</text:span>s <text:span text:style-name="T10">orígenes</text:span>, los patrones de diapositivas de esas plantillas también aparecerán en esta lista. Consulte «<text:bookmark-ref text:reference-format="text" text:ref-name="__RefHeading___Toc56514_706318716">Crear presentaciones</text:bookmark-ref>» para más información.</text:p>
          <text:p text:style-name="P17">Si ha decidido crear una nueva presentación sin utilizar una de las plantillas disponibles, entonces está disponible un patrón de diapositivas predeterminad<text:span text:style-name="T6">o</text:span>. Est<text:span text:style-name="T6">e</text:span> patrón de diapositivas predeterminad<text:span text:style-name="T6">o</text:span> es un buen punto de partida para crear otr<text:span text:style-name="T8">o</text:span>s patrones de diapositivas. En la figura <text:sequence-ref text:reference-format="value" text:ref-name="refFigure25">26</text:sequence-ref> se muestra un ejemplo del patrón de diapositivas predeterminad<text:span text:style-name="T6">o</text:span>.</text:p>
          <text:p text:style-name="Figure"><draw:frame draw:style-name="fr3" draw:name="fram_IG26202-000" text:anchor-type="as-char" draw:z-index="52">
       <draw:text-box fo:min-height="0.041cm" fo:min-width="0.041cm">
        <text:p text:style-name="Figure">Figura <text:sequence text:ref-name="refFigure24" text:name="Figure" text:formula="ooow:Figure+1" style:num-format="1">25</text:sequence>: P<text:span text:style-name="T11">ágina</text:span> Patrones de diapositivas de la Barra lateral</text:p>
        <text:p text:style-name="Figure"><draw:frame draw:style-name="fr8" draw:name="img_IG26202_001" text:anchor-type="as-char" svg:width="12.19cm" svg:height="13.591cm" draw:z-index="53"><draw:image xlink:href="Pictures/10000000000002000000023B67FB97AE.png" xlink:type="simple" xlink:show="embed" xlink:actuate="onLoad" draw:mime-type="image/png"/>
          <svg:title>Página Patrones de diapositivas de la Barra lateral</svg:title>
          <svg:desc>Página Patrones de diapositivas de la Barra lateral</svg:desc>
         </draw:frame></text:p>
       </draw:text-box>
      </draw:frame></text:p>
          <text:p text:style-name="Figure"><text:soft-page-break/><draw:frame draw:style-name="fr3" draw:name="fram_IG26202-001" text:anchor-type="as-char" draw:z-index="54">
       <draw:text-box fo:min-height="0.041cm" fo:min-width="0.041cm">
        <text:p text:style-name="Figure">Figura <text:sequence text:ref-name="refFigure25" text:name="Figure" text:formula="ooow:Figure+1" style:num-format="1">26</text:sequence>: Patrón de diapositivas predeterminad<text:span text:style-name="T11">o</text:span> <text:span text:style-name="T12">(</text:span>Vista de patrón<text:span text:style-name="T12">)</text:span></text:p>
        <text:p text:style-name="Figure"><draw:frame draw:style-name="fr4" draw:name="img_IG26202_002" text:anchor-type="as-char" svg:width="12.347cm" svg:height="6.879cm" draw:z-index="55"><draw:image xlink:href="Pictures/10000000000002B60000018464A0864B.png" xlink:type="simple" xlink:show="embed" xlink:actuate="onLoad" draw:mime-type="image/png"/>
          <svg:title>Patrón de diapositivas predeterminado (Vista de patrón)</svg:title>
          <svg:desc>Patrón de diapositivas predeterminado (Vista de patrón)</svg:desc>
         </draw:frame></text:p>
       </draw:text-box>
      </draw:frame></text:p>
          <text:p text:style-name="P21"><text:bookmark-start text:name="__RefHeading___Toc11465_197098294"/>Crear patrones de diapositivas<text:bookmark-end text:name="__RefHeading___Toc11465_197098294"/></text:p>
          <text:p text:style-name="P15">La creación de un nuev<text:span text:style-name="T6">o</text:span> patrón de diapositivas se lleva a cabo cuando <text:span text:style-name="T6">I</text:span>mpress está en la <text:span text:style-name="Emphasis">Vista Patrón de diapositiva</text:span>.</text:p>
          <text:list text:continue-list="list214946605569269" text:style-name="Numbering_20_1">
            <text:list-item text:start-value="1">
              <text:p text:style-name="P22">Vaya a<text:span text:style-name="Strong_20_Emphasis"> ver &gt; patrón de diapositiva </text:span>en el menú para abrir la vista <text:span text:style-name="Emphasis">patrón de diapositiva</text:span>. También se abre la barra de herramientas <text:span text:style-name="Emphasis">Vista de patrón</text:span> (figura <text:sequence-ref text:reference-format="value" text:ref-name="refFigure26">27</text:sequence-ref>). Si la barra de herramientas <text:span text:style-name="Emphasis">Vista de patrón</text:span> no se abre, vaya a <text:span text:style-name="Strong_20_Emphasis">Ver &gt; Barras de herramientas</text:span> en el menú y seleccione <text:span text:style-name="Emphasis">Vista de patrón.</text:span></text:p>
            </text:list-item>
          </text:list>
          <text:p text:style-name="Figure"><draw:frame draw:style-name="fr3" draw:name="fram_IG26202-002" text:anchor-type="as-char" draw:z-index="56">
       <draw:text-box fo:min-height="0.041cm" fo:min-width="0.041cm">
        <text:p text:style-name="Figure">Figura <text:sequence text:ref-name="refFigure26" text:name="Figure" text:formula="ooow:Figure+1" style:num-format="1">27</text:sequence>: Barra de herramientas Vista de patrón</text:p>
        <text:p text:style-name="Figure"><draw:frame draw:style-name="fr4" draw:name="img_IG26202_003" text:anchor-type="as-char" svg:width="4.949cm" svg:height="1.981cm" draw:z-index="57"><draw:image xlink:href="Pictures/10000000000000BB0000004B1FB8DC4F.png" xlink:type="simple" xlink:show="embed" xlink:actuate="onLoad" draw:mime-type="image/png"/>
          <svg:title>Barra de herramientas Vista de patrón</svg:title>
          <svg:desc>Barra de herramientas Vista de patrón</svg:desc>
         </draw:frame></text:p>
       </draw:text-box>
      </draw:frame></text:p>
          <text:list xml:id="list214946011539700" text:continue-numbering="true" text:style-name="Numbering_20_1">
            <text:list-item>
              <text:p text:style-name="P22">Cree un nuev<text:span text:style-name="T6">o</text:span> patrón de diapositivas con uno de los siguientes métodos y aparecerá en el panel <text:span text:style-name="Emphasis">Diapositivas</text:span>:</text:p>
            </text:list-item>
          </text:list>
          <text:list xml:id="list214947073737276" text:continue-list="list214946712603744" text:style-name="List_20_2">
            <text:list-item>
              <text:p text:style-name="P23">Haga clic en <text:span text:style-name="Emphasis">Patrón nuevo</text:span> en la barra de herramientas <text:span text:style-name="Emphasis">Vista de patrón.</text:span></text:p>
            </text:list-item>
            <text:list-item>
              <text:p text:style-name="P23">Haga clic con el botón derecho en un patrón de diapositivas en el panel <text:span text:style-name="Emphasis">Diapositivas</text:span> y seleccione <text:span text:style-name="Emphasis">Patrón nuevo </text:span>en el menú contextual.</text:p>
            </text:list-item>
            <text:list-item>
              <text:p text:style-name="P23">Vaya a <text:span text:style-name="Strong_20_Emphasis">Diapositiva &gt; Patrón Nuevo</text:span> el menú .</text:p>
            </text:list-item>
          </text:list>
          <text:list xml:id="list214946469206935" text:continue-list="list214946011539700" text:style-name="Numbering_20_1">
            <text:list-item>
              <text:p text:style-name="P22">Cambie el nombre del nuev<text:span text:style-name="T6">o</text:span> patrón de diapositivas mediante uno de los siguientes métodos. Se abrirá el diálogo <text:span text:style-name="Emphasis">Cambiar nombre de diapositiva</text:span> (figura <text:sequence-ref text:reference-format="value" text:ref-name="refFigure27">28</text:sequence-ref>): </text:p>
            </text:list-item>
          </text:list>
          <text:p text:style-name="Figure"><draw:frame draw:style-name="fr3" draw:name="fram_IG26202-003" text:anchor-type="as-char" draw:z-index="58">
       <draw:text-box fo:min-height="0.041cm" fo:min-width="0.041cm">
        <text:p text:style-name="Figure">Figura <text:sequence text:ref-name="refFigure27" text:name="Figure" text:formula="ooow:Figure+1" style:num-format="1">28</text:sequence>: Diálogo Cambiar nombre de <text:span text:style-name="T13">d</text:span>iapositiva</text:p>
        <text:p text:style-name="Figure"><draw:frame draw:style-name="fr4" draw:name="img_IG26202_004" text:anchor-type="as-char" svg:width="6.75cm" svg:height="3.05cm" draw:z-index="59"><draw:image xlink:href="Pictures/100000000000013F000000902F0BA9CC.png" xlink:type="simple" xlink:show="embed" xlink:actuate="onLoad" draw:mime-type="image/png"/>
          <svg:title>Diálogo Cambiar nombre de diapositiva</svg:title>
          <svg:desc>Diálogo Cambiar nombre de diapositiva</svg:desc>
         </draw:frame></text:p>
       </draw:text-box>
      </draw:frame></text:p>
          <text:list xml:id="list214947608271566" text:continue-list="list214947073737276" text:style-name="List_20_2">
            <text:list-item>
              <text:p text:style-name="P23">Haga clic en <text:span text:style-name="T13">el icono </text:span><text:span text:style-name="Emphasis"><text:span text:style-name="T13">Cambiar nombre de patrón</text:span></text:span><text:span text:style-name="T13"> en la barra de herramientas </text:span><text:span text:style-name="Emphasis"><text:span text:style-name="T13">Vista de patrón</text:span></text:span>.</text:p>
            </text:list-item>
            <text:list-item>
              <text:p text:style-name="P23"><text:soft-page-break/>Haga clic con el botón derecho en <text:span text:style-name="T6">el</text:span> nuev<text:span text:style-name="T6">o</text:span> patrón de diapositivas <text:span text:style-name="T13">o en </text:span><text:span text:style-name="T14">el </text:span><text:span text:style-name="T13">que aparece en </text:span>el panel <text:span text:style-name="Emphasis">Diapositivas</text:span> y seleccione <text:span text:style-name="Emphasis">Cambiar nombre de patrón</text:span> en el menú contextual.</text:p>
            </text:list-item>
          </text:list>
          <text:list xml:id="list214946177871186" text:continue-list="list214946469206935" text:style-name="Numbering_20_1">
            <text:list-item>
              <text:p text:style-name="P22">Ingrese un nombre <text:span text:style-name="T13">significativo </text:span>en el cuadro de texto <text:span text:style-name="Emphasis">Nombre</text:span> <text:span text:style-name="T13">y</text:span> haga clic en <text:span text:style-name="Emphasis">Aceptar</text:span> para guardar los cambios y cerrar el diálogo.</text:p>
            </text:list-item>
            <text:list-item>
              <text:p text:style-name="P22">Asegúrese de que <text:span text:style-name="T6">e</text:span>l nuev<text:span text:style-name="T6">o</text:span> patrón de diapositivas esté seleccionad<text:span text:style-name="T6">o</text:span> en el panel <text:span text:style-name="Emphasis">Diapositivas</text:span> y agregue el texto, <text:span text:style-name="T13">imágenes</text:span> y los elementos que desee utilizar <text:span text:style-name="T13">en </text:span><text:s/><text:span text:style-name="T6">el </text:span>nuev<text:span text:style-name="T6">o</text:span> patrón de diapositivas. <text:span text:style-name="T13">Otros</text:span> capítulos de esta guía brindan más información sobre agregar, editar, formatear y administrar los diferentes tipos de objetos.</text:p>
            </text:list-item>
            <text:list-item>
              <text:p text:style-name="P22">Cuando termine de crear <text:span text:style-name="T6">el</text:span> nuev<text:span text:style-name="T6">o</text:span> patrón de diapositivas, use uno de los siguientes métodos para volver a la vista <text:span text:style-name="Emphasis">Normal</text:span>:</text:p>
            </text:list-item>
          </text:list>
          <text:list xml:id="list214947267481024" text:continue-list="list214947608271566" text:style-name="List_20_2">
            <text:list-item>
              <text:p text:style-name="P23">Haga clic en <text:span text:style-name="Emphasis">Cerrar vista de patrón</text:span> en la barra de herramientas <text:span text:style-name="Emphasis">Vista de patrón</text:span>.</text:p>
            </text:list-item>
            <text:list-item>
              <text:p text:style-name="P23">Vaya a <text:span text:style-name="Strong_20_Emphasis">Ver &gt; Normal</text:span> en el menú .</text:p>
            </text:list-item>
          </text:list>
          <text:list text:continue-list="list214946177871186" text:style-name="Numbering_20_1">
            <text:list-item>
              <text:p text:style-name="P22">Guarde el archivo de presentación antes de continuar.</text:p>
            </text:list-item>
          </text:list>
          <text:p text:style-name="P21"><text:bookmark-start text:name="__RefHeading___Toc11467_197098294"/>Aplicar patrones de diapositivas<text:bookmark-end text:name="__RefHeading___Toc11467_197098294"/></text:p>
          <text:p text:style-name="P15">Para aplicar un patrón de diapositivas a todas las diapositivas o <text:span text:style-name="T15">a las </text:span>seleccionadas</text:p>
          <text:list text:continue-numbering="true" text:style-name="Numbering_20_1">
            <text:list-item text:start-value="1">
              <text:p text:style-name="P22">Haga clic en el icono <text:span text:style-name="Emphasis">Patrones de diapositivas</text:span> <text:span text:style-name="T16">de la barra lateral </text:span>para abrir <text:span text:style-name="T16">la página correspondiente </text:span>en la <text:span text:style-name="Emphasis">Barra lateral</text:span> (figura <text:sequence-ref text:reference-format="value" text:ref-name="refFigure24">25</text:sequence-ref>).</text:p>
            </text:list-item>
            <text:list-item>
              <text:p text:style-name="P22">Haga clic con el botón derecho en <text:span text:style-name="T6">e</text:span>l patrón de diapositivas que desea usar <text:span text:style-name="T16">del panel</text:span> <text:span text:style-name="Emphasis">Utilizados en esta presentación</text:span>.</text:p>
            </text:list-item>
            <text:list-item>
              <text:p text:style-name="P22">Seleccione <text:span text:style-name="Emphasis">Aplicar a todas las diapositivas</text:span> o <text:span text:style-name="Emphasis">Aplicar a las diapositivas seleccionadas</text:span> en el menú contextual.</text:p>
            </text:list-item>
          </text:list>
          <text:p text:style-name="P21"><text:bookmark-start text:name="__RefHeading___Toc11469_197098294"/>Carga<text:span text:style-name="T14">r</text:span> patrones de diapositivas<text:bookmark-end text:name="__RefHeading___Toc11469_197098294"/></text:p>
          <text:p text:style-name="P15">En una presentación <text:span text:style-name="T14">se pueden</text:span> <text:span text:style-name="T14">utilizar</text:span> vari<text:span text:style-name="T8">o</text:span>s patrones de diapositivas, pertenec<text:span text:style-name="T14">ientes</text:span> a diferentes plantillas. <text:span text:style-name="T14">E</text:span>s posible que desee un diseño completamente diferente para la primera diapositiva o desee agregar una diapositiva <text:span text:style-name="T17">con el formato de</text:span> <text:span text:style-name="T14">otra</text:span> presentación.</text:p>
          <text:list text:continue-numbering="true" text:style-name="Numbering_20_1">
            <text:list-item text:start-value="1">
              <text:p text:style-name="P22">Seleccione la diapositiva o diapositivas <text:span text:style-name="T16">a las que</text:span> dese<text:span text:style-name="T16">e</text:span> cambiar <text:span text:style-name="T6">e</text:span>l patrón de diapositivas en el panel <text:span text:style-name="Emphasis">Diapositiva</text:span>.</text:p>
            </text:list-item>
            <text:list-item>
              <text:p text:style-name="P22">Vaya a <text:span text:style-name="Strong_20_Emphasis">Diapositiva &gt; Cambiar patrón de diapositivas</text:span> en el menú para abrir el diálogo <text:span text:style-name="Emphasis">Patrones de diapositiva disponibles</text:span> (figura <text:sequence-ref text:reference-format="value" text:ref-name="refFigure28">29</text:sequence-ref>).</text:p>
            </text:list-item>
          </text:list>
          <text:p text:style-name="Figure"><draw:frame draw:style-name="fr3" draw:name="fram_IG26202-004" text:anchor-type="as-char" draw:z-index="60">
       <draw:text-box fo:min-height="0.041cm" fo:min-width="0.041cm">
        <text:p text:style-name="Figure">Figura <text:sequence text:ref-name="refFigure28" text:name="Figure" text:formula="ooow:Figure+1" style:num-format="1">29</text:sequence>: Diálogo Patrones de diapositiva disponibles</text:p>
        <text:p text:style-name="Figure"><draw:frame draw:style-name="fr4" draw:name="img_IG26202_005" text:anchor-type="as-char" svg:width="9.081cm" svg:height="6.301cm" draw:z-index="61"><draw:image xlink:href="Pictures/100000010000021000000171EAC90B98.png" xlink:type="simple" xlink:show="embed" xlink:actuate="onLoad" draw:mime-type="image/png"/>
          <svg:title>Diálogo Patrones de diapositiva disponibles</svg:title>
          <svg:desc>Diálogo Patrones de diapositiva disponibles</svg:desc>
         </draw:frame></text:p>
       </draw:text-box>
      </draw:frame></text:p>
          <text:list text:continue-numbering="true" text:style-name="Numbering_20_1">
            <text:list-item>
              <text:p text:style-name="P22"><text:soft-page-break/>Para agregar patrones de diapositivas, haga clic en <text:span text:style-name="Emphasis">Cargar</text:span> para abrir el diálogo <text:span text:style-name="Emphasis">Cargar patrón de diapositivas</text:span> (figura <text:sequence-ref text:reference-format="value" text:ref-name="refFigure29">30</text:sequence-ref>).</text:p>
            </text:list-item>
          </text:list>
          <text:p text:style-name="Figure"><draw:frame draw:style-name="fr3" draw:name="fram_IG26202-005" text:anchor-type="as-char" draw:z-index="62">
       <draw:text-box fo:min-height="0.041cm" fo:min-width="0.041cm">
        <text:p text:style-name="Figure">Figura <text:sequence text:ref-name="refFigure29" text:name="Figure" text:formula="ooow:Figure+1" style:num-format="1">30</text:sequence>: Diálogo Cargar patrón de diapositivas</text:p>
        <text:p text:style-name="Figure"><draw:frame draw:style-name="fr4" draw:name="img_IG26202_006" text:anchor-type="as-char" svg:width="10.583cm" svg:height="9.179cm" draw:z-index="63"><draw:image xlink:href="Pictures/100000000000023B000001F0A19B948A.png" xlink:type="simple" xlink:show="embed" xlink:actuate="onLoad" draw:mime-type="image/png"/>
          <svg:title>Diálogo Cargar patrón de diapositivas</svg:title>
          <svg:desc>Diálogo Cargar patrón de diapositivas</svg:desc>
         </draw:frame></text:p>
       </draw:text-box>
      </draw:frame></text:p>
          <text:list xml:id="list214946917817945" text:continue-numbering="true" text:style-name="Numbering_20_1">
            <text:list-item>
              <text:p text:style-name="P22">En el diálogo <text:span text:style-name="Emphasis">Cargar patrón de diapositivas,</text:span> seleccione primero la categoría de la plantilla y luego la plantilla específica desde la que cargará <text:span text:style-name="T6">e</text:span>l patrón de diapositivas.</text:p>
            </text:list-item>
            <text:list-item>
              <text:p text:style-name="P22">Haga clic en <text:span text:style-name="Emphasis">Aceptar</text:span> para cerrar e<text:span text:style-name="T14">ste último</text:span> diálogo. L<text:span text:style-name="T6">o</text:span>s patrones de diapositivas de la plantilla seleccionada aparecerán en el diálogo <text:span text:style-name="Emphasis">Patrones de diapositiva disponibles.</text:span></text:p>
            </text:list-item>
            <text:list-item>
              <text:p text:style-name="P22">Seleccione <text:span text:style-name="T6">e</text:span>l patrón de diapositivas que desea usar.</text:p>
            </text:list-item>
            <text:list-item>
              <text:p text:style-name="P22">Para aplicar <text:span text:style-name="T6">e</text:span>l patrón de diapositivas seleccionad<text:span text:style-name="T6">o</text:span> a todas las diapositivas de su presentación, marque la casilla de <text:span text:style-name="Emphasis">verificación</text:span><text:bookmark-start text:name="__DdeLink__7453_1453663854"/><text:span text:style-name="Emphasis"> Intercambiar página de fondo</text:span>.<text:bookmark-end text:name="__DdeLink__7453_1453663854"/></text:p>
            </text:list-item>
            <text:list-item>
              <text:p text:style-name="P22">Para aplicar el diseño de la diapositiva solo a las diapositivas seleccionadas, desmarque la casilla de verificación <text:span text:style-name="Emphasis">Intercambiar página de fondo</text:span>.</text:p>
            </text:list-item>
            <text:list-item>
              <text:p text:style-name="P22">Haga clic en <text:span text:style-name="Emphasis">Aceptar</text:span> para aplicar <text:span text:style-name="T18">el patrón </text:span>a las diapositivas y cerrar el diálogo <text:span text:style-name="Emphasis">Patrones de diapositiva disponibles.</text:span></text:p>
            </text:list-item>
          </text:list>
          <text:p text:style-name="P21"><text:bookmark-start text:name="__RefHeading___Toc11471_197098294"/>Editar patrones de diapositivas<text:bookmark-end text:name="__RefHeading___Toc11471_197098294"/></text:p>
          <text:p text:style-name="P15">Los siguientes elementos se pueden cambiar en un patrón de diapositivas:</text:p>
          <text:list xml:id="list214945587277874" text:continue-list="list214947355367320" text:style-name="List_20_1">
            <text:list-item>
              <text:p text:style-name="P16">Fondo (color, degradado, sombreado o mapa de bits). Consulte «<text:bookmark-ref text:reference-format="text" text:ref-name="__RefHeading___Toc7251_197098294">Seleccionar y aplicar fondos</text:bookmark-ref>» para más información.</text:p>
            </text:list-item>
            <text:list-item>
              <text:p text:style-name="P16">Objetos de fondo (por ejemplo, un logotipo o <text:span text:style-name="T19">elementos decorativos</text:span>), consulte «<text:bookmark-ref text:reference-format="text" text:ref-name="__RefHeading___Toc7256_197098294">Añadir imágenes</text:bookmark-ref>», el «Capítulo 4, Añadir y formatear imágenes», el «Capítulo 5, <text:span text:style-name="T20">Gestionar</text:span> objetos gráficos» y el «Capítulo 6, <text:span text:style-name="T20">Formatear</text:span> objetos gráficos».</text:p>
            </text:list-item>
            <text:list-item>
              <text:p text:style-name="P16">Atributos del texto para el área de texto principal y para las notas. Consulte «<text:bookmark-ref text:reference-format="text" text:ref-name="__RefHeading___Toc7258_197098294">Añadir texto y campos</text:bookmark-ref>» y el «Capítulo 3, A<text:span text:style-name="T20">ñadir y formatear</text:span> texto» .</text:p>
            </text:list-item>
            <text:list-item>
              <text:p text:style-name="P16">Tamaño, ubicación y contenido de<text:span text:style-name="T19">l</text:span> encabezado y pie de página que aparecerán en cada diapositiva. Consulte «<text:bookmark-ref text:reference-format="text" text:ref-name="__RefHeading___Toc7258_197098294">Añadir texto y campos</text:bookmark-ref>» y el «Capítulo 3».</text:p>
            </text:list-item>
            <text:list-item>
              <text:p text:style-name="P16"><text:soft-page-break/>Tamaño y ubicación de los marcos predeterminados para los títulos y contenido de las diapositivas. Consulte «<text:bookmark-ref text:reference-format="text" text:ref-name="__RefHeading___Toc7261_197098294">Áreas de texto predeterminadas</text:bookmark-ref>» para más información.</text:p>
            </text:list-item>
          </text:list>
          <text:p text:style-name="P15">El procedimiento para la edición de un patrón de diapositivas es el siguiente:</text:p>
          <text:list text:continue-list="list214946917817945" text:style-name="Numbering_20_1">
            <text:list-item text:start-value="1">
              <text:p text:style-name="P22">Seleccione <text:span text:style-name="Strong_20_Emphasis">Ver &gt; Patrón de diapositiva</text:span> en el menú . Esto también abre la barra de herramientas <text:span text:style-name="Emphasis">Vista de patrón</text:span>.</text:p>
            </text:list-item>
            <text:list-item>
              <text:p text:style-name="P22">Seleccione <text:span text:style-name="T6">e</text:span>l patrón de diapositivas que desee editar en el panel <text:span text:style-name="Emphasis">Diapositivas</text:span> para que aparezca en el <text:span text:style-name="Emphasis">Espacio de trabajo</text:span> (figura <text:sequence-ref text:reference-format="value" text:ref-name="refFigure30">31</text:sequence-ref>).</text:p>
            </text:list-item>
          </text:list>
          <text:p text:style-name="Figure"><draw:frame draw:style-name="fr3" draw:name="fram_IG26202-006" text:anchor-type="as-char" draw:z-index="64">
       <draw:text-box fo:min-height="0.041cm" fo:min-width="0.041cm">
        <text:p text:style-name="Figure">Figura <text:sequence text:ref-name="refFigure30" text:name="Figure" text:formula="ooow:Figure+1" style:num-format="1">31</text:sequence>: Vista Patrón de diapositiva.</text:p>
        <text:p text:style-name="Figure"><draw:frame draw:style-name="fr4" draw:name="img_IG26202_007" text:anchor-type="as-char" svg:width="13.31cm" svg:height="7.34cm" draw:z-index="65"><draw:image xlink:href="Pictures/10000000000003EE0000022BB5DCFBC0.png" xlink:type="simple" xlink:show="embed" xlink:actuate="onLoad" draw:mime-type="image/png"/>
          <svg:title>Vista Patrón de diapositiva.</svg:title>
          <svg:desc>Vista Patrón de diapositiva.</svg:desc>
         </draw:frame></text:p>
       </draw:text-box>
      </draw:frame></text:p>
          <text:list text:continue-numbering="true" text:style-name="Numbering_20_1">
            <text:list-item>
              <text:p text:style-name="P22">Vaya a <text:span text:style-name="Strong_20_Emphasis">Diapositiva &gt; Propiedades de diapositiva</text:span> en el menú o haga clic con el botón derecho en el <text:span text:style-name="Emphasis">Espacio de trabajo</text:span> y seleccione <text:span text:style-name="Emphasis">Propiedades de diapositiva</text:span> en el menú contextual para abrir el diálogo <text:span text:style-name="Emphasis">Propiedades de </text:span><text:span text:style-name="Emphasis"><text:span text:style-name="T21">página</text:span></text:span> (figura <text:sequence-ref text:reference-format="value" text:ref-name="refFigure31">32</text:sequence-ref>).</text:p>
            </text:list-item>
          </text:list>
          <text:p text:style-name="Figure"><draw:frame draw:style-name="fr3" draw:name="fram_IG26202-007" text:anchor-type="as-char" draw:z-index="66">
       <draw:text-box fo:min-height="0.041cm" fo:min-width="0.041cm">
        <text:p text:style-name="Figure">Figura <text:sequence text:ref-name="refFigure31" text:name="Figure" text:formula="ooow:Figure+1" style:num-format="1">32</text:sequence>: Diálogo Propiedades de <text:span text:style-name="T21">página</text:span></text:p>
        <text:p text:style-name="Figure"><draw:frame draw:style-name="fr4" draw:name="img_IG26202_008" text:anchor-type="as-char" svg:width="14.019cm" svg:height="6.89cm" draw:z-index="67"><draw:image xlink:href="Pictures/1000000100000373000001B22DD2B651.png" xlink:type="simple" xlink:show="embed" xlink:actuate="onLoad" draw:mime-type="image/png"/>
          <svg:title>Diálogo Propiedades de página</svg:title>
          <svg:desc>Diálogo Propiedades de página</svg:desc>
         </draw:frame></text:p>
       </draw:text-box>
      </draw:frame></text:p>
          <text:list xml:id="list214947577114510" text:continue-numbering="true" text:style-name="Numbering_20_1">
            <text:list-item>
              <text:p text:style-name="P22">Utilice las distintas opciones de las p<text:span text:style-name="T21">áginas</text:span> <text:span text:style-name="Emphasis">Diapositiva</text:span>, <text:span text:style-name="Emphasis">Fondo</text:span> y <text:span text:style-name="Emphasis">Transparencia</text:span> del diálogo <text:span text:style-name="Emphasis"><text:span text:style-name="T21">Propiedades de página</text:span></text:span> cambi<text:span text:style-name="T21">ar</text:span> el formato del patrón de diapositivas.</text:p>
            </text:list-item>
            <text:list-item>
              <text:p text:style-name="P22">Haga clic en <text:span text:style-name="Emphasis">Aceptar</text:span> para guardar los cambios y cerrar el diálogo.</text:p>
            </text:list-item>
            <text:list-item>
              <text:p text:style-name="P22">Seleccione un objeto en <text:span text:style-name="T6">e</text:span>l patrón de diapositivas, luego haga clic derecho en el objeto para abrir un menú contextual.</text:p>
            </text:list-item>
            <text:list-item>
              <text:p text:style-name="P22"><text:soft-page-break/>Seleccione una de las opciones del menú contextual para editar el objeto. <text:span text:style-name="T21">Al seleccionar </text:span>una opción <text:span text:style-name="T21">se </text:span>puede abrir otro menú contextual, un diálogo, una aplicación o una ventana del explorador de archivos, para que pueda realizar los cambios necesarios en el objeto seleccionado.</text:p>
            </text:list-item>
            <text:list-item>
              <text:p text:style-name="P22">Haga clic en <text:span text:style-name="Emphasis">Cerrar vista de patrón </text:span>en la barra de herramientas <text:span text:style-name="Emphasis">Vista de patrón </text:span>o vaya a <text:span text:style-name="Strong_20_Emphasis">Ver &gt; Normal </text:span>en el menú para salir de la edición de patrones de diapositivas.</text:p>
            </text:list-item>
            <text:list-item>
              <text:p text:style-name="P22">Guarde su archivo de presentación antes de continuar.</text:p>
            </text:list-item>
          </text:list>
          <text:list xml:id="list214945982383682" text:continue-list="list214945894560481" text:style-name="Heading_20_Note">
            <text:list-item>
              <text:p text:style-name="P19">Nota</text:p>
            </text:list-item>
          </text:list>
          <text:p text:style-name="P20">Cualquier cambio realizado en un patrón de diapositivas, mientras está en la vista <text:span text:style-name="Emphasis">Patrón de diapositiva</text:span>, aparecerá en todas las diapositivas que utilicen <text:span text:style-name="T22">e</text:span>l mism<text:span text:style-name="T22">o</text:span> patrón de diapositivas. Asegúrese siempre de cerrar la vista <text:span text:style-name="Emphasis">Patrón de diapositiva </text:span>y volver a la vista <text:span text:style-name="Emphasis">Normal</text:span> <text:span text:style-name="T23">para</text:span> trabajar en las diapositivas de la presentación.</text:p>
          <text:p text:style-name="P24"><text:bookmark-start text:name="__RefHeading___Toc21903_9186365"/>Limpiar formato directo<text:bookmark-end text:name="__RefHeading___Toc21903_9186365"/></text:p>
          <text:p text:style-name="P15">Los cambios <text:span text:style-name="T24">que realice </text:span>en cualquier objeto de una diapositiva en la vista <text:span text:style-name="Emphasis">Normal</text:span> (por ejemplo, el estilo de las viñetas, color del área del título, etc.), <text:span text:style-name="T24">evitan que se apliquen los </text:span>cambios realizados en <text:span text:style-name="T22">e</text:span>l patrón de diapositivas utilizad<text:span text:style-name="T22">o</text:span> <text:span text:style-name="T24">en esa</text:span> diapositiva. Sin embargo, <text:span text:style-name="T24">es posible re</text:span>vertir el formato manual <text:span text:style-name="T24">de</text:span> una diapositiva al estilo de<text:span text:style-name="T24">l</text:span> patrón de diapositivas. <text:span text:style-name="T24">S</text:span>eleccione el objeto en la diapositiva y use uno de los siguientes métodos para cambiar el formato:</text:p>
          <text:list xml:id="list214947434519411" text:continue-list="list214945587277874" text:style-name="List_20_1">
            <text:list-item>
              <text:p text:style-name="P16">Vaya a <text:span text:style-name="Strong_20_Emphasis">Formato &gt; Limpiar formato directo</text:span> en el menú .</text:p>
            </text:list-item>
            <text:list-item>
              <text:p text:style-name="P16">Haga clic con el botón derecho en un objeto y seleccione <text:span text:style-name="Emphasis">Limpiar formato directo</text:span> en el menú contextual.</text:p>
            </text:list-item>
            <text:list-item>
              <text:p text:style-name="P16">Use el atajo de teclado <text:span text:style-name="Keystroke">Ctrl+Mayús+M</text:span>.</text:p>
            </text:list-item>
          </text:list>
          <text:list xml:id="list214946270490847" text:continue-list="list214945982383682" text:style-name="Heading_20_Note">
            <text:list-item>
              <text:p text:style-name="P19">Nota</text:p>
            </text:list-item>
          </text:list>
          <text:p text:style-name="P20">Dependiendo del contenido de una diapositiva, es posible que desee aplicar un diseño diferente. El título y los cuadros de texto heredan las propiedades de un patrón de diapositivas, pero si ha cambiado la posición de estos cuadros en <text:span text:style-name="T22">e</text:span>l patrón de diapositivas, el diseño puede parecer dañado <text:span text:style-name="T25">y </text:span>deb<text:span text:style-name="T25">erá</text:span> volver a colocar algunos de los elementos <text:span text:style-name="T25">de</text:span> diseño.</text:p>
          <text:p text:style-name="P21"><text:bookmark-start text:name="__RefHeading___Toc7251_197098294"/>Seleccionar y aplicar fondos<text:bookmark-end text:name="__RefHeading___Toc7251_197098294"/></text:p>
          <text:p text:style-name="P17"><text:span text:style-name="T26">E</text:span>n Impress <text:span text:style-name="T26">se pueden </text:span>aplicar <text:span text:style-name="T26">fondos </text:span>a varios elementos (diapositiva, área de texto, imagen, etc.). El procedimiento <text:span text:style-name="T26">de aplicación es</text:span> similar cuando se <text:span text:style-name="T26">trata de</text:span> una diapositiva o un objeto.</text:p>
          <text:p text:style-name="P24"><text:bookmark-start text:name="__RefHeading___Toc11473_197098294"/><text:span text:style-name="T27">En las propiedades de las </text:span>diapositivas<text:bookmark-end text:name="__RefHeading___Toc11473_197098294"/></text:p>
          <text:list text:continue-list="list214947577114510" text:style-name="Numbering_20_1">
            <text:list-item text:start-value="1">
              <text:p text:style-name="P22">Seleccione <text:span text:style-name="Strong_20_Emphasis">Ver &gt; Patrón de diapositiva</text:span> en el menú.</text:p>
            </text:list-item>
            <text:list-item>
              <text:p text:style-name="P22">Seleccione un patrón de diapositivas en el panel <text:span text:style-name="Emphasis">Diapositivas</text:span> para que aparezca en el <text:span text:style-name="Emphasis">Espacio de trabajo</text:span>.</text:p>
            </text:list-item>
            <text:list-item>
              <text:p text:style-name="P22">Vaya a <text:span text:style-name="Strong_20_Emphasis">Diapositiva &gt; Propiedades de diapositiva</text:span> en el menú o haga clic con el botón derecho en el <text:span text:style-name="Emphasis">Espacio de trabajo</text:span> y seleccione <text:span text:style-name="Emphasis">Propiedades de la diapositiva</text:span> en el menú contextual, para abrir el diálogo <text:span text:style-name="Emphasis">Propiedades de </text:span><text:span text:style-name="Emphasis"><text:span text:style-name="T28">página</text:span></text:span>.</text:p>
            </text:list-item>
            <text:list-item>
              <text:p text:style-name="P22"><text:span text:style-name="T27">Haga clic en </text:span>la pestaña <text:span text:style-name="Emphasis">Fondo</text:span> para abrir la página <text:span text:style-name="Emphasis">Fondo</text:span> (figura <text:sequence-ref text:reference-format="value" text:ref-name="refFigure32">33</text:sequence-ref>).</text:p>
            </text:list-item>
            <text:list-item>
              <text:p text:style-name="P22">Seleccione el tipo de fondo requerido: <text:s/><text:span text:style-name="Emphasis">Color</text:span>, <text:span text:style-name="Emphasis">Degradado</text:span>, <text:span text:style-name="Emphasis"><text:span text:style-name="T28">Imagen</text:span></text:span>, <text:span text:style-name="Emphasis">Motivo</text:span> <text:span text:style-name="T28">o</text:span> <text:span text:style-name="Emphasis">Trama</text:span>. Consulte el «Capítulo 6, <text:span text:style-name="T20">Formatear</text:span> objetos gráficos», para más información.</text:p>
            </text:list-item>
            <text:list-item>
              <text:p text:style-name="P22"><text:soft-page-break/>Cuando esté satisfecho con <text:span text:style-name="T28">el fondo</text:span>, haga clic en <text:span text:style-name="Emphasis">Aceptar</text:span> para guardar los cambios y cerrar el diálog<text:span text:style-name="T28">o</text:span>.</text:p>
            </text:list-item>
          </text:list>
          <text:p text:style-name="Figure"><draw:frame draw:style-name="fr3" draw:name="fram_IG26202-008" text:anchor-type="as-char" draw:z-index="68">
       <draw:text-box fo:min-height="0.041cm" fo:min-width="0.041cm">
        <text:p text:style-name="Figure">Figura <text:sequence text:ref-name="refFigure32" text:name="Figure" text:formula="ooow:Figure+1" style:num-format="1">33</text:sequence>: Diálogo Propiedades de <text:span text:style-name="T27">página</text:span> – <text:s/>Fondo</text:p>
        <text:p text:style-name="Figure"><draw:frame draw:style-name="fr4" draw:name="img_IG26202_009" text:anchor-type="as-char" svg:width="14.011cm" svg:height="7.08cm" draw:z-index="69"><draw:image xlink:href="Pictures/1000000000000373000001BE301F5C7F.png" xlink:type="simple" xlink:show="embed" xlink:actuate="onLoad" draw:mime-type="image/png"/>
          <svg:title>Diálogo Propiedades de página –  Fondo</svg:title>
          <svg:desc>Diálogo Propiedades de página –  Fondo</svg:desc>
         </draw:frame></text:p>
       </draw:text-box>
      </draw:frame></text:p>
          <text:p text:style-name="P24"><text:bookmark-start text:name="__RefHeading___Toc11475_197098294"/>Usa<text:span text:style-name="T27">ndo</text:span> <text:span text:style-name="T27">el</text:span> estilo <text:span text:style-name="T27">Fondo</text:span><text:bookmark-end text:name="__RefHeading___Toc11475_197098294"/></text:p>
          <text:list text:continue-numbering="true" text:style-name="Numbering_20_1">
            <text:list-item text:start-value="1">
              <text:p text:style-name="P22">Seleccione <text:span text:style-name="Strong_20_Emphasis">Ver &gt; Patrón de diapositiva</text:span> en el menú.</text:p>
            </text:list-item>
            <text:list-item>
              <text:p text:style-name="P22">Seleccione <text:span text:style-name="T22">e</text:span>l patrón de diapositivas que desee editar en el panel <text:span text:style-name="Emphasis">Diapositivas</text:span>.</text:p>
            </text:list-item>
            <text:list-item>
              <text:p text:style-name="P22">Haga clic en <text:span text:style-name="Emphasis">Estilos</text:span> en la <text:span text:style-name="Emphasis">Barra lateral</text:span> para abrir l<text:span text:style-name="T27">a página</text:span> <text:span text:style-name="Emphasis">Estilos</text:span>.</text:p>
            </text:list-item>
            <text:list-item>
              <text:p text:style-name="P25">Haga clic en <text:span text:style-name="T27">el icono </text:span><text:span text:style-name="Emphasis">Estilos de presentación</text:span> para abrir la lista <text:span text:style-name="T27">de </text:span><text:span text:style-name="Emphasis">Estilos de presentación</text:span> (figura <text:sequence-ref text:reference-format="value" text:ref-name="refFigure33">34</text:sequence-ref>).</text:p>
            </text:list-item>
          </text:list>
          <text:p text:style-name="Figure"><draw:frame draw:style-name="fr3" draw:name="fram_IG26202-009" text:anchor-type="as-char" draw:z-index="70">
       <draw:text-box fo:min-height="0.041cm" fo:min-width="0.041cm">
        <text:p text:style-name="Figure">Figura <text:sequence text:ref-name="refFigure33" text:name="Figure" text:formula="ooow:Figure+1" style:num-format="1">34</text:sequence>: Panel Estilos en la Barra lateral</text:p>
        <text:p text:style-name="Figure"><draw:frame draw:style-name="fr4" draw:name="img_IG26202_010" text:anchor-type="as-char" svg:width="9.07cm" svg:height="6.5cm" draw:z-index="71"><draw:image xlink:href="Pictures/10000000000001EA0000015D2B9A813C.png" xlink:type="simple" xlink:show="embed" xlink:actuate="onLoad" draw:mime-type="image/png"/>
          <svg:title>Panel Estilos en la Barra lateral</svg:title>
          <svg:desc>Panel Estilos en la Barra lateral</svg:desc>
         </draw:frame></text:p>
       </draw:text-box>
      </draw:frame></text:p>
          <text:list xml:id="list214946228279984" text:continue-numbering="true" text:style-name="Numbering_20_1">
            <text:list-item>
              <text:p text:style-name="P22">Haga clic con el botón derecho en <text:span text:style-name="T29">el estilo </text:span><text:span text:style-name="Emphasis">Fondo</text:span> y seleccione <text:span text:style-name="Emphasis">Modificar</text:span> en el menú contextual para abrir el diálogo <text:span text:style-name="Emphasis">Fondo</text:span>. Este diálogo tiene solo la pestaña <text:span text:style-name="Emphasis">Área</text:span> y ofrece las mismas opciones que la pestaña <text:span text:style-name="Emphasis">Fondo</text:span> <text:span text:style-name="T29">d</text:span>el diálogo <text:span text:style-name="Emphasis">Propiedades</text:span><text:span text:style-name="Emphasis"><text:span text:style-name="T29">de página</text:span></text:span>.</text:p>
            </text:list-item>
            <text:list-item>
              <text:p text:style-name="P22">Seleccione el tipo de fondo requerido entre <text:span text:style-name="Emphasis">Color</text:span>, <text:span text:style-name="Emphasis">Degradado</text:span>, <text:span text:style-name="Emphasis"><text:span text:style-name="T29">Imagen</text:span></text:span>, <text:span text:style-name="Emphasis">Motivo</text:span> y <text:span text:style-name="Emphasis">Trama</text:span>. Consulte el « «Capítulo 6, <text:span text:style-name="T20">Formatear</text:span> objetos gráficos», para más información.</text:p>
            </text:list-item>
            <text:list-item>
              <text:p text:style-name="P26">Cuando esté satisfecho con <text:span text:style-name="T28">el fondo</text:span>, haga clic en <text:span text:style-name="Emphasis">Aceptar</text:span> para guardar los cambios y cerrar el diálog<text:span text:style-name="T28">o</text:span>.</text:p>
            </text:list-item>
          </text:list>
          <text:list xml:id="list214945859395550" text:continue-list="list214946270490847" text:style-name="Heading_20_Note">
            <text:list-item>
              <text:p text:style-name="Heading_20_Note"><text:soft-page-break/>Nota</text:p>
            </text:list-item>
          </text:list>
          <text:p text:style-name="P20">Puede crear rellenos personalizados para cada tipo de fondo. Consulte el «Capítulo 6, <text:span text:style-name="T20">Formatear</text:span> objetos gráficos» para más información.</text:p>
          <text:p text:style-name="P21"><text:bookmark-start text:name="__RefHeading___Toc7256_197098294"/>Añadir imágenes<text:bookmark-end text:name="__RefHeading___Toc7256_197098294"/></text:p>
          <text:p text:style-name="P17">Cuando desee que aparezca la misma imagen en todas las diapositivas de <text:span text:style-name="T30">la</text:span> presentación, la solución más fácil y rápida es <text:span text:style-name="T30">agregando la imagen a</text:span>l patrón de diapositivas, <text:span text:style-name="T30">lo que </text:span>permite modificar o reposicionar la imagen <text:span text:style-name="T30">para to</text:span>das las diapositivas. Si la misma imagen se agrega a cada diapositiva manualmente, la modificación y posicionamiento deben realizarse en cada diapositiva <text:span text:style-name="T30">de manera </text:span>individual. Además de las imágenes, puede agregar otros objetos en el fondo, por ejemplo, líneas decorativas, texto y formas.</text:p>
          <text:p text:style-name="P17">LibreOffice admite una gran cantidad de formatos gráficos. Para más información sobre cómo trabajar con imágenes, consulte el «Capítulo 4, A<text:span text:style-name="T20">ñadir y formatear</text:span> imágenes», «Capítulo 5, Gesti<text:span text:style-name="T20">o</text:span>n<text:span text:style-name="T20">ar </text:span>objetos gráficos» y «Capítulo 6, Format<text:span text:style-name="T20">ear</text:span> objetos gráficos».</text:p>
          <text:p text:style-name="P15"><text:span text:style-name="T30">U</text:span>na de las acciones más comunes al preparar una presentación es agregar una imagen al patrón de diapositivas. Para insertar una imagen ya disponible en <text:span text:style-name="T30">el equipo</text:span>, siga estos pasos:</text:p>
          <text:list xml:id="list214945968438239" text:continue-list="list214946228279984" text:style-name="Numbering_20_1">
            <text:list-item text:start-value="1">
              <text:p text:style-name="P22">Seleccione <text:span text:style-name="Strong_20_Emphasis">Ver &gt; Patrón de diapositiva</text:span> en el menú.</text:p>
            </text:list-item>
            <text:list-item>
              <text:p text:style-name="P22">Seleccione <text:span text:style-name="T22">e</text:span>l patrón de diapositivas donde desea agregar una imagen.</text:p>
            </text:list-item>
            <text:list-item>
              <text:p text:style-name="P22">Seleccione <text:span text:style-name="Strong_20_Emphasis">Insertar &gt; Imagen</text:span> en el menú para abrir el explorador de archivos.</text:p>
            </text:list-item>
            <text:list-item>
              <text:p text:style-name="P22">Navegue hasta el directorio donde se encuentra <text:span text:style-name="T30">la</text:span> imagen y selecciónela.</text:p>
            </text:list-item>
            <text:list-item>
              <text:p text:style-name="P22">Haga clic en <text:span text:style-name="Emphasis">Abrir</text:span> y la imagen se colocará en <text:span text:style-name="T22">el</text:span> patrón de diapositivas y se cerrará el explorador de archivos.</text:p>
            </text:list-item>
            <text:list-item>
              <text:p text:style-name="P22">Si es necesario, modifique la imagen o cambie de posición en <text:span text:style-name="T22">el</text:span> patrón.</text:p>
            </text:list-item>
            <text:list-item>
              <text:p text:style-name="P22">Haga clic con el botón derecho en la imagen y seleccione <text:span text:style-name="Strong_20_Emphasis">Organizar &gt; Enviar al fondo </text:span>en el menú contextual. Esto mueve la imagen al fondo, para que cualquier <text:span text:style-name="T30">texto</text:span> que agregue a la diapositiva al crear una presentación, aparezca sobre la imagen de fondo.</text:p>
            </text:list-item>
          </text:list>
          <text:list xml:id="list214947483888466" text:continue-list="list214945859395550" text:style-name="Heading_20_Note">
            <text:list-item>
              <text:p text:style-name="P19">Nota</text:p>
            </text:list-item>
          </text:list>
          <text:p text:style-name="P20">LibreOffice ofrece la opción de insertar una imagen como un enlace al archivo, en lugar de incrustarlo. Esto solo es útil cuando una presentación no está destinada a distribuirse y permanecerá <text:span text:style-name="T30">con la misma</text:span> estructura de directorio<text:span text:style-name="T30">s</text:span> en <text:span text:style-name="T30">el mismo equipo</text:span>. Por ejemplo, p<text:span text:style-name="T30">uede</text:span> <text:span text:style-name="T30">enlazar los archivos de imagen</text:span> en un portátil, que luego se usa para <text:span text:style-name="T30">mostrar la </text:span>presentación a <text:span text:style-name="T30">distintos</text:span> clientes.</text:p>
          <text:p text:style-name="P20"><text:span text:style-name="T30">S</text:span>i <text:span text:style-name="T30">la </text:span>la presentación se va a distribuir <text:span text:style-name="T30">para su uso en otros equipos</text:span>, la imagen debe estar incrustada, para evitar el «síndrome de la imagen perdida» cuando la presentación se realiza usando un <text:span text:style-name="T30">equipo distinto</text:span>.</text:p>
          <text:p text:style-name="P21"><text:bookmark-start text:name="__RefHeading___Toc7261_197098294"/>Áreas de texto predeterminadas<text:bookmark-end text:name="__RefHeading___Toc7261_197098294"/></text:p>
          <text:p text:style-name="P15">Cuando se abre un patrón de diapositivas para editarl<text:span text:style-name="T22">o</text:span>, contiene cinco áreas de texto predeterminadas:</text:p>
          <text:p text:style-name="List_20_Contents"><text:span text:style-name="T31">T</text:span>ítulo, para disposiciones automáticas</text:p>
          <text:p text:style-name="List_20_Contents"><text:span text:style-name="T32">Texto u </text:span><text:span text:style-name="T31">O</text:span>bjeto, para disposiciones automáticas</text:p>
          <text:p text:style-name="List_20_Contents"><text:span text:style-name="T31">F</text:span>echa</text:p>
          <text:p text:style-name="List_20_Contents"><text:span text:style-name="T31">P</text:span>ie de página</text:p>
          <text:p text:style-name="List_20_Contents"><text:span text:style-name="T31">N</text:span>úmero de diapositiva</text:p>
          <text:p text:style-name="P24"><text:bookmark-start text:name="__RefHeading___Toc11477_197098294"/><text:soft-page-break/>Posición y tamaño<text:bookmark-end text:name="__RefHeading___Toc11477_197098294"/></text:p>
          <text:p text:style-name="P15">Haga clic con el botón del ratón en cualquiera de estas áreas, para mostrar los controles de selección alrededor del área de texto predeterminada. Utilice estos controles para modificar el tamaño y posición de un área de texto <text:span text:style-name="T33">predeterminada</text:span>.</text:p>
          <text:list xml:id="list214947324048408" text:continue-list="list214945968438239" text:style-name="Numbering_20_1">
            <text:list-item text:start-value="1">
              <text:p text:style-name="P22">Para cambiar <text:span text:style-name="T34">con el ratón</text:span> la posición de un área de texto predeterminada:</text:p>
            </text:list-item>
          </text:list>
          <text:list xml:id="list249402249" text:style-name="Numbering_20_2">
            <text:list-item text:start-value="1">
              <text:p text:style-name="P27">Seleccione el área de texto que desea reposicionar.</text:p>
            </text:list-item>
            <text:list-item>
              <text:p text:style-name="P27">Mueva el cursor hacia el borde del área de texto, no sobre un control de selección, el cursor cambiará de forma <text:span text:style-name="T34">(la forma </text:span>depende de la configuración de su <text:span text:style-name="T34">equipo)</text:span>.</text:p>
            </text:list-item>
            <text:list-item>
              <text:p text:style-name="P27">Haga clic con el botón izquierdo del ratón, arrastre el <text:span text:style-name="T34">área </text:span>texto a la posición deseada <text:span text:style-name="T34">y </text:span>suelte el botón del ratón.</text:p>
            </text:list-item>
          </text:list>
          <text:list xml:id="list214945792758000" text:continue-list="list214947324048408" text:style-name="Numbering_20_1">
            <text:list-item>
              <text:p text:style-name="P22">Para cambiar <text:span text:style-name="T34">con el ratón</text:span> la forma o tamaño de un área de texto predeterminada:</text:p>
            </text:list-item>
          </text:list>
          <text:list xml:id="list214945848199843" text:continue-list="list249402249" text:style-name="Numbering_20_2">
            <text:list-item text:start-value="1">
              <text:p text:style-name="P27">Coloque el cursor sobre un control de selección</text:p>
            </text:list-item>
            <text:list-item>
              <text:p text:style-name="P27">Haga clic con el botón izquierdo del ratón y arrastre el control de selección para cambiar el <text:span text:style-name="T34">tamaño o forma </text:span>del área de texto.</text:p>
            </text:list-item>
            <text:list-item>
              <text:p text:style-name="P27">Suelte el botón del ratón cuando el área de texto predeterminada tenga el <text:span text:style-name="T34">tamaño o forma necesarios.</text:span></text:p>
            </text:list-item>
          </text:list>
          <text:list xml:id="list214946317876692" text:continue-list="list214947267481024" text:style-name="List_20_2">
            <text:list-item>
              <text:p text:style-name="List_20_2">Los controles de selección izquierdo y derecho cambian el ancho del área de texto.</text:p>
            </text:list-item>
            <text:list-item>
              <text:p text:style-name="List_20_2">Los controles de selección superior e inferior cambian la altura del área de texto.</text:p>
            </text:list-item>
            <text:list-item>
              <text:p text:style-name="List_20_2">Los controles de selección de esquina cambian a la vez la altura y anchura del área de texto.</text:p>
            </text:list-item>
          </text:list>
          <text:list xml:id="list214946694575984" text:continue-list="list214947483888466" text:style-name="Heading_20_Note">
            <text:list-item>
              <text:p text:style-name="P19">Nota</text:p>
            </text:list-item>
          </text:list>
          <text:p text:style-name="P20"><text:span text:style-name="T34">E</text:span>l cursor del ratón generalmente cambia de forma cuando se coloca sobre un control de selección, lo que proporciona una indicación visual de cómo afectará a la forma del área de texto. Mantenga pulsada la tecla <text:span text:style-name="Keystroke">Mayús</text:span> mientras arrastra un control de selección para <text:span text:style-name="T32">conservar</text:span> la proporción original entre <text:span text:style-name="T32">el a</text:span>ncho y alto del área de texto <text:span text:style-name="T32">u objeto</text:span>.</text:p>
          <text:p text:style-name="P15">Para controlar con precisión la forma, el tamaño y la posición de un área de texto predeterminada, se recomienda utilizar el diálogo <text:span text:style-name="Emphasis">Posición y tamaño</text:span> o <text:span text:style-name="T35">el panel </text:span><text:span text:style-name="Emphasis">Posición y tamaño</text:span> en <text:span text:style-name="T35">la página </text:span><text:span text:style-name="Emphasis">Propiedades</text:span> de la <text:span text:style-name="Emphasis">Barra lateral</text:span>.</text:p>
          <text:list xml:id="list214946084696398" text:continue-list="list214945792758000" text:style-name="Numbering_20_1">
            <text:list-item text:start-value="1">
              <text:p text:style-name="P22">Seleccione el área de texto predeterminada haciendo clic en su borde.</text:p>
            </text:list-item>
            <text:list-item>
              <text:p text:style-name="P22">Utilice uno de los siguientes métodos para acceder a las opciones disponibles para la posición y el tamaño de un área de texto predeterminada:</text:p>
            </text:list-item>
          </text:list>
          <text:list xml:id="list214947318924049" text:continue-list="list214946317876692" text:style-name="List_20_2">
            <text:list-item>
              <text:p text:style-name="P23">Vaya a <text:span text:style-name="Strong_20_Emphasis">Formato &gt; Objeto y forma &gt; Posición y tamaño</text:span> en el menú para abrir el diálogo <text:span text:style-name="Emphasis">Posición y tamaño</text:span> (figura <text:sequence-ref text:reference-format="value" text:ref-name="refFigure34">35</text:sequence-ref>).</text:p>
            </text:list-item>
            <text:list-item>
              <text:p text:style-name="P23">Haga clic con el botón derecho en el borde del área de texto <text:s/>y seleccione <text:span text:style-name="Emphasis">Posición y tamaño</text:span> en el menú contextual para abrir el diálogo <text:span text:style-name="Emphasis">Posición y tamaño.</text:span></text:p>
            </text:list-item>
            <text:list-item>
              <text:p text:style-name="P23">Utilice el atajo de teclado <text:span text:style-name="Keystroke">F4</text:span> para abrir el diálogo <text:span text:style-name="Emphasis">Posición y tamaño</text:span>.</text:p>
            </text:list-item>
            <text:list-item>
              <text:p text:style-name="P23">Haga clic en <text:span text:style-name="Emphasis">Propiedades</text:span> en la <text:span text:style-name="Emphasis">Barra lateral</text:span> para abrir <text:span text:style-name="T33">la página</text:span> <text:span text:style-name="Emphasis">Propiedades</text:span> <text:span text:style-name="T33">y despliegue</text:span> <text:span text:style-name="T33">el panel</text:span> <text:span text:style-name="Emphasis">Posición y tamaño</text:span> (figura <text:sequence-ref text:reference-format="value" text:ref-name="refFigure35">36</text:sequence-ref>).</text:p>
            </text:list-item>
          </text:list>
          <text:p text:style-name="Figure"><text:soft-page-break/><draw:frame draw:style-name="fr3" draw:name="fram_IG26202-010" text:anchor-type="as-char" draw:z-index="72">
       <draw:text-box fo:min-height="0.041cm" fo:min-width="0.041cm">
        <text:p text:style-name="Figure">Figura <text:sequence text:ref-name="refFigure34" text:name="Figure" text:formula="ooow:Figure+1" style:num-format="1">35</text:sequence>: Diálogo Posición y tamaño</text:p>
        <text:p text:style-name="Figure"><draw:frame draw:style-name="fr4" draw:name="img_IG26202_011" text:anchor-type="as-char" svg:width="12cm" svg:height="6.63cm" draw:z-index="73"><draw:image xlink:href="Pictures/100000010000028800000166C961E048.png" xlink:type="simple" xlink:show="embed" xlink:actuate="onLoad" draw:mime-type="image/png"/>
          <svg:title>Diálogo Posición y tamaño</svg:title>
          <svg:desc>Diálogo Posición y tamaño</svg:desc>
         </draw:frame></text:p>
       </draw:text-box>
      </draw:frame></text:p>
          <text:p text:style-name="Figure"><draw:frame draw:style-name="fr3" draw:name="fram_IG26202-011" text:anchor-type="as-char" draw:z-index="74">
       <draw:text-box fo:min-height="0.041cm" fo:min-width="0.041cm">
        <text:p text:style-name="Figure">Figura <text:sequence text:ref-name="refFigure35" text:name="Figure" text:formula="ooow:Figure+1" style:num-format="1">36</text:sequence>: <text:span text:style-name="T33">Panel</text:span> Posición y tamaño en Propiedades <text:span text:style-name="T33">de</text:span> la Barra lateral</text:p>
        <text:p text:style-name="Figure"><draw:frame draw:style-name="fr4" draw:name="img_IG26202_012" text:anchor-type="as-char" svg:width="9.089cm" svg:height="9.329cm" draw:z-index="75"><draw:image xlink:href="Pictures/10000000000001EB000001F834DA47D1.png" xlink:type="simple" xlink:show="embed" xlink:actuate="onLoad" draw:mime-type="image/png"/>
          <svg:title>Panel Posición y tamaño en Propiedades de la Barra lateral</svg:title>
          <svg:desc>Panel Posición y tamaño en Propiedades de la Barra lateral</svg:desc>
         </draw:frame></text:p>
       </draw:text-box>
      </draw:frame></text:p>
          <text:p text:style-name="P15">Las funciones de las opciones de<text:span text:style-name="Emphasis"> Posición y Tamaño</text:span> se explican completamente en la <text:span text:style-name="Emphasis">Guía de Draw</text:span>. A continuación, se proporcionan breves descripciones de las funciones más importantes: </text:p>
          <text:list text:continue-list="list214947434519411" text:style-name="List_20_1">
            <text:list-item>
              <text:p text:style-name="P16">Utilice <text:span text:style-name="Emphasis">Posición</text:span> para especificar la posición <text:span text:style-name="Emphasis">X</text:span> (horizontal) e <text:span text:style-name="Emphasis">Y</text:span> (vertical) del área de texto predeterminada. Los valores representan la distancia al <text:span text:style-name="Emphasis">Punto de base</text:span> seleccionado. La posición predeterminada es la esquina superior izquierda de la diapositiva. La función <text:span text:style-name="Emphasis">Punto de base</text:span> para <text:span text:style-name="Emphasis">Posición</text:span> solo aparece en el diálogo <text:span text:style-name="Emphasis">Posición y tamaño</text:span> y no en el panel <text:span text:style-name="Emphasis">Propiedades</text:span> de la <text:span text:style-name="Emphasis">Barra lateral</text:span>.</text:p>
            </text:list-item>
            <text:list-item>
              <text:p text:style-name="P16">Utilice <text:span text:style-name="Emphasis">Tamaño</text:span> para especificar la anchura y la altura del área de texto predeterminada. <text:span text:style-name="Emphasis">Punto de base</text:span> para <text:span text:style-name="Emphasis">Tamaño</text:span> es una función que solo aparece en el diálogo <text:span text:style-name="Emphasis">Posición y tamaño</text:span> y no en el panel <text:span text:style-name="Emphasis">Propiedades</text:span> de la <text:span text:style-name="Emphasis">Barra lateral</text:span>. Con <text:span text:style-name="Emphasis">Punto de base</text:span> puede seleccionar un punto en el área rectangular que no desea mover mientras cambia el tamaño. La configuración predeterminada es la esquina superior izquierda.</text:p>
            </text:list-item>
            <text:list-item>
              <text:p text:style-name="P16">Utilice <text:span text:style-name="Emphasis">Giro</text:span> para rotar el área de texto predeterminada. Por ejemplo, puede colocar el área del pie de página de lado, girando cada área de texto 90 grados para obtener un <text:soft-page-break/>diseño de aspecto más moderno. En general, es preferible usar <text:span text:style-name="T36">unicamente</text:span> ángulos rectos para facilitar la edición, aunque <text:span text:style-name="T36">se puede usar cualquier otro ángulo</text:span>.</text:p>
            </text:list-item>
            <text:list-item>
              <text:p text:style-name="P16">Utilice la p<text:span text:style-name="T36">ágina</text:span> <text:span text:style-name="Emphasis">Inclinación y radio de esquina</text:span> para agregar un radio de esquina al borde de un cuadro de texto, solo si se ha seleccionado un estilo de línea visible. Los ajustes de opciones para <text:span text:style-name="Emphasis">Inclinación</text:span> solo están disponibles para imágenes o formas.</text:p>
            </text:list-item>
          </text:list>
          <text:p text:style-name="P24"><text:bookmark-start text:name="__RefHeading___Toc11479_197098294"/>Fondo<text:bookmark-end text:name="__RefHeading___Toc11479_197098294"/></text:p>
          <text:p text:style-name="P15">Cambie el tipo de relleno de área utilizado para fondos en un área de texto predeterminada mediante uno de los siguientes métodos. Las opciones disponibles dependen del tipo de relleno seleccionado. Consulte el «Capítulo 6, <text:span text:style-name="T20">F</text:span>ormat<text:span text:style-name="T20">ear</text:span> objetos gráficos», para más información.</text:p>
          <text:list text:continue-numbering="true" text:style-name="List_20_1">
            <text:list-item>
              <text:p text:style-name="P16">Vaya a <text:span text:style-name="Strong_20_Emphasis">Formato &gt; Objeto y forma &gt; Área</text:span> en el menú para abrir el diálogo <text:span text:style-name="Emphasis">Área</text:span> (figura <text:sequence-ref text:reference-format="value" text:ref-name="refFigure36">37</text:sequence-ref>).</text:p>
            </text:list-item>
            <text:list-item>
              <text:p text:style-name="P16">Haga clic con el botón derecho en el área de texto predeterminada y seleccione <text:span text:style-name="Emphasis">Área</text:span> en el menú contextual para abrir el diálogo <text:span text:style-name="Emphasis">Área</text:span>.</text:p>
            </text:list-item>
            <text:list-item>
              <text:p text:style-name="P16">Haga clic en <text:span text:style-name="Emphasis">Propiedades</text:span> en la <text:span text:style-name="Emphasis">Barra lateral</text:span> para abrir <text:span text:style-name="T37">la página</text:span> <text:span text:style-name="Emphasis">Propiedades</text:span> <text:span text:style-name="T37">y despliegue el panel</text:span> <text:span text:style-name="Emphasis">Área</text:span> (figura <text:sequence-ref text:reference-format="value" text:ref-name="refFigure37">38</text:sequence-ref>).</text:p>
            </text:list-item>
          </text:list>
          <text:p text:style-name="Figure"><draw:frame draw:style-name="fr3" draw:name="fram_IG26202-012" text:anchor-type="as-char" draw:z-index="76">
       <draw:text-box fo:min-height="0.041cm" fo:min-width="0.041cm">
        <text:p text:style-name="Figure">Figura <text:sequence text:ref-name="refFigure36" text:name="Figure" text:formula="ooow:Figure+1" style:num-format="1">37</text:sequence>: Diálogo Área</text:p>
        <text:p text:style-name="Figure"><draw:frame draw:style-name="fr4" draw:name="img_IG26202_013" text:anchor-type="as-char" svg:width="11.43cm" svg:height="6.639cm" draw:z-index="77"><draw:image xlink:href="Pictures/1000000100000360000001F606992A5F.png" xlink:type="simple" xlink:show="embed" xlink:actuate="onLoad" draw:mime-type="image/png"/>
          <svg:title>Diálogo Área</svg:title>
          <svg:desc>Diálogo Área</svg:desc>
         </draw:frame></text:p>
       </draw:text-box>
      </draw:frame></text:p>
          <text:p text:style-name="Figure"><draw:frame draw:style-name="fr3" draw:name="fram_IG26202-013" text:anchor-type="as-char" draw:z-index="78">
       <draw:text-box fo:min-height="0.041cm" fo:min-width="0.041cm">
        <text:p text:style-name="Figure">Figura <text:sequence text:ref-name="refFigure37" text:name="Figure" text:formula="ooow:Figure+1" style:num-format="1">38</text:sequence>: <text:span text:style-name="T38">Panel Área </text:span>en Propiedades <text:span text:style-name="T38">de</text:span> la Barra lateral</text:p>
        <text:p text:style-name="Figure"><draw:frame draw:style-name="fr4" draw:name="img_IG26202_014" text:anchor-type="as-char" svg:width="8.421cm" svg:height="7.41cm" draw:z-index="79"><draw:image xlink:href="Pictures/10000000000001EA000001AF4C157783.png" xlink:type="simple" xlink:show="embed" xlink:actuate="onLoad" draw:mime-type="image/png"/>
          <svg:title>Panel Área en Propiedades de la Barra lateral</svg:title>
          <svg:desc>Panel Área en Propiedades de la Barra lateral</svg:desc>
         </draw:frame></text:p>
       </draw:text-box>
      </draw:frame></text:p>
          <text:p text:style-name="P24"><text:bookmark-start text:name="__RefHeading___Toc11481_197098294"/><text:soft-page-break/>Borde<text:bookmark-end text:name="__RefHeading___Toc11481_197098294"/></text:p>
          <text:p text:style-name="P28">Cambie el tipo de línea utilizado para el borde de un área de texto predeterminada mediante uno de los siguientes métodos. Las opciones disponibles en este diálogo dependerán del tipo de línea seleccionada. Consulte el «Capítulo 6, <text:span text:style-name="T20">F</text:span>ormat<text:span text:style-name="T20">ear </text:span>objetos gráficos».</text:p>
          <text:list text:continue-numbering="true" text:style-name="List_20_1">
            <text:list-item>
              <text:p text:style-name="P16">Vaya a <text:span text:style-name="Strong_20_Emphasis">Formato &gt; Objeto y forma &gt; Línea</text:span> en el menú para abrir el diálogo <text:span text:style-name="Emphasis">Área</text:span> (figura <text:sequence-ref text:reference-format="value" text:ref-name="refFigure38">39</text:sequence-ref>).</text:p>
            </text:list-item>
            <text:list-item>
              <text:p text:style-name="P16">Haga clic con el botón derecho en el objeto y seleccione <text:span text:style-name="Emphasis">Línea</text:span> en el menú contextual para abrir el diálogo <text:span text:style-name="Emphasis">Línea</text:span>.</text:p>
            </text:list-item>
            <text:list-item>
              <text:p text:style-name="P16">Haga clic en <text:span text:style-name="Emphasis">Propiedades</text:span> en la <text:span text:style-name="Emphasis">Barra lateral</text:span> para abrir <text:span text:style-name="T39">la página</text:span> <text:span text:style-name="Emphasis">Propiedades</text:span> <text:span text:style-name="T39">y</text:span> <text:span text:style-name="T39">despliegue el panel</text:span> <text:span text:style-name="Emphasis">Línea</text:span> (figura <text:sequence-ref text:reference-format="value" text:ref-name="refFigure39">40</text:sequence-ref>).</text:p>
            </text:list-item>
          </text:list>
          <text:p text:style-name="Figure"><draw:frame draw:style-name="fr3" draw:name="fram_IG26202-014" text:anchor-type="as-char" draw:z-index="80">
       <draw:text-box fo:min-height="0.041cm" fo:min-width="0.041cm">
        <text:p text:style-name="Figure">Figura <text:sequence text:ref-name="refFigure38" text:name="Figure" text:formula="ooow:Figure+1" style:num-format="1">39</text:sequence>: Diálogo Línea</text:p>
        <text:p text:style-name="Figure"><draw:frame draw:style-name="fr4" draw:name="img_IG26202_015" text:anchor-type="as-char" svg:width="12.22cm" svg:height="7.939cm" draw:z-index="81"><draw:image xlink:href="Pictures/1000000000000302000001F42DC67072.png" xlink:type="simple" xlink:show="embed" xlink:actuate="onLoad" draw:mime-type="image/png"/>
          <svg:title>Diálogo Línea</svg:title>
          <svg:desc>Diálogo Línea</svg:desc>
         </draw:frame></text:p>
       </draw:text-box>
      </draw:frame></text:p>
          <text:p text:style-name="Figure"><draw:frame draw:style-name="fr3" draw:name="fram_IG26202-015" text:anchor-type="as-char" draw:z-index="82">
       <draw:text-box fo:min-height="0.041cm" fo:min-width="0.041cm">
        <text:p text:style-name="Figure">Figura <text:sequence text:ref-name="refFigure39" text:name="Figure" text:formula="ooow:Figure+1" style:num-format="1">40</text:sequence>: <text:span text:style-name="T38">Panel</text:span> <text:span text:style-name="T38">L</text:span>ínea en la página Propiedades <text:span text:style-name="T38">d</text:span>e la Barra lateral</text:p>
        <text:p text:style-name="Figure"><draw:frame draw:style-name="fr4" draw:name="img_IG26202_016" text:anchor-type="as-char" svg:width="9.07cm" svg:height="7.87cm" draw:z-index="83"><draw:image xlink:href="Pictures/10000000000001EA000001A9FBE55EDE.png" xlink:type="simple" xlink:show="embed" xlink:actuate="onLoad" draw:mime-type="image/png"/>
          <svg:title>Panel Línea en la página Propiedades de la Barra lateral</svg:title>
          <svg:desc>Panel Línea en la página Propiedades de la Barra lateral</svg:desc>
         </draw:frame></text:p>
       </draw:text-box>
      </draw:frame></text:p>
          <text:p text:style-name="P24"><text:bookmark-start text:name="__RefHeading___Toc11483_197098294"/><text:soft-page-break/>Alineación<text:bookmark-end text:name="__RefHeading___Toc11483_197098294"/></text:p>
          <text:p text:style-name="P15">Cambie la alineación del texto dentro del área de texto predeterminada en relación con su posición en un patrón de diapositivas o la alineación entre un área de texto predeterminada y otros objetos en un patrón de diapositivas mediante uno de los siguientes métodos.</text:p>
          <text:list text:continue-numbering="true" text:style-name="List_20_1">
            <text:list-item>
              <text:p text:style-name="P16">Vaya a <text:span text:style-name="Strong_20_Emphasis">Formato &gt; Alinear texto</text:span> en el menú y seleccione el tipo de alineación de las opciones disponibles.</text:p>
            </text:list-item>
            <text:list-item>
              <text:p text:style-name="P16">Haga clic con el botón derecho en el objeto y seleccione <text:span text:style-name="Emphasis">Alinear objetos</text:span> en el menú contextual, luego seleccione el tipo de alineación de las opciones disponibles.</text:p>
            </text:list-item>
            <text:list-item>
              <text:p text:style-name="P16">Haga clic en el triángulo ▼ a la derecha de <text:span text:style-name="Emphasis">Alinear objetos</text:span> en la barra de herramientas <text:span text:style-name="Emphasis">Líneas y relleno</text:span> y seleccione el tipo de alineación entre las opciones disponibles.</text:p>
            </text:list-item>
            <text:list-item>
              <text:p text:style-name="P16">Seleccione la herramienta de alineación requerida en <text:span text:style-name="T40">el panel</text:span> <text:span text:style-name="Emphasis">Posición y tamaño</text:span> en la <text:span text:style-name="T40">página </text:span><text:s/><text:span text:style-name="Emphasis">Propiedades</text:span> <text:span text:style-name="T40">de</text:span> la <text:span text:style-name="Emphasis">Barra lateral </text:span>(figura <text:sequence-ref text:reference-format="value" text:ref-name="refFigure35">36</text:sequence-ref>).</text:p>
            </text:list-item>
          </text:list>
          <text:p text:style-name="P29"><text:bookmark-start text:name="__RefHeading___Toc11485_197098294"/>Organizar<text:bookmark-end text:name="__RefHeading___Toc11485_197098294"/></text:p>
          <text:p text:style-name="P15">Organice la posición <text:span text:style-name="T41">de apilamiento </text:span>de un objeto en relación con otros objetos en <text:span text:style-name="T41">l</text:span>a diapositiva, <text:span text:style-name="T41">(si debe estar delante o detrás de otros objetos). U</text:span>tili<text:span text:style-name="T41">ce</text:span> uno de los siguientes métodos. Consulte el «Capítulo 5, Gestión<text:span text:style-name="T20">ar</text:span> objetos gráficos», para más información.</text:p>
          <text:list xml:id="list214946201870508" text:continue-numbering="true" text:style-name="List_20_1">
            <text:list-item>
              <text:p text:style-name="List_20_1">Vaya a <text:span text:style-name="Strong_20_Emphasis">Formato &gt; Organizar</text:span> en el menú y seleccione el tipo de orden en las opciones disponibles.</text:p>
            </text:list-item>
            <text:list-item>
              <text:p text:style-name="List_20_1">Haga clic con el botón derecho del ratón en el objeto y seleccione <text:span text:style-name="Emphasis">Organizar</text:span> en el menú contextual y seleccione el tipo de ordenación en las opciones disponibles en el menú contextual.</text:p>
            </text:list-item>
            <text:list-item>
              <text:p text:style-name="List_20_1">Haga clic en la herramienta de disposición deseada cerca del extremo izquierdo de la barra de herramientas <text:span text:style-name="Emphasis">Líneas y relleno.</text:span></text:p>
            </text:list-item>
            <text:list-item>
              <text:p text:style-name="List_20_1">Seleccione la herramienta de <text:span text:style-name="T41">situación deseada</text:span> en la sección <text:span text:style-name="Emphasis">Posición y tamaño</text:span> en el panel <text:span text:style-name="Emphasis">Propiedades</text:span> de la <text:span text:style-name="Emphasis">Barra lateral</text:span>.</text:p>
            </text:list-item>
          </text:list>
          <text:p text:style-name="P21"><text:bookmark-start text:name="__RefHeading___Toc7258_197098294"/>Añadir texto y campos<text:bookmark-end text:name="__RefHeading___Toc7258_197098294"/></text:p>
          <text:p text:style-name="P17">Añadir texto y campos a un patrón de diapositivas, le permite colocar la información que desea que aparezca en todas las diapositivas de <text:span text:style-name="T41">la</text:span> presentación: por ejemplo, el título de la presentación, el nombre y el logotipo de la empresa, la fecha y el número de diapositiva. Para más información, consulte el «Capítulo 3, Añadir y formatear texto».</text:p>
          <text:p text:style-name="P24"><text:bookmark-start text:name="__RefHeading___Toc1863_2550239888"/>Texto<text:bookmark-end text:name="__RefHeading___Toc1863_2550239888"/></text:p>
          <text:p text:style-name="P15">Los objetos de texto se pueden colocar en cualquier lugar de la página maestra, para que aparezcan en todas las diapositivas de <text:span text:style-name="T42">la</text:span> presentación. Los objetos de texto también se pueden colocar en el pie de página, si no desea utilizar los campos predeterminados.</text:p>
          <text:list xml:id="list214945877237382" text:continue-list="list214946084696398" text:style-name="Numbering_20_1">
            <text:list-item text:start-value="1">
              <text:p text:style-name="P22">Seleccione <text:span text:style-name="Strong_20_Emphasis">Ver &gt; Patrón de diapositiva</text:span> en el menú para abrir la vista <text:span text:style-name="Emphasis">Patrón de diapositiva</text:span>.</text:p>
            </text:list-item>
            <text:list-item>
              <text:p text:style-name="P22">Seleccione <text:span text:style-name="T22">e</text:span>l patrón de diapositivas donde va a agregar un objeto de texto.</text:p>
            </text:list-item>
            <text:list-item>
              <text:p text:style-name="P22">Active el modo de edición de texto mediante uno de los siguientes métodos. La barra de herramientas <text:span text:style-name="Emphasis">Formato de texto</text:span> (figura <text:sequence-ref text:reference-format="value" text:ref-name="refFigure40">41</text:sequence-ref>) se abre automáticamente, reemplazando la barra de herramientas <text:span text:style-name="Emphasis">Líneas y relleno.</text:span></text:p>
            </text:list-item>
          </text:list>
          <text:list xml:id="list214947667709318" text:continue-list="list214947318924049" text:style-name="List_20_2">
            <text:list-item>
              <text:p text:style-name="P23">Seleccione <text:span text:style-name="Emphasis">Insertar cuadro de texto</text:span> en la barra de herramientas <text:span text:style-name="Emphasis">Estándar</text:span> o <text:span text:style-name="Emphasis">Dibujo</text:span>.</text:p>
            </text:list-item>
            <text:list-item>
              <text:p text:style-name="P23">Vaya a <text:span text:style-name="Strong_20_Emphasis">Insertar &gt; Cuadro de texto </text:span>en el menú .</text:p>
            </text:list-item>
            <text:list-item>
              <text:p text:style-name="P23">Utilice el atajo de teclado <text:span text:style-name="Keystroke">F2</text:span>.</text:p>
            </text:list-item>
          </text:list>
          <text:list xml:id="list214947254122980" text:continue-list="list214945877237382" text:style-name="Numbering_20_1">
            <text:list-item>
              <text:p text:style-name="P22"><text:soft-page-break/>Haga clic una vez en <text:span text:style-name="T22">e</text:span>l patrón de diapositivas para cre<text:span text:style-name="T42">ar</text:span> un cuadro de texto <text:span text:style-name="T42">con </text:span>un cursor intermitente dentro del cuadro de texto.</text:p>
            </text:list-item>
            <text:list-item>
              <text:p text:style-name="P22">Escriba o pegue el texto en el <text:span text:style-name="T42">cuadro</text:span> de texto.</text:p>
            </text:list-item>
            <text:list-item>
              <text:p text:style-name="P22">Formatee el texto después de colocarlo en <text:span text:style-name="T22">el</text:span> patrón de diapositivas. Consulte el «Capítulo 3, A<text:span text:style-name="T20">ñadir y formatear</text:span> texto» para más información.</text:p>
            </text:list-item>
            <text:list-item>
              <text:p text:style-name="P22">Haga clic fuera del objeto de texto para cerrar la barra de herramientas <text:span text:style-name="Emphasis">Formato de texto</text:span> <text:span text:style-name="T42">y</text:span> volver a abrir la barra de herramientas <text:span text:style-name="Emphasis">Líneas y relleno.</text:span></text:p>
            </text:list-item>
            <text:list-item>
              <text:p text:style-name="P22">Haga clic en <text:span text:style-name="Emphasis">Cerrar vista de patrón</text:span> en la barra de herramientas <text:span text:style-name="Emphasis">Vista de patrón</text:span> o vaya a <text:span text:style-name="Strong_20_Emphasis">Ver &gt; Normal</text:span> en el menú cuando haya terminado de agregar y formatear el texto.</text:p>
            </text:list-item>
          </text:list>
          <text:p text:style-name="Figure"><draw:frame draw:style-name="fr3" draw:name="fram_IG26202-016" text:anchor-type="as-char" draw:z-index="84">
       <draw:text-box fo:min-height="0.041cm" fo:min-width="0.041cm">
        <text:p text:style-name="Figure">Figura <text:sequence text:ref-name="refFigure40" text:name="Figure" text:formula="ooow:Figure+1" style:num-format="1">41</text:sequence>: Barra de herramientas de formato de texto</text:p>
        <text:p text:style-name="Figure"><draw:frame draw:style-name="fr4" draw:name="img_IG26202_017" text:anchor-type="as-char" svg:width="15.799cm" svg:height="2.21cm" draw:z-index="85"><draw:image xlink:href="Pictures/10000000000003120000006E74172800.png" xlink:type="simple" xlink:show="embed" xlink:actuate="onLoad" draw:mime-type="image/png"/>
          <svg:title>Barra de herramientas de formato de texto</svg:title>
          <svg:desc>Barra de herramientas de formato de texto</svg:desc>
         </draw:frame></text:p>
       </draw:text-box>
      </draw:frame></text:p>
          <text:p text:style-name="P30">Campos</text:p>
          <text:p text:style-name="P31"><text:span text:style-name="T43">Puede agregar </text:span>campos <text:span text:style-name="T43">a las diapositivas</text:span>, por ejemplo, la fecha o el número de diapositiva, se pueden agregar como objetos de texto en un patrón de diapositivas o reemplazar los campos de pie de página predeterminados. <text:span text:style-name="T43">Para más información, consulte el «Capítulo 3, Añadir y formatear texto».</text:span></text:p>
          <text:p text:style-name="P32"><text:bookmark-start text:name="__RefHeading___Toc1865_2550239888"/>Secciones predeterminadas de pie de página<text:bookmark-end text:name="__RefHeading___Toc1865_2550239888"/></text:p>
          <text:p text:style-name="P15">De forma predeterminada, el pie de página utilizado en una diapositiva consta de tres secciones (figura <text:sequence-ref text:reference-format="value" text:ref-name="refFigure25">26</text:sequence-ref>) y cada sección contiene un campo predeterminado de la siguiente manera:</text:p>
          <text:list xml:id="list214945961255926" text:continue-list="list214946201870508" text:style-name="List_20_1">
            <text:list-item>
              <text:p text:style-name="P16"><text:span text:style-name="Emphasis">Sección izquierda</text:span>: contiene un campo para la fecha y hora. Está etiquetada como <text:span text:style-name="Emphasis">Área de fecha</text:span>. El nombre del campo es <text:span text:style-name="Code">&lt;fecha/hora&gt;</text:span>.</text:p>
            </text:list-item>
            <text:list-item>
              <text:p text:style-name="P16"><text:span text:style-name="Emphasis">Sección central</text:span>: contiene el campo para el texto de pie de página. Está etiquetada como <text:span text:style-name="Emphasis">Área de pie de página</text:span>. El nombre del campo es <text:span text:style-name="Code">&lt;pie de pagina&gt;</text:span>. Esta sección se puede utilizar para el título de la presentación, el nombre del archivo, etc.</text:p>
            </text:list-item>
            <text:list-item>
              <text:p text:style-name="P16"><text:span text:style-name="Emphasis">Sección derecha</text:span>: contiene el campo para el número de diapositiva. Está etiquetada como <text:span text:style-name="Emphasis">Área de número de diapositiva</text:span>. El nombre del campo es <text:span text:style-name="Code">&lt;numero&gt;</text:span>.</text:p>
            </text:list-item>
          </text:list>
          <text:list xml:id="list214947543551939" text:continue-list="list214946694575984" text:style-name="Heading_20_Note">
            <text:list-item>
              <text:p text:style-name="P33"><text:span text:style-name="T44">Not</text:span><text:span text:style-name="T45">a</text:span></text:p>
            </text:list-item>
          </text:list>
          <text:p text:style-name="P34">L<text:span text:style-name="T45">a</text:span>s <text:span text:style-name="T45">cabeceras</text:span> no se utilizan en las diapositivas de Impress. Los pies de página se insertan usando la vista Normal. Cualquier edición y <text:span text:style-name="T46">cambio de posición</text:span> de<text:span text:style-name="T45">l contenido del </text:span>pie de página se realiza <text:span text:style-name="T45">en </text:span>la vista de diapositiva maestra.</text:p>
          <text:p text:style-name="P35"><text:bookmark-start text:name="__RefHeading___Toc1867_2550239888"/>Insertar y formatear pies de página<text:bookmark-end text:name="__RefHeading___Toc1867_2550239888"/></text:p>
          <text:p text:style-name="P15">Los campos de pie de página predeterminados se configuran de la siguiente manera, mediante el diálogo <text:span text:style-name="Emphasis">Cabecera y pie</text:span> (figura <text:sequence-ref text:reference-format="value" text:ref-name="refFigure41">42</text:sequence-ref>):</text:p>
          <text:list xml:id="list214945959592682" text:continue-list="list214947254122980" text:style-name="Numbering_20_1">
            <text:list-item text:start-value="1">
              <text:p text:style-name="P22">Seleccione <text:span text:style-name="T46">una diapositiva y vaya a </text:span><text:span text:style-name="Strong_20_Emphasis">Insertar &gt; Cabecera y pie</text:span> en el menú para abrir el diálogo <text:span text:style-name="Emphasis">Cabecera y pie</text:span>.</text:p>
            </text:list-item>
            <text:list-item>
              <text:p text:style-name="P22">En la p<text:span text:style-name="T47">ágina</text:span> <text:span text:style-name="Emphasis">Diapositivas</text:span> del diálogo, marque la casilla <text:span text:style-name="Emphasis">Fecha y hora</text:span> para insertar la fecha y hora en la sección izquierda del pie de página.</text:p>
            </text:list-item>
          </text:list>
          <text:list xml:id="list214947779894242" text:continue-list="list214947667709318" text:style-name="List_20_2">
            <text:list-item>
              <text:p text:style-name="P23">Para una fecha y hora específica, seleccione <text:span text:style-name="Emphasis">Fijo</text:span> e ingrese la fecha que desea usar en el cuadro <text:span text:style-name="T48">correspondiente</text:span>. <text:span text:style-name="T49">La fecha que se muestre, siempre será la indicada</text:span></text:p>
            </text:list-item>
            <text:list-item>
              <text:p text:style-name="P23"><text:soft-page-break/><text:span text:style-name="T48">Si desea que la </text:span>fecha y hora <text:span text:style-name="T48">que se actualicen cada vez que abra el archivo,</text:span> seleccione <text:span text:style-name="Emphasis">Variable</text:span> <text:span text:style-name="T48">y</text:span> <text:span text:style-name="T48">ajuste e</text:span>l <text:span text:style-name="Emphasis"><text:span text:style-name="T49">F</text:span></text:span><text:span text:style-name="Emphasis">ormato</text:span> <text:span text:style-name="T48">e</text:span> <text:span text:style-name="Emphasis"><text:span text:style-name="T49">I</text:span></text:span><text:span text:style-name="Emphasis">dioma</text:span> en l<text:span text:style-name="T48">os campos</text:span> <text:span text:style-name="T48">correspondientes</text:span>.</text:p>
            </text:list-item>
          </text:list>
          <text:p text:style-name="Figure"><draw:frame draw:style-name="fr3" draw:name="fram_IG26202-017" text:anchor-type="as-char" draw:z-index="86">
       <draw:text-box fo:min-height="0.041cm" fo:min-width="0.041cm">
        <text:p text:style-name="Figure">Figura <text:sequence text:ref-name="refFigure41" text:name="Figure" text:formula="ooow:Figure+1" style:num-format="1">42</text:sequence>: Diálogo <text:span text:style-name="T47">Cabecera</text:span> y pie</text:p>
        <text:p text:style-name="Figure"><draw:frame draw:style-name="fr4" draw:name="img_IG26202_018" text:anchor-type="as-char" svg:width="10.051cm" svg:height="7.909cm" draw:z-index="87"><draw:image xlink:href="Pictures/100000000000021F000001AB77D377CF.png" xlink:type="simple" xlink:show="embed" xlink:actuate="onLoad" draw:mime-type="image/png"/>
          <svg:title>Diálogo Cabecera y pie</svg:title>
          <svg:desc>Diálogo Cabecera y pie</svg:desc>
         </draw:frame></text:p>
       </draw:text-box>
      </draw:frame></text:p>
          <text:list xml:id="list214946326675760" text:continue-list="list214945959592682" text:style-name="Numbering_20_1">
            <text:list-item>
              <text:p text:style-name="P22">Para colocar texto en la sección central del pie de página, marque la casilla <text:span text:style-name="Emphasis">Pie</text:span> (de página) y luego escriba o pegue el texto en el <text:span text:style-name="T47">cuadro</text:span> <text:span text:style-name="Emphasis"><text:span text:style-name="T47">T</text:span></text:span><text:span text:style-name="Emphasis">exto de</text:span><text:span text:style-name="Emphasis"><text:span text:style-name="T47">l pie</text:span></text:span>.</text:p>
            </text:list-item>
            <text:list-item>
              <text:p text:style-name="P22">Para colocar el número de diapositiva en la sección derecha del pie de página, marque la casilla <text:span text:style-name="Emphasis">Número de diapositiva</text:span>.</text:p>
            </text:list-item>
            <text:list-item>
              <text:p text:style-name="P22">Si no desea que el pie de página aparezca en la primera diapositiva de su presentación, marque la casilla <text:span text:style-name="Emphasis">No mostrar en la primera diapositiva</text:span>.</text:p>
            </text:list-item>
            <text:list-item>
              <text:p text:style-name="P22">Haga clic en <text:span text:style-name="Emphasis">Aplicar</text:span> para guardar los cambios y cerrar el diálogo.</text:p>
            </text:list-item>
            <text:list-item>
              <text:p text:style-name="P22">Para formatear el texto utilizado para los campos de pie de página predeterminados, consulte el «Capítulo 3 A<text:span text:style-name="T20">ñadir y formatear </text:span>texto».</text:p>
            </text:list-item>
          </text:list>
          <text:list xml:id="list214947512837732" text:continue-list="list214947543551939" text:style-name="Heading_20_Note">
            <text:list-item>
              <text:p text:style-name="P19">Nota</text:p>
            </text:list-item>
          </text:list>
          <text:p text:style-name="P20">Las secciones predeterminadas en un pie de página se pueden formatear, cambiar de tamaño y reposicionar. Consulte «<text:bookmark-ref text:reference-format="text" text:ref-name="__RefHeading___Toc7261_197098294">Áreas de texto predeterminadas</text:bookmark-ref>» para más información.</text:p>
          <text:p text:style-name="P24"><text:bookmark-start text:name="__RefHeading___Toc1869_2550239888"/>Secciones de pie de página personalizadas<text:bookmark-end text:name="__RefHeading___Toc1869_2550239888"/></text:p>
          <text:p text:style-name="P15">Los campos predeterminados en una sección de pie de página se pueden reemplazar con campos de texto o manuales, de la siguiente manera:</text:p>
          <text:list xml:id="list214946771474599" text:continue-list="list214946326675760" text:style-name="Numbering_20_1">
            <text:list-item text:start-value="1">
              <text:p text:style-name="P22">Seleccione <text:span text:style-name="Strong_20_Emphasis">Ver &gt; Patrón de diapositiva</text:span> en el menú para abrir la vista <text:span text:style-name="Emphasis">Patrón de diapositiva</text:span> <text:span text:style-name="T50">y seleccione un patrón.</text:span></text:p>
            </text:list-item>
            <text:list-item>
              <text:p text:style-name="P22">Seleccione el campo predeterminado que está dentro del área correspondiente en la sección de pie de página y pulse la tecla <text:span text:style-name="Keystroke"><text:span text:style-name="T51">Retroceso</text:span></text:span> o <text:span text:style-name="Keystroke">Supr</text:span>. Aparecerá un cursor de texto parpadeante en la sección de pie de página y la barra de herramientas <text:span text:style-name="Emphasis">Formato de texto</text:span> se abrirá, reemplazando a la barra de herramientas <text:span text:style-name="Emphasis">Líneas y relleno.</text:span></text:p>
            </text:list-item>
            <text:list-item>
              <text:p text:style-name="P22">Escriba su texto o inserte un campo manual en la sección del pie de página.</text:p>
            </text:list-item>
            <text:list-item>
              <text:p text:style-name="P22">De formato al campo de texto o al texto que ha colocado en la sección de pie de página. Consulte el «Capítulo 3, A<text:span text:style-name="T20">ñadir y formatear </text:span>texto» para más información.</text:p>
            </text:list-item>
            <text:list-item>
              <text:p text:style-name="P22"><text:soft-page-break/>Haga clic fuera del objeto de texto para <text:span text:style-name="T52">abandonar el modo de edición.</text:span></text:p>
            </text:list-item>
            <text:list-item>
              <text:p text:style-name="P22">Haga clic en <text:span text:style-name="Emphasis">Cerrar vista de patrón</text:span> en la barra de herramientas <text:span text:style-name="Emphasis">Vista de patrón</text:span> o vaya a <text:span text:style-name="Strong_20_Emphasis">Ver &gt; Normal</text:span> en el menú cuando haya terminado de configurar los campos.</text:p>
            </text:list-item>
          </text:list>
          <text:p text:style-name="P24"><text:bookmark-start text:name="__RefHeading___Toc8426_1911643009"/>Campos manuales<text:bookmark-end text:name="__RefHeading___Toc8426_1911643009"/></text:p>
          <text:p text:style-name="P15"><text:span text:style-name="T50">S</text:span>e pueden agregar <text:span text:style-name="T50">campos a</text:span> un patrón de diapositivas o pueden reemplazar los campos de pie de página predeterminados. Los campos que puede utilizar en Impress son:</text:p>
          <text:list xml:id="list214946206614563" text:continue-list="list214945961255926" text:style-name="List_20_1">
            <text:list-item>
              <text:p text:style-name="P16"><text:span text:style-name="Emphasis">Fecha (fija)</text:span>.</text:p>
            </text:list-item>
            <text:list-item>
              <text:p text:style-name="P16"><text:span text:style-name="Emphasis">Fecha (variable)</text:span>: se actualiza automáticamente cuando vuelve a abrir la presentación.</text:p>
            </text:list-item>
            <text:list-item>
              <text:p text:style-name="P16"><text:span text:style-name="Emphasis">Hora (fija)</text:span>.</text:p>
            </text:list-item>
            <text:list-item>
              <text:p text:style-name="P16"><text:span text:style-name="Emphasis">Hora (variable)</text:span>: se actualiza automáticamente cuando vuelve a abrir la presentación y cada vez que abre una diapositiva más de una vez durante una presentación.</text:p>
            </text:list-item>
            <text:list-item>
              <text:p text:style-name="P16"><text:span text:style-name="Emphasis">Autor</text:span>: nombre y apellidos que aparecen en los datos de usuario de LibreOffice.</text:p>
            </text:list-item>
            <text:list-item>
              <text:p text:style-name="P16"><text:span text:style-name="Emphasis">Número de diapositiva.</text:span></text:p>
            </text:list-item>
            <text:list-item>
              <text:p text:style-name="P16"><text:span text:style-name="Emphasis">Título de diapositiva</text:span>: el texto con el que la ha nombrado en el panel <text:span text:style-name="Emphasis">Diapositivas</text:span>.</text:p>
            </text:list-item>
            <text:list-item>
              <text:p text:style-name="P16"><text:span text:style-name="Emphasis"><text:span text:style-name="T50">Recuento de </text:span></text:span><text:span text:style-name="Emphasis">diapositivas</text:span>: el número total de diapositivas incluidas en el archivo.</text:p>
            </text:list-item>
            <text:list-item>
              <text:p text:style-name="P16"><text:span text:style-name="Emphasis">Nombre del archivo</text:span>.</text:p>
            </text:list-item>
          </text:list>
          <text:p text:style-name="P15"><text:span text:style-name="T50">Insertar campos </text:span>en <text:span text:style-name="T22">el</text:span> patrón de diapositivas:</text:p>
          <text:list text:continue-list="list214946771474599" text:style-name="Numbering_20_1">
            <text:list-item text:start-value="1">
              <text:p text:style-name="P22">Seleccione <text:span text:style-name="Strong_20_Emphasis">Ver &gt; Patrón de diapositiva</text:span> en el menú para abrir la vista <text:span text:style-name="Emphasis">Patrón de diapositiva</text:span>.</text:p>
            </text:list-item>
            <text:list-item>
              <text:p text:style-name="P22">Haga clic en cualquier lugar del patrón de diapositivas.</text:p>
            </text:list-item>
            <text:list-item>
              <text:p text:style-name="P22">Vaya a <text:span text:style-name="Strong_20_Emphasis">Insertar &gt; Campo</text:span> en el menú y seleccione el campo requerido.</text:p>
            </text:list-item>
            <text:list-item>
              <text:p text:style-name="P22">De forma predeterminada, el campo se coloca en el centro del patrón. <text:span text:style-name="T50">C</text:span>olo<text:span text:style-name="T50">que</text:span> el cuadro de texto del campo en la posición deseada en <text:span text:style-name="T22">el</text:span> patrón de diapositivas. Consulte «<text:bookmark-ref text:reference-format="text" text:ref-name="__RefHeading___Toc7261_197098294">Áreas de texto predeterminadas</text:bookmark-ref>».</text:p>
            </text:list-item>
            <text:list-item>
              <text:p text:style-name="P22"><text:span text:style-name="T50">Aplique formato a</text:span>l texto utilizado en <text:span text:style-name="T50">el</text:span> campo, consulte el «Capítulo 3 A<text:span text:style-name="T20">ñadir y formatear text</text:span>o» para más información.</text:p>
            </text:list-item>
            <text:list-item>
              <text:p text:style-name="P22">Haga clic en <text:span text:style-name="Emphasis">Cerrar vista de patrón </text:span>en la barra de herramientas <text:span text:style-name="Emphasis">Vista de patrón</text:span> o vaya a <text:span text:style-name="Strong_20_Emphasis">Ver &gt; Normal</text:span> en el menú cuando haya terminado de <text:span text:style-name="T53">insertar</text:span> los campos <text:span text:style-name="T53">necesarios</text:span>.</text:p>
            </text:list-item>
          </text:list>
          <text:p text:style-name="P15"><text:span text:style-name="T54">R</text:span>eemplazar un campo de pie de página predeterminado:</text:p>
          <text:list xml:id="list214946140364801" text:continue-numbering="true" text:style-name="Numbering_20_1">
            <text:list-item text:start-value="1">
              <text:p text:style-name="P22">Seleccione <text:span text:style-name="Strong_20_Emphasis">Ver &gt; Patrón de diapositiva</text:span> en el menú para abrir la vista <text:span text:style-name="Emphasis">Patrón de diapositiva</text:span>.</text:p>
            </text:list-item>
            <text:list-item>
              <text:p text:style-name="P22">Resalte todos los caracteres <text:span text:style-name="T50">d</text:span>el campo <text:span text:style-name="T50">d</text:span>el pie de página que dese<text:span text:style-name="T50">e</text:span> reemplazar.</text:p>
            </text:list-item>
            <text:list-item>
              <text:p text:style-name="P22">Vaya a <text:span text:style-name="Strong_20_Emphasis">Insertar &gt; Campo</text:span> en el menú y seleccione el campo <text:span text:style-name="T50">requerido</text:span>.</text:p>
            </text:list-item>
            <text:list-item>
              <text:p text:style-name="P36"><text:span text:style-name="T50">Aplique formato a</text:span>l texto utilizado en <text:span text:style-name="T50">el</text:span> campo.</text:p>
            </text:list-item>
            <text:list-item>
              <text:p text:style-name="P22">Haga clic en <text:span text:style-name="Emphasis">Cerrar vista de patrón</text:span> en la barra de herramientas <text:span text:style-name="Emphasis">Vista de patrón</text:span> o vaya a <text:span text:style-name="Strong_20_Emphasis">Ver &gt; Normal</text:span> en el menú cuando haya terminado de configurar los campos.</text:p>
            </text:list-item>
          </text:list>
          <text:list xml:id="list214945947485891" text:continue-list="list214947507852302" text:style-name="Heading_20_Tip">
            <text:list-item>
              <text:p text:style-name="P37">Consejo</text:p>
            </text:list-item>
          </text:list>
          <text:p text:style-name="P20">Para cambiar el formato del número <text:span text:style-name="T54">de diapositiva</text:span> (1, 2, 3 o a, b, c o i, ii, iii, etc.), vaya a <text:span text:style-name="Strong_20_Emphasis">Diapositiva &gt; Propiedades de diapositiva</text:span> en el menú y seleccione la <text:soft-page-break/>pestaña <text:span text:style-name="Emphasis">Diapositiva</text:span>. <text:span text:style-name="T54">Se</text:span>leccione el tipo de numeración que se utilizará de la lista desplegable <text:span text:style-name="Emphasis">Números de diapositiva</text:span> <text:span text:style-name="T54">de </text:span>la sección <text:span text:style-name="Emphasis">Configuración de disposición</text:span>.</text:p>
          <text:h text:style-name="P18" text:outline-level="2"><text:bookmark-start text:name="__RefHeading___Toc56496_706318716 Copia 1"/>Trabajar con estilos<text:bookmark-end text:name="__RefHeading___Toc56496_706318716 Copia 1"/></text:h>
          <text:p text:style-name="P17">Un estilo es un conjunto de formatos que puede aplicar a elementos seleccionados como diapositivas, texto, listas, marcos, bordes, líneas y rellenos de área en una presentación para establecer o cambiar rápidamente su apariencia. Aplicar un estilo significa aplicar un grupo de formatos al mismo tiempo, lo que proporciona un aspecto coherente a <text:span text:style-name="T55">la</text:span> presentación. Por ejemplo, cambiar manualmente un atributo en el mismo tipo de objeto en cada diapositiva de <text:span text:style-name="T55">una</text:span> presentación lleva mucho tiempo y está sujeto a errores. El uso de estilos reduce el tiempo y proporciona una <text:span text:style-name="T55">gran</text:span> precisión.</text:p>
          <text:p text:style-name="P15">Impress tiene dos tipos de estilos disponibles para dar formato a texto y objetos gráficos: estilos de presentación y estilos de dibujo.</text:p>
          <text:list xml:id="list214945857873056" text:continue-list="list214946206614563" text:style-name="List_20_1">
            <text:list-item>
              <text:p text:style-name="P38">Para información sobre <text:span text:style-name="T20">el formato de </text:span>texto, consulte el «Capítulo 3, A<text:span text:style-name="T20">ñadir y formatear texto</text:span>».</text:p>
            </text:list-item>
            <text:list-item>
              <text:p text:style-name="P16">Para información objetos gráficos, consulte el «Capítulo 6, Formatear objetos gráficos» y la <text:span text:style-name="Emphasis">Guía de Draw.</text:span></text:p>
            </text:list-item>
            <text:list-item>
              <text:p text:style-name="P16">P<text:span text:style-name="T55">ara</text:span> más información sobre estilos en LibreOffice <text:span text:style-name="T55">consulte </text:span>la <text:span text:style-name="Emphasis">Guía de </text:span><text:span text:style-name="Emphasis"><text:span text:style-name="T55">iniciación</text:span></text:span>.</text:p>
            </text:list-item>
          </text:list>
          <text:list xml:id="list214947394006547" text:continue-list="list214947512837732" text:style-name="Heading_20_Note">
            <text:list-item>
              <text:p text:style-name="P19">Nota</text:p>
            </text:list-item>
          </text:list>
          <text:p text:style-name="P20">La presencia de estilos de texto y de título, tanto en los <text:span text:style-name="Emphasis">Estilos de dibujo</text:span> como en los <text:span text:style-name="Emphasis">Estilos de presentación</text:span>, puede parecer confusa. Esta aparente duplicación se debe a que Impress usa cuadros de texto especiales (de diseño automático) para agregar texto estructurado (con esquema) a las diapositivas, donde se aplican los <text:span text:style-name="Emphasis">Estilos de presentación</text:span>. El título y otros estilos de texto <text:span text:style-name="T55">de</text:span> los <text:span text:style-name="Emphasis">Estilos de dibujo</text:span> se utilizan en otro<text:span text:style-name="T55">s</text:span> cuadro<text:span text:style-name="T55">s</text:span> de texto que <text:span text:style-name="T55">se </text:span>agreg<text:span text:style-name="T55">ue</text:span> o en <text:span text:style-name="T55">el </text:span>texto asociado con formas.</text:p>
          <text:p text:style-name="P21"><text:bookmark-start text:name="__RefHeading___Toc2343_3031568946"/>Estilos de presentación<text:bookmark-end text:name="__RefHeading___Toc2343_3031568946"/></text:p>
          <text:p text:style-name="P15">Los estilos de presentación en Impress se utilizan al crear una presentación con uno de los diseños de diapositiva de Impress. Estos estilos se dividen en cuatro categorías.</text:p>
          <text:list xml:id="list214946570037864" text:continue-list="list214945857873056" text:style-name="List_20_1">
            <text:list-item>
              <text:p text:style-name="P16"><text:span text:style-name="Strong_20_Emphasis">Objetos de fondo</text:span> y <text:span text:style-name="Strong_20_Emphasis">Fondo</text:span>: se utilizan para formatear objetos en <text:span text:style-name="T22">el</text:span> patrón de diapositivas predeterminad<text:span text:style-name="T22">o</text:span>, como iconos, líneas decorativas y formas.</text:p>
            </text:list-item>
            <text:list-item>
              <text:p text:style-name="P16"><text:span text:style-name="Strong_20_Emphasis">Notas</text:span>: formatea el texto utilizado en las notas de presentación.</text:p>
            </text:list-item>
            <text:list-item>
              <text:p text:style-name="P16"><text:span text:style-name="Strong_20_Emphasis">Esquema 1</text:span> a <text:span text:style-name="Strong_20_Emphasis">Esquema 9</text:span>: se utilizan para los diferentes niveles del esquema al que pertenecen. Por ejemplo, el <text:span text:style-name="Emphasis">Esquema 2</text:span> se usa para los sub<text:span text:style-name="T56">niveles</text:span> del <text:span text:style-name="Emphasis">Esquema 1</text:span>, el <text:span text:style-name="Emphasis">Esquema 3</text:span> para los sub<text:span text:style-name="T56">niveles</text:span> del <text:span text:style-name="Emphasis">Esquema 2</text:span> y así sucesivamente.</text:p>
            </text:list-item>
            <text:list-item>
              <text:p text:style-name="P16"><text:span text:style-name="Strong_20_Emphasis">Subtítulo</text:span> y <text:span text:style-name="Strong_20_Emphasis">Título</text:span>: formatea el texto utilizado para cualquier título o subtítulo utilizado en las diapositivas.</text:p>
            </text:list-item>
          </text:list>
          <text:list text:continue-list="list214947394006547" text:style-name="Heading_20_Note">
            <text:list-item>
              <text:p text:style-name="P19">Nota</text:p>
            </text:list-item>
          </text:list>
          <text:p text:style-name="P20">Al igual que con los estilos de título en Writer, los estilos de esquema en Impress están vinculados jerárquicamente. Por ejemplo, un cambio en un atributo en el estilo de <text:span text:style-name="Emphasis">Esquema 1</text:span> se <text:span text:style-name="T56">trasmite</text:span> en cascada a los demás estilos <text:span text:style-name="T56">de</text:span> nivel de <text:span text:style-name="T56">e</text:span>squema.</text:p>
          <text:p text:style-name="P17">L<text:span text:style-name="T6">o</text:span>s patrones de diapositivas y las disposiciones de diapositiva predeterminadas de Impress utilizan cuadros de diseño automático. Los <text:span text:style-name="Emphasis">Estilos de presentación</text:span> solo se pueden utilizar <text:soft-page-break/>dentro de estos cuadros de diseño automático. En la figura <text:sequence-ref text:reference-format="value" text:ref-name="refFigure25">26</text:sequence-ref> se muestra un ejemplo de texto que utiliza estos estilos.</text:p>
          <text:list text:continue-numbering="true" text:style-name="Heading_20_Note">
            <text:list-item>
              <text:p text:style-name="P19">Nota</text:p>
            </text:list-item>
          </text:list>
          <text:p text:style-name="P20">Cualquier texto agregado a una diapositiva usando las herramientas de texto disponibles se coloca automáticamente en un cuadro de texto estándar y se le asigna el <text:span text:style-name="Emphasis"><text:span text:style-name="T57">E</text:span></text:span><text:span text:style-name="Emphasis">stilo de dibujo predeterminado</text:span> de l<text:span text:style-name="T57">os</text:span> <text:span text:style-name="Emphasis"><text:span text:style-name="T57">e</text:span></text:span><text:span text:style-name="Emphasis">stilos de dibujo</text:span>. Para información sobre format<text:span text:style-name="T57">ear</text:span> <text:s/>texto, consulte el «Capítulo 3, Añadir y formatear texto».</text:p>
          <text:p text:style-name="P39"><text:span text:style-name="T58">N</text:span>o se pueden crear nuevos <text:span text:style-name="Emphasis">Estilos de presentación</text:span>, <text:span text:style-name="T58">tampoco se pueden </text:span>eliminar, <text:span text:style-name="T58">ni renombrar, </text:span>pero se pueden modificar o actualizar según sus requisitos. Además, no puede cambiar el estilo de presentación utilizado para un objeto con otro estilo de presentación. Por ejemplo, el <text:span text:style-name="T58">e</text:span>stilo <text:span text:style-name="Emphasis">Esquema 2</text:span> no se puede cambiar al estilo <text:span text:style-name="Emphasis">Esquema 3.</text:span></text:p>
          <text:list xml:id="list214945755403407" text:continue-numbering="true" text:style-name="Heading_20_Note">
            <text:list-item>
              <text:p text:style-name="P19">Nota</text:p>
            </text:list-item>
          </text:list>
          <text:p text:style-name="P20">El cambio de niveles de esquema se realiza en la vista normal usando la tecla <text:span text:style-name="Keystroke">Tab</text:span> o la combinación de teclas <text:span text:style-name="Keystroke">Mayús+Tab</text:span> o las herramientas <text:span text:style-name="Emphasis">Promocionar</text:span> y <text:span text:style-name="Emphasis">Degradar</text:span> de la barra de herramientas <text:span text:style-name="Emphasis">Esquema</text:span>. Consulte el «Capítulo 3, Añadir y formatear texto» para más información.</text:p>
          <text:p text:style-name="P21"><text:bookmark-start text:name="__RefHeading___Toc2345_3031568946"/>Estilos de dibujo<text:bookmark-end text:name="__RefHeading___Toc2345_3031568946"/></text:p>
          <text:p text:style-name="P17">Los <text:span text:style-name="Emphasis">Estilos de dibujo</text:span> en Impress definen las características de los objetos gráficos (incluidos los <text:span text:style-name="T57">cuadros u </text:span>objetos <text:span text:style-name="T57">con texto</text:span>), que coloca en una diapositiva. Estos estilos <text:span text:style-name="T57">tienen</text:span> atributos de línea, área, sombreado, transparencia, texto, conectores y acotación.</text:p>
          <text:p text:style-name="P17">Por ejemplo, si necesita crear organigramas en su presentación, probablemente querrá que todos los objetos tengan una apariencia consistente, como estilo de línea, tipo de <text:span text:style-name="T57">letra</text:span>, sombra, etc. La forma más sencilla de lograr este resultado con el mínimo esfuerzo es utilizar un estilo de dibujo para los objetos y aplicarlo a cada objeto. El principal beneficio es que si decide cambiar, digamos, el color de fondo de los objetos, todo lo que necesita hacer es modificar el estilo en lugar de cada objeto individual<text:span text:style-name="T57">mente</text:span>.</text:p>
          <text:p text:style-name="P17">Los <text:span text:style-name="Emphasis">Estilos de dibujo</text:span> incluidos con Impress no se pueden eliminar, pero se puede<text:span text:style-name="T57">n</text:span> modificar y actualizar según sus requisitos. También puede crear estilos nuevos o personalizados. Para ello, consulte «<text:bookmark-ref text:reference-format="text" text:ref-name="__RefHeading___Toc17372_2550239888">Estilos personalizados</text:bookmark-ref>» <text:span text:style-name="T57">más adelante</text:span>. Cualquier estilo personalizado solo está disponible en la presentación donde se creó.</text:p>
          <text:p text:style-name="P21"><text:bookmark-start text:name="__RefHeading___Toc17387_2550239888"/>Uso de estilos<text:bookmark-end text:name="__RefHeading___Toc17387_2550239888"/></text:p>
          <text:p text:style-name="P15">Utilice uno de los siguientes métodos para acceder o modificar los estilos disponibles en Impress:</text:p>
          <text:list xml:id="list214946978440495" text:continue-list="list214946570037864" text:style-name="List_20_1">
            <text:list-item>
              <text:p text:style-name="List_20_1">Utilice el atajo de teclado <text:span text:style-name="Keystroke">F11</text:span> (Windows y Linux) o ⌘<text:span text:style-name="Keystroke">+T</text:span> (macOS).</text:p>
            </text:list-item>
            <text:list-item>
              <text:p text:style-name="P16">Vaya a <text:span text:style-name="Strong_20_Emphasis">Formato &gt; Estilos</text:span> en el menú .</text:p>
            </text:list-item>
            <text:list-item>
              <text:p text:style-name="P16">Haga clic en <text:span text:style-name="Emphasis">Mostrar la barra lateral de estilos</text:span> ubicada en la barra de herramientas <text:span text:style-name="Emphasis">Líneas y relleno.</text:span></text:p>
            </text:list-item>
            <text:list-item>
              <text:p text:style-name="P16">Haga clic en <text:span text:style-name="Emphasis">Estilos</text:span> en la <text:span text:style-name="Emphasis">Barra lateral</text:span> para abrir el panel <text:span text:style-name="Emphasis">Estilos</text:span>.</text:p>
            </text:list-item>
          </text:list>
          <text:p text:style-name="P21"><text:bookmark-start text:name="__RefHeading___Toc2347_3031568946"/>Editar estilos<text:bookmark-end text:name="__RefHeading___Toc2347_3031568946"/></text:p>
          <text:p text:style-name="P40">El formato de los estilos de presentación y dibujo se puede <text:span text:style-name="T59">modificar</text:span> <text:span text:style-name="T60">tanto </text:span>en la vista <text:span text:style-name="Emphasis">Normal</text:span> <text:span text:style-name="T60">como en la vista </text:span><text:span text:style-name="Emphasis">Patrón de diapositiva</text:span>. Las opciones de formato <text:span text:style-name="T60">se encuentran</text:span> en los diálogos <text:soft-page-break/><text:span text:style-name="T61">de </text:span>estilo o <text:span text:style-name="T60">en</text:span> el menú <text:span text:style-name="Emphasis">Formato</text:span>. Para más información sobre <text:span text:style-name="T60">el</text:span> formato <text:span text:style-name="T60">de</text:span> texto y objetos, consulte el «Capítulo 3, Añadir y formatear texto» y el «Capítulo 6, Format<text:span text:style-name="T20">ear</text:span> objetos gráficos».</text:p>
          <text:p text:style-name="P41"><text:bookmark-start text:name="__RefHeading___Toc2349_3031568946"/>Modificar estilos<text:bookmark-end text:name="__RefHeading___Toc2349_3031568946"/></text:p>
          <text:list xml:id="list214946813839791" text:continue-list="list214946140364801" text:style-name="Numbering_20_1">
            <text:list-item text:start-value="1">
              <text:p text:style-name="P22">Seleccione un objeto en una diapositiva o en un patrón de diapositiva y el estilo que tenga se resaltará en el panel <text:span text:style-name="Emphasis">Estilos</text:span> de la <text:span text:style-name="Emphasis">Barra lateral</text:span>.</text:p>
            </text:list-item>
            <text:list-item>
              <text:p text:style-name="P22">Vaya a <text:span text:style-name="Strong_20_Emphasis">Formato &gt; Estilos &gt; Editar estilo</text:span> en el menú o haga clic con el botón derecho en el estilo resaltado en el panel <text:span text:style-name="Emphasis">Estilos</text:span> de la <text:span text:style-name="Emphasis">Barra lateral</text:span> para abrir el diálogo <text:span text:style-name="Emphasis"><text:span text:style-name="T62">Estilo</text:span></text:span><text:span text:style-name="T62"> y modi</text:span><text:span text:style-name="T63">f</text:span><text:span text:style-name="T62">icar </text:span>el estilo seleccionado. En el título del diálogo aparece el nombre del estilo usado para el objeto seleccionado.</text:p>
            </text:list-item>
            <text:list-item>
              <text:p text:style-name="P22">Utilice las diversas opciones disponibles en las p<text:span text:style-name="T61">áginas</text:span> del diálogo para formatear el estilo según sus necesidades.</text:p>
            </text:list-item>
            <text:list-item>
              <text:p text:style-name="P22">Haga clic en <text:span text:style-name="Emphasis">Aceptar</text:span> para guardar los cambios de formato y cerrar el diálogo.</text:p>
            </text:list-item>
          </text:list>
          <text:p text:style-name="Figure"><draw:frame draw:style-name="fr3" draw:name="fram_IG26202-018" text:anchor-type="as-char" draw:z-index="88">
       <draw:text-box fo:min-height="0.041cm" fo:min-width="0.041cm">
        <text:p text:style-name="Figure">Figura <text:sequence text:ref-name="refFigure42" text:name="Figure" text:formula="ooow:Figure+1" style:num-format="1">43</text:sequence>: Diálogo Título - <text:span text:style-name="T64">página Tipo de letra</text:span></text:p>
        <text:p text:style-name="Figure"><draw:frame draw:style-name="fr9" draw:name="img_IG26202_019" text:anchor-type="as-char" svg:width="12.1cm" svg:height="7.909cm" draw:z-index="89"><draw:image xlink:href="Pictures/100000000000039300000256EC1DAAB0.png" xlink:type="simple" xlink:show="embed" xlink:actuate="onLoad" draw:mime-type="image/png"/>
          <svg:title>Diálogo Título - página Tipo de letra</svg:title>
          <svg:desc>Diálogo Título - página Tipo de letra</svg:desc>
         </draw:frame></text:p>
       </draw:text-box>
      </draw:frame></text:p>
          <text:list xml:id="list214946583304147" text:continue-list="list214945755403407" text:style-name="Heading_20_Note">
            <text:list-item>
              <text:p text:style-name="P19">Nota</text:p>
            </text:list-item>
          </text:list>
          <text:p text:style-name="P20">Al hacer clic en <text:span text:style-name="Emphasis">Restablecer</text:span> antes de hacer clic en <text:span text:style-name="Emphasis">Aceptar</text:span>, se eliminarán todos los cambios de formato que ha<text:span text:style-name="T63">ya</text:span> realizado en <text:span text:style-name="T63">la página abierta d</text:span>el diálogo del estilo.</text:p>
          <text:p text:style-name="P42"><text:bookmark-start text:name="__RefHeading___Toc2351_3031568946"/>Actualizar estilos<text:bookmark-end text:name="__RefHeading___Toc2351_3031568946"/></text:p>
          <text:p text:style-name="P15">Actualizar un estilo de presentación o de dibujo es similar a modificar<text:span text:style-name="T63">lo</text:span>, pero primero debe <text:span text:style-name="T63">modificar el </text:span>formato <text:span text:style-name="T63">de </text:span><text:span text:style-name="T61">un </text:span>objeto <text:span text:style-name="T63">para aplicar los cambios. (vea los siguientes apartados sobre el formato de un objeto)</text:span>. La actualización de estilos solo se puede realizar en la vista <text:span text:style-name="Emphasis">Normal</text:span>.</text:p>
          <text:list text:continue-list="list214946813839791" text:style-name="Numbering_20_1">
            <text:list-item text:start-value="1">
              <text:p text:style-name="P22">Seleccione el texto u objeto de su diapositiva en la vista <text:span text:style-name="Emphasis">Normal</text:span>.</text:p>
            </text:list-item>
            <text:list-item>
              <text:p text:style-name="P22">Utilice las herramientas de la<text:span text:style-name="T65">s</text:span> barra<text:span text:style-name="T65">s</text:span> de herramientas <text:span text:style-name="Emphasis"><text:span text:style-name="T65">F</text:span></text:span><text:span text:style-name="Emphasis">ormato de texto</text:span>, <text:span text:style-name="Emphasis">Líneas y relleno</text:span>, las opciones de <text:span text:style-name="Emphasis">Formato</text:span> del menú <text:span text:style-name="T65">o la página </text:span><text:span text:style-name="Emphasis"><text:span text:style-name="T65">Propiedades</text:span></text:span><text:span text:style-name="T65"> de la </text:span><text:span text:style-name="Emphasis"><text:span text:style-name="T65">Barra lateral</text:span></text:span> para formatear el objeto seleccionado.</text:p>
            </text:list-item>
            <text:list-item>
              <text:p text:style-name="P22">Abra <text:span text:style-name="T64">la</text:span> <text:span text:style-name="T65">página </text:span><text:s/><text:span text:style-name="Emphasis">Estilos</text:span> de la <text:span text:style-name="Emphasis">Barra lateral</text:span></text:p>
            </text:list-item>
            <text:list-item>
              <text:p text:style-name="P22">Haga clic en <text:span text:style-name="Emphasis">Estilos de presentación</text:span> o en <text:span text:style-name="Emphasis">Estilos de dibujo</text:span> en la parte superior para abrir la lista de estilos <text:span text:style-name="T65">en función del objeto que esté modificando</text:span>. Se resaltará el estilo utilizado para el objeto seleccionado.</text:p>
            </text:list-item>
            <text:list-item>
              <text:p text:style-name="P22"><text:soft-page-break/>Haga clic en <text:span text:style-name="Emphasis">Actualizar estilo</text:span> en la parte superior derecha del panel <text:span text:style-name="Emphasis">Estilos</text:span> y el estilo se actualizará <text:span text:style-name="T63">con</text:span> los cambios de formato que ha realizado en el objeto seleccionado.</text:p>
            </text:list-item>
          </text:list>
          <text:p text:style-name="P43">Formato <text:span text:style-name="T63">de un objeto a </text:span><text:s/>través del menú</text:p>
          <text:list text:continue-numbering="true" text:style-name="Numbering_20_1">
            <text:list-item text:start-value="1">
              <text:p text:style-name="P44">Seleccione el objeto cuyo formato quiera modificar.</text:p>
            </text:list-item>
            <text:list-item>
              <text:p text:style-name="P22">Vaya a <text:span text:style-name="Emphasis">Formato</text:span> en el menú para abrir un <text:span text:style-name="T65">sub</text:span>menú con varias opciones de formato disponibles. Dependiendo del objeto seleccionado, algunas opciones de formato no estarán disponibles y estarán atenuadas.</text:p>
            </text:list-item>
            <text:list-item>
              <text:p text:style-name="P22">Seleccione una opción de formato del menú. Dependiendo de la opción seleccionada, se puede abrir otro <text:span text:style-name="T65">sub</text:span>menú con más opciones o <text:span text:style-name="T65">un</text:span> diálogo de formato <text:span text:style-name="T65">relacionado</text:span>.</text:p>
            </text:list-item>
          </text:list>
          <text:p text:style-name="P24"><text:bookmark-start text:name="__RefHeading___Toc2353_3031568946"/>Formato <text:span text:style-name="T63">de un objeto </text:span>a través del panel Barra lateral<text:bookmark-end text:name="__RefHeading___Toc2353_3031568946"/></text:p>
          <text:list xml:id="list214945692949108" text:continue-numbering="true" text:style-name="Numbering_20_1">
            <text:list-item text:start-value="1">
              <text:p text:style-name="P45">Seleccione el objeto cuyo formato quiera modificar.</text:p>
            </text:list-item>
            <text:list-item>
              <text:p text:style-name="P46">Abra la página <text:span text:style-name="Emphasis">Propiedades</text:span> de la <text:span text:style-name="Emphasis">Barra lateral</text:span>.</text:p>
            </text:list-item>
            <text:list-item>
              <text:p text:style-name="P47">Utilice las herramientas de l<text:span text:style-name="T65">os paneles de la página </text:span><text:span text:style-name="Emphasis"><text:span text:style-name="T65">Propiedades</text:span></text:span><text:span text:style-name="T65"> </text:span>para formatear el objeto seleccionado. <text:span text:style-name="T65">Los paneles que se muestran dependen del objeto seleccionado.</text:span></text:p>
            </text:list-item>
          </text:list>
          <text:list xml:id="list214946264360286" text:continue-list="list214945947485891" text:style-name="Heading_20_Tip">
            <text:list-item>
              <text:p text:style-name="Heading_20_Tip">Sugerencia</text:p>
            </text:list-item>
          </text:list>
          <text:p text:style-name="P48">Si los cambios de formato se hacen en un objeto del patrón de diapositiva, esos cambios se propagan a las diapositivas basadas en ese patrón, por lo que funciona como si fuera un estilo.</text:p>
          <text:p text:style-name="P21"><text:bookmark-start text:name="__RefHeading___Toc17372_2550239888"/>Estilos personalizados<text:bookmark-end text:name="__RefHeading___Toc17372_2550239888"/></text:p>
          <text:p text:style-name="P49"><text:span text:style-name="T66">En Impress no se pueden crear nuevos </text:span><text:span text:style-name="Emphasis"><text:span text:style-name="T66">Estilos de presentación</text:span></text:span><text:span text:style-name="T66">, </text:span>pero puede crear estilos de dibujo personalizados. Estos estilos de dibujo personalizados solo están disponibles para la presentación que está creando.</text:p>
          <text:list text:continue-list="list214945692949108" text:style-name="Numbering_20_1">
            <text:list-item text:start-value="1">
              <text:p text:style-name="P22">Cree o seleccione <text:span text:style-name="T66">un</text:span> objeto en <text:span text:style-name="T66">una</text:span> diapositiva, que utilizar<text:span text:style-name="T66">á </text:span>para <text:span text:style-name="T66">definir </text:span>un nuevo estilo de dibujo.</text:p>
            </text:list-item>
            <text:list-item>
              <text:p text:style-name="P50">Utilice las diversas herramientas de la<text:span text:style-name="T65">s</text:span> barra<text:span text:style-name="T65">s</text:span> de herramientas <text:span text:style-name="Emphasis"><text:span text:style-name="T65">F</text:span></text:span><text:span text:style-name="Emphasis">ormato de texto</text:span>, <text:span text:style-name="Emphasis">Líneas y relleno</text:span>, las opciones de <text:span text:style-name="Emphasis">Formato</text:span> del menú <text:span text:style-name="T65">o la página </text:span><text:span text:style-name="Emphasis"><text:span text:style-name="T65">Propiedades</text:span></text:span><text:span text:style-name="T65"> de la </text:span><text:span text:style-name="Emphasis"><text:span text:style-name="T65">Barra lateral</text:span></text:span> para formatear el objeto seleccionado.</text:p>
            </text:list-item>
            <text:list-item>
              <text:p text:style-name="P22">Abra <text:span text:style-name="T67">la página </text:span><text:span text:style-name="Emphasis">Estilos</text:span> de la <text:span text:style-name="Emphasis">Barra lateral</text:span>.</text:p>
            </text:list-item>
            <text:list-item>
              <text:p text:style-name="P22">Haga clic en <text:span text:style-name="Emphasis">Estilos de dibujo</text:span> en la parte superior izquierda para abrir la lista de estilos de presentación o de dibujo.</text:p>
            </text:list-item>
            <text:list-item>
              <text:p text:style-name="P22">Haga clic en <text:span text:style-name="Emphasis">Estilo nuevo estilo desde selección</text:span> en la parte superior derecha Se abrirá el diálogo <text:span text:style-name="Emphasis">Crear estilo</text:span> (figura <text:sequence-ref text:reference-format="value" text:ref-name="refFigure43">44</text:sequence-ref>).</text:p>
            </text:list-item>
          </text:list>
          <text:p text:style-name="Figure"><draw:frame draw:style-name="fr3" draw:name="fram_IG26202-019" text:anchor-type="as-char" draw:z-index="90">
       <draw:text-box fo:min-height="0.041cm" fo:min-width="0.041cm">
        <text:p text:style-name="Figure">Figura <text:sequence text:ref-name="refFigure43" text:name="Figure" text:formula="ooow:Figure+1" style:num-format="1">44</text:sequence>: Diálogo Crear estilo</text:p>
        <text:p text:style-name="Figure"><draw:frame draw:style-name="fr10" draw:name="img_IG26202_020" text:anchor-type="as-char" svg:y="-3.104cm" svg:width="5.069cm" svg:height="4.159cm" draw:z-index="91"><draw:image xlink:href="Pictures/1000000000000127000000F2D5F2D9C1.png" xlink:type="simple" xlink:show="embed" xlink:actuate="onLoad" draw:mime-type="image/png"/>
          <svg:title>Diálogo Crear estilo</svg:title>
          <svg:desc>Diálogo Crear estilo</svg:desc>
         </draw:frame></text:p>
       </draw:text-box>
      </draw:frame></text:p>
          <text:list xml:id="list214946394590366" text:continue-numbering="true" text:style-name="Numbering_20_1">
            <text:list-item>
              <text:p text:style-name="P22"><text:soft-page-break/>Ingrese un nombre para <text:span text:style-name="T67">el nuevo</text:span> estilo cuadro de texto.</text:p>
            </text:list-item>
            <text:list-item>
              <text:p text:style-name="P22">Haga clic en <text:span text:style-name="Emphasis">Aceptar</text:span> para cerrar el diálogo <text:span text:style-name="T67">y crear el estilo</text:span>.</text:p>
            </text:list-item>
          </text:list>
          <text:p text:style-name="P21"><text:bookmark-start text:name="__RefHeading___Toc2357_3031568946"/>Formato directo<text:bookmark-end text:name="__RefHeading___Toc2357_3031568946"/></text:p>
          <text:p text:style-name="P51">El formato directo anula cualquier formato <text:span text:style-name="T68">de estilo aplicado a un objeto </text:span><text:span text:style-name="T67">y n</text:span>o puede eliminar aplic<text:span text:style-name="T67">a</text:span>ndo <text:span text:style-name="T67">el mismo u otro </text:span>estilo. <text:span text:style-name="T68">Si quiere aplicar un estilo a un objeto con formato directo, primero debe eliminar el formato directo.</text:span></text:p>
          <text:p text:style-name="P51">Para eliminar cualquier formato directo, seleccione el objeto de manera que los controladores de selección estén visibles y luego use uno de los siguientes métodos:</text:p>
          <text:list xml:id="list214947425645940" text:continue-list="list214946978440495" text:style-name="List_20_1">
            <text:list-item>
              <text:p text:style-name="P16">Vaya a <text:span text:style-name="Strong_20_Emphasis">Formato &gt; Limpiar formato directo</text:span> en el menú .</text:p>
            </text:list-item>
            <text:list-item>
              <text:p text:style-name="P16">Use el atajo de teclado <text:span text:style-name="Keystroke">Ctrl+Mayús+M.</text:span></text:p>
            </text:list-item>
            <text:list-item>
              <text:p text:style-name="P16">Si el objeto es un objeto de texto, resalte todo el texto <text:span text:style-name="T68">y use una de las alt</text:span>ernativas:</text:p>
            </text:list-item>
          </text:list>
          <text:list xml:id="list214945716692266" text:continue-list="list214947779894242" text:style-name="List_20_2">
            <text:list-item>
              <text:p text:style-name="List_20_2">Haga clic en <text:span text:style-name="Emphasis">Limpiar formato directo</text:span> en la barra de herramientas <text:span text:style-name="Emphasis">Formato de texto</text:span>.</text:p>
            </text:list-item>
            <text:list-item>
              <text:p text:style-name="List_20_2"><text:span text:style-name="T68">H</text:span>aga clic con el botón derecho en el texto seleccionado y seleccione <text:span text:style-name="Emphasis">Limpiar formato directo</text:span> en el menú contextual.</text:p>
            </text:list-item>
          </text:list>
          <text:p text:style-name="P21"><text:bookmark-start text:name="__RefHeading___Toc2359_3031568946"/><text:span text:style-name="T69">Estilos e</text:span>nlazados<text:bookmark-end text:name="__RefHeading___Toc2359_3031568946"/></text:p>
          <text:p text:style-name="P17">Los estilos de Impress admiten la herencia, lo que permite vincular un estilo a otro estilo (principal) para que herede la configuraciones de formato del <text:span text:style-name="T69">estilo </text:span>principal. Esta herencia crea familias de estilos.</text:p>
          <text:p text:style-name="P17">Por ejemplo, si necesita varios cuadros <text:span text:style-name="T69">con un color de área </text:span>dif<text:span text:style-name="T69">e</text:span>ren<text:span text:style-name="T69">te</text:span>, pero <text:span text:style-name="T69">con</text:span> el mismo formato, la mejor manera de proceder es definir un estilo para el cuadro que incluya bordes <text:span text:style-name="T69">tipo de letra</text:span>, etc. y varios estilos que sean jerárquicamente dependientes, que difieren solo en el atributo de color de <text:span text:style-name="T69">área</text:span>. Si necesita cambiar el tamaño de <text:span text:style-name="T69">letra</text:span> o el grosor del borde, solo tiene que cambiar el estilo principal y los <text:span text:style-name="T69">estilos enlazados </text:span>cambiarán en consecuencia.</text:p>
          <text:p text:style-name="P21"><text:bookmark-start text:name="__RefHeading___Toc2361_3031568946"/>Asignar atajos de teclado a los estilos<text:bookmark-end text:name="__RefHeading___Toc2361_3031568946"/></text:p>
          <text:p text:style-name="P17">LibreOffice proporciona un conjunto de atajos de teclado predefinidos, que le permiten aplicar estilos rápidamente mientras trabaja <text:span text:style-name="T70">en</text:span> un<text:span text:style-name="T70">a presentación</text:span>. Puede redefinir estos atajos o <text:span text:style-name="T71">crear</text:span> los suyos propios, como se describe en el «Apéndice A, Atajos de teclado».</text:p>
          <text:h text:style-name="P18" text:outline-level="2"><text:bookmark-start text:name="__RefHeading___Toc56514_706318716 Copia 1"/>Trabajar con plantillas<text:bookmark-end text:name="__RefHeading___Toc56514_706318716 Copia 1"/></text:h>
          <text:p text:style-name="P17">Una plantilla es un tipo especial de <text:span text:style-name="T72">diapositivas de </text:span>presentación que <text:span text:style-name="T72">se </text:span>utiliza como base para crear presentaciones. Por ejemplo, puede crear una plantilla para <text:span text:style-name="T72">distintas </text:span>presentaciones de modo que cualquier presentación nueva tenga el logotipo, el nombre y la información de su empresa en la primera diapositiva y las diapositivas restantes de su presentación solo muestren el logotipo.</text:p>
          <text:p text:style-name="P17">Las plantillas pueden contener <text:span text:style-name="T72">los mismos objetos</text:span> que <text:span text:style-name="T72">una </text:span>presentaci<text:span text:style-name="T72">ón</text:span>, como texto, gráficos, un conjunto de estilos e información de configuración específica de usuario, como unidades de medida, idioma, la impresora predeterminada y barra<text:span text:style-name="T72">s</text:span> de herramientas y menú <text:span text:style-name="T72">personalizados</text:span>.</text:p>
          <text:p text:style-name="P17">Todos los documentos creados con LibreOffice se basan en plantillas. Puede crear una plantilla específica para cualquier <text:span text:style-name="T72">tipo de </text:span>documento (texto, hoja de cálculo, dibujo, presentación). Si no especifica una plantilla <text:span text:style-name="T72">al</text:span> inicia<text:span text:style-name="T72">r</text:span> un nuevo documento, se utiliza la plantilla predeterminada para ese tipo de documento. Si no ha <text:span text:style-name="T72">cambiado l</text:span>a plantilla predeterminada, LibreOffice utiliza la plantilla en blanco <text:span text:style-name="T72">que se instala </text:span>con LibreOffice. <text:span text:style-name="T72">Para </text:span>cambiar <text:span text:style-name="T72">la plantilla predeterminada</text:span>, consulte «<text:bookmark-ref text:reference-format="text" text:ref-name="__RefHeading___Toc19499_2550239888">Configuración de plantilla predeterminada</text:bookmark-ref>» <text:span text:style-name="T72">más adelante</text:span>.</text:p>
          <text:p text:style-name="P17"><text:soft-page-break/><text:span text:style-name="T73">El inicio de </text:span>Impress es un <text:span text:style-name="T72">ligeramente </text:span>diferente <text:span text:style-name="T73">al </text:span>de otros componentes de LibreOffice, ya que comienza con el diálogo <text:span text:style-name="Emphasis">Seleccionar una plantilla</text:span> (figura <text:sequence-ref text:reference-format="value" text:ref-name="refFigure44">45</text:sequence-ref>), a menos que haya decidido desactivar<text:span text:style-name="T73">lo</text:span>. Cuando crea una presentación, si el diálogo de plantilla<text:span text:style-name="T73">s</text:span> está activo, se abre ofreciendo varias opciones de plantillas como punto de partida para <text:span text:style-name="T73">la</text:span> presentación.</text:p>
          <text:p text:style-name="Figure"><draw:frame draw:style-name="fr3" draw:name="fram_IG26202-020" text:anchor-type="as-char" draw:z-index="92">
       <draw:text-box fo:min-height="0.041cm" fo:min-width="0.041cm">
        <text:p text:style-name="Figure">Figura <text:sequence text:ref-name="refFigure44" text:name="Figure" text:formula="ooow:Figure+1" style:num-format="1">45</text:sequence>: Diálogo Seleccionar una plantilla</text:p>
        <text:p text:style-name="Figure"><draw:frame draw:style-name="fr4" draw:name="img_IG26202_021" text:anchor-type="as-char" svg:width="11.809cm" svg:height="7.481cm" draw:z-index="93"><draw:image xlink:href="Pictures/1000000100000345000002126771608F.png" xlink:type="simple" xlink:show="embed" xlink:actuate="onLoad" draw:mime-type="image/png"/>
          <svg:title>Diálogo Seleccionar una plantilla</svg:title>
          <svg:desc>Diálogo Seleccionar una plantilla</svg:desc>
         </draw:frame></text:p>
       </draw:text-box>
      </draw:frame></text:p>
          <text:p text:style-name="P17">Si ha desactivado el diálogo <text:span text:style-name="Emphasis">Seleccionar una plantilla</text:span> al crear una nueva presentación, LibreOffice usa la plantilla predeterminada de LibreOffice para presentaciones. Si ha definido <text:span text:style-name="T72">otra </text:span>plantilla <text:span text:style-name="T72">como </text:span>predeterminada, LibreOffice usa <text:span text:style-name="T72">esa</text:span> plantilla cuando crea una presentación.</text:p>
          <text:p text:style-name="P21"><text:bookmark-start text:name="__RefHeading___Toc2363_3031568946"/>Plantillas suministradas con LibreOffice<text:bookmark-end text:name="__RefHeading___Toc2363_3031568946"/></text:p>
          <text:p text:style-name="P17">Impress viene con un conjunto de plantillas predefinidas. Estas plantillas solo contienen fondos y objetos de fondo, que <text:span text:style-name="T74">sirven como </text:span>punto de partida para crear presentaciones o plantillas de presentación.</text:p>
          <text:p text:style-name="P17">Cualquier plantilla que cree se ubicará en la carpeta <text:span text:style-name="Emphasis">Mis plantillas</text:span>, después de haber guardado <text:span text:style-name="T74">una </text:span>presentación como plantilla. Sus plantillas aparecerán en la ventana de inicio de LibreOffice y en el diálogo Seleccionar una plantilla, la próxima vez que inicie LibreOffice.</text:p>
          <text:p text:style-name="P15">Utilice uno de los siguientes métodos para crear una nueva presentación utilizando una plantilla:</text:p>
          <text:list xml:id="list214947160883537" text:continue-list="list214947425645940" text:style-name="List_20_1">
            <text:list-item>
              <text:p text:style-name="P16">Haga clic <text:span text:style-name="T74">en</text:span> <text:span text:style-name="Emphasis">Plantillas</text:span> en <text:span text:style-name="T74">el </text:span><text:span text:style-name="Emphasis"><text:span text:style-name="T74">Centro</text:span></text:span><text:span text:style-name="Emphasis"> de inicio</text:span> de LibreOffice y seleccione <text:span text:style-name="Emphasis">P</text:span><text:span text:style-name="Emphasis"><text:span text:style-name="T74">resentaciones</text:span></text:span> en el <text:span text:style-name="T74">filtro de documentos </text:span>para mostrar las plantillas de <text:span text:style-name="T74">Impress </text:span>disponibles y<text:span text:style-name="T74"> haga clic en una plantilla.</text:span></text:p>
            </text:list-item>
            <text:list-item>
              <text:p text:style-name="P16">Vaya a <text:span text:style-name="Strong_20_Emphasis">Archivo &gt; Nuevo &gt; Plantillas</text:span> en el menú , para abrir el diálogo <text:span text:style-name="Emphasis">Plantillas</text:span> (similar al diálogo <text:span text:style-name="Emphasis">Seleccionar una plantilla</text:span> <text:span text:style-name="T74">d</text:span>e la figura <text:sequence-ref text:reference-format="value" text:ref-name="refFigure44">45</text:sequence-ref>). Seleccione <text:span text:style-name="Emphasis">Presentaciones</text:span> en <text:span text:style-name="T74">el</text:span> <text:span text:style-name="Emphasis">Filtro</text:span>, para mostrar las plantillas de <text:span text:style-name="T74">Impress</text:span>. Seleccione una plantilla y haga clic en <text:span text:style-name="Emphasis">Aceptar</text:span><text:span text:style-name="T74">.</text:span></text:p>
            </text:list-item>
            <text:list-item>
              <text:p text:style-name="P16">Utilice el atajo de teclado <text:span text:style-name="Keystroke">Mayús+Ctrl+N</text:span> para abrir el diálogo <text:span text:style-name="Emphasis">Plantillas</text:span>. Seleccione <text:span text:style-name="Emphasis">Presentaciones</text:span> en <text:span text:style-name="T74">el filtro de documentos y seleccione una plantilla.</text:span></text:p>
            </text:list-item>
          </text:list>
          <text:p text:style-name="P21"><text:bookmark-start text:name="__RefHeading___Toc2365_3031568946"/>Crear plantillas<text:bookmark-end text:name="__RefHeading___Toc2365_3031568946"/></text:p>
          <text:p text:style-name="P15">Cree una plantilla y guárdela en una carpeta de plantillas de la siguiente manera:</text:p>
          <text:list text:continue-list="list214946394590366" text:style-name="Numbering_20_1">
            <text:list-item text:start-value="1">
              <text:p text:style-name="P22">Abra la presentación que desea usar para una plantilla o abra una plantilla que desee usar como base para su plantilla.</text:p>
            </text:list-item>
            <text:list-item>
              <text:p text:style-name="P22">Agregue y formatee contenido y estilos a <text:span text:style-name="T75">la</text:span> presentación.</text:p>
            </text:list-item>
            <text:list-item>
              <text:p text:style-name="P22"><text:soft-page-break/>Vaya a <text:span text:style-name="Strong_20_Emphasis">Archivo &gt; Plantillas &gt; Guardar como plantilla</text:span> en el menú , para abrir el diálogo <text:span text:style-name="Emphasis">Guardar como plantilla</text:span> (figura <text:sequence-ref text:reference-format="value" text:ref-name="refFigure45">46</text:sequence-ref>).</text:p>
            </text:list-item>
            <text:list-item>
              <text:p text:style-name="P22">Ingrese un nombre para la nueva plantill<text:span text:style-name="T75">a y seleccione la </text:span><text:span text:style-name="T76">una de las </text:span><text:span text:style-name="T75">categoría</text:span><text:span text:style-name="T76">s</text:span><text:span text:style-name="T75"> en la lista de categorías.</text:span></text:p>
            </text:list-item>
          </text:list>
          <text:p text:style-name="Figure"><draw:frame draw:style-name="fr3" draw:name="fram_IG26202-021" text:anchor-type="as-char" draw:z-index="94">
       <draw:text-box fo:min-height="0.041cm" fo:min-width="0.041cm">
        <text:p text:style-name="Figure">Figura <text:sequence text:ref-name="refFigure45" text:name="Figure" text:formula="ooow:Figure+1" style:num-format="1">46</text:sequence>: Diálogo Guardar como plantilla</text:p>
        <text:p text:style-name="Figure"><draw:frame draw:style-name="fr4" draw:name="img_IG26202_022" text:anchor-type="as-char" svg:width="6.77cm" svg:height="7.394cm" draw:z-index="95"><draw:image xlink:href="Pictures/100000000000013E000001641673F69E.png" xlink:type="simple" xlink:show="embed" xlink:actuate="onLoad" draw:mime-type="image/png"/>
          <svg:title>Diálogo Guardar como plantilla</svg:title>
          <svg:desc>Diálogo Guardar como plantilla</svg:desc>
         </draw:frame></text:p>
       </draw:text-box>
      </draw:frame></text:p>
          <text:list text:continue-numbering="true" text:style-name="Numbering_20_1">
            <text:list-item>
              <text:p text:style-name="P22">Si es necesario, seleccione la opción <text:span text:style-name="Emphasis">Establecer como plantilla predeterminada</text:span>, para utilizarla como plantilla predeterminada la próxima vez que abra <text:span text:style-name="T75">Impress sin </text:span>seleccion<text:span text:style-name="T75">ar</text:span> una plantilla.</text:p>
            </text:list-item>
            <text:list-item>
              <text:p text:style-name="P22">Haga clic en <text:span text:style-name="Emphasis">Guardar</text:span>, para guardar su plantilla y cerrar el diálogo. Sus plantillas aparecerán en <text:span text:style-name="T75">el centro</text:span> de inicio de LibreOffice y en el diálogo <text:span text:style-name="Emphasis">Seleccionar una plantilla</text:span> la próxima vez que inicie <text:span text:style-name="T77">LibreOffice</text:span>.</text:p>
            </text:list-item>
          </text:list>
          <text:p text:style-name="P21"><text:bookmark-start text:name="__RefHeading___Toc19499_2550239888"/>Configuración de plantilla predeterminada<text:bookmark-end text:name="__RefHeading___Toc19499_2550239888"/></text:p>
          <text:p text:style-name="P17">Si crea una nueva presentación y no selecciona una plantilla, LibreOffice crea la presentación a partir de la plantilla predeterminada de Impress, <text:span text:style-name="T76">(n</text:span>ormalmente una plantilla en blanco<text:span text:style-name="T76">)</text:span>. Sin embargo, puede configurar cualquier plantilla de presentación para que sea la plantilla predeterminada. La plantilla debe estar ubicada en una carpeta que se muestra en el diálogo <text:span text:style-name="Emphasis">Guardar como plantilla</text:span> para que LibreOffice pueda encontrarla. Siempre puede restablecer la plantilla predeterminada a la plantilla predeterminada de LibreOffice más adelante si lo desea.</text:p>
          <text:p text:style-name="P24"><text:bookmark-start text:name="__RefHeading___Toc2367_3031568946"/>Cambiar la plantilla predeterminada<text:bookmark-end text:name="__RefHeading___Toc2367_3031568946"/></text:p>
          <text:list text:continue-numbering="true" text:style-name="Numbering_20_1">
            <text:list-item text:start-value="1">
              <text:p text:style-name="P52">Vaya a <text:span text:style-name="Strong_20_Emphasis">Archivo &gt; Nuevo &gt; Plantillas</text:span> <text:span text:style-name="T78">o </text:span><text:span text:style-name="Strong_20_Emphasis">Archivo &gt; Plantillas &gt; Gestionar plantillas</text:span> en el menú para abrir el diálogo <text:span text:style-name="Emphasis">Plantillas</text:span>.</text:p>
            </text:list-item>
            <text:list-item>
              <text:p text:style-name="P22">Seleccione la plantilla que desea utilizar como plantilla de presentación predeterminada de LibreOffice.</text:p>
            </text:list-item>
            <text:list-item>
              <text:p text:style-name="P22">Haga clic derecho en la plantilla seleccionada y seleccione <text:span text:style-name="Emphasis"><text:span text:style-name="T78">Predeterminar</text:span></text:span> en el menú contextual.</text:p>
            </text:list-item>
            <text:list-item>
              <text:p text:style-name="P22">Haga clic en <text:span text:style-name="Emphasis">Abrir</text:span> y se abrirá una nueva presentación con la nueva plantilla predeterminada. La próxima vez que cree una nueva presentación y no seleccione una plantilla, la presentación se creará utilizando la nueva plantilla de presentación predeterminada.</text:p>
            </text:list-item>
          </text:list>
          <text:p text:style-name="P24"><text:bookmark-start text:name="__RefHeading___Toc2568_1929926045"/><text:soft-page-break/>Restablecer la plantilla predeterminada<text:bookmark-end text:name="__RefHeading___Toc2568_1929926045"/></text:p>
          <text:p text:style-name="P15">Para restablecer la plantilla de presentación predeterminada a la plantilla predeterminada original de LibreOffice para presentaciones:</text:p>
          <text:list text:continue-numbering="true" text:style-name="Numbering_20_1">
            <text:list-item text:start-value="1">
              <text:p text:style-name="P52">Vaya a <text:span text:style-name="Strong_20_Emphasis">Archivo &gt; Nuevo &gt; Plantillas</text:span> <text:span text:style-name="T78">o </text:span><text:span text:style-name="Strong_20_Emphasis">Archivo &gt; Plantillas &gt; Gestionar plantillas</text:span> en el menú para abrir el diálogo <text:span text:style-name="Emphasis">Plantillas</text:span>.</text:p>
            </text:list-item>
            <text:list-item>
              <text:p text:style-name="P22">Haga clic en <text:span text:style-name="T78">el botón </text:span><text:span text:style-name="Emphasis"><text:span text:style-name="T78">Gestionar</text:span></text:span> <text:span text:style-name="T78">en la esquina superior derecha </text:span>y seleccione <text:span text:style-name="Emphasis">Restablecer </text:span><text:span text:style-name="Emphasis"><text:span text:style-name="T78">presentación</text:span></text:span><text:span text:style-name="Emphasis"> predeterminada</text:span> <text:span text:style-name="T78">e</text:span>n el menú contextual. La próxima vez que cree una nueva presentación y no seleccione una plantilla, la presentación se creará utilizando la nueva plantilla de presentación predeterminada.</text:p>
            </text:list-item>
          </text:list>
          <text:p text:style-name="P21"><text:bookmark-start text:name="__RefHeading___Toc2570_1929926045"/>Editar plantillas<text:bookmark-end text:name="__RefHeading___Toc2570_1929926045"/></text:p>
          <text:p text:style-name="P15">Puede editar los estilos y el contenido de <text:span text:style-name="T78">una </text:span>plantilla y volver a aplicar los estilos de la plantilla a las presentaciones que se crearon a partir de esa plantilla.</text:p>
          <text:list xml:id="list214946408080444" text:continue-numbering="true" text:style-name="Numbering_20_1">
            <text:list-item text:start-value="1">
              <text:p text:style-name="P52">Vaya a <text:span text:style-name="Strong_20_Emphasis">Archivo &gt; Nuevo &gt; Plantillas</text:span> <text:span text:style-name="T78">o </text:span><text:span text:style-name="Strong_20_Emphasis">Archivo &gt; Plantillas &gt; Gestionar plantillas</text:span> en el menú para abrir el diálogo <text:span text:style-name="Emphasis">Plantillas</text:span>.</text:p>
            </text:list-item>
            <text:list-item>
              <text:p text:style-name="P22">Haga clic con el botón derecho en la plantilla que desea editar y seleccione <text:span text:style-name="Emphasis">Editar</text:span> en el menú contextual.</text:p>
            </text:list-item>
            <text:list-item>
              <text:p text:style-name="P22"><text:span text:style-name="T78">Cambie los elementos que desee cambiar </text:span>en la plantilla.</text:p>
            </text:list-item>
            <text:list-item>
              <text:p text:style-name="P22">Vaya a <text:span text:style-name="Strong_20_Emphasis">Archivo &gt; Guardar</text:span> en el menú o use el atajo de teclado <text:span text:style-name="Keystroke">Ctrl+G</text:span> para guardar <text:span text:style-name="T79">los</text:span> cambios <text:span text:style-name="T79">y c</text:span>ierre la plantilla.</text:p>
            </text:list-item>
          </text:list>
          <text:list xml:id="list214945865504834" text:continue-list="list214946583304147" text:style-name="Heading_20_Note">
            <text:list-item>
              <text:p text:style-name="P19">Nota</text:p>
            </text:list-item>
          </text:list>
          <text:p text:style-name="P20">Cualquier presentación creada a partir de la plantilla antes de editarla, se puede actualizar para <text:span text:style-name="T79">que se apliquen los cambios de la plantilla modificada.</text:span> <text:span text:style-name="T79">L</text:span>a próxima vez que abra la presentación <text:span text:style-name="T79">basada en la plantilla modificada, s</text:span>e abre un diálogo que le pregunta si desea utilizar los estilos actualizados o mantener los estilos antiguos. Si selecciona <text:span text:style-name="Emphasis">Mantener los estilos antiguos</text:span>, la presentación continuará usando los estilos antiguos sin confirmación <text:span text:style-name="T79">posterior.</text:span></text:p>
          <text:p text:style-name="P53">No es conveniente editar las plantillas suministradas con LibreOffice porque puede causar problemas con presentaciones basadas en esas plantillas. </text:p>
          <text:p text:style-name="P21"><text:bookmark-start text:name="__RefHeading___Toc2572_1929926045"/>Organizar plantillas<text:bookmark-end text:name="__RefHeading___Toc2572_1929926045"/></text:p>
          <text:p text:style-name="P17">LibreOffice solo puede usar plantillas que estén en carpetas de plantillas de LibreOffice (categorías). Puede crear nuevas categorías o carpetas de plantillas de LibreOffice y utilizarlas para organizar sus plantillas. Por ejemplo, categorías de plantillas separadas para diferentes proyectos o clientes. También puede importar y exportar plantillas.</text:p>
          <text:list xml:id="list214947262530769" text:continue-list="list214946264360286" text:style-name="Heading_20_Tip">
            <text:list-item>
              <text:p text:style-name="P37">Consejo</text:p>
            </text:list-item>
          </text:list>
          <text:p text:style-name="P20">La ubicación de las carpetas de plantillas de LibreOffice varía según el sistema operativo de su <text:span text:style-name="T79">equipo</text:span>. Para saber dónde se almacenan las carpetas de plantillas en su <text:span text:style-name="T79">equipo</text:span>, vaya a <text:span text:style-name="Strong_20_Emphasis">Herramientas &gt; Opciones &gt; LibreOffice &gt; Rutas.</text:span></text:p>
          <text:p text:style-name="P24"><text:bookmark-start text:name="__RefHeading___Toc2574_1929926045"/>Crear categorías de plantillas<text:bookmark-end text:name="__RefHeading___Toc2574_1929926045"/></text:p>
          <text:list text:continue-list="list214946408080444" text:style-name="Numbering_20_1">
            <text:list-item text:start-value="1">
              <text:p text:style-name="P52">Vaya a <text:span text:style-name="Strong_20_Emphasis">Archivo &gt; Nuevo &gt; Plantillas</text:span> <text:span text:style-name="T78">o </text:span><text:span text:style-name="Strong_20_Emphasis">Archivo &gt; Plantillas &gt; Gestionar plantillas</text:span> en el menú para abrir el diálogo <text:span text:style-name="Emphasis">Plantillas</text:span>.</text:p>
            </text:list-item>
            <text:list-item>
              <text:p text:style-name="P22">Haga clic derecho en <text:span text:style-name="T79">el botón </text:span><text:span text:style-name="Emphasis"><text:span text:style-name="T79">Gestionar</text:span></text:span> y seleccione <text:span text:style-name="Emphasis">Nueva categoría</text:span> en el menú contextual.</text:p>
            </text:list-item>
            <text:list-item>
              <text:p text:style-name="P54"><text:soft-page-break/>Ingrese un nombre de categoría en el cuadro de texto <text:span text:style-name="T79">del diálogo </text:span><text:span text:style-name="T80">Seleccinoar una categoría </text:span>que se <text:span text:style-name="T79">abre.</text:span></text:p>
            </text:list-item>
            <text:list-item>
              <text:p text:style-name="P22">Haga clic en <text:span text:style-name="Emphasis">Aceptar</text:span> para guardar su nueva categoría. <text:span text:style-name="T79">L</text:span>a categoría aparecerá en el filtro de categorías, en la parte superior del diálogo Plantillas<text:span text:style-name="Emphasis">.</text:span></text:p>
            </text:list-item>
          </text:list>
          <text:p text:style-name="P24"><text:bookmark-start text:name="__RefHeading___Toc9747_1929926045"/>Eliminar categorías de plantillas<text:bookmark-end text:name="__RefHeading___Toc9747_1929926045"/></text:p>
          <text:p text:style-name="P15">No puede eliminar las categorías de plantillas suministradas con LibreOffice o instaladas con <text:span text:style-name="T80">el </text:span><text:span text:style-name="Emphasis"><text:span text:style-name="T80">Gestor de extensiones</text:span></text:span>. Solo puede eliminar categorías que haya creado.</text:p>
          <text:list xml:id="list214947860969349" text:continue-numbering="true" text:style-name="Numbering_20_1">
            <text:list-item text:start-value="1">
              <text:p text:style-name="P52">Vaya a <text:span text:style-name="Strong_20_Emphasis">Archivo &gt; Nuevo &gt; Plantillas</text:span> <text:span text:style-name="T78">o </text:span><text:span text:style-name="Strong_20_Emphasis">Archivo &gt; Plantillas &gt; Gestionar plantillas</text:span> en el menú para abrir el diálogo <text:span text:style-name="Emphasis">Plantillas</text:span>.</text:p>
            </text:list-item>
            <text:list-item>
              <text:p text:style-name="P22">Seleccione la categoría que desea eliminar <text:span text:style-name="T81">en el desplegable de </text:span><text:span text:style-name="Emphasis"><text:span text:style-name="T81">Categorías</text:span></text:span><text:span text:style-name="T81">. </text:span></text:p>
            </text:list-item>
            <text:list-item>
              <text:p text:style-name="P22">Haga clic con el botón derecho en <text:span text:style-name="Emphasis">Configuración</text:span> y seleccione <text:span text:style-name="Emphasis">Eliminar categoría</text:span>.</text:p>
            </text:list-item>
            <text:list-item>
              <text:p text:style-name="P22">Haga clic en <text:span text:style-name="Emphasis">Aceptar</text:span> para eliminar la categoría y confirmar la eliminación.</text:p>
            </text:list-item>
          </text:list>
          <text:list text:style-name="Heading_20_Caution">
            <text:list-item>
              <text:p text:style-name="P55">Atención</text:p>
            </text:list-item>
          </text:list>
          <text:p text:style-name="P56">Al eliminar <text:span text:style-name="T81">una categoría se eliminan las plantillas que estén clasificadas en esa categoría. Antes de eliminar una categoría asegúrese de mover a otra categoría las plantillas de esa categoría que no quiera eliminar.</text:span></text:p>
          <text:p text:style-name="P24"><text:bookmark-start text:name="__RefHeading___Toc9749_1929926045"/>Mover plantillas<text:bookmark-end text:name="__RefHeading___Toc9749_1929926045"/></text:p>
          <text:p text:style-name="P15">Para mover una plantilla de una categoría a otra:</text:p>
          <text:list text:continue-list="list214947860969349" text:style-name="Numbering_20_1">
            <text:list-item text:start-value="1">
              <text:p text:style-name="P52">Vaya a <text:span text:style-name="Strong_20_Emphasis">Archivo &gt; Nuevo &gt; Plantillas</text:span> <text:span text:style-name="T78">o </text:span><text:span text:style-name="Strong_20_Emphasis">Archivo &gt; Plantillas &gt; Gestionar plantillas</text:span> en el menú para abrir el diálogo <text:span text:style-name="Emphasis">Plantillas</text:span>.</text:p>
            </text:list-item>
            <text:list-item>
              <text:p text:style-name="P22"><text:span text:style-name="T81">H</text:span>aga clic <text:span text:style-name="T81">derecho en la plantilla que desea mover y seleccione </text:span><text:span text:style-name="Emphasis">Mover</text:span> <text:span text:style-name="T81">en el menú emergente.</text:span></text:p>
            </text:list-item>
            <text:list-item>
              <text:p text:style-name="P22">Seleccione una categoría de la lista mostrada o seleccione <text:span text:style-name="Emphasis">Crear una nueva categoría,</text:span> en el diálogo <text:span text:style-name="Emphasis">Seleccionar categoría</text:span> (figura <text:sequence-ref text:reference-format="value" text:ref-name="refFigure46">47</text:sequence-ref>).</text:p>
            </text:list-item>
            <text:list-item>
              <text:p text:style-name="P22">Haga clic en <text:span text:style-name="Emphasis">Aceptar</text:span> para mover la plantilla a <text:span text:style-name="T81">la</text:span> nueva categoría y cerrar el diálogo.</text:p>
            </text:list-item>
          </text:list>
          <text:p text:style-name="Figure"><draw:frame draw:style-name="fr3" draw:name="fram_IG26202-022" text:anchor-type="as-char" draw:z-index="96">
       <draw:text-box fo:min-height="0.041cm" fo:min-width="0.041cm">
        <text:p text:style-name="Figure">Figura <text:sequence text:ref-name="refFigure46" text:name="Figure" text:formula="ooow:Figure+1" style:num-format="1">47</text:sequence>: Diálogo Seleccionar categoría</text:p>
        <text:p text:style-name="Figure"><draw:frame draw:style-name="fr4" draw:name="img_IG26202_023" text:anchor-type="as-char" svg:width="7.02cm" svg:height="7.811cm" draw:z-index="97"><draw:image xlink:href="Pictures/10000000000001270000014875DCBE26.png" xlink:type="simple" xlink:show="embed" xlink:actuate="onLoad" draw:mime-type="image/png"/>
          <svg:title>Diálogo Seleccionar categoría</svg:title>
          <svg:desc>Diálogo Seleccionar categoría</svg:desc>
         </draw:frame></text:p>
       </draw:text-box>
      </draw:frame></text:p>
          <text:p text:style-name="P24"><text:bookmark-start text:name="__RefHeading___Toc9751_1929926045"/><text:soft-page-break/>Eliminar plantillas<text:bookmark-end text:name="__RefHeading___Toc9751_1929926045"/></text:p>
          <text:p text:style-name="P15">No puede eliminar las plantillas suministradas con LibreOffice o instaladas con <text:span text:style-name="T81">el </text:span><text:span text:style-name="Emphasis"><text:span text:style-name="T81">Gestor de extensiones</text:span></text:span>. Solo puede eliminar las plantillas que haya creado o importado.</text:p>
          <text:list text:continue-numbering="true" text:style-name="Numbering_20_1">
            <text:list-item text:start-value="1">
              <text:p text:style-name="P52">Vaya a <text:span text:style-name="Strong_20_Emphasis">Archivo &gt; Nuevo &gt; Plantillas</text:span> <text:span text:style-name="T78">o </text:span><text:span text:style-name="Strong_20_Emphasis">Archivo &gt; Plantillas &gt; Gestionar plantillas</text:span> en el menú para abrir el diálogo <text:span text:style-name="Emphasis">Plantillas</text:span>.</text:p>
            </text:list-item>
            <text:list-item>
              <text:p text:style-name="P22">Haga clic derecho en la plantilla que desea eliminar y seleccione <text:span text:style-name="Emphasis">Eliminar</text:span> en el menú contextual.</text:p>
            </text:list-item>
            <text:list-item>
              <text:p text:style-name="P22">Haga clic en <text:span text:style-name="Emphasis">Sí</text:span> para confirmar la eliminación.</text:p>
            </text:list-item>
          </text:list>
          <text:p text:style-name="P57">Renombrar plantillas</text:p>
          <text:p text:style-name="P58"><text:bookmark-start text:name="__RefHeading___Toc19247_201123706"/>No puede <text:span text:style-name="T82">renombrar</text:span> las plantillas suministradas con LibreOffice o instaladas con <text:span text:style-name="T81">el </text:span><text:span text:style-name="Emphasis"><text:span text:style-name="T81">Gestor de extensiones</text:span></text:span>. Solo puede <text:span text:style-name="T82">renombrar</text:span> las plantillas que haya creado o importado.<text:bookmark-end text:name="__RefHeading___Toc19247_201123706"/></text:p>
          <text:list text:continue-numbering="true" text:style-name="Numbering_20_1">
            <text:list-item text:start-value="1">
              <text:p text:style-name="P52">Vaya a <text:span text:style-name="Strong_20_Emphasis">Archivo &gt; Nuevo &gt; Plantillas</text:span> <text:span text:style-name="T78">o </text:span><text:span text:style-name="Strong_20_Emphasis">Archivo &gt; Plantillas &gt; Gestionar plantillas</text:span> en el menú para abrir el diálogo <text:span text:style-name="Emphasis">Plantillas</text:span>.</text:p>
            </text:list-item>
            <text:list-item>
              <text:p text:style-name="P59">Haga clic derecho en la plantilla que desa renombrar y seleccione Cambiar el nombre en el menú contextual.</text:p>
            </text:list-item>
            <text:list-item>
              <text:p text:style-name="P60"><text:span text:style-name="T83">Escriba el nuevo nombre para la plantilla en el cuadro de texto y haga clic en Aceptar</text:span>.</text:p>
            </text:list-item>
          </text:list>
          <text:p text:style-name="P24"><text:bookmark-start text:name="__RefHeading___Toc9753_1929926045"/>Importa<text:span text:style-name="T84">r</text:span> plantillas.<text:bookmark-end text:name="__RefHeading___Toc9753_1929926045"/></text:p>
          <text:p text:style-name="P15">Si la plantilla que desea usar está en una ubicación diferente en su <text:span text:style-name="T85">equipo</text:span>, debe importarla a una carpeta de plantillas de LibreOffice, para que LibreOffice <text:span text:style-name="T85">la reconozca.</text:span></text:p>
          <text:list text:continue-numbering="true" text:style-name="Numbering_20_1">
            <text:list-item text:start-value="1">
              <text:p text:style-name="P52">Vaya a <text:span text:style-name="Strong_20_Emphasis">Archivo &gt; Nuevo &gt; Plantillas</text:span> <text:span text:style-name="T78">o </text:span><text:span text:style-name="Strong_20_Emphasis">Archivo &gt; Plantillas &gt; Gestionar plantillas</text:span> en el menú para abrir el diálogo <text:span text:style-name="Emphasis">Plantillas</text:span>.</text:p>
            </text:list-item>
            <text:list-item>
              <text:p text:style-name="P61">Haga clic derecho en <text:span text:style-name="T79">el botón </text:span><text:span text:style-name="Emphasis"><text:span text:style-name="T79">Gestionar</text:span></text:span> y seleccione <text:span text:style-name="Emphasis"><text:span text:style-name="T85">Importar</text:span></text:span> en el menú contextual, se abrirá el diálogo <text:span text:style-name="Emphasis">Seleccionar categoría</text:span> (figura <text:sequence-ref text:reference-format="value" text:ref-name="refFigure46">47</text:sequence-ref>).</text:p>
            </text:list-item>
            <text:list-item>
              <text:p text:style-name="P22">Seleccione una categoría de la lista mostrada o <text:span text:style-name="T85">escriba un nombre para una nueva categoría en el cuadro </text:span><text:s/><text:span text:style-name="Emphasis">Cre</text:span><text:span text:style-name="Emphasis"><text:span text:style-name="T85">e </text:span></text:span><text:span text:style-name="Emphasis">una nueva categoría</text:span> <text:span text:style-name="T85">y haga clic en </text:span><text:span text:style-name="Emphasis"><text:span text:style-name="T85">Aceptar</text:span></text:span><text:span text:style-name="T85">.</text:span></text:p>
            </text:list-item>
            <text:list-item>
              <text:p text:style-name="P22">En la ventana del explorador de archivos que se abre, navegue hasta la carpeta donde se encuentra <text:span text:style-name="T85">la</text:span> plantilla que desea importar.</text:p>
            </text:list-item>
            <text:list-item>
              <text:p text:style-name="P22">Seleccione la plantilla y, a continuación, haga clic en <text:span text:style-name="Emphasis">Abrir</text:span>. La ventana del explorador de archivos se cierra y la plantilla aparece en la categoría seleccionada.</text:p>
            </text:list-item>
          </text:list>
          <text:p text:style-name="P24"><text:bookmark-start text:name="__RefHeading___Toc9755_1929926045"/>Exportar plantillas<text:bookmark-end text:name="__RefHeading___Toc9755_1929926045"/></text:p>
          <text:list xml:id="list214947725957921" text:continue-numbering="true" text:style-name="Numbering_20_1">
            <text:list-item text:start-value="1">
              <text:p text:style-name="P52">Vaya a <text:span text:style-name="Strong_20_Emphasis">Archivo &gt; Nuevo &gt; Plantillas</text:span> <text:span text:style-name="T78">o </text:span><text:span text:style-name="Strong_20_Emphasis">Archivo &gt; Plantillas &gt; Gestionar plantillas</text:span> en el menú para abrir el diálogo <text:span text:style-name="Emphasis">Plantillas</text:span>.</text:p>
            </text:list-item>
            <text:list-item>
              <text:p text:style-name="P22">Seleccione la plantilla que desea exportar, luego haga clic <text:span text:style-name="T83">derecho y seleccione </text:span><text:span text:style-name="Emphasis">Exportar</text:span> <text:span text:style-name="T83">en el menú emergente </text:span>para abrir una ventana del explorador de archivos.</text:p>
            </text:list-item>
            <text:list-item>
              <text:p text:style-name="P22">Navegue a la carpeta <text:span text:style-name="T83">a </text:span>donde desea exportar la plantilla y haga clic en <text:span text:style-name="Emphasis">Seleccionar</text:span>. La plantilla se exporta y se cierra la ventana del explorador de archivos.</text:p>
            </text:list-item>
          </text:list>
        </text:section>
        <text:p text:style-name="Standard"/>
      </text:section>
      <text:section text:style-name="Sect1" text:name="IG26203-AñadirFormatearTexto.odt">
        <text:section text:style-name="Sect1" text:name="Sección11">
          <text:p text:style-name="P11"><draw:frame draw:style-name="fr2" draw:name=" LibreOffice Logo Copia 3" text:anchor-type="as-char" svg:width="8.47cm" svg:height="2.12cm" draw:z-index="98"><draw:image xlink:href="Pictures/10000001000001400000005018DC0722.png" xlink:type="simple" xlink:show="embed" xlink:actuate="onLoad" draw:mime-type="image/png"/>
       <svg:title>LibreOffice Logo</svg:title>
       <svg:desc>LibreOffice Logo</svg:desc>
      </draw:frame></text:p>
        </text:section>
        <text:section text:style-name="Sect1" text:name="Sección12">
          <text:p text:style-name="Guide_20_Name"><text:user-defined style:data-style-name="N0" text:name="Guide Name">Guía de Impress</text:user-defined><text:s/><text:user-defined style:data-style-name="N0" text:name="LibreOffice Version">26.2</text:user-defined></text:p>
        </text:section>
        <text:section text:style-name="Sect1" text:name="Sección13">
          <text:h text:style-name="Title" text:outline-level="1"><text:bookmark-start text:name="__RefHeading___Toc33050_1810457014"/><text:span text:style-name="Chapter_20_Number">Capítulo 3,</text:span><text:line-break/>Añadir y formatear texto<text:bookmark-end text:name="__RefHeading___Toc33050_1810457014"/></text:h>
          <text:p text:style-name="Subtitle"/>
        </text:section>
        <text:section text:style-name="Sect1" text:name="Sección14">
          <text:h text:style-name="Heading_20_1_20_First" text:outline-level="2"><text:bookmark-start text:name="__RefHeading___Toc1331_4256543436"/>Introducción<text:bookmark-end text:name="__RefHeading___Toc1331_4256543436"/></text:h>
          <text:p text:style-name="P62">Este capítulo proporciona información sobre cómo crear, modificar, usar y eliminar cuadros de texto en <text:span text:style-name="T86">las </text:span>presentaciones de Impress. Además, c<text:span text:style-name="T86">ontempla </text:span>la creación, modificación y formato de varios tipos de texto que se pueden insertar en las diapositivas. Finalmente, muestra cómo insertar listas ordenad<text:span text:style-name="T86">a</text:span>s (numerad<text:span text:style-name="T86">a</text:span>s) o <text:span text:style-name="T86">no </text:span>ordenados (con viñetas), tablas, campos, hiper<text:span text:style-name="T86">enlaces </text:span>y columnas de texto</text:p>
          <text:h text:style-name="Heading_20_1" text:outline-level="2"><text:bookmark-start text:name="__RefHeading___Toc1771_4135320096"/>Trabajar con cuadros de texto<text:bookmark-end text:name="__RefHeading___Toc1771_4135320096"/></text:h>
          <text:p text:style-name="Body_20_Text_2c__20_List_20_Intro"><text:span text:style-name="T86">Se pueden añadir </text:span>cuadros de texto a las diapositivas mediante uno de los siguientes métodos:</text:p>
          <text:list xml:id="list214947683668953" text:continue-list="list214947160883537" text:style-name="List_20_1">
            <text:list-item>
              <text:p text:style-name="List_20_1">Utili<text:span text:style-name="T87">zando</text:span> un<text:span text:style-name="T88">a </text:span>dis<text:span text:style-name="T88">posición de diapositivas pr</text:span>edefinid<text:span text:style-name="T88">a</text:span> que incluya cuadros de texto de <text:span text:style-name="T88">di</text:span><text:span text:style-name="T89">seño automático, </text:span><text:span text:style-name="T88">consulte </text:span><text:span text:style-name="T88"><text:bookmark-ref text:reference-format="text" text:ref-name="__RefHeading___Toc11677_745321733">Cuadros de texto de diseño Automático</text:bookmark-ref></text:span><text:span text:style-name="T88"><text:s/>más adelante</text:span>.</text:p>
            </text:list-item>
            <text:list-item>
              <text:p text:style-name="List_20_1">Cre<text:span text:style-name="T87">ando</text:span> un cuadro de texto utilizando <text:span text:style-name="Emphasis">Insertar cuadro de texto</text:span>, para un texto <text:span text:style-name="T87">horizontal,</text:span> en la<text:span text:style-name="T87">s</text:span> barra<text:span text:style-name="T87">s</text:span> de herramientas <text:span text:style-name="Emphasis">Estándar</text:span> (figura <text:sequence-ref text:reference-format="value" text:ref-name="refFigure47">48</text:sequence-ref>) o <text:s/><text:span text:style-name="Emphasis">Dibujo</text:span> (figura <text:sequence-ref text:reference-format="value" text:ref-name="refFigure48">49</text:sequence-ref>).</text:p>
            </text:list-item>
            <text:list-item>
              <text:p text:style-name="List_20_1">Cre<text:span text:style-name="T87">ando</text:span> un cuadro de texto utilizando <text:span text:style-name="Emphasis">Insertar texto vertical</text:span>, para un texto vertical, en la<text:span text:style-name="T87">s</text:span> barra<text:span text:style-name="T87">s</text:span> de herramientas <text:span text:style-name="Emphasis">Estándar</text:span> o <text:span text:style-name="Emphasis">Dibujo</text:span>.</text:p>
            </text:list-item>
            <text:list-item>
              <text:p text:style-name="List_20_1"><text:span text:style-name="T87">Con el atajo</text:span> de teclado <text:span text:style-name="Keystroke">F2</text:span> para <text:span text:style-name="T90">insertar </text:span>un cuadro de texto <text:span text:style-name="T87">ho</text:span>rizontal</text:p>
            </text:list-item>
          </text:list>
          <text:p text:style-name="Figure"><draw:frame draw:style-name="fr3" draw:name="fram_IG26203-000" text:anchor-type="as-char" draw:z-index="101">
       <draw:text-box fo:min-height="0.041cm" fo:min-width="0.041cm">
        <text:p text:style-name="Figure">Figura <text:sequence text:ref-name="refFigure47" text:name="Figure" text:formula="ooow:Figure+1" style:num-format="1">48</text:sequence>: Barra de herramientas Estándar</text:p>
        <text:p text:style-name="Figure"><draw:frame draw:style-name="fr4" draw:name="img_IG26203_001" text:anchor-type="as-char" svg:width="14.42cm" svg:height="2.521cm" draw:z-index="102"><draw:image xlink:href="Pictures/10000001000002AB0000007701B28E30.png" xlink:type="simple" xlink:show="embed" xlink:actuate="onLoad" draw:mime-type="image/png"/>
          <svg:title>Barra de herramientas Estándar</svg:title>
          <svg:desc>Barra de herramientas Estándar</svg:desc>
         </draw:frame></text:p>
       </draw:text-box>
      </draw:frame></text:p>
          <text:p text:style-name="Figure"><draw:frame draw:style-name="fr3" draw:name="fram_IG26203-001" text:anchor-type="as-char" draw:z-index="103">
       <draw:text-box fo:min-height="0.041cm" fo:min-width="0.041cm">
        <text:p text:style-name="Figure">Figura <text:sequence text:ref-name="refFigure48" text:name="Figure" text:formula="ooow:Figure+1" style:num-format="1">49</text:sequence>: Barra de herramientas Dibujo</text:p>
        <text:p text:style-name="Figure"><draw:frame draw:style-name="fr4" draw:name="img_IG26203_002" text:anchor-type="as-char" svg:width="16.17cm" svg:height="2.311cm" draw:z-index="104"><draw:image xlink:href="Pictures/10000000000003670000007DA162DDE8.png" xlink:type="simple" xlink:show="embed" xlink:actuate="onLoad" draw:mime-type="image/png"/>
          <svg:title>Barra de herramientas Dibujo</svg:title>
          <svg:desc>Barra de herramientas Dibujo</svg:desc>
         </draw:frame></text:p>
       </draw:text-box>
      </draw:frame></text:p>
          <text:list xml:id="list214946130478855" text:continue-list="list214945865504834" text:style-name="Heading_20_Note">
            <text:list-item>
              <text:p text:style-name="Heading_20_Note">Nota</text:p>
            </text:list-item>
          </text:list>
          <text:p text:style-name="Body_20_Text_2c__20_Note">Los cuadros de texto de <text:span text:style-name="T91">diseño automático</text:span> se pueden mover, cambiar de tamaño y eliminar de la misma manera que los cuadros de texto <text:span text:style-name="T91">insertados de manera manual</text:span>.</text:p>
          <text:p text:style-name="Heading_20_2"><text:bookmark-start text:name="__RefHeading___Toc11677_745321733"/>Cuadros de texto de <text:span text:style-name="T88">diseñ</text:span><text:span text:style-name="T92">o</text:span><text:span text:style-name="T88"> </text:span>Auto<text:span text:style-name="T88">mático</text:span><text:bookmark-end text:name="__RefHeading___Toc11677_745321733"/></text:p>
          <text:p text:style-name="Body_20_Text_2c__20_List_20_Intro">Los cuadros de texto de diseño automático se crean automáticamente cuando selecciona uno de los diseños de diapositiva disponibles en Impress.</text:p>
          <text:list xml:id="list214945881442978" text:continue-list="list214947725957921" text:style-name="Numbering_20_1">
            <text:list-item text:start-value="1">
              <text:p text:style-name="Numbering_20_1">Seleccione un diseño de diapositiva de Impress mediante uno de los siguientes métodos:</text:p>
            </text:list-item>
          </text:list>
          <text:list xml:id="list214945885834990" text:continue-list="list214945716692266" text:style-name="List_20_2">
            <text:list-item>
              <text:p text:style-name="List_20_2">Abra <text:span text:style-name="T91">el panel </text:span><text:span text:style-name="Emphasis">Disposiciones</text:span> en <text:span text:style-name="T91">la página </text:span><text:span text:style-name="Emphasis">Propiedades</text:span> de la <text:span text:style-name="Emphasis">Barra lateral</text:span> (figura <text:sequence-ref text:reference-format="value" text:ref-name="refFigure49">50</text:sequence-ref>).</text:p>
            </text:list-item>
            <text:list-item>
              <text:p text:style-name="List_20_2">Vaya a <text:span text:style-name="Strong_20_Emphasis">Diapositiva &gt; Disposición</text:span> en el menú para abrir un <text:span text:style-name="T91">sub</text:span>menú <text:span text:style-name="T91">con la lista de disposiciones disponibles</text:span></text:p>
            </text:list-item>
          </text:list>
          <text:p text:style-name="Figure"><text:soft-page-break/><draw:frame draw:style-name="fr3" draw:name="fram_IG26203-002" text:anchor-type="as-char" draw:z-index="105">
       <draw:text-box fo:min-height="0.041cm" fo:min-width="0.041cm">
        <text:p text:style-name="Figure">Figura <text:sequence text:ref-name="refFigure49" text:name="Figure" text:formula="ooow:Figure+1" style:num-format="1">50</text:sequence>: <text:span text:style-name="T91">Panel </text:span>Disposiciones en Propiedades de la Barra lateral</text:p>
        <text:p text:style-name="Figure"><draw:frame draw:style-name="fr4" draw:name="img_IG26203_003" text:anchor-type="as-char" svg:width="7.4cm" svg:height="5.57cm" draw:z-index="106"><draw:image xlink:href="Pictures/10000000000001D20000015F26D820B7.png" xlink:type="simple" xlink:show="embed" xlink:actuate="onLoad" draw:mime-type="image/png"/>
          <svg:title>Panel Disposiciones en Propiedades de la Barra lateral</svg:title>
          <svg:desc>Panel Disposiciones en Propiedades de la Barra lateral</svg:desc>
         </draw:frame></text:p>
       </draw:text-box>
      </draw:frame></text:p>
          <text:list text:continue-list="list214945881442978" text:style-name="Numbering_20_1">
            <text:list-item>
              <text:p text:style-name="Numbering_20_1">Pulse sobre el texto <text:span text:style-name="Emphasis">Pulse para añadir un título</text:span> o sobre <text:span text:style-name="Emphasis">Pulse para añadir texto</text:span>. Este texto desaparecerá automáticamente reemplazado por un cursor de texto parpadeante. La barra de herramientas de formato de texto (figura <text:sequence-ref text:reference-format="value" text:ref-name="refFigure50">51</text:sequence-ref><text:span text:style-name="T93">)</text:span>, se abre automáticamente y reemplaza la barra de herramientas de <text:span text:style-name="Emphasis">Línea</text:span><text:span text:style-name="Emphasis"><text:span text:style-name="T94">s</text:span></text:span><text:span text:style-name="Emphasis"> y relleno.</text:span></text:p>
            </text:list-item>
          </text:list>
          <text:p text:style-name="Figure"><draw:frame draw:style-name="fr3" draw:name="fram_IG26203-003" text:anchor-type="as-char" draw:z-index="718">
       <draw:text-box fo:min-height="0.041cm" fo:min-width="0.041cm">
        <text:p text:style-name="Figure">Figura <text:sequence text:ref-name="refFigure50" text:name="Figure" text:formula="ooow:Figure+1" style:num-format="1">51</text:sequence>: Barra de herramientas Formato de texto</text:p>
        <text:p text:style-name="Figure"><draw:frame draw:style-name="fr4" draw:name="img_IG26203_004" text:anchor-type="as-char" svg:width="15.799cm" svg:height="2.21cm" draw:z-index="719"><draw:image xlink:href="Pictures/10000000000003120000006E74172800.png" xlink:type="simple" xlink:show="embed" xlink:actuate="onLoad" draw:mime-type="image/png"/>
          <svg:title>Barra de herramientas Formato de texto</svg:title>
          <svg:desc>Barra de herramientas Formato de texto</svg:desc>
         </draw:frame></text:p>
       </draw:text-box>
      </draw:frame></text:p>
          <text:list text:continue-numbering="true" text:style-name="Numbering_20_1">
            <text:list-item>
              <text:p text:style-name="Numbering_20_1">Escriba o pegue texto en el cuadro de texto <text:span text:style-name="T92">de </text:span>diseño automático y, si es necesario, formatee el texto según sus <text:span text:style-name="T93">preferencias</text:span>.</text:p>
            </text:list-item>
            <text:list-item>
              <text:p text:style-name="Numbering_20_1">Si es necesario, copie, cambie el tamaño o cambie la posición del cuadro de texto de diseño automático.</text:p>
            </text:list-item>
            <text:list-item>
              <text:p text:style-name="Numbering_20_1">Haga clic fuera del cuadro de texto <text:span text:style-name="T93">de </text:span>diseño automático para anular la selección.</text:p>
            </text:list-item>
          </text:list>
          <text:p text:style-name="Heading_20_2"><text:bookmark-start text:name="__RefHeading___Toc11679_745321733"/>Crear cuadros de texto<text:bookmark-end text:name="__RefHeading___Toc11679_745321733"/></text:p>
          <text:list xml:id="list214945853466835" text:continue-numbering="true" text:style-name="Numbering_20_1">
            <text:list-item text:start-value="1">
              <text:p text:style-name="Numbering_20_1">Haga clic en <text:span text:style-name="Emphasis">Insertar cuadro de texto</text:span> o <text:span text:style-name="Emphasis">Insertar texto vertical</text:span> en la<text:span text:style-name="T93">s</text:span> barra<text:span text:style-name="T93">s</text:span> de herramientas <text:span text:style-name="Emphasis">Estándar</text:span> o <text:span text:style-name="Emphasis">Dibujo</text:span>. La barra de herramientas de formato de texto se abre automáticamente y reemplaza la barra de herramientas de <text:span text:style-name="Emphasis">Línea</text:span><text:span text:style-name="Emphasis"><text:span text:style-name="T94">s</text:span></text:span><text:span text:style-name="Emphasis"> y relleno.</text:span></text:p>
            </text:list-item>
            <text:list-item>
              <text:p text:style-name="Numbering_20_1">Cree un cuadro de texto utilizando uno de los siguientes métodos:</text:p>
            </text:list-item>
          </text:list>
          <text:list xml:id="list214946707554862" text:continue-list="list214945885834990" text:style-name="List_20_2">
            <text:list-item>
              <text:p text:style-name="P63">Haga clic en la diapositiva y se creará un cuadro de texto, con el cursor de texto parpadeando. E<text:span text:style-name="T93">l</text:span> cuadro de texto aumentará de anch<text:span text:style-name="T93">ura</text:span> en una sola línea a medida que ingrese texto. P<text:span text:style-name="T95">ulse la tecla </text:span><text:span text:style-name="Keystroke"><text:span text:style-name="T95">Intro</text:span></text:span><text:span text:style-name="T95"> </text:span><text:span text:style-name="T96">cada vez que quiera una nueva línea.</text:span></text:p>
            </text:list-item>
            <text:list-item>
              <text:p text:style-name="List_20_2">Haga clic y arrastre el <text:span text:style-name="T96">ratón para delimitar un cuadro de texto. E</text:span>l ancho del cuadro de texto <text:span text:style-name="T96">se reduce <text:s/>a la anchura que haya establecido y aumentará su altura a medida que ingrese texto.</text:span></text:p>
            </text:list-item>
          </text:list>
          <text:list xml:id="list214946461816375" text:continue-list="list214945853466835" text:style-name="Numbering_20_1">
            <text:list-item>
              <text:p text:style-name="Numbering_20_1">Escriba o pegue el texto dentro del marco de texto.</text:p>
            </text:list-item>
            <text:list-item>
              <text:p text:style-name="Numbering_20_1">Haga clic fuera del cuadro de texto <text:span text:style-name="T92">de</text:span> diseño automático para anular la selección.</text:p>
            </text:list-item>
          </text:list>
          <text:list xml:id="list214946028807945" text:continue-list="list214946130478855" text:style-name="Heading_20_Note">
            <text:list-item>
              <text:p text:style-name="Heading_20_Note">Nota</text:p>
            </text:list-item>
          </text:list>
          <text:p text:style-name="Body_20_Text_2c__20_Note">Si está utilizando un cuadro de texto vertical, <text:span text:style-name="T96">será </text:span>la altura la que aumentará como una sola línea cuando ingrese texto. Si hace clic y arrastra usando el cuadro de <text:soft-page-break/>texto vertical, <text:span text:style-name="T96">se </text:span>establece la altura del cuadro de texto y el ancho del cuadro de texto aumenta<text:span text:style-name="T96">rá </text:span>creando <text:span text:style-name="T96">varias</text:span> líneas verticales.</text:p>
          <text:p text:style-name="P64"><text:bookmark-start text:name="__RefHeading___Toc250343_2509733430"/>Bordes de cuadros de texto<text:bookmark-end text:name="__RefHeading___Toc250343_2509733430"/></text:p>
          <text:p text:style-name="P65">De manera predeterminada, los cuadros de texto no tienen bordes definidos y sus bordes solo son visibles cuando se selecciona<text:span text:style-name="T97">n</text:span>. Utilice uno de los siguientes métodos para dibujar los bordes de un cuadro de texto:</text:p>
          <text:p text:style-name="Definition_20_Term">Con la barra de herramientas Líneas y relleno</text:p>
          <text:p text:style-name="Text_20_body_20_indent"><text:span text:style-name="T98">Seleccione un cuadro de texto y u</text:span>tilice las herramientas de la barra <text:span text:style-name="Emphasis">Lineas y relleno</text:span> (figura <text:sequence-ref text:reference-format="value" text:ref-name="refFigure51">52</text:sequence-ref>) para:</text:p>
          <text:list xml:id="list214947229717154" text:continue-list="list214946707554862" text:style-name="List_20_2">
            <text:list-item>
              <text:p text:style-name="List_20_2"><text:span text:style-name="T97"><text:s/></text:span>Seleccion<text:span text:style-name="T97">ar</text:span> un tipo de línea.</text:p>
            </text:list-item>
            <text:list-item>
              <text:p text:style-name="List_20_2">Seleccion<text:span text:style-name="T97">ar</text:span> una anchura de línea.</text:p>
            </text:list-item>
            <text:list-item>
              <text:p text:style-name="List_20_2">Esco<text:span text:style-name="T97">ger</text:span> un color de línea.</text:p>
            </text:list-item>
          </text:list>
          <text:p text:style-name="Text_20_body">Haga clic fuera del cuadro de texto para <text:span text:style-name="T97">salir d</text:span>el modo de edición.</text:p>
          <text:p text:style-name="Figure"><draw:frame draw:style-name="fr3" draw:name="fram_IG26203-004" text:anchor-type="as-char" draw:z-index="107">
       <draw:text-box fo:min-height="0.041cm" fo:min-width="0.041cm">
        <text:p text:style-name="Figure">Figura <text:sequence text:ref-name="refFigure51" text:name="Figure" text:formula="ooow:Figure+1" style:num-format="1">52</text:sequence>: barra de herramientas Línea<text:span text:style-name="T99">s</text:span> y relleno</text:p>
        <text:p text:style-name="Figure"><draw:frame draw:style-name="fr4" draw:name="img_IG26203_005" text:anchor-type="as-char" svg:width="15.48cm" svg:height="2.401cm" draw:z-index="108"><draw:image xlink:href="Pictures/100000000000030C000000798E3AA62B.png" xlink:type="simple" xlink:show="embed" xlink:actuate="onLoad" draw:mime-type="image/png"/>
          <svg:title>barra de herramientas Líneas y relleno</svg:title>
          <svg:desc>barra de herramientas Líneas y relleno</svg:desc>
         </draw:frame></text:p>
       </draw:text-box>
      </draw:frame></text:p>
          <text:p text:style-name="Definition_20_Term">Con el diálogo Linea</text:p>
          <text:list xml:id="list214946611472524" text:continue-list="list214946461816375" text:style-name="Numbering_20_1">
            <text:list-item text:start-value="1">
              <text:p text:style-name="Numbering_20_1">Seleccione un cuadro de texto y abra el diálogo <text:span text:style-name="Emphasis">Línea</text:span> figura <text:sequence-ref text:reference-format="value" text:ref-name="refFigure52">53</text:sequence-ref>) <text:span text:style-name="T98">con uno de los siguientes métodos:</text:span></text:p>
            </text:list-item>
          </text:list>
          <text:list xml:id="list214945768891625" text:continue-list="list214947229717154" text:style-name="List_20_2">
            <text:list-item>
              <text:p text:style-name="P66">Haga clic derecho en el borde del cuadro de texto y seleccione <text:span text:style-name="Emphasis">Línea</text:span> en el menú contextual.</text:p>
            </text:list-item>
            <text:list-item>
              <text:p text:style-name="P66">Vaya a <text:span text:style-name="Strong_20_Emphasis">Formato &gt; Cuadro de texto y Forma &gt; Línea</text:span> en <text:span text:style-name="T98">el</text:span> menú.</text:p>
            </text:list-item>
            <text:list-item>
              <text:p text:style-name="P66">Haga clic en <text:span text:style-name="T98">la pestaña </text:span><text:span text:style-name="Emphasis">Línea</text:span> para abrir la página <text:span text:style-name="Emphasis">Línea</text:span>.</text:p>
            </text:list-item>
          </text:list>
          <text:p text:style-name="Figure"><draw:frame draw:style-name="fr3" draw:name="fram_IG26203-005" text:anchor-type="as-char" draw:z-index="109">
       <draw:text-box fo:min-height="0.041cm" fo:min-width="0.041cm">
        <text:p text:style-name="Figure">Figura <text:sequence text:ref-name="refFigure52" text:name="Figure" text:formula="ooow:Figure+1" style:num-format="1">53</text:sequence>: Diálogo Línea - <text:span text:style-name="T100">página Línea</text:span></text:p>
        <text:p text:style-name="Figure"><draw:frame draw:style-name="fr4" draw:name="img_IG26203_006" text:anchor-type="as-char" svg:width="14.259cm" svg:height="7.35cm" draw:z-index="110"><draw:image xlink:href="Pictures/10000000000003020000018DFF401997.png" xlink:type="simple" xlink:show="embed" xlink:actuate="onLoad" draw:mime-type="image/png"/>
          <svg:title>Diálogo Línea - página Línea</svg:title>
          <svg:desc>Diálogo Línea - página Línea</svg:desc>
         </draw:frame></text:p>
       </draw:text-box>
      </draw:frame></text:p>
          <text:list text:continue-list="list214946611472524" text:style-name="Numbering_20_1">
            <text:list-item>
              <text:p text:style-name="Numbering_20_1">Seleccione un estilo de línea, un color y un grosor para el borde del cuadro de tex<text:span text:style-name="T98">t</text:span>o.</text:p>
            </text:list-item>
            <text:list-item>
              <text:p text:style-name="P67"><text:soft-page-break/>Si lo necesita, elija un porcentaje de transparencia o el estilo de esquina </text:p>
            </text:list-item>
            <text:list-item>
              <text:p text:style-name="P68">Haga clic fuera del cuadro de texto para <text:span text:style-name="T101">salir d</text:span>el modo de edición.</text:p>
            </text:list-item>
          </text:list>
          <text:p text:style-name="Heading_20_2"><text:bookmark-start text:name="__RefHeading___Toc11067_745321733"/><text:span text:style-name="T97">M</text:span>over <text:span text:style-name="T102">y cambiar el tamaño a </text:span>cuadros de texto<text:bookmark-end text:name="__RefHeading___Toc11067_745321733"/></text:p>
          <text:p text:style-name="Heading_20_3"><text:bookmark-start text:name="__RefHeading___Toc632681_2509733430"/>Mover cuadros de texto con el ratón<text:bookmark-end text:name="__RefHeading___Toc632681_2509733430"/></text:p>
          <text:list text:continue-numbering="true" text:style-name="Numbering_20_1">
            <text:list-item text:start-value="1">
              <text:p text:style-name="Numbering_20_1">Haga clic en el cuadro de texto para seleccionarlo.</text:p>
            </text:list-item>
            <text:list-item>
              <text:p text:style-name="Numbering_20_1"><text:span text:style-name="T103">Coloque el </text:span>cursor <text:span text:style-name="T103">del ratón s</text:span>obre el borde resaltado, el cursor cambia de forma a <text:span text:style-name="T104">un </text:span>cursor de movimiento.</text:p>
            </text:list-item>
            <text:list-item>
              <text:p text:style-name="P69">Haga clic <text:span text:style-name="T104">sobre el borde </text:span>y mantenga pulsado <text:span text:style-name="T104">el botón mientras </text:span>arrastr<text:span text:style-name="T104">a</text:span> el <text:span text:style-name="T104">ratón </text:span>para mover el cuadro de texto. Un<text:span text:style-name="T105">a imagen difuminada</text:span> muestra dónde se colocará <text:span text:style-name="T104">el</text:span> cuadro de texto, como se muestra en la figura <text:sequence-ref text:reference-format="value" text:ref-name="refFigure53">54</text:sequence-ref>.</text:p>
            </text:list-item>
            <text:list-item>
              <text:p text:style-name="Numbering_20_1">Suelte el botón del ratón cuando el cuadro de texto esté en la posición deseada.</text:p>
            </text:list-item>
            <text:list-item>
              <text:p text:style-name="Numbering_20_1">Haga clic fuera del cuadro de texto para <text:span text:style-name="T101">salir d</text:span>el modo de edición.</text:p>
            </text:list-item>
          </text:list>
          <text:p text:style-name="Figure"><draw:frame draw:style-name="fr3" draw:name="fram_IG26203-006" text:anchor-type="as-char" draw:z-index="111">
       <draw:text-box fo:min-height="0.041cm" fo:min-width="0.041cm">
        <text:p text:style-name="Figure">Figura <text:sequence text:ref-name="refFigure53" text:name="Figure" text:formula="ooow:Figure+1" style:num-format="1">54</text:sequence>: <text:span text:style-name="T103">Mover un cuadro de texto</text:span></text:p>
        <text:p text:style-name="Figure"><draw:frame draw:style-name="fr4" draw:name="img_IG26203_007" text:anchor-type="as-char" svg:width="8.19cm" svg:height="4.51cm" draw:z-index="112"><draw:image xlink:href="Pictures/10000000000002040000011C5C305E1B.png" xlink:type="simple" xlink:show="embed" xlink:actuate="onLoad" draw:mime-type="image/png"/>
          <svg:title>Mover un cuadro de texto</svg:title>
          <svg:desc>Mover un cuadro de texto</svg:desc>
         </draw:frame></text:p>
       </draw:text-box>
      </draw:frame></text:p>
          <text:p text:style-name="Heading_20_3"><text:bookmark-start text:name="__RefHeading___Toc11681_745321733"/>Cambi<text:span text:style-name="T94">ar</text:span> <text:span text:style-name="T102">el</text:span> tamaño <text:span text:style-name="T102">a </text:span>cuadros de texto <text:span text:style-name="T102">con el ratón</text:span><text:bookmark-end text:name="__RefHeading___Toc11681_745321733"/></text:p>
          <text:list xml:id="list214947466243667" text:continue-numbering="true" text:style-name="Numbering_20_1">
            <text:list-item text:start-value="1">
              <text:p text:style-name="P70">Haga clic en el cuadro de texto para seleccionarlo.</text:p>
            </text:list-item>
            <text:list-item>
              <text:p text:style-name="P70">Mueva el cursor sobre un control de selección, el cursor cambia de forma, indicando la dirección en la que se cambiará el tamaño del cuadro de texto.</text:p>
            </text:list-item>
            <text:list-item>
              <text:p text:style-name="P71"><text:s/>Haga clic y mantenga pulsado mientras cambia el tamaño del cuadro de texto, aparece un<text:span text:style-name="T105">a imagen difuminada que </text:span>indica el nuevo tamaño del cuadro de texto, como se muestra en la figura <text:sequence-ref text:reference-format="value" text:ref-name="refFigure54">55</text:sequence-ref>.</text:p>
            </text:list-item>
          </text:list>
          <text:p text:style-name="Figure"><draw:frame draw:style-name="fr3" draw:name="fram_IG26203-007" text:anchor-type="as-char" draw:z-index="113">
       <draw:text-box fo:min-height="0.041cm" fo:min-width="0.041cm">
        <text:p text:style-name="Figure">Figura <text:sequence text:ref-name="refFigure54" text:name="Figure" text:formula="ooow:Figure+1" style:num-format="1">55</text:sequence>: C<text:span text:style-name="T94">ambiar el tamaño de un cu</text:span>adro de texto</text:p>
        <text:p text:style-name="Figure"><draw:frame draw:style-name="fr4" draw:name="img_IG26203_008" text:anchor-type="as-char" svg:width="8.04cm" svg:height="3.96cm" draw:z-index="114"><draw:image xlink:href="Pictures/10000000000001B2000000D6DBDC04E2.png" xlink:type="simple" xlink:show="embed" xlink:actuate="onLoad" draw:mime-type="image/png"/>
          <svg:title>Cambiar el tamaño de un cuadro de texto</svg:title>
          <svg:desc>Cambiar el tamaño de un cuadro de texto</svg:desc>
         </draw:frame></text:p>
       </draw:text-box>
      </draw:frame></text:p>
          <text:p text:style-name="Numbering_20_1_20_Cont.">Los controles de selección se utilizan para cambiar el tamaño de la siguiente manera:</text:p>
          <text:list xml:id="list214946544575171" text:continue-list="list214945768891625" text:style-name="List_20_2">
            <text:list-item>
              <text:p text:style-name="List_20_2">Los control<text:span text:style-name="T103">es</text:span> superior e inferior cambian la altura del cuadro de texto.</text:p>
            </text:list-item>
            <text:list-item>
              <text:p text:style-name="List_20_2">Los control<text:span text:style-name="T103">es</text:span> de derecha e izquierda cambian el ancho del cuadro de texto.</text:p>
            </text:list-item>
            <text:list-item>
              <text:p text:style-name="List_20_2">Los <text:span text:style-name="T103">controles </text:span>de esquinas cambian el ancho y el alto del cuadro de texto <text:span text:style-name="T103">a la vez.</text:span></text:p>
            </text:list-item>
          </text:list>
          <text:list xml:id="list214946417650319" text:continue-list="list214947466243667" text:style-name="Numbering_20_1">
            <text:list-item>
              <text:p text:style-name="Numbering_20_1"><text:soft-page-break/>Suelte el botón del ratón cuando el cuadro de texto tenga el tamaño deseado.</text:p>
            </text:list-item>
            <text:list-item>
              <text:p text:style-name="Numbering_20_1">Haga clic fuera del cuadro de texto para cancelar el modo de edición.</text:p>
            </text:list-item>
          </text:list>
          <text:list xml:id="list214947502203806" text:continue-list="list214946028807945" text:style-name="Heading_20_Note">
            <text:list-item>
              <text:p text:style-name="Heading_20_Note">Nota</text:p>
            </text:list-item>
          </text:list>
          <text:p text:style-name="Body_20_Text_2c__20_Note">Para mantener las proporciones de<text:span text:style-name="T106">l</text:span> cuadro de texto mientras cambia <text:span text:style-name="T106">su</text:span> tamaño, pulse y mantenga pulsada la tecla <text:span text:style-name="Keystroke">Mayús</text:span>, haga clic y arrastre un controlador de selección. Asegúrese de soltar el botón del ratón antes de soltar la tecla <text:span text:style-name="Keystroke">Mayús</text:span>.</text:p>
          <text:p text:style-name="Heading_20_3"><text:bookmark-start text:name="__RefHeading___Toc11683_745321733"/>Diálogo Posición y tamaño<text:bookmark-end text:name="__RefHeading___Toc11683_745321733"/></text:p>
          <text:p text:style-name="P72">Para un control más preciso sobre el tamaño y posición de un cuadro de texto de diseño automático o un cuadro de texto, use el diálogo <text:span text:style-name="Emphasis">Posición y tamaño</text:span> (figura <text:sequence-ref text:reference-format="value" text:ref-name="refFigure55">56</text:sequence-ref>) en lugar d<text:span text:style-name="T102">e</text:span>l ratón.</text:p>
          <text:p text:style-name="Figure"><draw:frame draw:style-name="fr3" draw:name="fram_IG26203-008" text:anchor-type="as-char" draw:z-index="115">
       <draw:text-box fo:min-height="0.041cm" fo:min-width="0.041cm">
        <text:p text:style-name="Figure">Figura <text:sequence text:ref-name="refFigure55" text:name="Figure" text:formula="ooow:Figure+1" style:num-format="1">56</text:sequence>: Diálogo Posición y tamaño</text:p>
        <text:p text:style-name="Figure"><draw:frame draw:style-name="fr4" draw:name="img_IG26203_009" text:anchor-type="as-char" svg:width="13.711cm" svg:height="7.361cm" draw:z-index="116"><draw:image xlink:href="Pictures/10000000000002880000015C29184C9D.png" xlink:type="simple" xlink:show="embed" xlink:actuate="onLoad" draw:mime-type="image/png"/>
          <svg:title>Diálogo Posición y tamaño</svg:title>
          <svg:desc>Diálogo Posición y tamaño</svg:desc>
         </draw:frame></text:p>
       </draw:text-box>
      </draw:frame></text:p>
          <text:list xml:id="list214946609817937" text:continue-list="list214946417650319" text:style-name="Numbering_20_1">
            <text:list-item text:start-value="1">
              <text:p text:style-name="P73">Haga clic en el cuadro de texto para seleccionarlo.</text:p>
            </text:list-item>
            <text:list-item>
              <text:p text:style-name="P73">Abra el diálogo <text:span text:style-name="Emphasis">Posición y tamaño</text:span> mediante uno de los siguientes métodos:</text:p>
            </text:list-item>
          </text:list>
          <text:list xml:id="list214946528825801" text:continue-list="list214946544575171" text:style-name="List_20_2">
            <text:list-item>
              <text:p text:style-name="P74">Vaya a <text:span text:style-name="Strong_20_Emphasis">Formato &gt; </text:span><text:span text:style-name="Strong_20_Emphasis"><text:span text:style-name="T107">Cuadro de texto</text:span></text:span><text:span text:style-name="Strong_20_Emphasis"> y forma &gt; Posición y tamaño</text:span> en el menú.</text:p>
            </text:list-item>
            <text:list-item>
              <text:p text:style-name="P74">Haga clic con el botón derecho en el cuadro de texto y seleccione <text:span text:style-name="Emphasis">Posición y tamaño</text:span> en el menú contextual.</text:p>
            </text:list-item>
            <text:list-item>
              <text:p text:style-name="P74">Utilice el atajo de teclado <text:span text:style-name="Keystroke">F4</text:span>.</text:p>
            </text:list-item>
          </text:list>
          <text:list text:continue-list="list214946609817937" text:style-name="Numbering_20_1">
            <text:list-item>
              <text:p text:style-name="P73">Seleccione las distintas opciones de la página <text:span text:style-name="Emphasis">Posición y tamaño</text:span> para <text:span text:style-name="T108">cambiar el tamaño del cuadro de texto y situarlo en el lugar adecuado</text:span>.</text:p>
            </text:list-item>
            <text:list-item>
              <text:p text:style-name="P73">Haga clic en <text:span text:style-name="Emphasis">Aceptar</text:span> para guardar los cambios y cerrar el diálogo.</text:p>
            </text:list-item>
            <text:list-item>
              <text:p text:style-name="P73">Haga clic fuera del cuadro de texto para cancelar el modo de edición.</text:p>
            </text:list-item>
          </text:list>
          <text:p text:style-name="P72">Las opciones de la página <text:span text:style-name="Emphasis">Posición y tamaño</text:span> son las siguientes:</text:p>
          <text:p text:style-name="Definition_20_Term">Posición</text:p>
          <text:p text:style-name="Text_20_body_20_indent"><text:span text:style-name="Emphasis">Posición X</text:span> (horizontal) y <text:span text:style-name="Emphasis">Posición Y</text:span> (vertical): especifique la posición del cuadro de texto. Los valores de posición del cuadro de texto <text:span text:style-name="T108">se refieren a</text:span> la distancia del punto base a la esquina superior izquierda de la diapositiva.</text:p>
          <text:p text:style-name="Text_20_body_20_indent"><text:span text:style-name="Emphasis">Punto base</text:span>: <text:span text:style-name="T109">la distancia a la que se colocará el cuadro de texto está determinada por la esquina superior izquierda de la diapositiva y el punto base, seleccione una </text:span>de las posiciones disponibles. De forma predeterminada, el <text:span text:style-name="Emphasis"><text:span text:style-name="T110">P</text:span></text:span><text:span text:style-name="Emphasis">unto base</text:span> es la esquina superior <text:soft-page-break/>izquierda del cuadro de texto. <text:span text:style-name="T109">Al cambiar el punto base, la medida de las </text:span><text:span text:style-name="T110">posiciones</text:span><text:span text:style-name="T109"> cambian en función del punto elegido y tamaño del cuadro de texto.</text:span></text:p>
          <text:p text:style-name="Definition_20_Term">Tamaño</text:p>
          <text:p text:style-name="Text_20_body_20_indent"><text:span text:style-name="Emphasis">Ancho y alto</text:span>: especifique el tamaño del cuadro de texto. Para mantener la <text:span text:style-name="T108">proporción</text:span> ancho/alto del cuadro de texto, seleccione <text:span text:style-name="Emphasis">Mantener relación</text:span>.</text:p>
          <text:p text:style-name="Text_20_body_20_indent"><text:span text:style-name="Emphasis">Punto base</text:span>: <text:span text:style-name="T110">Es el punto de referencia para dimensionar el cuadro de texto. De forma predeterminada, el </text:span><text:span text:style-name="Emphasis"><text:span text:style-name="T110">Punto base</text:span></text:span><text:span text:style-name="T110"> es la esquina superior izquierda del cuadro de texto. El tamaño del cuadro de texto se amplia o reduce a partir del punto base</text:span>.</text:p>
          <text:p text:style-name="Definition_20_Term">Proteger</text:p>
          <text:p text:style-name="Text_20_body_20_indent"><text:span text:style-name="T108">E</text:span>vit<text:span text:style-name="T110">a</text:span> la modificación accidental de la posición o el tamaño del cuadro de texto <text:span text:style-name="T110">al</text:span> selecciona<text:span text:style-name="T110">r</text:span> las opciones <text:span text:style-name="Emphasis">Posición</text:span> <text:span text:style-name="T110">o</text:span> <text:span text:style-name="Emphasis">Tamaño</text:span>.</text:p>
          <text:p text:style-name="Definition_20_Term">Adaptar</text:p>
          <text:p text:style-name="Text_20_body_20_indent"><text:span text:style-name="T110">E</text:span>l cuadro de texto ajust<text:span text:style-name="T110">ará </text:span>su <text:span text:style-name="T110">anchura o altura </text:span>a medida que <text:span text:style-name="T110">se escribe el</text:span> texto <text:span text:style-name="T110">las opciones son </text:span><text:s/><text:span text:style-name="Emphasis">Ajustar ancho al texto</text:span> o <text:span text:style-name="Emphasis">Ajustar alto al texto</text:span>.</text:p>
          <text:p text:style-name="Heading_20_3"><text:bookmark-start text:name="__RefHeading___Toc21531_701650785"/>Posición y tamaño en la Barra lateral<text:bookmark-end text:name="__RefHeading___Toc21531_701650785"/></text:p>
          <text:p text:style-name="P75"><text:span text:style-name="T110">Aunque en la </text:span><text:span text:style-name="Emphasis"><text:span text:style-name="T110">Barra lateral</text:span></text:span><text:span text:style-name="T110"> (figura </text:span><text:span text:style-name="T110"><text:sequence-ref text:reference-format="value" text:ref-name="refFigure56">57</text:sequence-ref></text:span><text:span text:style-name="T110">) tiene menos opciones que el diálogo </text:span><text:span text:style-name="Emphasis"><text:span text:style-name="T110">Posición y tamaño</text:span></text:span><text:span text:style-name="T110">, con las herramientas de la barra lateral conseguirá un mayor control sobre el tamaño y posición del cuadro de texto que con el ratón</text:span>.</text:p>
          <text:p text:style-name="Figure"><draw:frame draw:style-name="fr3" draw:name="fram_IG26203-009" text:anchor-type="as-char" draw:z-index="117">
       <draw:text-box fo:min-height="0.041cm" fo:min-width="0.041cm">
        <text:p text:style-name="Figure">Figura <text:sequence text:ref-name="refFigure56" text:name="Figure" text:formula="ooow:Figure+1" style:num-format="1">57</text:sequence>: <text:span text:style-name="T111">Panel</text:span> Posición y tamaño en Propiedades de la Barra lateral</text:p>
        <text:p text:style-name="Figure"><draw:frame draw:style-name="fr4" draw:name="img_IG26203_010" text:anchor-type="as-char" svg:width="10.71cm" svg:height="5.29cm" draw:z-index="118"><draw:image xlink:href="Pictures/10000000000001FA000000FA35F05927.png" xlink:type="simple" xlink:show="embed" xlink:actuate="onLoad" draw:mime-type="image/png"/>
          <svg:title>Panel Posición y tamaño en Propiedades de la Barra lateral</svg:title>
          <svg:desc>Panel Posición y tamaño en Propiedades de la Barra lateral</svg:desc>
         </draw:frame></text:p>
       </draw:text-box>
      </draw:frame></text:p>
          <text:list text:continue-numbering="true" text:style-name="Numbering_20_1">
            <text:list-item text:start-value="1">
              <text:p text:style-name="P73">Haga clic en el cuadro de texto para seleccionarlo.</text:p>
            </text:list-item>
            <text:list-item>
              <text:p text:style-name="P73">Haga clic en <text:span text:style-name="Emphasis">Propiedades</text:span> en la <text:span text:style-name="Emphasis">Barra lateral</text:span> para abrir la página <text:span text:style-name="Emphasis">Propiedades</text:span> <text:span text:style-name="T110">y abra el panel </text:span><text:span text:style-name="Emphasis">Posición y tamaño</text:span>.</text:p>
            </text:list-item>
            <text:list-item>
              <text:p text:style-name="P73">Especifique los valores <text:span text:style-name="T110">para la</text:span> <text:span text:style-name="Emphasis">Posición X</text:span> (horizontal) y <text:span text:style-name="Emphasis">Posición Y</text:span> (vertical) del cuadro de texto en la diapositiva. Los valores de posición del cuadro de texto <text:span text:style-name="T112">se refieren a</text:span> la distancia entre la esquina superior izquierda del cuadro de texto y la esquina superior izquierda de la diapositiva.</text:p>
            </text:list-item>
            <text:list-item>
              <text:p text:style-name="P73">Especifique valores de <text:span text:style-name="Emphasis">Anch</text:span><text:span text:style-name="Emphasis"><text:span text:style-name="T112">ura</text:span></text:span> y <text:span text:style-name="Emphasis">Alt</text:span><text:span text:style-name="Emphasis"><text:span text:style-name="T112">ura</text:span></text:span> para ajustar el tamaño del cuadro de texto. <text:span text:style-name="T112">Marque </text:span><text:s/><text:span text:style-name="Emphasis">Mantener relación</text:span> <text:span text:style-name="T112">p</text:span>ara mantener la relación ancho/alto del cuadro de texto</text:p>
            </text:list-item>
            <text:list-item>
              <text:p text:style-name="P73"><text:span text:style-name="T113">H</text:span>aga clic fuera del cuadro de texto para <text:span text:style-name="T112">salir d</text:span>el modo de edición.</text:p>
            </text:list-item>
          </text:list>
          <text:p text:style-name="P76"><text:bookmark-start text:name="__RefHeading___Toc16114_3098381988"/><text:span text:style-name="T105">Girar</text:span><text:span text:style-name="T114"> cuadros de texto</text:span><text:bookmark-end text:name="__RefHeading___Toc16114_3098381988"/></text:p>
          <text:p text:style-name="P77"><text:bookmark-start text:name="__RefHeading___Toc16116_3098381988"/><text:span text:style-name="T114">Con el </text:span>cursor<text:bookmark-end text:name="__RefHeading___Toc16116_3098381988"/></text:p>
          <text:list text:continue-numbering="true" text:style-name="Numbering_20_1">
            <text:list-item text:start-value="1">
              <text:p text:style-name="P78">Haga clic en el cuadro de texto para seleccionarlo.</text:p>
            </text:list-item>
            <text:list-item>
              <text:p text:style-name="P78"><text:soft-page-break/>Haga clic nuevamente en el borde del cuadro de texto, los control<text:span text:style-name="T114">es</text:span> de selección <text:span text:style-name="T114">se sustituyen por controles de giro (con diferente </text:span>forma y color<text:span text:style-name="T114">) y aparece el punto de rotación en el centro del cuadro de texto (figura </text:span><text:span text:style-name="T114"><text:sequence-ref text:reference-format="value" text:ref-name="refFigure57">58</text:sequence-ref></text:span><text:span text:style-name="T114">)</text:span>.</text:p>
            </text:list-item>
            <text:list-item>
              <text:p text:style-name="P79"><text:span text:style-name="T115">Coloque </text:span>el cursor <text:span text:style-name="T115">del ratón </text:span>sobre el control de esquina, el cursor cambiará de forma para indicar rotación.</text:p>
            </text:list-item>
            <text:list-item>
              <text:p text:style-name="P69"><text:span text:style-name="T115">Haga clic y arrastre para girar el cuadro de texto, <text:s/>un</text:span><text:span text:style-name="T105">a imagen difuminada indica la posición del cuadro de texto girado.</text:span></text:p>
            </text:list-item>
            <text:list-item>
              <text:p text:style-name="P80">Suelte el botón del ratón cuando consiga alcance el ángulo de giro deseado.</text:p>
            </text:list-item>
          </text:list>
          <text:p text:style-name="Figure"><draw:frame draw:style-name="fr3" draw:name="fram_IG26203-010" text:anchor-type="as-char" draw:z-index="119">
       <draw:text-box fo:min-height="0.041cm" fo:min-width="0.041cm">
        <text:p text:style-name="Figure">Figur<text:span text:style-name="T114">a</text:span> <text:sequence text:ref-name="refFigure57" text:name="Figure" text:formula="ooow:Figure+1" style:num-format="1">58</text:sequence>: <text:span text:style-name="T116">Giro de un cuadro de texto</text:span></text:p>
        <text:p text:style-name="Figure"><draw:frame draw:style-name="fr4" draw:name="img_IG26203_011" text:anchor-type="as-char" svg:width="6.301cm" svg:height="4.701cm" draw:z-index="120"><draw:image xlink:href="Pictures/100000000000018D0000012857AB2192.png" xlink:type="simple" xlink:show="embed" xlink:actuate="onLoad" draw:mime-type="image/png"/>
          <svg:title>Giro de un cuadro de texto</svg:title>
          <svg:desc>Giro de un cuadro de texto</svg:desc>
         </draw:frame></text:p>
       </draw:text-box>
      </draw:frame></text:p>
          <text:list text:continue-numbering="true" text:style-name="Numbering_20_1">
            <text:list-item>
              <text:p text:style-name="P78"><text:span text:style-name="T113">Puede mover el punto de rotación arrastrándolo </text:span>a una posición diferente <text:span text:style-name="T113">y así cambiar el centro de rotación que se puede colocar incluso fuera del cuadro de texto</text:span>.</text:p>
            </text:list-item>
            <text:list-item>
              <text:p text:style-name="P81"><text:span text:style-name="T113">H</text:span>aga clic fuera del cuadro de texto para <text:span text:style-name="T112">salir d</text:span>el modo de edición.</text:p>
            </text:list-item>
          </text:list>
          <text:p text:style-name="P82"><text:bookmark-start text:name="__RefHeading___Toc16118_3098381988"/>Diálogo Posición y tamaño<text:bookmark-end text:name="__RefHeading___Toc16118_3098381988"/></text:p>
          <text:p text:style-name="Body_20_Text_2c__20_List_20_Intro"><text:span text:style-name="T117">Para un control mas </text:span><text:span text:style-name="T118">preciso del giro , se recomienda que use las opciones disponibles en la página </text:span><text:span text:style-name="Emphasis"><text:span text:style-name="T118">Giro</text:span></text:span><text:span text:style-name="T118"> del diálogo Posición y tamaño</text:span> (<text:span text:style-name="T118">f</text:span>igur<text:span text:style-name="T118">a</text:span> <text:sequence-ref text:reference-format="value" text:ref-name="refFigure58">59</text:sequence-ref>).</text:p>
          <text:p text:style-name="Figure"><draw:frame draw:style-name="fr3" draw:name="fram_IG26203-011" text:anchor-type="as-char" draw:z-index="121">
       <draw:text-box fo:min-height="0.041cm" fo:min-width="0.041cm">
        <text:p text:style-name="Figure">Figur<text:span text:style-name="T114">a</text:span> <text:sequence text:ref-name="refFigure58" text:name="Figure" text:formula="ooow:Figure+1" style:num-format="1">59</text:sequence>: Diálogo Posición y tamaño - <text:span text:style-name="T105">página Giro</text:span></text:p>
        <text:p text:style-name="Figure"><draw:frame draw:style-name="fr4" draw:name="img_IG26203_012" text:anchor-type="as-char" svg:width="12cm" svg:height="5.181cm" draw:z-index="122"><draw:image xlink:href="Pictures/100000000000028800000118E0346124.png" xlink:type="simple" xlink:show="embed" xlink:actuate="onLoad" draw:mime-type="image/png"/>
          <svg:title>Diálogo Posición y tamaño - página Giro</svg:title>
          <svg:desc>Diálogo Posición y tamaño - página Giro</svg:desc>
         </draw:frame></text:p>
       </draw:text-box>
      </draw:frame></text:p>
          <text:list xml:id="list214946553192047" text:continue-numbering="true" text:style-name="Numbering_20_1">
            <text:list-item text:start-value="1">
              <text:p text:style-name="P83">Haga clic en el cuadro de texto para seleccionarlo.</text:p>
            </text:list-item>
            <text:list-item>
              <text:p text:style-name="P83">Abra el diálogo <text:span text:style-name="Emphasis">Posición y tamaño</text:span> mediante uno de los siguientes métodos:</text:p>
            </text:list-item>
          </text:list>
          <text:list xml:id="list214947832148709" text:continue-list="list214946528825801" text:style-name="List_20_2">
            <text:list-item>
              <text:p text:style-name="P84">Vaya a <text:span text:style-name="Strong_20_Emphasis">Formato &gt; </text:span><text:span text:style-name="Strong_20_Emphasis"><text:span text:style-name="T107">Cuadro de texto</text:span></text:span><text:span text:style-name="Strong_20_Emphasis"> y forma &gt; Posición y tamaño</text:span> en el menú.</text:p>
            </text:list-item>
            <text:list-item>
              <text:p text:style-name="P84">Haga clic con el botón derecho en el cuadro de texto y seleccione <text:span text:style-name="Emphasis">Posición y tamaño</text:span> en el menú contextual.</text:p>
            </text:list-item>
            <text:list-item>
              <text:p text:style-name="P84">Utilice el atajo de teclado <text:span text:style-name="Keystroke">F4</text:span>.</text:p>
            </text:list-item>
          </text:list>
          <text:list text:continue-list="list214946553192047" text:style-name="Numbering_20_1">
            <text:list-item>
              <text:p text:style-name="P78"><text:span text:style-name="T117">Haga clic en la pestaña </text:span><text:span text:style-name="Emphasis"><text:span text:style-name="T117">Giro</text:span></text:span><text:span text:style-name="T117"> para abrir la página correspondiente</text:span>.</text:p>
            </text:list-item>
            <text:list-item>
              <text:p text:style-name="P85"><text:soft-page-break/>Si necesita una posición distinta a la central para el eje de giro, introduzca los valores correspondientes en los cuadros de posición o seleccione un punto en el gráfico de la derecha.</text:p>
            </text:list-item>
            <text:list-item>
              <text:p text:style-name="P83">Especifique <text:span text:style-name="T117">el </text:span>valor <text:span text:style-name="T110">para </text:span><text:span text:style-name="T117">el </text:span><text:span text:style-name="Emphasis"><text:span text:style-name="T117">Ángulo de giro</text:span></text:span><text:span text:style-name="T117"> o mueva </text:span><text:span text:style-name="T110">la </text:span><text:span text:style-name="Emphasis"><text:span text:style-name="T117">Rueda de giro</text:span></text:span><text:span text:style-name="T117"> hasta alcanzar el ángulo deseado.</text:span></text:p>
            </text:list-item>
            <text:list-item>
              <text:p text:style-name="P83"><text:span text:style-name="T119">Haga clic en </text:span><text:span text:style-name="Emphasis"><text:span text:style-name="T119">Aceptar</text:span></text:span><text:span text:style-name="T119"> para guardar los cambios y cerrar el diálogo</text:span>.</text:p>
            </text:list-item>
            <text:list-item>
              <text:p text:style-name="P86"><text:span text:style-name="T113">H</text:span>aga clic fuera del cuadro de texto para <text:span text:style-name="T112">salir d</text:span>el modo de edición.</text:p>
            </text:list-item>
          </text:list>
          <text:p text:style-name="P77"><text:bookmark-start text:name="__RefHeading___Toc16120_3098381988"/>P<text:span text:style-name="T118">anel Posición y tamaño en la Barra lateral</text:span><text:bookmark-end text:name="__RefHeading___Toc16120_3098381988"/></text:p>
          <text:list xml:id="list214947759811476" text:continue-numbering="true" text:style-name="Numbering_20_1">
            <text:list-item text:start-value="1">
              <text:p text:style-name="P86">Haga clic en el cuadro de texto para seleccionarlo.</text:p>
            </text:list-item>
            <text:list-item>
              <text:p text:style-name="P83">Haga clic en <text:span text:style-name="Emphasis">Propiedades</text:span> en la <text:span text:style-name="Emphasis">Barra lateral</text:span> para abrir la página <text:span text:style-name="Emphasis">Propiedades</text:span> <text:span text:style-name="T110">y abra el panel </text:span><text:span text:style-name="Emphasis">Posición y tamaño</text:span>.</text:p>
            </text:list-item>
            <text:list-item>
              <text:p text:style-name="P83">Especifique <text:span text:style-name="T117">el </text:span>valor <text:span text:style-name="T110">para </text:span><text:span text:style-name="T117">el </text:span><text:span text:style-name="Emphasis"><text:span text:style-name="T117">Ángulo de giro</text:span></text:span><text:span text:style-name="T117"> o mueva </text:span><text:span text:style-name="T110">la </text:span><text:span text:style-name="Emphasis"><text:span text:style-name="T117">Rueda de giro</text:span></text:span><text:span text:style-name="T117"> hasta alcanzar el ángulo deseado.</text:span></text:p>
            </text:list-item>
            <text:list-item>
              <text:p text:style-name="P86"><text:span text:style-name="T113">H</text:span>aga clic fuera del cuadro de texto para <text:span text:style-name="T112">salir d</text:span>el modo de edición.</text:p>
            </text:list-item>
          </text:list>
          <text:p text:style-name="P87"><text:bookmark-start text:name="__RefHeading___Toc16122_3098381988"/>Redondear esquinas <text:span text:style-name="T120">(cuadros de texto)</text:span><text:bookmark-end text:name="__RefHeading___Toc16122_3098381988"/></text:p>
          <text:p text:style-name="P88">La opción <text:span text:style-name="Emphasis">Radio de esquina</text:span> en la página <text:span text:style-name="T117">correspondiente</text:span> del diálogo <text:span text:style-name="Emphasis">Posición y tamaño</text:span> (<text:span text:style-name="T117">f</text:span>igura <text:sequence-ref text:reference-format="value" text:ref-name="refFigure59">60</text:sequence-ref>) solo es <text:span text:style-name="T119">efectiva</text:span> <text:span text:style-name="T119">o visible </text:span>cuando un cuadro de texto tiene borde. Consulte «<text:bookmark-ref text:reference-format="text" text:ref-name="__RefHeading___Toc250343_2509733430">Bordes de cuadros de texto</text:bookmark-ref>» para más información.</text:p>
          <text:list xml:id="list214947899785482" text:continue-list="list214947502203806" text:style-name="Heading_20_Note">
            <text:list-item>
              <text:p text:style-name="P89">Note</text:p>
            </text:list-item>
          </text:list>
          <text:p text:style-name="P90"><text:span text:style-name="T119">Las opciones de </text:span><text:span text:style-name="Emphasis"><text:span text:style-name="T119">Inclinación</text:span></text:span><text:span text:style-name="T119"> y </text:span><text:span text:style-name="Emphasis"><text:span text:style-name="T121">P</text:span></text:span><text:span text:style-name="Emphasis"><text:span text:style-name="T119">untos de control 1 y 2</text:span></text:span><text:span text:style-name="T119"> no está operativa</text:span><text:span text:style-name="T121">s</text:span><text:span text:style-name="T119"> para cuadros de texto</text:span>.</text:p>
          <text:list text:continue-list="list214947759811476" text:style-name="Numbering_20_1">
            <text:list-item text:start-value="1">
              <text:p text:style-name="P86"><text:span text:style-name="T119">S</text:span>eleccion<text:span text:style-name="T119">e un cuadro de texto que tenga un borde visible.</text:span></text:p>
            </text:list-item>
            <text:list-item>
              <text:p text:style-name="P86"><text:span text:style-name="T119">Abra el diálogo </text:span><text:span text:style-name="Emphasis"><text:span text:style-name="T119">Posición y tamaño</text:span></text:span><text:span text:style-name="T119"> y haga clic en la pestaña </text:span><text:span text:style-name="Emphasis"><text:span text:style-name="T119">Inclinación y radio de esquina</text:span></text:span>:</text:p>
            </text:list-item>
          </text:list>
          <text:p text:style-name="Figure"><draw:frame draw:style-name="fr3" draw:name="fram_IG26203-012" text:anchor-type="as-char" draw:z-index="123">
       <draw:text-box fo:min-height="0.041cm" fo:min-width="0.041cm">
        <text:p text:style-name="Figure">Figur<text:span text:style-name="T114">a</text:span> <text:sequence text:ref-name="refFigure59" text:name="Figure" text:formula="ooow:Figure+1" style:num-format="1">60</text:sequence>: Diálogo Posición y tamaño - <text:span text:style-name="T105">página Inclinación y radio de esquina</text:span></text:p>
        <text:p text:style-name="Figure"><draw:frame draw:style-name="fr4" draw:name="img_IG26203_013" text:anchor-type="as-char" svg:width="12cm" svg:height="4.8cm" draw:z-index="124"><draw:image xlink:href="Pictures/100000000000028800000103D6431149.png" xlink:type="simple" xlink:show="embed" xlink:actuate="onLoad" draw:mime-type="image/png"/>
          <svg:title>Diálogo Posición y tamaño - página Inclinación y radio de esquina</svg:title>
          <svg:desc>Diálogo Posición y tamaño - página Inclinación y radio de esquina</svg:desc>
         </draw:frame></text:p>
       </draw:text-box>
      </draw:frame></text:p>
          <text:list text:continue-numbering="true" text:style-name="Numbering_20_1">
            <text:list-item>
              <text:p text:style-name="P78"><text:span text:style-name="T119">Introduzca el valor deseado en </text:span><text:span text:style-name="Emphasis"><text:span text:style-name="T119">Radio de esquina</text:span></text:span><text:span text:style-name="T119"> para redondear las esquinas</text:span>.</text:p>
            </text:list-item>
            <text:list-item>
              <text:p text:style-name="P78"><text:span text:style-name="T119">Haga clic en </text:span><text:span text:style-name="Emphasis"><text:span text:style-name="T119">Aceptar</text:span></text:span><text:span text:style-name="T119"> para guardar los cambios y cerrar el diálogo</text:span>.</text:p>
            </text:list-item>
            <text:list-item>
              <text:p text:style-name="P86"><text:span text:style-name="T113">H</text:span>aga clic fuera del cuadro de texto para <text:span text:style-name="T112">salir d</text:span>el modo de edición.</text:p>
            </text:list-item>
          </text:list>
          <text:p text:style-name="Heading_20_2"><text:bookmark-start text:name="__RefHeading___Toc11069_745321733"/><text:soft-page-break/>Posici<text:span text:style-name="T94">ón </text:span>de<text:span text:style-name="T94">l</text:span> texto<text:bookmark-end text:name="__RefHeading___Toc11069_745321733"/></text:p>
          <text:p text:style-name="Body_20_Text_2c__20_List_20_Intro">El diálogo <text:span text:style-name="Emphasis">Texto</text:span> (figura <text:sequence-ref text:reference-format="value" text:ref-name="refFigure60">61</text:sequence-ref>) proporciona opciones que le permiten <text:span text:style-name="T122">ajustar</text:span> el texto dentro de un cuadro de texto de diseño automático o un cuadro de texto <text:span text:style-name="T123">manual</text:span>.</text:p>
          <text:list xml:id="list214947217206028" text:continue-numbering="true" text:style-name="Numbering_20_1">
            <text:list-item text:start-value="1">
              <text:p text:style-name="Numbering_20_1">Seleccione un cuadro de texto</text:p>
            </text:list-item>
            <text:list-item>
              <text:p text:style-name="Numbering_20_1">Haga clic con el botón derecho en el cuadro de texto y seleccione <text:span text:style-name="Emphasis"><text:span text:style-name="T122">Atributos de </text:span></text:span><text:span text:style-name="Emphasis">Texto</text:span> en el menú contextual para abrir el diálogo <text:span text:style-name="Emphasis">Texto</text:span>.</text:p>
            </text:list-item>
            <text:list-item>
              <text:p text:style-name="Numbering_20_1">Seleccione las diversas opciones en la página <text:span text:style-name="Emphasis">Texto</text:span> para <text:span text:style-name="T122">posicionar el t</text:span>exto dentro del cuadro de texto.</text:p>
            </text:list-item>
            <text:list-item>
              <text:p text:style-name="Numbering_20_1">Haga clic en <text:span text:style-name="Emphasis">Aceptar</text:span> para guardar <text:span text:style-name="T122">los cambios </text:span>y cerrar el diálogo.</text:p>
            </text:list-item>
            <text:list-item>
              <text:p text:style-name="P91"><text:span text:style-name="T113">H</text:span>aga clic fuera del cuadro de texto para <text:span text:style-name="T112">salir d</text:span>el modo de edición.</text:p>
            </text:list-item>
          </text:list>
          <text:p text:style-name="Figure"><draw:frame draw:style-name="fr3" draw:name="fram_IG26203-013" text:anchor-type="as-char" draw:z-index="125">
       <draw:text-box fo:min-height="0.041cm" fo:min-width="0.041cm">
        <text:p text:style-name="Figure">Figura <text:sequence text:ref-name="refFigure60" text:name="Figure" text:formula="ooow:Figure+1" style:num-format="1">61</text:sequence>: Diálogo Texto – <text:span text:style-name="T124">página Texto</text:span></text:p>
        <text:p text:style-name="Figure"><draw:frame draw:style-name="fr4" draw:name="img_IG26203_014" text:anchor-type="as-char" svg:width="11.659cm" svg:height="5.95cm" draw:z-index="126"><draw:image xlink:href="Pictures/100000000000022700000119CC2219CA.png" xlink:type="simple" xlink:show="embed" xlink:actuate="onLoad" draw:mime-type="image/png"/>
          <svg:title>Diálogo Texto – página Texto</svg:title>
          <svg:desc>Diálogo Texto – página Texto</svg:desc>
         </draw:frame></text:p>
       </draw:text-box>
      </draw:frame></text:p>
          <text:p text:style-name="Body_20_Text_2c__20_List_20_Intro">Las opciones del diálogo <text:span text:style-name="Emphasis">Texto</text:span> son las siguientes:</text:p>
          <text:p text:style-name="Definition_20_Term">Texto del objeto de dibujo</text:p>
          <text:p text:style-name="Text_20_body_20_indent"><text:span text:style-name="Emphasis">Ajustar ancho al texto</text:span>: <text:span text:style-name="T122">la anchura</text:span> del cuadro se ajusta automáticamente al del texto.</text:p>
          <text:p text:style-name="Text_20_body_20_indent"><text:span text:style-name="Emphasis">Ajustar la altura al texto</text:span>: la altura del cuadro <text:s/>se ajusta automáticamente a la del texto.</text:p>
          <text:p text:style-name="Text_20_body_20_indent"><text:span text:style-name="Emphasis">Ajustar al marco</text:span>: <text:span text:style-name="T122">la anchura y altura del </text:span>texto se ajusta al cuadro de texto.</text:p>
          <text:p text:style-name="Definition_20_Term">Espaciado a los bordes</text:p>
          <text:p text:style-name="Text_20_body_20_indent"><text:span text:style-name="T125">C</text:span>rea márgenes alrededor del texto dentro del cuadro de texto.</text:p>
          <text:p text:style-name="Definition_20_Term">Ancla de texto</text:p>
          <text:p text:style-name="Text_20_body_20_indent"><text:span text:style-name="T125">E</text:span>stablece el punto de anclaje del texto dentro del cuadro de texto. Cuando se selecciona la opción <text:span text:style-name="Emphasis">Ancho completo</text:span>, el texto se coloca automáticamente en el centro del cuadro de texto.</text:p>
          <text:list xml:id="list214946500652789" text:continue-list="list214947899785482" text:style-name="Heading_20_Note">
            <text:list-item>
              <text:p text:style-name="Heading_20_Note">Nota</text:p>
            </text:list-item>
          </text:list>
          <text:p text:style-name="Body_20_Text_2c__20_Note">La <text:span text:style-name="T126">página </text:span><text:span text:style-name="Emphasis"><text:span text:style-name="T126">A</text:span></text:span><text:span text:style-name="Emphasis">nimación de texto</text:span> <text:span text:style-name="T126">d</text:span>el diálogo <text:span text:style-name="Emphasis">Texto</text:span>, establece los efectos de animación del texto, estos se explican en el «Capítulo 9, Presentaciones <text:span text:style-name="T127">y álbumes fotográficos</text:span>».</text:p>
          <text:p text:style-name="P92"><text:bookmark-start text:name="__RefHeading___Toc632683_2509733430"/>Columnas de texto<text:bookmark-end text:name="__RefHeading___Toc632683_2509733430"/></text:p>
          <text:p text:style-name="P93">El texto de un cuadro de texto se puede colocar en columnas <text:span text:style-name="T126">usando las opciones disponibles en la página Columnas del diálogo Texto (figura  </text:span><text:span text:style-name="T126"><text:sequence-ref text:reference-format="value" text:ref-name="refFigure61">62</text:sequence-ref></text:span><text:span text:style-name="T126">) o el panel columnas en la página Propiedades de la Barra lateral (figura </text:span><text:span text:style-name="T126"><text:sequence-ref text:reference-format="value" text:ref-name="refFigure62">63</text:sequence-ref></text:span><text:span text:style-name="T126">)</text:span></text:p>
          <text:p text:style-name="Figure"><text:soft-page-break/><draw:frame draw:style-name="fr3" draw:name="fram_IG26203-014" text:anchor-type="as-char" draw:z-index="127">
       <draw:text-box fo:min-height="0.041cm" fo:min-width="0.041cm">
        <text:p text:style-name="Figure">Figur<text:span text:style-name="T126">a</text:span> <text:sequence text:ref-name="refFigure61" text:name="Figure" text:formula="ooow:Figure+1" style:num-format="1">62</text:sequence>: <text:span text:style-name="T128">Diálogo </text:span>Text<text:span text:style-name="T128">o - página </text:span>Column<text:span text:style-name="T129">a</text:span>s</text:p>
        <text:p text:style-name="Figure"><draw:frame draw:style-name="fr4" draw:name="img_IG26203_015" text:anchor-type="as-char" svg:width="11.659cm" svg:height="5.189cm" draw:z-index="128"><draw:image xlink:href="Pictures/1000000000000227000000F5E5987EFA.png" xlink:type="simple" xlink:show="embed" xlink:actuate="onLoad" draw:mime-type="image/png"/>
          <svg:title>Diálogo Texto - página Columnas</svg:title>
          <svg:desc>Diálogo Texto - página Columnas</svg:desc>
         </draw:frame></text:p>
       </draw:text-box>
      </draw:frame></text:p>
          <text:list xml:id="list214946117793363" text:continue-list="list214947217206028" text:style-name="Numbering_20_1">
            <text:list-item text:start-value="1">
              <text:p text:style-name="P94">Seleccione un cuadro de texto</text:p>
            </text:list-item>
            <text:list-item>
              <text:p text:style-name="P94">Haga clic con el botón derecho en el cuadro de texto y seleccione <text:span text:style-name="Emphasis"><text:span text:style-name="T122">Atributos de </text:span></text:span><text:span text:style-name="Emphasis">Texto</text:span> en el menú contextual para abrir el diálogo <text:span text:style-name="Emphasis">Texto</text:span>.</text:p>
            </text:list-item>
            <text:list-item>
              <text:p text:style-name="P95">Haga clic en la pestaña <text:span text:style-name="Emphasis">Columnas</text:span> para abrir la página correspondiente</text:p>
            </text:list-item>
            <text:list-item>
              <text:p text:style-name="P94">Seleccione <text:span text:style-name="T129">el </text:span><text:span text:style-name="Emphasis"><text:span text:style-name="T129">Número de columnas</text:span></text:span><text:span text:style-name="T129"> y el </text:span><text:span text:style-name="Emphasis"><text:span text:style-name="T129">Espaciado</text:span></text:span><text:span text:style-name="T129"> entre columnas para el texto</text:span>.</text:p>
            </text:list-item>
            <text:list-item>
              <text:p text:style-name="P94">Haga clic en <text:span text:style-name="Emphasis">Aceptar</text:span> para guardar <text:span text:style-name="T122">los cambios </text:span>y cerrar el diálogo.</text:p>
            </text:list-item>
            <text:list-item>
              <text:p text:style-name="P94"><text:span text:style-name="T113">H</text:span>aga clic fuera del cuadro de texto para <text:span text:style-name="T112">salir d</text:span>el modo de edición.</text:p>
            </text:list-item>
          </text:list>
          <text:list xml:id="list214946824470537" text:continue-list="list214946500652789" text:style-name="Heading_20_Note">
            <text:list-item>
              <text:p text:style-name="P96"><text:span text:style-name="T130">Not</text:span><text:span text:style-name="T131">a</text:span></text:p>
            </text:list-item>
          </text:list>
          <text:p text:style-name="P97">Cuando se utilizan columnas en un cuadro de texto, todo el cuadro de texto tiene que estar formateado con el mismo número de columnas, no es posible mezclar distintos números de columnas en el mismo cuadro de texto.</text:p>
          <text:p text:style-name="Heading_20_3"><text:bookmark-start text:name="__RefHeading___Toc632685_2509733430"/>Atributos de texto en la Barra lateral.<text:bookmark-end text:name="__RefHeading___Toc632685_2509733430"/></text:p>
          <text:p text:style-name="Body_20_Text_2c__20_List_20_Intro"><text:span text:style-name="T132">En el panel </text:span><text:span text:style-name="Emphasis"><text:span text:style-name="T132">Atributos de texto</text:span></text:span><text:span text:style-name="T132"> de la página </text:span><text:span text:style-name="Emphasis"><text:span text:style-name="T132">Propiedades</text:span></text:span><text:span text:style-name="T132"> de la </text:span><text:span text:style-name="Emphasis"><text:span text:style-name="T132">Barra lateral</text:span></text:span><text:span text:style-name="T132"> puede especificar la posición y las columnas de texto de un cuadro de texto de la siguiente manera:</text:span></text:p>
          <text:list text:continue-list="list214946117793363" text:style-name="Numbering_20_1">
            <text:list-item text:start-value="1">
              <text:p text:style-name="P98">Seleccione un cuadro de texto</text:p>
            </text:list-item>
            <text:list-item>
              <text:p text:style-name="P98">Haga clic en <text:span text:style-name="Emphasis">Propiedades</text:span> en la <text:span text:style-name="Emphasis">Barra lateral</text:span> para abrir la página <text:span text:style-name="Emphasis">Propiedades</text:span> <text:span text:style-name="T110">y abra el panel </text:span><text:span text:style-name="Emphasis"><text:span text:style-name="T132">Atributos de texto</text:span></text:span>.</text:p>
            </text:list-item>
            <text:list-item>
              <text:p text:style-name="P98">Especifique <text:span text:style-name="T133">los valores para </text:span><text:span text:style-name="T132">las opciones necesarias </text:span><text:span text:style-name="T133">de</text:span><text:span text:style-name="T132"> format</text:span><text:span text:style-name="T133">o</text:span><text:span text:style-name="T132"> </text:span><text:span text:style-name="T133">de</text:span><text:span text:style-name="T132"> texto; los valores se aplican en el momento</text:span><text:span text:style-name="T117">.</text:span></text:p>
            </text:list-item>
            <text:list-item>
              <text:p text:style-name="P98"><text:span text:style-name="T113">H</text:span>aga clic fuera del cuadro de texto para <text:span text:style-name="T112">salir d</text:span>el modo de edición.</text:p>
            </text:list-item>
          </text:list>
          <text:p text:style-name="Figure"><draw:frame draw:style-name="fr3" draw:name="fram_IG26203-015" text:anchor-type="as-char" draw:z-index="129">
       <draw:text-box fo:min-height="0.041cm" fo:min-width="0.041cm">
        <text:p text:style-name="Figure">Figur<text:span text:style-name="T126">a</text:span> <text:sequence text:ref-name="refFigure62" text:name="Figure" text:formula="ooow:Figure+1" style:num-format="1">63</text:sequence>: <text:span text:style-name="T128">Panel Atributos de texto en Propiedades de la Barra lateral</text:span></text:p>
        <text:p text:style-name="Figure"><draw:frame draw:style-name="fr4" draw:name="img_IG26203_016" text:anchor-type="as-char" svg:width="10.71cm" svg:height="5.29cm" draw:z-index="130"><draw:image xlink:href="Pictures/10000000000001FA000000FA2AB49235.png" xlink:type="simple" xlink:show="embed" xlink:actuate="onLoad" draw:mime-type="image/png"/>
          <svg:title>Panel Atributos de texto en Propiedades de la Barra lateral</svg:title>
          <svg:desc>Panel Atributos de texto en Propiedades de la Barra lateral</svg:desc>
         </draw:frame></text:p>
       </draw:text-box>
      </draw:frame></text:p>
          <text:p text:style-name="Figure"><text:soft-page-break/><draw:frame draw:style-name="fr3" draw:name="fram_IG26203-016" text:anchor-type="as-char" draw:z-index="131">
       <draw:text-box fo:min-height="0.041cm" fo:min-width="0.041cm">
        <text:p text:style-name="Figure">Figur<text:span text:style-name="T126">a</text:span> <text:sequence text:ref-name="refFigure63" text:name="Figure" text:formula="ooow:Figure+1" style:num-format="1">64</text:sequence>: <text:span text:style-name="T134">Texto en columnas en cuadro de texto</text:span></text:p>
        <text:p text:style-name="Figure"><draw:frame draw:style-name="fr4" draw:name="img_IG26203_017" text:anchor-type="as-char" svg:width="11.28cm" svg:height="4.47cm" draw:z-index="132"><draw:image xlink:href="Pictures/1000000000000355000001522F294D96.png" xlink:type="simple" xlink:show="embed" xlink:actuate="onLoad" draw:mime-type="image/png"/>
          <svg:title>Texto en columnas en cuadro de texto</svg:title>
          <svg:desc>Texto en columnas en cuadro de texto</svg:desc>
         </draw:frame></text:p>
       </draw:text-box>
      </draw:frame></text:p>
          <text:p text:style-name="Heading_20_2"><text:bookmark-start text:name="__RefHeading___Toc11071_745321733"/>Eliminación de cuadros de texto<text:bookmark-end text:name="__RefHeading___Toc11071_745321733"/></text:p>
          <text:list xml:id="list214947199446116" text:continue-numbering="true" text:style-name="Numbering_20_1">
            <text:list-item text:start-value="1">
              <text:p text:style-name="Numbering_20_1">Haga clic en el cuadro de texto para seleccionarlo.</text:p>
            </text:list-item>
            <text:list-item>
              <text:p text:style-name="P73">Pulse la tecla <text:span text:style-name="Keystroke"><text:span text:style-name="T102">Supr</text:span></text:span> o <text:span text:style-name="Keystroke">Retroceso</text:span> para eliminar el cuadro de texto.</text:p>
            </text:list-item>
          </text:list>
          <text:list xml:id="list214947064144928" text:continue-list="list214947262530769" text:style-name="Heading_20_Tip">
            <text:list-item>
              <text:p text:style-name="Heading_20_Tip">Consejo</text:p>
            </text:list-item>
          </text:list>
          <text:p text:style-name="Body_20_Text_2c__20_Note">Si tiene más de un cuadro de texto para eliminar, puede ser más rápido arrastrando un recuadro de selección alrededor de los cuadros de texto y luego pulsando la tecla <text:span text:style-name="Keystroke"><text:span text:style-name="T102">Supr</text:span></text:span> o <text:span text:style-name="Keystroke">Retroceso</text:span>. Tenga cuidado de no seleccionar y eliminar accidentalmente cualquier otro cuadro de texto o forma que desee conservar.</text:p>
          <text:p text:style-name="P99"><text:bookmark-start text:name="__RefHeading___Toc25098_750620524"/>Resplandor de texto<text:bookmark-end text:name="__RefHeading___Toc25098_750620524"/></text:p>
          <text:p text:style-name="P100">Se puede añadir un efecto de resplandor al texto, <text:span text:style-name="T135">el resultado es </text:span>un halo <text:span text:style-name="T135">alrededor de cada una de las letras del texto.</text:span></text:p>
          <text:p text:style-name="Figure"><draw:frame draw:style-name="fr3" draw:name="fram_IG26203-017" text:anchor-type="as-char" draw:z-index="133">
       <draw:text-box fo:min-height="0.041cm" fo:min-width="0.041cm">
        <text:p text:style-name="Figure">Figur<text:span text:style-name="T136">a</text:span> <text:sequence text:ref-name="refFigure64" text:name="Figure" text:formula="ooow:Figure+1" style:num-format="1">65</text:sequence>: <text:span text:style-name="T136">Cuadro de texto con efecto Resplandor</text:span></text:p>
        <text:p text:style-name="Figure"><draw:frame draw:style-name="fr6" draw:name="img_IG26203_018" text:anchor-type="as-char" svg:width="10.931cm" svg:height="2.02cm" draw:z-index="134"><draw:image xlink:href="Pictures/1000000000000403000000BF06F1CBD8.png" xlink:type="simple" xlink:show="embed" xlink:actuate="onLoad" draw:mime-type="image/png"/>
          <svg:title>Cuadro de texto con efecto Resplandor</svg:title>
          <svg:desc>Cuadro de texto con efecto Resplandor</svg:desc>
         </draw:frame></text:p>
       </draw:text-box>
      </draw:frame></text:p>
          <text:list xml:id="list214946713560753" text:continue-list="list214947199446116" text:style-name="Numbering_20_1">
            <text:list-item text:start-value="1">
              <text:p text:style-name="P101">Seleccione un cuadro de texto</text:p>
            </text:list-item>
            <text:list-item>
              <text:p text:style-name="P101">Haga clic en <text:span text:style-name="Emphasis">Propiedades</text:span> en la <text:span text:style-name="Emphasis">Barra lateral</text:span> para abrir la página <text:span text:style-name="Emphasis">Propiedades</text:span> <text:span text:style-name="T110">y abra el panel </text:span><text:span text:style-name="Emphasis"><text:span text:style-name="T132">Atributos de texto</text:span></text:span> <text:span text:style-name="T135">(figura </text:span><text:span text:style-name="T135"><text:sequence-ref text:reference-format="value" text:ref-name="refFigure65">66</text:sequence-ref></text:span><text:span text:style-name="T135">).</text:span></text:p>
            </text:list-item>
            <text:list-item>
              <text:p text:style-name="P101">Especifique <text:span text:style-name="T133">los valores </text:span><text:span text:style-name="T135">de </text:span><text:span text:style-name="Emphasis"><text:span text:style-name="T135">Radio</text:span></text:span><text:span text:style-name="T135">, </text:span><text:span text:style-name="Emphasis"><text:span text:style-name="T135">Color</text:span></text:span><text:span text:style-name="T135"> y </text:span><text:span text:style-name="Emphasis"><text:span text:style-name="T135">Transparencia</text:span></text:span><text:span text:style-name="T135"> oportunos. </text:span></text:p>
            </text:list-item>
            <text:list-item>
              <text:p text:style-name="P101"><text:span text:style-name="T113">H</text:span>aga clic fuera del cuadro de texto para <text:span text:style-name="T112">salir d</text:span>el modo de edición.</text:p>
            </text:list-item>
          </text:list>
          <text:p text:style-name="Figure"><draw:frame draw:style-name="fr3" draw:name="fram_IG26203-018" text:anchor-type="as-char" draw:z-index="135">
       <draw:text-box fo:min-height="0.041cm" fo:min-width="0.041cm">
        <text:p text:style-name="Figure">Figur<text:span text:style-name="T135">a</text:span> <text:sequence text:ref-name="refFigure65" text:name="Figure" text:formula="ooow:Figure+1" style:num-format="1">66</text:sequence>: <text:span text:style-name="T135">Panel Efectos de texto en Propiedades de la Barra lateral.</text:span></text:p>
        <text:p text:style-name="Figure"><draw:frame draw:style-name="fr4" draw:name="img_IG26203_019" text:anchor-type="as-char" svg:width="10.71cm" svg:height="2.859cm" draw:z-index="136"><draw:image xlink:href="Pictures/10000000000001FA000000871004308C.png" xlink:type="simple" xlink:show="embed" xlink:actuate="onLoad" draw:mime-type="image/png"/>
          <svg:title>Panel Efectos de texto en Propiedades de la Barra lateral.</svg:title>
          <svg:desc>Panel Efectos de texto en Propiedades de la Barra lateral.</svg:desc>
         </draw:frame></text:p>
       </draw:text-box>
      </draw:frame></text:p>
          <text:h text:style-name="Heading_20_1" text:outline-level="2"><text:bookmark-start text:name="__RefHeading___Toc21533_701650785"/><text:soft-page-break/>Insertar texto<text:bookmark-end text:name="__RefHeading___Toc21533_701650785"/></text:h>
          <text:p text:style-name="Heading_20_2"><text:bookmark-start text:name="__RefHeading___Toc21535_701650785"/>Pega<text:span text:style-name="T137">r</text:span> texto<text:bookmark-end text:name="__RefHeading___Toc21535_701650785"/></text:p>
          <text:p text:style-name="Text_20_body">Puede insertar texto en un <text:span text:style-name="T92">cuadro de texto</text:span> copiándolo de otro documento y pegándolo en Impress. Sin embargo, es probable que el <text:span text:style-name="T138">formato del </text:span>texto no coincida del texto circundante o otras diapositivas de la presentación. <text:span text:style-name="T139">Puede que quiera conservar el formato original </text:span>en <text:span text:style-name="T139">ciertas</text:span> ocasiones. <text:span text:style-name="T139">Pero</text:span> es posible que desee asegurarse de que el estilo de presentación sea coherente y no se convierta en un<text:span text:style-name="T139">a </text:span>m<text:span text:style-name="T139">ezcla descontrolada</text:span> de diferentes estilos, tipos de <text:span text:style-name="T139">letra</text:span>, viñetas, etc.</text:p>
          <text:p text:style-name="Heading_20_3"><text:bookmark-start text:name="__RefHeading___Toc21537_701650785"/>Texto sin formato<text:bookmark-end text:name="__RefHeading___Toc21537_701650785"/></text:p>
          <text:p text:style-name="Body_20_Text_2c__20_List_20_Intro">Es una buena práctica pegar texto sin formatear y aplicar el formato más tarde para reducir el riesgo de errores en <text:span text:style-name="T139">la</text:span> presentación.</text:p>
          <text:list xml:id="list214946565541974" text:continue-numbering="true" text:style-name="Numbering_20_1">
            <text:list-item text:start-value="1">
              <text:p text:style-name="Numbering_20_1">Resalte y copie el texto <text:span text:style-name="T139">de</text:span> otro documento o diapositiva.</text:p>
            </text:list-item>
            <text:list-item>
              <text:p text:style-name="Numbering_20_1">Cree un cuadro de texto en su diapositiva y asegúrese de que el cursor de texto esté parpadeando <text:span text:style-name="T140">dentro</text:span> <text:span text:style-name="T140">d</text:span>el cuadro de texto.</text:p>
            </text:list-item>
            <text:list-item>
              <text:p text:style-name="Numbering_20_1">Pegue el texto sin formato en el cuadro de texto mediante uno de los siguientes métodos:</text:p>
            </text:list-item>
          </text:list>
          <text:list xml:id="list214945985263524" text:continue-list="list214947832148709" text:style-name="List_20_2">
            <text:list-item>
              <text:p text:style-name="List_20_2">Vaya a <text:span text:style-name="Strong_20_Emphasis">Edición &gt; Pegado especial &gt; Pegar texto sin formato</text:span> en el menú.</text:p>
            </text:list-item>
            <text:list-item>
              <text:p text:style-name="List_20_2">Haga clic en la pequeña flecha hacia <text:s/>▼a la derecha de la herramienta <text:span text:style-name="Emphasis">Pegar</text:span> en la barra de herramientas <text:span text:style-name="Emphasis">Estándar</text:span> y seleccione <text:span text:style-name="Emphasis">Texto sin formato</text:span> en el <text:span text:style-name="T139">sub</text:span>menú.</text:p>
            </text:list-item>
            <text:list-item>
              <text:p text:style-name="List_20_2">Use el atajo de teclado <text:span text:style-name="Keystroke">Ctrl</text:span>+<text:span text:style-name="Keystroke">Mayús</text:span>+<text:span text:style-name="Keystroke">V</text:span> y seleccione <text:span text:style-name="Emphasis">Texto sin formato</text:span> en el diálogo que se abre.</text:p>
            </text:list-item>
            <text:list-item>
              <text:p text:style-name="List_20_2">Utilice el atajo de teclado <text:span text:style-name="Keystroke">Ctrl</text:span>+<text:span text:style-name="Keystroke">Alt </text:span>+<text:span text:style-name="Keystroke">Mayús</text:span>+<text:span text:style-name="Keystroke">V</text:span> y el texto sin formato se pegará en el cuadro de texto.</text:p>
            </text:list-item>
          </text:list>
          <text:p text:style-name="List_20_2_20_Cont.">El texto se pega en la posición del cursor en el cuadro de texto formateado con el <text:span text:style-name="Emphasis">Estilo de dibujo</text:span> predeterminado o el <text:span text:style-name="Emphasis">Estilo de presentación</text:span>, si el texto se pegó en un cuadro de texto de diseño automático.</text:p>
          <text:list xml:id="list214946863302751" text:continue-list="list214946565541974" text:style-name="Numbering_20_1">
            <text:list-item>
              <text:p text:style-name="Numbering_20_1">Formatee el texto según sus <text:span text:style-name="T139">necesidades</text:span>, utilizando las herramientas de la barra de herramientas de <text:span text:style-name="Emphasis">Formato de texto</text:span> o las opciones en el menú <text:span text:style-name="Emphasis"><text:span text:style-name="T139">Formato</text:span></text:span><text:span text:style-name="Emphasis">l</text:span>. Alternativamente, aplique un estilo de dibujo al texto.</text:p>
            </text:list-item>
          </text:list>
          <text:list xml:id="list214946627764275" text:continue-list="list214946824470537" text:style-name="Heading_20_Note">
            <text:list-item>
              <text:p text:style-name="Heading_20_Note">Nota</text:p>
            </text:list-item>
          </text:list>
          <text:p text:style-name="Body_20_Text_2c__20_Note">No <text:span text:style-name="T140">se </text:span>puede cambiar <text:span text:style-name="T140">el</text:span> estilo de presentación <text:span text:style-name="T140">que tienen los </text:span>cuadros de texto de diseño automático <text:span text:style-name="T140">por</text:span> otro estilo de presentación. Asegúrese de que el cuadro de texto <text:span text:style-name="T140">de</text:span> diseño automático <text:span text:style-name="T140">utiliza</text:span> el estilo de presentación <text:span text:style-name="T140">deseado</text:span>. Consulte el «Capítulo 2, <text:span text:style-name="T127">Patrones</text:span>, estilos y plantillas» para más información. Los niveles de esquema y los estilos de esquema se cambian usando la tecla <text:span text:style-name="Keystroke">Tab</text:span> o <text:span text:style-name="T140">el atajo de teclado </text:span><text:span text:style-name="Keystroke">Mayús</text:span>+<text:span text:style-name="Keystroke">Tab</text:span>.</text:p>
          <text:p text:style-name="Heading_20_3"><text:bookmark-start text:name="__RefHeading___Toc21539_701650785"/>Texto con formato<text:bookmark-end text:name="__RefHeading___Toc21539_701650785"/></text:p>
          <text:p text:style-name="Body_20_Text_2c__20_List_20_Intro">Pegar texto <text:span text:style-name="T140">con formato</text:span> en un cuadro de texto o en un cuadro de texto de diseño automático sobrescrib<text:span text:style-name="T140">e</text:span> cualquier formato y reemplazará el estilo del cuadro de texto.</text:p>
          <text:list xml:id="list214947945782533" text:continue-list="list214946863302751" text:style-name="Numbering_20_1">
            <text:list-item text:start-value="1">
              <text:p text:style-name="Numbering_20_1">Resalte y copie el texto en otro documento o diapositiva.</text:p>
            </text:list-item>
            <text:list-item>
              <text:p text:style-name="Numbering_20_1">Cree un cuadro de texto en <text:span text:style-name="T140">la</text:span> diapositiva y asegúrese de que el cursor de texto esté parpadeando <text:span text:style-name="T140">dentro d</text:span>el cuadro de texto.</text:p>
            </text:list-item>
            <text:list-item>
              <text:p text:style-name="Numbering_20_1"><text:soft-page-break/>Pegue el texto <text:span text:style-name="T140">con formato</text:span> en el cuadro de texto. El texto se pega en la posición del cursor y el formato del texto pegado sobrescribe cualquier formato de estilo del cuadro de texto.</text:p>
            </text:list-item>
            <text:list-item>
              <text:p text:style-name="Numbering_20_1">Si es necesario, formatee el texto utilizando las herramientas de la barra de herramientas <text:span text:style-name="Emphasis">Formato de texto</text:span> o las opciones disponibles en <text:span text:style-name="T140">el menú </text:span><text:span text:style-name="Emphasis">Formato</text:span>.</text:p>
            </text:list-item>
            <text:list-item>
              <text:p text:style-name="Numbering_20_1">Para borrar cualquier formato del texto pegado y usar el estilo del cuadro de texto, vaya a <text:span text:style-name="Strong_20_Emphasis">Formato &gt; Limpiar formato directo</text:span> en el menú. Consulte el «Capítulo 2, <text:span text:style-name="T141">Patrones</text:span>, estilos y plantillas» para más información.</text:p>
            </text:list-item>
          </text:list>
          <text:list xml:id="list214947704300444" text:continue-list="list214946627764275" text:style-name="Heading_20_Note">
            <text:list-item>
              <text:p text:style-name="Heading_20_Note">Nota</text:p>
            </text:list-item>
          </text:list>
          <text:p text:style-name="Body_20_Text_2c__20_Note"><text:span text:style-name="T140">Aunque p</text:span>uede crear sus propios estilos de dibujo, <text:span text:style-name="T140">e</text:span>stos solo est<text:span text:style-name="T142">ar</text:span>án disponibles para la presentación <text:span text:style-name="T142">donde los haya</text:span> creado. <text:span text:style-name="T142">Para utilizar sus estilos personalizados en otras presentaciones, </text:span>cre<text:span text:style-name="T142">e</text:span> plantillas que incluyan <text:span text:style-name="T142">sus </text:span>estilo<text:span text:style-name="T140">s</text:span> de dibujo.</text:p>
          <text:p text:style-name="Heading_20_2"><text:bookmark-start text:name="__RefHeading___Toc21541_701650785"/><text:span text:style-name="T143">C</text:span>aracteres especiales<text:bookmark-end text:name="__RefHeading___Toc21541_701650785"/></text:p>
          <text:p text:style-name="Body_20_Text_2c__20_List_20_Intro">Puede insertar caracteres especiales en el texto, como <text:span text:style-name="T144">el símbolo de copyright</text:span>, símbolos matemáticos, geométricos o monetarios o caracteres de otro idioma.</text:p>
          <text:list text:continue-list="list214947945782533" text:style-name="Numbering_20_1">
            <text:list-item text:start-value="1">
              <text:p text:style-name="Numbering_20_1">Haga clic en la posición donde desea insertar el carácter especial en el texto.</text:p>
            </text:list-item>
            <text:list-item>
              <text:p text:style-name="Numbering_20_1">Vaya a <text:span text:style-name="Strong_20_Emphasis">Insertar &gt; Carácter especial</text:span> en el menú para abrir el diálogo <text:span text:style-name="Emphasis">Caracteres especiales</text:span> (figura <text:sequence-ref text:reference-format="value" text:ref-name="refFigure66">67</text:sequence-ref>).</text:p>
            </text:list-item>
            <text:list-item>
              <text:p text:style-name="Numbering_20_1">Seleccione <text:span text:style-name="T144">el </text:span><text:span text:style-name="Emphasis"><text:span text:style-name="T144">Tipo de letra</text:span></text:span> y el <text:span text:style-name="Emphasis"><text:span text:style-name="T144">S</text:span></text:span><text:span text:style-name="Emphasis">ubconjunto de caracteres</text:span> e<text:span text:style-name="T144">n</text:span> los menús desplegables.</text:p>
            </text:list-item>
          </text:list>
          <text:p text:style-name="Figure"><draw:frame draw:style-name="fr3" draw:name="fram_IG26203-019" text:anchor-type="as-char" draw:z-index="137">
       <draw:text-box fo:min-height="0.041cm" fo:min-width="0.041cm">
        <text:p text:style-name="Figure">Figura <text:sequence text:ref-name="refFigure66" text:name="Figure" text:formula="ooow:Figure+1" style:num-format="1">67</text:sequence>: Diálogo Caracteres especiales</text:p>
        <text:p text:style-name="Figure"><draw:frame draw:style-name="fr4" draw:name="img_IG26203_020" text:anchor-type="as-char" svg:width="11.591cm" svg:height="8.999cm" draw:z-index="138"><draw:image xlink:href="Pictures/10000000000002DA000002369C610CD0.png" xlink:type="simple" xlink:show="embed" xlink:actuate="onLoad" draw:mime-type="image/png"/>
          <svg:title>Diálogo Caracteres especiales</svg:title>
          <svg:desc>Diálogo Caracteres especiales</svg:desc>
         </draw:frame></text:p>
       </draw:text-box>
      </draw:frame></text:p>
          <text:list text:continue-numbering="true" text:style-name="Numbering_20_1">
            <text:list-item>
              <text:p text:style-name="Numbering_20_1">Seleccione el carácter especial que desea insertar. Aparece una vista previa del carácter seleccionado y el nombre del carácter se muestra debajo de l<text:span text:style-name="T144">a</text:span> vista previa.</text:p>
            </text:list-item>
          </text:list>
          <text:p text:style-name="Numbering_20_1_20_Cont.">Alternativamente, seleccione el carácter <text:span text:style-name="T145">en</text:span> la<text:span text:style-name="T144">s</text:span> <text:span text:style-name="T144">secciones</text:span> <text:span text:style-name="Emphasis">Caracteres recientes</text:span> o <text:span text:style-name="Emphasis">Caracteres favoritos</text:span>.</text:p>
          <text:list xml:id="list214946055074304" text:continue-numbering="true" text:style-name="Numbering_20_1">
            <text:list-item>
              <text:p text:style-name="Numbering_20_1">Haga clic en <text:span text:style-name="Emphasis">Insertar</text:span> para insertar el carácter especial en la posición del cursor en el texto <text:span text:style-name="T144">y </text:span>cerrar el diálogo.</text:p>
            </text:list-item>
          </text:list>
          <text:list xml:id="list214947970966157" text:continue-list="list214947064144928" text:style-name="Heading_20_Tip">
            <text:list-item>
              <text:p text:style-name="P102"><text:soft-page-break/><text:span text:style-name="T146">Sugerencia</text:span></text:p>
            </text:list-item>
          </text:list>
          <text:p text:style-name="Body_20_Text_2c__20_Note">Si usa un carácter especial con frecuencia, haga clic en <text:span text:style-name="Emphasis">Agregar a favoritos</text:span> y el carácter especial se agregará a la <text:span text:style-name="T145">sección</text:span> <text:span text:style-name="Emphasis">Caracteres favoritos.</text:span></text:p>
          <text:p text:style-name="Heading_20_2"><text:bookmark-start text:name="__RefHeading___Toc21543_701650785"/><text:span text:style-name="T147">M</text:span>arcas de formato<text:bookmark-end text:name="__RefHeading___Toc21543_701650785"/></text:p>
          <text:p text:style-name="Body_20_Text_2c__20_List_20_Intro">Las marcas de formato son car<text:span text:style-name="T148">a</text:span>cter<text:span text:style-name="T148">es</text:span> especial<text:span text:style-name="T148">es</text:span> que puede insertar en su texto para <text:span text:style-name="T148">ajustar determinados</text:span> formato<text:span text:style-name="T148">s</text:span>. Por ejemplo, puede que no sea conveniente que <text:span text:style-name="T148">dos</text:span> palabras separadas por un espacio o un guion se <text:span text:style-name="T148">dividan al final de un renglón</text:span>. La solución es insertar un espacio <text:span text:style-name="T148">o un guion indivisible</text:span>.</text:p>
          <text:list xml:id="list214946758720212" text:continue-list="list214946055074304" text:style-name="Numbering_20_1">
            <text:list-item text:start-value="1">
              <text:p text:style-name="Numbering_20_1">Haga clic en la posición donde desea insertar la marca de formato en el texto.</text:p>
            </text:list-item>
            <text:list-item>
              <text:p text:style-name="Numbering_20_1">Vaya a <text:span text:style-name="Strong_20_Emphasis">Insertar &gt; Marca de formato en el menú</text:span> para abrir un menú contextual (figura <text:sequence-ref text:reference-format="value" text:ref-name="refFigure67">68</text:sequence-ref>).</text:p>
            </text:list-item>
            <text:list-item>
              <text:p text:style-name="Numbering_20_1">seleccione la marca de formato que necesite <text:span text:style-name="T148">y se</text:span> inserta<text:span text:style-name="T148">rá</text:span> en la posición del cursor.</text:p>
            </text:list-item>
          </text:list>
          <text:p text:style-name="Figure"><draw:frame draw:style-name="fr3" draw:name="fram_IG26203-020" text:anchor-type="as-char" draw:z-index="139">
       <draw:text-box fo:min-height="0.041cm" fo:min-width="0.041cm">
        <text:p text:style-name="Figure">Figura <text:sequence text:ref-name="refFigure67" text:name="Figure" text:formula="ooow:Figure+1" style:num-format="1">68</text:sequence>: Menú Marca de formato</text:p>
        <text:p text:style-name="Figure"><draw:frame draw:style-name="fr4" draw:name="img_IG26203_021" text:anchor-type="as-char" svg:width="10.79cm" svg:height="3.941cm" draw:z-index="140"><draw:image xlink:href="Pictures/10000000000001FE000000BA94A9A539.png" xlink:type="simple" xlink:show="embed" xlink:actuate="onLoad" draw:mime-type="image/png"/>
          <svg:title>Menú Marca de formato</svg:title>
          <svg:desc>Menú Marca de formato</svg:desc>
         </draw:frame></text:p>
       </draw:text-box>
      </draw:frame></text:p>
          <text:p text:style-name="Body_20_Text_2c__20_List_20_Intro">Las marcas de formato disponibles en Impress son las siguientes:</text:p>
          <text:list xml:id="list214946105273618" text:continue-list="list214947683668953" text:style-name="List_20_1">
            <text:list-item>
              <text:p text:style-name="List_20_1"><text:span text:style-name="Emphasis">Espacio indivisible</text:span>: inserta un espacio que mantendrá dos palabras o caracteres adyacentes juntos en los saltos de línea (atajo de teclado <text:span text:style-name="Keystroke">Ctrl</text:span>+<text:span text:style-name="Keystroke">Mayús</text:span>+<text:span text:style-name="Keystroke">Espacio</text:span>).</text:p>
            </text:list-item>
            <text:list-item>
              <text:p text:style-name="List_20_1"><text:span text:style-name="Emphasis">Guion indivisible</text:span>: inserta un guion que mantendrá juntos dos caracteres adyacentes en los saltos de línea (atajo de teclado <text:span text:style-name="Keystroke">Ctrl</text:span>+<text:span text:style-name="Keystroke">Mayús</text:span>+<text:span text:style-name="Keystroke">Guion</text:span>).</text:p>
            </text:list-item>
            <text:list-item>
              <text:p text:style-name="List_20_1"><text:span text:style-name="Emphasis">Guion </text:span><text:span text:style-name="Emphasis"><text:span text:style-name="T148">discreccional</text:span></text:span>: inserta un guion invisible dentro de una palabra que aparecerá y creará un salto de línea una vez que se convierta en el último carácter de una línea (atajo de teclado <text:span text:style-name="Keystroke">Ctrl</text:span>+<text:span text:style-name="Keystroke">Guion</text:span>).</text:p>
            </text:list-item>
            <text:list-item>
              <text:p text:style-name="List_20_1"><text:span text:style-name="Emphasis">Espacio indivisible estrecho</text:span>: inserta un espacio estrecho que mantendrá dos palabras o caracteres adyacentes juntos en los saltos de línea. Un espacio estrecho tiene un ancho <text:span text:style-name="T148">aproximado</text:span> <text:span text:style-name="T148">d</text:span>el 70 % de un espacio normal. Se utiliza para representar el espacio que se produce alrededor de los caracteres de puntuación y también se puede utilizar como separador de grupos numéricos.</text:p>
            </text:list-item>
            <text:list-item>
              <text:p text:style-name="List_20_1"><text:span text:style-name="Emphasis"><text:span text:style-name="T149">Espacio de anchura cero</text:span></text:span>: inserta un espacio invisible dentro de una palabra, que insertará un salto de línea una vez que se convierta en el último carácter de una línea (atajo de teclado<text:span text:style-name="Keystroke"> Ctrl</text:span>+<text:span text:style-name="Keystroke">/</text:span>).</text:p>
            </text:list-item>
            <text:list-item>
              <text:p text:style-name="List_20_1"><text:span text:style-name="Emphasis"><text:span text:style-name="T149">Unión de palabras</text:span></text:span>: inserta un espacio invisible dentro de una palabra que mantendrá la palabra unida al final de una línea <text:span text:style-name="T149">evitando la silabación</text:span>.</text:p>
            </text:list-item>
            <text:list-item>
              <text:p text:style-name="List_20_1"><text:span text:style-name="Emphasis">Marca </text:span><text:span text:style-name="Emphasis"><text:span text:style-name="T149">para escritura </text:span></text:span><text:span text:style-name="Emphasis">izquierda - derecha</text:span>: inserta una marca de dirección de texto que afecta a la dirección del texto de cualquier texto que siga a la marca. Es<text:span text:style-name="T149">tá</text:span> disponible si se habilita <text:span text:style-name="Emphasis">Diseño complejo de texto</text:span> (CTL).</text:p>
            </text:list-item>
            <text:list-item>
              <text:p text:style-name="List_20_1"><text:span text:style-name="Emphasis">Marca </text:span><text:span text:style-name="Emphasis"><text:span text:style-name="T149">para escritura </text:span></text:span><text:span text:style-name="Emphasis">derecha - izquierda</text:span>: inserta una marca de dirección de texto que afecta a la dirección del texto de cualquier texto que siga a la marca.</text:p>
            </text:list-item>
          </text:list>
          <text:h text:style-name="Heading_20_1" text:outline-level="2"><text:bookmark-start text:name="__RefHeading___Toc21545_701650785"/><text:soft-page-break/>Formato de texto<text:bookmark-end text:name="__RefHeading___Toc21545_701650785"/></text:h>
          <text:p text:style-name="Text_20_body">El formato de texto <text:span text:style-name="T150">se debe utilizar para</text:span> dar un aspecto coherente y una sensación dinámica <text:span text:style-name="T150">sin elementos de distracción </text:span><text:span text:style-name="T147">a una presentación</text:span>. Esto mejorará la comprensión de su audiencia. Se puede aplicar formato a caracteres, palabras, oraciones, párrafos y listas.</text:p>
          <text:p text:style-name="Heading_20_2"><text:bookmark-start text:name="__RefHeading___Toc21547_701650785"/>Cambio rápido de<text:span text:style-name="T150">l</text:span> tamaño de <text:span text:style-name="T150">letra</text:span><text:bookmark-end text:name="__RefHeading___Toc21547_701650785"/></text:p>
          <text:p text:style-name="Text_20_body">Puede aumentar o disminuir rápidamente el tamaño de la fuente del texto seleccionado usando las herramientas <text:span text:style-name="Emphasis">Aumentar el tamaño de l</text:span><text:span text:style-name="Emphasis"><text:span text:style-name="T150">etra</text:span></text:span> (<text:span text:style-name="Keystroke">Ctrl</text:span>+<text:span text:style-name="Keystroke">]</text:span>) y <text:span text:style-name="Emphasis">Disminuir el tamaño de l</text:span><text:span text:style-name="Emphasis"><text:span text:style-name="T150">etra</text:span></text:span> (<text:span text:style-name="Keystroke">Ctrl</text:span>+<text:span text:style-name="Keystroke">[</text:span>) en la barra de herramientas de <text:span text:style-name="Emphasis">Formato de texto</text:span>. La cantidad en que cambia el tamaño de la <text:span text:style-name="T150">letra</text:span> depende en los tamaños estándar disponibles para la fuente en uso.</text:p>
          <text:list xml:id="list214945948422846" text:continue-list="list214947704300444" text:style-name="Heading_20_Note">
            <text:list-item>
              <text:p text:style-name="Heading_20_Note">Nota</text:p>
            </text:list-item>
          </text:list>
          <text:p text:style-name="Body_20_Text_2c__20_Note">Los cuadros de texto de diseño automático ajustan el tamaño de letra de cualquier texto insertado en el cuadro de texto. Por ejemplo, al insertar un texto largo en un cuadro de texto de diseño automático, el tamaño de <text:span text:style-name="T151">letra </text:span>disminu<text:span text:style-name="T151">ye</text:span> para ajust<text:span text:style-name="T151">ars</text:span>e al tamaño del cuadro.</text:p>
          <text:p text:style-name="Heading_20_2"><text:bookmark-start text:name="__RefHeading___Toc21549_701650785"/>Selección de texto<text:bookmark-end text:name="__RefHeading___Toc21549_701650785"/></text:p>
          <text:p text:style-name="Body_20_Text_2c__20_List_20_Intro"><text:span text:style-name="T151">Antes de formatear el texto, debe seleccionar la parte a la que quiera dar formato. Utilice uno </text:span>de los siguientes métodos. Cualquier cambio de formato se aplicará al texto seleccionado.</text:p>
          <text:list xml:id="list214947451502452" text:continue-list="list214946105273618" text:style-name="List_20_1">
            <text:list-item>
              <text:p text:style-name="List_20_1">Para dar formato a todo el texto <text:span text:style-name="T151">de</text:span> cuadro de texto, haga clic una vez en el borde del cuadro de texto para <text:span text:style-name="T151">seleccionarlo.</text:span></text:p>
            </text:list-item>
            <text:list-item>
              <text:p text:style-name="List_20_1">Para <text:span text:style-name="T151">dar formato</text:span> solo una parte del texto, seleccione el texto usando uno de los siguientes métodos:</text:p>
            </text:list-item>
          </text:list>
          <text:list xml:id="list214946911638886" text:continue-list="list214945985263524" text:style-name="List_20_2">
            <text:list-item>
              <text:p text:style-name="List_20_2">Haga clic en el texto y arrastre el cursor sobre el texto para resaltarlo.</text:p>
            </text:list-item>
            <text:list-item>
              <text:p text:style-name="List_20_2">Haga doble clic en el texto para seleccionar una palabra, <text:span text:style-name="T151">haga clic </text:span>tres veces para seleccionar un párrafo completo.</text:p>
            </text:list-item>
            <text:list-item>
              <text:p text:style-name="List_20_2">Haga clic en el texto, luego pulse y mantenga pulsada la tecla <text:span text:style-name="Keystroke">Mayús</text:span> y use las teclas de flecha del teclado para extender <text:span text:style-name="T151">la selección del </text:span>texto.</text:p>
            </text:list-item>
          </text:list>
          <text:p text:style-name="Heading_20_2"><text:bookmark-start text:name="__RefHeading___Toc21551_701650785"/>Uso de estilos<text:bookmark-end text:name="__RefHeading___Toc21551_701650785"/></text:p>
          <text:p text:style-name="Text_20_body">Cuando ingresa texto, ya sea en un cuadro de texto de diseño automático o en un cuadro de texto, se formatea con un conjunto de atributos predefinidos conocido como estilo. El estilo utilizado depende del tipo de cuadro de texto que se utilice. Para obtener más información sobre estilos, consulte el «Capítulo 2, <text:span text:style-name="T152">Patrones</text:span>, estilos y plantillas».</text:p>
          <text:p text:style-name="Text_20_body">A veces es más rápido aplicar formato manual o directo. Sin embargo, en situaciones en las que necesite aplicar el mismo formato a muchas partes diferentes de una presentación, el uso de estilos <text:span text:style-name="T152">es más eficaz y </text:span>crea una apariencia coherente y reduc<text:span text:style-name="T152">e</text:span> la posibilidad de errores. Impress tiene dos categorías de estilos: <text:span text:style-name="Emphasis">Estilos de presentación</text:span> y <text:span text:style-name="Emphasis">Estilos de dibujo</text:span>.</text:p>
          <text:list xml:id="list214947819423443" text:continue-list="list214945948422846" text:style-name="Heading_20_Note">
            <text:list-item>
              <text:p text:style-name="Heading_20_Note">Nota</text:p>
            </text:list-item>
          </text:list>
          <text:p text:style-name="Body_20_Text_2c__20_Note">A diferencia de LibreOffice Writer, donde se recomienda usar estilos siempre que sea posible, el formo manual o directo debe usarse con más frecuencia en Impress. La razón es que los estilos de presentación en Impress están restringidos. Por ejemplo, no puede tener dos niveles de esquema 1, que utilicen diferentes tipos de viñetas para el mismo nivel de esquema. Además, la falta de compatibilidad con <text:soft-page-break/>estilos de carácter obliga <text:span text:style-name="T152">muchas veces </text:span>a <text:span text:style-name="T152">usar</text:span> formato manual o directo para formatear secciones de texto.</text:p>
          <text:p text:style-name="Heading_20_3"><text:bookmark-start text:name="__RefHeading___Toc21553_701650785"/>Estilos de presentación<text:bookmark-end text:name="__RefHeading___Toc21553_701650785"/></text:p>
          <text:p text:style-name="Text_20_body">Los estilos de presentación se utilizan en cuadros de texto de diseño automático, fondos de diapositivas maestras y objetos de fondo de diapositivas maestras.</text:p>
          <text:p text:style-name="Text_20_body">El estilo aplicado al texto depende del tipo de cuadro de texto de diseño automático. Estos estilos no se pueden eliminar, cambiar de nombre o cambiar por otro estilo de presentación si desea cambiar el formato del texto. Por ejemplo, cambiar un estilo de esquema por otro estilo de esquema, debe cambiar el nivel de esquema <text:span text:style-name="T152">con</text:span> l<text:span text:style-name="T152">os atajos de teclado </text:span><text:s/><text:span text:style-name="Keystroke">Tab</text:span> o <text:span text:style-name="Keystroke">Mayús</text:span>+<text:span text:style-name="Keystroke">Tab</text:span>.</text:p>
          <text:p text:style-name="Text_20_body">Los estilos de presentación pueden modificarse para cambiar el formato del texto o actualizarse para cambiar el estilo después de formatear el texto.</text:p>
          <text:p text:style-name="Heading_20_3"><text:bookmark-start text:name="__RefHeading___Toc21555_701650785"/>Estilos de dibujo<text:bookmark-end text:name="__RefHeading___Toc21555_701650785"/></text:p>
          <text:p text:style-name="Text_20_body">Los estilos de dibujo se utilizan para texto en cuadros de texto y cualquier objeto gráfico que coloque en una diapositiva. Para información sobre formatear objetos gráficos, consulte el «Capítulo 6, Formatear objetos gráficos».</text:p>
          <text:p text:style-name="Text_20_body">Cuando ingresa texto en un cuadro de texto, el <text:span text:style-name="Emphasis">Estilo de dibujo predeterminado</text:span> se aplica al texto. Puede cambiar este estilo <text:span text:style-name="T152">por</text:span> otro estilo del grupo de texto de <text:span text:style-name="Emphasis">Estilos de dibujo.</text:span></text:p>
          <text:p text:style-name="Text_20_body">Estos estilos no se pueden eliminar ni cambiar de nombre, pero se pueden modificar para cambiar el formato del texto o actualizar para cambiar el estilo después de formatear el texto. También puede crear estilos de dibujo personalizados que solo están disponibles para la presentación que se está creando.</text:p>
          <text:p text:style-name="Heading_20_2"><text:bookmark-start text:name="__RefHeading___Toc2169_663818993"/>Formato manual de <text:span text:style-name="T153">párrafos</text:span><text:bookmark-end text:name="__RefHeading___Toc2169_663818993"/></text:p>
          <text:p text:style-name="Body_20_Text_2c__20_List_20_Intro">El formato de texto directo o manual se puede aplicar directamente a caracteres, palabras, oraciones y párrafos. El formato directo anula cualquier formato que se haya aplicado al texto cuando se utilizan estilos.</text:p>
          <text:list xml:id="list214946256114736" text:continue-list="list214946758720212" text:style-name="Numbering_20_1">
            <text:list-item text:start-value="1">
              <text:p text:style-name="Numbering_20_1">Seleccione el texto al que desea dar formato.</text:p>
            </text:list-item>
            <text:list-item>
              <text:p text:style-name="Numbering_20_1">Formatee el texto utilizando uno de los siguientes métodos. El formato aplicado al texto es inmediato.</text:p>
            </text:list-item>
          </text:list>
          <text:list xml:id="list214946731136003" text:continue-list="list214946911638886" text:style-name="List_20_2">
            <text:list-item>
              <text:p text:style-name="List_20_2">Varias herramientas de formato en la barra de herramientas de <text:span text:style-name="Emphasis">Formato de texto</text:span>.</text:p>
            </text:list-item>
            <text:list-item>
              <text:p text:style-name="List_20_2">Vaya a <text:span text:style-name="Emphasis">Formato</text:span> en el menú. Al seleccionar una opción de formato, se abrirá un menú contextual o un diálogo, donde puede seleccionar más opciones de formato .</text:p>
            </text:list-item>
            <text:list-item>
              <text:p text:style-name="List_20_2">Utilice las opciones disponibles en los diálogos <text:span text:style-name="Emphasis">Párrafo</text:span> y <text:span text:style-name="Emphasis">Carácter.</text:span></text:p>
            </text:list-item>
            <text:list-item>
              <text:p text:style-name="List_20_2">Utilice las opciones disponibles en las secciones <text:span text:style-name="Emphasis">Párrafo</text:span> y <text:span text:style-name="Emphasis">Carácter</text:span> en la página <text:span text:style-name="Emphasis">Propiedades</text:span> <text:span text:style-name="T152">d</text:span>e la <text:span text:style-name="Emphasis">Barra lateral.</text:span></text:p>
            </text:list-item>
          </text:list>
          <text:list text:continue-list="list214946256114736" text:style-name="Numbering_20_1">
            <text:list-item>
              <text:p text:style-name="P103">Haga clic fuera del cuadro de texto para <text:span text:style-name="T154">salir del modo de edición</text:span>.</text:p>
            </text:list-item>
          </text:list>
          <text:p text:style-name="Heading_20_3"><text:bookmark-start text:name="__RefHeading___Toc2171_663818993"/>Diálogo Párrafo<text:bookmark-end text:name="__RefHeading___Toc2171_663818993"/></text:p>
          <text:p text:style-name="Body_20_Text_2c__20_List_20_Intro">El diálogo <text:span text:style-name="Emphasis">Párrafo</text:span> (figura <text:sequence-ref text:reference-format="value" text:ref-name="refFigure68">69</text:sequence-ref>) se utiliza para formatear párrafos.</text:p>
          <text:list xml:id="list214947280042805" text:continue-numbering="true" text:style-name="Numbering_20_1">
            <text:list-item text:start-value="1">
              <text:p text:style-name="Numbering_20_1">Seleccione texto en un párrafo al que desea dar formato.</text:p>
            </text:list-item>
            <text:list-item>
              <text:p text:style-name="Numbering_20_1"><text:span text:style-name="T154">Use uno de los sig</text:span>uientes métodos <text:span text:style-name="T154">para abrir </text:span>el diálogo <text:span text:style-name="Emphasis">Párrafo</text:span>.</text:p>
            </text:list-item>
          </text:list>
          <text:list xml:id="list214946917740594" text:continue-list="list214946731136003" text:style-name="List_20_2">
            <text:list-item>
              <text:p text:style-name="List_20_2">Haga clic derecho en el texto seleccionado y seleccione <text:span text:style-name="Emphasis">Párrafo</text:span> en el menú contextual.</text:p>
            </text:list-item>
            <text:list-item>
              <text:p text:style-name="List_20_2">Vaya a <text:span text:style-name="Strong_20_Emphasis">Formato &gt; Párrafo</text:span> en el menú.</text:p>
            </text:list-item>
          </text:list>
          <text:list xml:id="list214946197583677" text:continue-list="list214947280042805" text:style-name="Numbering_20_1">
            <text:list-item>
              <text:p text:style-name="Numbering_20_1"><text:soft-page-break/>Utilice las diversas opciones disponibles en las p<text:span text:style-name="T154">áginas</text:span> del diálogo <text:span text:style-name="Emphasis">Párrafo</text:span>.</text:p>
            </text:list-item>
            <text:list-item>
              <text:p text:style-name="Numbering_20_1">Haga clic en <text:span text:style-name="Emphasis">Aceptar</text:span> para guardar <text:span text:style-name="T154">los cambios </text:span>y cerrar el diálogo.</text:p>
            </text:list-item>
            <text:list-item>
              <text:p text:style-name="P103">Haga clic fuera del cuadro de texto para <text:span text:style-name="T154">salir del modo de edición</text:span>.</text:p>
            </text:list-item>
          </text:list>
          <text:p text:style-name="Figure"><draw:frame draw:style-name="fr3" draw:name="fram_IG26203-021" text:anchor-type="as-char" draw:z-index="141">
       <draw:text-box fo:min-height="0.041cm" fo:min-width="0.041cm">
        <text:p text:style-name="Figure">Figura <text:sequence text:ref-name="refFigure68" text:name="Figure" text:formula="ooow:Figure+1" style:num-format="1">69</text:sequence>: Diálogo Párrafo - <text:s/>P<text:span text:style-name="T154">ágina </text:span>Sangrías y espaciado</text:p>
        <text:p text:style-name="Figure"><draw:frame draw:style-name="fr4" draw:name="img_IG26203_022" text:anchor-type="as-char" svg:width="13.109cm" svg:height="5.3cm" draw:z-index="142"><draw:image xlink:href="Pictures/100000000000033A0000014EFDFAAC40.png" xlink:type="simple" xlink:show="embed" xlink:actuate="onLoad" draw:mime-type="image/png"/>
          <svg:title>Diálogo Párrafo -  Página Sangrías y espaciado</svg:title>
          <svg:desc>Diálogo Párrafo -  Página Sangrías y espaciado</svg:desc>
         </draw:frame></text:p>
       </draw:text-box>
      </draw:frame></text:p>
          <text:list xml:id="list214947879964208" text:continue-list="list214947819423443" text:style-name="Heading_20_Note">
            <text:list-item>
              <text:p text:style-name="Heading_20_Note">Nota</text:p>
            </text:list-item>
          </text:list>
          <text:p text:style-name="Body_20_Text_2c__20_Note">Para información sobre las opciones para el formato de texto en el diálogo <text:span text:style-name="Emphasis">Párrafo</text:span> o el panel <text:span text:style-name="Emphasis">Párrafo</text:span> de la <text:span text:style-name="Emphasis">Barra lateral</text:span> consulte la guía de Writer</text:p>
          <text:p text:style-name="Heading_20_3"><text:bookmark-start text:name="__RefHeading___Toc23218_663818993"/><text:span text:style-name="T155">Panel </text:span>Párrafo <text:span text:style-name="T141">en</text:span> la Barra lateral<text:bookmark-end text:name="__RefHeading___Toc23218_663818993"/></text:p>
          <text:p text:style-name="P104">Un método alternativo para dar formato a los párrafos es utilizar <text:span text:style-name="T155">el panel</text:span> <text:span text:style-name="Emphasis">Párrafo</text:span> en la página <text:span text:style-name="Emphasis">Propiedades</text:span> de la <text:span text:style-name="Emphasis">Barra lateral</text:span> (figura <text:sequence-ref text:reference-format="value" text:ref-name="refFigure69">70</text:sequence-ref>). Las opciones de formato disponibles son limitadas, pero su uso es similar a las opciones disponibles en las distintas páginas del diálogo <text:span text:style-name="Emphasis">Párrafo</text:span>.</text:p>
          <text:list text:continue-list="list214946197583677" text:style-name="Numbering_20_1">
            <text:list-item text:start-value="1">
              <text:p text:style-name="Numbering_20_1">Seleccione el cuadro de texto.</text:p>
            </text:list-item>
            <text:list-item>
              <text:p text:style-name="P105">Haga clic en <text:span text:style-name="Emphasis">Propiedades</text:span> en la <text:span text:style-name="Emphasis">Barra lateral</text:span> para abrir la página <text:span text:style-name="Emphasis">Propiedades</text:span> <text:span text:style-name="T110">y abra el panel </text:span><text:span text:style-name="Emphasis"><text:span text:style-name="T156">Párrafo</text:span></text:span><text:span text:style-name="T135">.</text:span></text:p>
            </text:list-item>
            <text:list-item>
              <text:p text:style-name="Numbering_20_1">Formatee el texto utilizando las diversas herramientas disponibles en <text:span text:style-name="T156">el panel</text:span>.</text:p>
            </text:list-item>
            <text:list-item>
              <text:p text:style-name="Numbering_20_1">Si es necesario, haga clic en <text:span text:style-name="Emphasis">Más opciones</text:span> a la derecha de<text:span text:style-name="T156">l título del panel</text:span> para abrir el diálogo <text:span text:style-name="Emphasis">Párrafo</text:span> para formatear el texto.</text:p>
            </text:list-item>
          </text:list>
          <text:p text:style-name="Figure"><draw:frame draw:style-name="fr3" draw:name="fram_IG26203-022" text:anchor-type="as-char" draw:z-index="143">
       <draw:text-box fo:min-height="0.041cm" fo:min-width="0.041cm">
        <text:p text:style-name="Figure">Figura <text:sequence text:ref-name="refFigure69" text:name="Figure" text:formula="ooow:Figure+1" style:num-format="1">70</text:sequence>: <text:span text:style-name="T156">Panel </text:span>Párrafo en Propiedades de la Barra lateral</text:p>
        <text:p text:style-name="Figure"><draw:frame draw:style-name="fr4" draw:name="img_IG26203_023" text:anchor-type="as-char" svg:width="10.689cm" svg:height="6.84cm" draw:z-index="144"><draw:image xlink:href="Pictures/10000000000001F9000001430A324DA5.png" xlink:type="simple" xlink:show="embed" xlink:actuate="onLoad" draw:mime-type="image/png"/>
          <svg:title>Panel Párrafo en Propiedades de la Barra lateral</svg:title>
          <svg:desc>Panel Párrafo en Propiedades de la Barra lateral</svg:desc>
         </draw:frame></text:p>
       </draw:text-box>
      </draw:frame></text:p>
          <text:p text:style-name="Heading_20_2"><text:bookmark-start text:name="__RefHeading___Toc23220_663818993"/><text:soft-page-break/>Formato <text:span text:style-name="T153">manual </text:span>de caracteres<text:bookmark-end text:name="__RefHeading___Toc23220_663818993"/></text:p>
          <text:p text:style-name="Body_20_Text_2c__20_List_20_Intro">El Formato de caracteres directo o manual se puede aplicar directamente a caracteres y palabras individuales. El formato directo de caracter<text:span text:style-name="T157">es </text:span>anula cualquier formato aplicado utilizando <text:span text:style-name="T157">cualquier otro tipo de formato o</text:span> estilo.</text:p>
          <text:list xml:id="list214946123488704" text:continue-numbering="true" text:style-name="Numbering_20_1">
            <text:list-item text:start-value="1">
              <text:p text:style-name="Numbering_20_1">Seleccione los caracteres que desea formatear</text:p>
            </text:list-item>
            <text:list-item>
              <text:p text:style-name="Numbering_20_1">Formatee los caracteres mediante uno de los siguientes métodos</text:p>
            </text:list-item>
          </text:list>
          <text:list xml:id="list214946287483107" text:continue-list="list214946917740594" text:style-name="List_20_2">
            <text:list-item>
              <text:p text:style-name="List_20_2">Varias herramientas de formato en la barra de herramientas de <text:span text:style-name="Emphasis">Formato de texto</text:span>.</text:p>
            </text:list-item>
            <text:list-item>
              <text:p text:style-name="List_20_2">Vaya a <text:span text:style-name="Emphasis">Formato</text:span> en el menú . Al seleccionar una opción de formato, se abrirá un menú contextual o un diálogo, donde puede seleccionar más opciones de formato.</text:p>
            </text:list-item>
            <text:list-item>
              <text:p text:style-name="List_20_2">Utilice las opciones disponibles en el diálogo <text:span text:style-name="Emphasis">Carácter</text:span>.</text:p>
            </text:list-item>
            <text:list-item>
              <text:p text:style-name="List_20_2">Utilice las opciones disponibles en <text:span text:style-name="T158">el panel </text:span><text:span text:style-name="Emphasis">Carácter</text:span> en la <text:span text:style-name="Emphasis">Barra lateral</text:span>.</text:p>
            </text:list-item>
          </text:list>
          <text:list text:continue-list="list214946123488704" text:style-name="Numbering_20_1">
            <text:list-item>
              <text:p text:style-name="Numbering_20_1">Haga clic fuera del cuadro de texto <text:span text:style-name="T158">para salir del modo de edición.</text:span></text:p>
            </text:list-item>
          </text:list>
          <text:p text:style-name="Heading_20_3"><text:bookmark-start text:name="__RefHeading___Toc22009_663818993"/>Diálogo Carácter<text:bookmark-end text:name="__RefHeading___Toc22009_663818993"/></text:p>
          <text:list xml:id="list214946144457329" text:continue-numbering="true" text:style-name="Numbering_20_1">
            <text:list-item text:start-value="1">
              <text:p text:style-name="Numbering_20_1">Abra el diálogo <text:span text:style-name="Emphasis">Carácter</text:span> <text:span text:style-name="T141">(figura </text:span><text:span text:style-name="T141"><text:sequence-ref text:reference-format="value" text:ref-name="refFigure70">71</text:sequence-ref></text:span><text:span text:style-name="T141">) </text:span>utilizando uno de los siguientes métodos:</text:p>
            </text:list-item>
          </text:list>
          <text:list xml:id="list214946058077801" text:continue-list="list214946287483107" text:style-name="List_20_2">
            <text:list-item>
              <text:p text:style-name="List_20_2">Haga clic con el botón derecho en el cuadro de texto seleccionado y seleccione <text:span text:style-name="Emphasis">Carácter</text:span> en el menú contextual, luego seleccione los caracteres que dese<text:span text:style-name="T141">e</text:span> formatear.</text:p>
            </text:list-item>
            <text:list-item>
              <text:p text:style-name="List_20_2">Seleccione los caracteres que desea formatear, luego <text:span text:style-name="Strong_20_Emphasis">vaya a Formato &gt; Carácter </text:span>en el menú.</text:p>
            </text:list-item>
          </text:list>
          <text:list xml:id="list214947256852835" text:continue-list="list214946144457329" text:style-name="Numbering_20_1">
            <text:list-item>
              <text:p text:style-name="Numbering_20_1">Utilice las diversas opciones disponibles en las pestañas del diálogo <text:span text:style-name="Emphasis">Carácter</text:span> para formatear los caracteres seleccionados.</text:p>
            </text:list-item>
            <text:list-item>
              <text:p text:style-name="Numbering_20_1">Haga clic en <text:span text:style-name="Emphasis">Aceptar</text:span> para guardar su configuración y cerrar el diálogo.</text:p>
            </text:list-item>
            <text:list-item>
              <text:p text:style-name="P106">Haga clic fuera del cuadro de texto <text:span text:style-name="T158">para salir del modo de edición.</text:span></text:p>
            </text:list-item>
          </text:list>
          <text:p text:style-name="Figure"><draw:frame draw:style-name="fr3" draw:name="fram_IG26203-023" text:anchor-type="as-char" draw:z-index="145">
       <draw:text-box fo:min-height="0.041cm" fo:min-width="0.041cm">
        <text:p text:style-name="Figure">Figura <text:sequence text:ref-name="refFigure70" text:name="Figure" text:formula="ooow:Figure+1" style:num-format="1">71</text:sequence>: Diálogo Carácter - P<text:span text:style-name="T141">ági</text:span><text:span text:style-name="T124">n</text:span><text:span text:style-name="T141">a</text:span> Tipos de letra</text:p>
        <text:p text:style-name="Figure"><draw:frame draw:style-name="fr4" draw:name="img_IG26203_024" text:anchor-type="as-char" svg:width="13.591cm" svg:height="7.481cm" draw:z-index="146"><draw:image xlink:href="Pictures/1000000000000358000001D71307895C.png" xlink:type="simple" xlink:show="embed" xlink:actuate="onLoad" draw:mime-type="image/png"/>
          <svg:title>Diálogo Carácter - Página Tipos de letra</svg:title>
          <svg:desc>Diálogo Carácter - Página Tipos de letra</svg:desc>
         </draw:frame></text:p>
       </draw:text-box>
      </draw:frame></text:p>
          <text:list xml:id="list214946238829931" text:continue-list="list214947879964208" text:style-name="Heading_20_Note">
            <text:list-item>
              <text:p text:style-name="P107">Nota</text:p>
            </text:list-item>
          </text:list>
          <text:p text:style-name="P108">Para información sobre las opciones para el formato de texto en el diálogo <text:span text:style-name="Emphasis">Carácter</text:span> o el panel <text:span text:style-name="Emphasis">Carácter</text:span> de la <text:span text:style-name="Emphasis">Barra lateral</text:span> consulte la guía de Writer</text:p>
          <text:p text:style-name="Heading_20_3"><text:bookmark-start text:name="__RefHeading___Toc23226_663818993"/><text:soft-page-break/><text:span text:style-name="T141">Panel </text:span>Carácter <text:span text:style-name="T141">en</text:span> la Barra lateral <text:bookmark-end text:name="__RefHeading___Toc23226_663818993"/></text:p>
          <text:p text:style-name="P109">Un método alternativo para dar formato el texto es utilizar <text:span text:style-name="T159">el panel</text:span> <text:span text:style-name="Emphasis">Carácter</text:span> (figura <text:sequence-ref text:reference-format="value" text:ref-name="refFigure71">72</text:sequence-ref>) en la página <text:span text:style-name="Emphasis">Propiedades</text:span> <text:span text:style-name="T160">de </text:span>la <text:span text:style-name="Emphasis">Barra lateral.</text:span> Las opciones de formato disponibles son limitadas, pero su uso es similar a las opciones disponibles en las distintas p<text:span text:style-name="T159">áginas</text:span> del diálogo <text:span text:style-name="Emphasis"><text:span text:style-name="T160">Carácter</text:span></text:span>.</text:p>
          <text:list xml:id="list214946027463675" text:continue-list="list214947256852835" text:style-name="Numbering_20_1">
            <text:list-item text:start-value="1">
              <text:p text:style-name="P110">Seleccione <text:span text:style-name="T159">los caracteres que quiera formatear d</text:span>el cuadro de texto.</text:p>
            </text:list-item>
            <text:list-item>
              <text:p text:style-name="P110">Haga clic en <text:span text:style-name="Emphasis">Propiedades</text:span> en la <text:span text:style-name="Emphasis">Barra lateral</text:span> para abrir la página <text:span text:style-name="Emphasis">Propiedades</text:span> <text:span text:style-name="T110">y abra el panel </text:span><text:span text:style-name="Emphasis"><text:span text:style-name="T160">Carácter</text:span></text:span><text:span text:style-name="T135">.</text:span></text:p>
            </text:list-item>
            <text:list-item>
              <text:p text:style-name="P110">Formatee el texto utilizando las diversas herramientas disponibles en <text:span text:style-name="T156">el panel</text:span>.</text:p>
            </text:list-item>
            <text:list-item>
              <text:p text:style-name="P110">Si es necesario, haga clic en <text:span text:style-name="Emphasis">Más opciones</text:span> a la derecha de<text:span text:style-name="T156">l título del panel</text:span> para abrir el diálogo <text:span text:style-name="Emphasis"><text:span text:style-name="T160">Carácter</text:span></text:span> para formatear el texto.</text:p>
            </text:list-item>
          </text:list>
          <text:p text:style-name="Figure"><draw:frame draw:style-name="fr3" draw:name="fram_IG26203-024" text:anchor-type="as-char" draw:z-index="147">
       <draw:text-box fo:min-height="0.041cm" fo:min-width="0.041cm">
        <text:p text:style-name="Figure">Figura <text:sequence text:ref-name="refFigure71" text:name="Figure" text:formula="ooow:Figure+1" style:num-format="1">72</text:sequence>: <text:span text:style-name="T161">Panel </text:span>Carácter en Propiedades de la Barra lateral</text:p>
        <text:p text:style-name="Figure"><draw:frame draw:style-name="fr4" draw:name="img_IG26203_025" text:anchor-type="as-char" svg:width="10.689cm" svg:height="2.6cm" draw:z-index="148"><draw:image xlink:href="Pictures/10000000000001F90000007B62BB6828.png" xlink:type="simple" xlink:show="embed" xlink:actuate="onLoad" draw:mime-type="image/png"/>
          <svg:title>Panel Carácter en Propiedades de la Barra lateral</svg:title>
          <svg:desc>Panel Carácter en Propiedades de la Barra lateral</svg:desc>
         </draw:frame></text:p>
       </draw:text-box>
      </draw:frame></text:p>
          <text:h text:style-name="Heading_20_1" text:outline-level="2"><text:bookmark-start text:name="__RefHeading___Toc23228_663818993"/>Crea<text:span text:style-name="T147">r</text:span> listas<text:bookmark-end text:name="__RefHeading___Toc23228_663818993"/></text:h>
          <text:p text:style-name="Text_20_body">El procedimiento para crear una lista numerada o <text:span text:style-name="T162">no numerada</text:span> varía según el tipo de cuadro de texto utilizado, <text:span text:style-name="T162">aunque l</text:span>as herramientas para administrar y formatear una lista son las mismas.</text:p>
          <text:p text:style-name="Heading_20_2"><text:bookmark-start text:name="__RefHeading___Toc99830_3404515777"/>En cuadros de texto de diseño automático<text:bookmark-end text:name="__RefHeading___Toc99830_3404515777"/></text:p>
          <text:p text:style-name="Text_20_body">En los cuadros de texto de diseño automático, de manera predeterminada, los estilos de esquema disponibles son listas con viñetas. En la figura <text:sequence-ref text:reference-format="value" text:ref-name="refFigure72">73</text:sequence-ref> se muestra un ejemplo de estos estilos de esquema. Estos estilos de esquema son estilos de presentación y no se pueden eliminar, pero se pueden modificar o actualizar según sus requisitos. Consulte el «Capítulo 2, <text:span text:style-name="T163">Patrones</text:span>, estilos y plantillas» para más información.</text:p>
          <text:p text:style-name="Figure"><draw:frame draw:style-name="fr3" draw:name="fram_IG26203-025" text:anchor-type="as-char" draw:z-index="149">
       <draw:text-box fo:min-height="0.041cm" fo:min-width="0.041cm">
        <text:p text:style-name="Figure">Figura <text:sequence text:ref-name="refFigure72" text:name="Figure" text:formula="ooow:Figure+1" style:num-format="1">73</text:sequence>: Estilos de viñetas en un esquema</text:p>
        <text:p text:style-name="Figure"><draw:frame draw:style-name="fr4" draw:name="img_IG26203_026" text:anchor-type="as-char" svg:width="11.89cm" svg:height="4.24cm" draw:z-index="150"><draw:image xlink:href="Pictures/1000000000000282000000E532EB85F6.png" xlink:type="simple" xlink:show="embed" xlink:actuate="onLoad" draw:mime-type="image/png"/>
          <svg:title>Estilos de viñetas en un esquema</svg:title>
          <svg:desc>Estilos de viñetas en un esquema</svg:desc>
         </draw:frame></text:p>
       </draw:text-box>
      </draw:frame></text:p>
          <text:p text:style-name="Text_20_body">De forma predeterminada, la lista creada en un cuadro de texto de diseño automático es una lista con viñetas. Para personalizar la apariencia de la lista o para cambiar de viñetas a numeradas o de numeradas a viñetas, consulte «<text:bookmark-ref text:reference-format="text" text:ref-name="__RefHeading___Toc56153_204779888">Formato de listas</text:bookmark-ref>».</text:p>
          <text:p text:style-name="Body_20_Text_2c__20_List_20_Intro">Para crear una nueva lista <text:span text:style-name="T164">(ordenada o no ordenada)</text:span>:</text:p>
          <text:list xml:id="list214946181021659" text:continue-numbering="true" text:style-name="Numbering_20_1">
            <text:list-item text:start-value="1">
              <text:p text:style-name="Numbering_20_1">Cree una nueva diapositiva y vaya a <text:span text:style-name="Strong_20_Emphasis">Ver &gt; Normal en el menú</text:span> para asegurarse de que está en la vista <text:span text:style-name="Emphasis">Normal</text:span>.</text:p>
            </text:list-item>
            <text:list-item>
              <text:p text:style-name="Numbering_20_1">Seleccione una disposición para la diapositiva mediante uno de los siguientes métodos:</text:p>
            </text:list-item>
          </text:list>
          <text:list xml:id="list214946750731092" text:continue-list="list214946058077801" text:style-name="List_20_2">
            <text:list-item>
              <text:p text:style-name="List_20_2"><text:soft-page-break/>Haga clic con el botón derecho en un área en blanco de la diapositiva y seleccione un tipo de disposición en el menú <text:span text:style-name="Emphasis">Disposición</text:span>.</text:p>
            </text:list-item>
            <text:list-item>
              <text:p text:style-name="List_20_2">Vaya a <text:span text:style-name="Strong_20_Emphasis">Diapositiva &gt; Disposición en el menú</text:span> principal y seleccione un diseño de la lista desplegable.</text:p>
            </text:list-item>
            <text:list-item>
              <text:p text:style-name="List_20_2">Seleccione una de las disposiciones que se muestran en <text:span text:style-name="T163">El panel </text:span><text:span text:style-name="Emphasis">Disposiciones</text:span> en la p<text:span text:style-name="T163">ágina</text:span> <text:span text:style-name="Emphasis">Propiedades</text:span> de la <text:span text:style-name="Emphasis">Barra lateral.</text:span></text:p>
            </text:list-item>
          </text:list>
          <text:list xml:id="list214945959789731" text:continue-list="list214946181021659" text:style-name="Numbering_20_1">
            <text:list-item>
              <text:p text:style-name="Numbering_20_1">Pulse en el texto <text:span text:style-name="Emphasis">Pulse para agregar texto</text:span> y comience a escribir <text:span text:style-name="T163">el</text:span> primer elemento de la lista.</text:p>
            </text:list-item>
            <text:list-item>
              <text:p text:style-name="Numbering_20_1">Pulse la tecla <text:span text:style-name="Keystroke">Enter</text:span> para crear <text:span text:style-name="T163">otro</text:span> <text:span text:style-name="T165">elemento</text:span> de lista.</text:p>
            </text:list-item>
            <text:list-item>
              <text:p text:style-name="Numbering_20_1">Use el atajo de teclado <text:span text:style-name="Keystroke">Mayús</text:span>+<text:span text:style-name="Keystroke">Enter</text:span> para una nueva línea sin crear un nuevo punto de lista. Esta nueva línea tendrá la misma sangría que el texto <text:span text:style-name="T163">d</text:span>el punto de la lista.</text:p>
            </text:list-item>
          </text:list>
          <text:p text:style-name="Body_20_Text_2c__20_List_20_Intro">Otras acciones que puede llevar a cabo con una lista con viñetas o lista enumerada son:</text:p>
          <text:list xml:id="list214948018032248" text:continue-list="list214947451502452" text:style-name="List_20_1">
            <text:list-item>
              <text:p text:style-name="List_20_1">Para degradar el nivel de esquema de un punto de lista, utilice uno de los siguientes métodos:</text:p>
            </text:list-item>
          </text:list>
          <text:list xml:id="list214947081772583" text:continue-list="list214946750731092" text:style-name="List_20_2">
            <text:list-item>
              <text:p text:style-name="List_20_2">Pulse la tecla <text:span text:style-name="Keystroke">Tab</text:span> con el cursor <text:span text:style-name="T163">al</text:span> inicio del texto.</text:p>
            </text:list-item>
            <text:list-item>
              <text:p text:style-name="List_20_2">Utilice el atajo de teclado <text:span text:style-name="Keystroke">Mayús</text:span>+<text:span text:style-name="Keystroke">Alt</text:span>+<text:span text:style-name="Keystroke">Flecha derecha</text:span>.</text:p>
            </text:list-item>
            <text:list-item>
              <text:p text:style-name="List_20_2">Haga clic en <text:span text:style-name="Emphasis">Bajar nivel</text:span> en la barra de herramientas <text:span text:style-name="Emphasis">Esquema</text:span> (figura <text:sequence-ref text:reference-format="value" text:ref-name="refFigure73">74</text:sequence-ref>).</text:p>
            </text:list-item>
            <text:list-item>
              <text:p text:style-name="List_20_2">Haga clic en <text:span text:style-name="Emphasis">Bajar nivel</text:span> en <text:span text:style-name="T163">el panel</text:span> <text:span text:style-name="Emphasis">Listas</text:span> en la página <text:span text:style-name="Emphasis">Propiedades</text:span> <text:span text:style-name="T166">de</text:span> la <text:span text:style-name="Emphasis">Barra lateral.</text:span></text:p>
            </text:list-item>
            <text:list-item>
              <text:p text:style-name="List_20_2">Vaya a <text:span text:style-name="Strong_20_Emphasis">Formato &gt; Listas</text:span> en el menú y seleccione <text:span text:style-name="Emphasis">Bajar nivel</text:span>.</text:p>
            </text:list-item>
          </text:list>
          <text:p text:style-name="Figure"><draw:frame draw:style-name="fr3" draw:name="fram_IG26203-026" text:anchor-type="as-char" draw:z-index="151">
       <draw:text-box fo:min-height="0.041cm" fo:min-width="0.041cm">
        <text:p text:style-name="Figure">Figura <text:sequence text:ref-name="refFigure73" text:name="Figure" text:formula="ooow:Figure+1" style:num-format="1">74</text:sequence>: Barra de herramientas Esquema</text:p>
        <text:p text:style-name="Figure"><draw:frame draw:style-name="fr9" draw:name="img_IG26203_027" text:anchor-type="as-char" svg:width="6.2cm" svg:height="1.379cm" draw:z-index="152"><draw:image xlink:href="Pictures/100000000000012500000041A3EAACDA.png" xlink:type="simple" xlink:show="embed" xlink:actuate="onLoad" draw:mime-type="image/png"/>
          <svg:title>Barra de herramientas Esquema</svg:title>
          <svg:desc>Barra de herramientas Esquema</svg:desc>
         </draw:frame></text:p>
       </draw:text-box>
      </draw:frame></text:p>
          <text:list xml:id="list214946594807596" text:continue-list="list214948018032248" text:style-name="List_20_1">
            <text:list-item>
              <text:p text:style-name="List_20_1">Para promover el nivel de esquema de un punto de lista, utilice uno de los siguientes métodos:</text:p>
            </text:list-item>
          </text:list>
          <text:list xml:id="list214946765670227" text:continue-list="list214947081772583" text:style-name="List_20_2">
            <text:list-item>
              <text:p text:style-name="List_20_2">Use el atajo de teclado <text:span text:style-name="Keystroke">Mayús</text:span>+<text:span text:style-name="Keystroke">Tab</text:span> con el cursor <text:span text:style-name="T163">a</text:span>l inicio del texto.</text:p>
            </text:list-item>
            <text:list-item>
              <text:p text:style-name="List_20_2">Utilice el atajo de teclado <text:span text:style-name="Keystroke">Mayús</text:span>+<text:span text:style-name="Keystroke">Alt</text:span>+<text:span text:style-name="Keystroke">Flecha izquierda</text:span>.</text:p>
            </text:list-item>
            <text:list-item>
              <text:p text:style-name="List_20_2">Haga clic en <text:span text:style-name="Emphasis">Subir un nivel</text:span> en la barra de herramientas <text:span text:style-name="Emphasis">Esquema</text:span>.</text:p>
            </text:list-item>
            <text:list-item>
              <text:p text:style-name="List_20_2">Haga clic en <text:span text:style-name="Emphasis">Subir un nivel</text:span> en <text:span text:style-name="T166">el panel </text:span><text:span text:style-name="Emphasis">Listas</text:span> en la página <text:span text:style-name="Emphasis">Propiedades</text:span> <text:span text:style-name="T166">de</text:span> la <text:span text:style-name="Emphasis">Barra lateral.</text:span></text:p>
            </text:list-item>
            <text:list-item>
              <text:p text:style-name="List_20_2">Vaya a <text:span text:style-name="Strong_20_Emphasis">Formato &gt; Listas</text:span> en el menú y seleccione <text:span text:style-name="Emphasis">Subir un nivel</text:span>.</text:p>
            </text:list-item>
          </text:list>
          <text:list xml:id="list214947457700004" text:continue-list="list214946594807596" text:style-name="List_20_1">
            <text:list-item>
              <text:p text:style-name="List_20_1">Para mover un punto de la lista hacia abajo en el orden de la lista sin cambiar el nivel de esquema, use uno de los siguientes métodos:</text:p>
            </text:list-item>
          </text:list>
          <text:list xml:id="list214947026442694" text:continue-list="list214946765670227" text:style-name="List_20_2">
            <text:list-item>
              <text:p text:style-name="List_20_2">Haga clic en <text:span text:style-name="Emphasis">Bajar</text:span> en la barra de herramientas <text:span text:style-name="Emphasis">Esquema</text:span> (figura <text:sequence-ref text:reference-format="value" text:ref-name="refFigure73">74</text:sequence-ref>).</text:p>
            </text:list-item>
            <text:list-item>
              <text:p text:style-name="List_20_2">Haga clic en <text:span text:style-name="Emphasis">Bajar</text:span> en <text:span text:style-name="T166">el panel </text:span><text:span text:style-name="Emphasis">Listas</text:span> en la página <text:span text:style-name="Emphasis">Propiedades</text:span> <text:span text:style-name="T166">de</text:span> la <text:span text:style-name="Emphasis">Barra lateral.</text:span></text:p>
            </text:list-item>
            <text:list-item>
              <text:p text:style-name="List_20_2">Vaya a <text:span text:style-name="Strong_20_Emphasis">Formato &gt; Listas</text:span> en el menú y seleccione <text:span text:style-name="Emphasis">Bajar</text:span></text:p>
            </text:list-item>
            <text:list-item>
              <text:p text:style-name="List_20_2">Utilice el atajo de teclado <text:span text:style-name="Keystroke">Mayús</text:span>+<text:span text:style-name="Keystroke">Alt</text:span>+<text:span text:style-name="Keystroke">Flecha abajo</text:span>.</text:p>
            </text:list-item>
          </text:list>
          <text:list xml:id="list214946590662930" text:continue-list="list214947457700004" text:style-name="List_20_1">
            <text:list-item>
              <text:p text:style-name="List_20_1">Para mover un punto de la lista más arriba en el orden de la lista sin cambiar el nivel de esquema, use uno de los siguientes métodos:</text:p>
            </text:list-item>
          </text:list>
          <text:list xml:id="list214947722068575" text:continue-list="list214947026442694" text:style-name="List_20_2">
            <text:list-item>
              <text:p text:style-name="List_20_2">Haga clic en <text:span text:style-name="Emphasis">Subir</text:span> en la barra de herramientas <text:span text:style-name="Emphasis">Esquema</text:span>.</text:p>
            </text:list-item>
            <text:list-item>
              <text:p text:style-name="List_20_2"><text:soft-page-break/>Haga clic en <text:span text:style-name="Emphasis">Subir</text:span> en <text:span text:style-name="T166">el panel </text:span><text:span text:style-name="Emphasis">Listas</text:span> en la página <text:span text:style-name="Emphasis">Propiedades</text:span> <text:span text:style-name="T166">de</text:span> la <text:span text:style-name="Emphasis">Barra lateral.</text:span></text:p>
            </text:list-item>
            <text:list-item>
              <text:p text:style-name="List_20_2">Vaya a <text:span text:style-name="Strong_20_Emphasis">Formato &gt; Listas</text:span> en el menú y seleccione <text:span text:style-name="Emphasis">Subir</text:span>.</text:p>
            </text:list-item>
            <text:list-item>
              <text:p text:style-name="List_20_2">Utilice el atajo de teclado <text:span text:style-name="Keystroke">Mayús</text:span>+<text:span text:style-name="Keystroke">Alt</text:span>+<text:span text:style-name="Keystroke">Flecha arriba</text:span>.</text:p>
            </text:list-item>
          </text:list>
          <text:list xml:id="list214946982259893" text:continue-list="list214946590662930" text:style-name="List_20_1">
            <text:list-item>
              <text:p text:style-name="List_20_1">Para cambiar el tipo y la apariencia de su lista, consulte «<text:bookmark-ref text:reference-format="text" text:ref-name="__RefHeading___Toc56153_204779888">Formato de listas</text:bookmark-ref>».</text:p>
            </text:list-item>
          </text:list>
          <text:list text:continue-list="list214946238829931" text:style-name="Heading_20_Note">
            <text:list-item>
              <text:p text:style-name="Heading_20_Note">Nota</text:p>
            </text:list-item>
          </text:list>
          <text:p text:style-name="Body_20_Text_2c__20_Note">No intente cambiar el estilo de esquema de un punto de lista seleccionándolo y luego eligiendo otro estilo de esquema, como lo haría en Writer. En Impress no es posible cambiar los estilos de presentación <text:span text:style-name="T164">usados en</text:span> niveles de esquema.</text:p>
          <text:list xml:id="list214946271098726" text:continue-numbering="true" text:style-name="Heading_20_Note">
            <text:list-item>
              <text:p text:style-name="Heading_20_Note">Nota</text:p>
            </text:list-item>
          </text:list>
          <text:p text:style-name="Body_20_Text_2c__20_Note">En los cuadros de texto de diseño automático, la promoción o degradación de un elemento en una lista cambia el estilo de presentación para que coincida con el nivel de esquema. Por ejemplo, el segundo nivel de esquema corresponde al estilo <text:span text:style-name="Emphasis">Esquema 2</text:span>, el tercer nivel de esquema al estilo <text:span text:style-name="Emphasis">Esquema 3</text:span> y así sucesivamente. Este cambio de nivel de esquema permite cambiar el formato del punto de la lista mediante los estilos usando, por ejemplo, el panel <text:span text:style-name="Emphasis">Estilos</text:span> de la <text:span text:style-name="Emphasis">Barra lateral</text:span>.</text:p>
          <text:p text:style-name="Heading_20_2"><text:bookmark-start text:name="__RefHeading___Toc60736_1939482892"/>En cuadros de texto <text:span text:style-name="T164">manuales</text:span><text:bookmark-end text:name="__RefHeading___Toc60736_1939482892"/></text:p>
          <text:p text:style-name="Body_20_Text_2c__20_List_20_Intro">Para crear una nueva lista <text:span text:style-name="T164">ordenada o no ordenada</text:span>:</text:p>
          <text:list xml:id="list214946156986391" text:continue-list="list214945959789731" text:style-name="Numbering_20_1">
            <text:list-item text:start-value="1">
              <text:p text:style-name="Numbering_20_1">Cree un cuadro de texto en <text:span text:style-name="T165">la </text:span>diapositiva y asegúrese de que el cursor de texto esté parpadeando. Puede usar uno de los siguientes métodos alternativos:</text:p>
            </text:list-item>
          </text:list>
          <text:list xml:id="list214947663974085" text:continue-list="list214947722068575" text:style-name="List_20_2">
            <text:list-item>
              <text:p text:style-name="List_20_2">Haga clic en <text:span text:style-name="Emphasis">Alternar lista </text:span><text:span text:style-name="Emphasis"><text:span text:style-name="T165">no ordenada</text:span></text:span><text:span text:style-name="T165"> </text:span>o <text:span text:style-name="Emphasis">Alternar lista </text:span><text:span text:style-name="Emphasis"><text:span text:style-name="T165">ordenada</text:span></text:span> en la barra de herramientas <text:span text:style-name="Emphasis">Formato de texto</text:span>.</text:p>
            </text:list-item>
            <text:list-item>
              <text:p text:style-name="P111">Haga clic en <text:s/><text:span text:style-name="Emphasis">Alternar lista </text:span><text:span text:style-name="Emphasis"><text:span text:style-name="T165">no ordenada </text:span></text:span><text:span text:style-name="Emphasis">o Alternar lista </text:span><text:span text:style-name="Emphasis"><text:span text:style-name="T165">ordenada</text:span></text:span><text:span text:style-name="T165"> </text:span>en <text:span text:style-name="T165">el panel </text:span><text:span text:style-name="Emphasis">Listas</text:span> de l<text:span text:style-name="T165">a página</text:span> <text:span text:style-name="Emphasis">Propiedades</text:span> de la <text:span text:style-name="Emphasis">Barra lateral</text:span> (figura <text:sequence-ref text:reference-format="value" text:ref-name="refFigure75">76</text:sequence-ref>).</text:p>
            </text:list-item>
            <text:list-item>
              <text:p text:style-name="List_20_2">Vaya a <text:span text:style-name="Strong_20_Emphasis">Formato &gt; Listas</text:span> en el menú y seleccione <text:span text:style-name="Emphasis">Lista </text:span><text:span text:style-name="Emphasis"><text:span text:style-name="T165">no ordenada</text:span></text:span> o <text:span text:style-name="Emphasis">Lista </text:span><text:span text:style-name="Emphasis"><text:span text:style-name="T165">ordenada</text:span></text:span>.</text:p>
            </text:list-item>
          </text:list>
          <text:list xml:id="list214948017689428" text:continue-list="list214946156986391" text:style-name="Numbering_20_1">
            <text:list-item>
              <text:p text:style-name="Numbering_20_1">Escriba el texto y haga clic en <text:span text:style-name="Keystroke">Enter</text:span> para comenzar un nuevo punto de lista.</text:p>
            </text:list-item>
            <text:list-item>
              <text:p text:style-name="P112">Use el atajo de teclado <text:span text:style-name="Keystroke">Mayús</text:span>+<text:span text:style-name="Keystroke">Enter</text:span> para una nueva línea sin crear un nuevo punto de lista. Esta nueva línea tendrá la misma sangría que el texto <text:span text:style-name="T163">d</text:span>el punto de la lista.</text:p>
            </text:list-item>
          </text:list>
          <text:list xml:id="list214946589413512" text:continue-list="list214946271098726" text:style-name="Heading_20_Note">
            <text:list-item>
              <text:p text:style-name="Heading_20_Note">Nota</text:p>
            </text:list-item>
          </text:list>
          <text:p text:style-name="Body_20_Text_2c__20_Note">Los procedimientos para promover o degradar niveles o subir o bajar los elementos de la lista son los mismos que se han descrito para los cuadros de texto de diseño automático</text:p>
          <text:p text:style-name="Heading_20_2"><text:bookmark-start text:name="__RefHeading___Toc56153_204779888"/>Formato de listas<text:bookmark-end text:name="__RefHeading___Toc56153_204779888"/></text:p>
          <text:p text:style-name="Body_20_Text_2c__20_List_20_Intro">Puede modificar el formato de una lista de la siguiente manera:</text:p>
          <text:list xml:id="list214946641445701" text:continue-list="list214946982259893" text:style-name="List_20_1">
            <text:list-item>
              <text:p text:style-name="List_20_1">Cambie el tipo, propiedades, tamaño, posición y el alcance de la lista para toda la lista o para un solo punto de la lista mediante el diálogo <text:span text:style-name="Emphasis">Numeración y </text:span><text:span text:style-name="Emphasis"><text:span text:style-name="T167">bolos</text:span></text:span> (figura <text:sequence-ref text:reference-format="value" text:ref-name="refFigure74">75</text:sequence-ref>). <text:span text:style-name="T168">Para abrir el diálogo, haga</text:span> clic en <text:span text:style-name="Emphasis">Personalizar</text:span> después de hacer clic en el triángulo ▼ a la derecha de <text:span text:style-name="Emphasis">Alternar lista </text:span><text:span text:style-name="Emphasis"><text:span text:style-name="T167">no </text:span></text:span><text:span text:style-name="Emphasis">ordenada</text:span> o <text:span text:style-name="Emphasis">Alternar lista ordenada</text:span> en la barra de herramientas <text:span text:style-name="Emphasis">Formato de texto</text:span>, o en el panel <text:span text:style-name="Emphasis">Listas</text:span> en la p<text:span text:style-name="T167">ágina</text:span> <text:span text:style-name="Emphasis">Propiedades</text:span> <text:span text:style-name="T167">de</text:span> la <text:span text:style-name="Emphasis"><text:span text:style-name="T168">B</text:span></text:span><text:span text:style-name="Emphasis">arra lateral</text:span>.</text:p>
            </text:list-item>
            <text:list-item>
              <text:p text:style-name="List_20_1"><text:soft-page-break/>Cambie el tipo de lista, promueva o disminuya un punto de la lista o mueva un punto de la lista hacia arriba o hacia abajo en el orden de la lista utilizando <text:span text:style-name="T169">el panel </text:span><text:span text:style-name="Emphasis">Listas</text:span> en la página <text:span text:style-name="Emphasis">Propiedades</text:span> <text:span text:style-name="T169">d</text:span>e la <text:span text:style-name="Emphasis">Barra lateral</text:span> (figura <text:sequence-ref text:reference-format="value" text:ref-name="refFigure75">76</text:sequence-ref>).</text:p>
            </text:list-item>
            <text:list-item>
              <text:p text:style-name="List_20_1">Ascienda o degrade un punto de la lista o mueva un punto de la lista hacia arriba o hacia abajo en el orden de la lista <text:span text:style-name="T169">con</text:span> la barra de herramientas <text:span text:style-name="Emphasis">Esquema</text:span> (figura <text:sequence-ref text:reference-format="value" text:ref-name="refFigure73">74</text:sequence-ref>).</text:p>
            </text:list-item>
            <text:list-item>
              <text:p text:style-name="List_20_1">Cambie el tipo de lista con <text:s/>la barra de herramientas <text:span text:style-name="Emphasis">Formato de texto</text:span>.</text:p>
            </text:list-item>
            <text:list-item>
              <text:p text:style-name="List_20_1">Formatee el texto utilizado en la lista.</text:p>
            </text:list-item>
          </text:list>
          <text:p text:style-name="Figure"><draw:frame draw:style-name="fr3" draw:name="fram_IG26203-027" text:anchor-type="as-char" draw:z-index="153">
       <draw:text-box fo:min-height="0.041cm" fo:min-width="0.041cm">
        <text:p text:style-name="Figure">Figura <text:sequence text:ref-name="refFigure74" text:name="Figure" text:formula="ooow:Figure+1" style:num-format="1">75</text:sequence>: Diálogo Numeración y <text:span text:style-name="T124">bolos</text:span></text:p>
        <text:p text:style-name="Figure"><draw:frame draw:style-name="fr4" draw:name="img_IG26203_028" text:anchor-type="as-char" svg:width="10.811cm" svg:height="7.19cm" draw:z-index="154"><draw:image xlink:href="Pictures/10000000000002A9000001C5E9054D19.png" xlink:type="simple" xlink:show="embed" xlink:actuate="onLoad" draw:mime-type="image/png"/>
          <svg:title>Diálogo Numeración y bolos</svg:title>
          <svg:desc>Diálogo Numeración y bolos</svg:desc>
         </draw:frame></text:p>
       </draw:text-box>
      </draw:frame></text:p>
          <text:p text:style-name="Figure"><draw:frame draw:style-name="fr3" draw:name="fram_IG26203-028" text:anchor-type="as-char" draw:z-index="155">
       <draw:text-box fo:min-height="0.041cm" fo:min-width="0.041cm">
        <text:p text:style-name="Figure">Figura <text:sequence text:ref-name="refFigure75" text:name="Figure" text:formula="ooow:Figure+1" style:num-format="1">76</text:sequence>: <text:span text:style-name="T161">Panel </text:span>Listas en Propiedades de la Barra lateral</text:p>
        <text:p text:style-name="Figure"><draw:frame draw:style-name="fr4" draw:name="img_IG26203_029" text:anchor-type="as-char" svg:width="10.689cm" svg:height="2.521cm" draw:z-index="156"><draw:image xlink:href="Pictures/10000000000001F900000077AA0D02CB.png" xlink:type="simple" xlink:show="embed" xlink:actuate="onLoad" draw:mime-type="image/png"/>
          <svg:title>Panel Listas en Propiedades de la Barra lateral</svg:title>
          <svg:desc>Panel Listas en Propiedades de la Barra lateral</svg:desc>
         </draw:frame></text:p>
       </draw:text-box>
      </draw:frame></text:p>
          <text:h text:style-name="P113" text:outline-level="2"><text:bookmark-start text:name="__RefHeading___Toc5216_4093497490"/>Llamadas de texto<text:bookmark-end text:name="__RefHeading___Toc5216_4093497490"/></text:h>
          <text:p text:style-name="P114">Una llamada de texto es una línea corta de texto conectada por una línea para resaltar o señalar una característica de una ilustración o dibujo. Están disponibles dos tipos de llamadas de texto (figura <text:sequence-ref text:reference-format="value" text:ref-name="refFigure76">77</text:sequence-ref>): las <text:span text:style-name="Emphasis">Llamadas</text:span> para texto horizontal y <text:span text:style-name="Emphasis">Llamadas verticales</text:span> para texto vertical. Las llamadas de texto son un legado de las primeras versiones de LibreOffice y las herramientas solo están disponibles desde la barra de herramientas <text:span text:style-name="Emphasis">Texto</text:span> <text:span text:style-name="T170">(figura </text:span><text:span text:style-name="T170"><text:sequence-ref text:reference-format="value" text:ref-name="refFigure77">78</text:sequence-ref></text:span><text:span text:style-name="T170">)</text:span>.</text:p>
          <text:p text:style-name="Figure"><draw:frame draw:style-name="fr3" draw:name="fram_IG26203-029" text:anchor-type="as-char" draw:z-index="157">
       <draw:text-box fo:min-height="0.041cm" fo:min-width="0.041cm">
        <text:p text:style-name="Figure">Figura <text:sequence text:ref-name="refFigure76" text:name="Figure" text:formula="ooow:Figure+1" style:num-format="1">77</text:sequence>: Ejemplos de llamada horizontal y vertical</text:p>
        <text:p text:style-name="Figure"><draw:frame draw:style-name="fr4" draw:name="img_IG26203_030" text:anchor-type="as-char" svg:width="6.519cm" svg:height="4.069cm" draw:z-index="158"><draw:image xlink:href="Pictures/1000000000000160000000DC361784B2.png" xlink:type="simple" xlink:show="embed" xlink:actuate="onLoad" draw:mime-type="image/png"/>
          <svg:title>Ejemplos de llamada horizontal y vertical</svg:title>
          <svg:desc>Ejemplos de llamada horizontal y vertical</svg:desc>
         </draw:frame></text:p>
       </draw:text-box>
      </draw:frame></text:p>
          <text:p text:style-name="Figure"><text:soft-page-break/><draw:frame draw:style-name="fr3" draw:name="fram_IG26203-030" text:anchor-type="as-char" draw:z-index="159">
       <draw:text-box fo:min-height="0.041cm" fo:min-width="0.041cm">
        <text:p text:style-name="Figure">Figura <text:sequence text:ref-name="refFigure77" text:name="Figure" text:formula="ooow:Figure+1" style:num-format="1">78</text:sequence>: Barra de herramientas Texto</text:p>
        <text:p text:style-name="Figure"><draw:frame draw:style-name="fr9" draw:name="img_IG26203_031" text:anchor-type="as-char" svg:width="6.985cm" svg:height="1.958cm" draw:z-index="160"><draw:image xlink:href="Pictures/10000000000001080000004A304FEEA1.png" xlink:type="simple" xlink:show="embed" xlink:actuate="onLoad" draw:mime-type="image/png"/>
          <svg:title>Barra de herramientas Texto</svg:title>
          <svg:desc>Barra de herramientas Texto</svg:desc>
         </draw:frame></text:p>
       </draw:text-box>
      </draw:frame></text:p>
          <text:list xml:id="list214947793180205" text:continue-list="list214946589413512" text:style-name="Heading_20_Note">
            <text:list-item>
              <text:p text:style-name="P115">Nota</text:p>
            </text:list-item>
          </text:list>
          <text:p text:style-name="P116">Las llamadas de forma personalizadas también se pueden encontrar seleccionando <text:span text:style-name="Emphasis">Formas de llamada</text:span> en la barra de herramientas <text:span text:style-name="Emphasis">Dibujo</text:span> o en el panel <text:span text:style-name="Emphasis">Llamadas</text:span> en la <text:span text:style-name="T171">página </text:span><text:s/><text:span text:style-name="Emphasis">Formas</text:span> en la <text:span text:style-name="Emphasis">Barra lateral</text:span>. Si bien estas llamadas de forma personalizadas tienen el mismo propósito que las llamadas de texto, las opciones son distintas.</text:p>
          <text:p text:style-name="P117"><text:bookmark-start text:name="__RefHeading___Toc7213_3147962638"/>Crear llamadas de texto<text:bookmark-end text:name="__RefHeading___Toc7213_3147962638"/></text:p>
          <text:list xml:id="list214947495695994" text:continue-list="list214948017689428" text:style-name="Numbering_20_1">
            <text:list-item text:start-value="1">
              <text:p text:style-name="P118">En la barra de herramientas <text:span text:style-name="Emphasis"><text:span text:style-name="T172">T</text:span></text:span><text:span text:style-name="Emphasis">exto</text:span> haga clic en <text:span text:style-name="Emphasis">Llamadas</text:span> para crear un texto horizontal o <text:span text:style-name="Emphasis">Llamadas verticales</text:span> para un texto vertical.</text:p>
            </text:list-item>
            <text:list-item>
              <text:p text:style-name="P118">Haga clic en el dibujo y arrastre el cursor para crear la llamada.</text:p>
            </text:list-item>
            <text:list-item>
              <text:p text:style-name="P118">Haga doble clic en el cuadro de llamada para entrar en el modo de texto.</text:p>
            </text:list-item>
            <text:list-item>
              <text:p text:style-name="P118">Escriba el texto que desee y a continuación, haga clic en un espacio en blanco en el dibujo. El cuadro de llamada adapta su tamaño horizontal y/o vertical para que se ajuste al texto dentro del cuadro de llamada.</text:p>
            </text:list-item>
            <text:list-item>
              <text:p text:style-name="P118">Seleccione la llamada y haga clic en el control de selección al final de la línea del conector, luego arrastre el extremo de la línea del conector a la posición que desee.</text:p>
            </text:list-item>
            <text:list-item>
              <text:p text:style-name="P118">Con la llamada aún seleccionada, haga clic en el cuadro de llamada y arrástrela a la posición deseada.</text:p>
            </text:list-item>
            <text:list-item>
              <text:p text:style-name="P118">Haga clic en un espacio en blanco en el dibujo para anular la selección de la llamada de texto y guardar los cambios.</text:p>
            </text:list-item>
          </text:list>
          <text:list xml:id="list214947678610901" text:continue-list="list214947793180205" text:style-name="Heading_20_Note">
            <text:list-item>
              <text:p text:style-name="P115">Nota</text:p>
            </text:list-item>
          </text:list>
          <text:p text:style-name="P116">La pestaña <text:span text:style-name="Emphasis">Llamada</text:span> del diálogo <text:span text:style-name="Emphasis">Posición y tamaño</text:span> <text:span text:style-name="Strong_20_Emphasis">solo está disponible</text:span> cuando se selecciona una llamada de texto creada mediante la barra de herramientas <text:span text:style-name="Emphasis">Texto</text:span>. No está disponible para las <text:span text:style-name="Emphasis">Formas de llamada</text:span> en la barra de herramientas <text:span text:style-name="Emphasis">Dibujo</text:span> o el panel <text:span text:style-name="Emphasis">Llamadas</text:span> en la p<text:span text:style-name="T173">ágina</text:span> <text:span text:style-name="Emphasis">Formas</text:span> de la <text:span text:style-name="Emphasis">Barra lateral</text:span>.</text:p>
          <text:p text:style-name="P117"><text:bookmark-start text:name="__RefHeading___Toc7215_3147962638"/>Editar <text:span text:style-name="T174">las </text:span>llamadas de texto<text:bookmark-end text:name="__RefHeading___Toc7215_3147962638"/></text:p>
          <text:p text:style-name="P119"><text:bookmark-start text:name="__RefHeading___Toc202326_1991828447"/>Formatear el texto<text:bookmark-end text:name="__RefHeading___Toc202326_1991828447"/></text:p>
          <text:list text:continue-list="list214947495695994" text:style-name="Numbering_20_1">
            <text:list-item text:start-value="1">
              <text:p text:style-name="P118"><text:span text:style-name="T175">P</text:span>ara editar <text:span text:style-name="T174">o</text:span> formatear <text:span text:style-name="T175">el texto, h</text:span>aga doble clic en el cuadro de llamada para entrar en el modo <text:span text:style-name="T174">edición de </text:span>texto. <text:span text:style-name="T176">Edite el texto de la llamada y h</text:span>aga clic en un espacio en blanco <text:span text:style-name="T176">de la diapositiva</text:span> para guardar los cambios.</text:p>
            </text:list-item>
          </text:list>
          <text:p text:style-name="P120"><text:bookmark-start text:name="__RefHeading___Toc202328_1991828447"/>Formatear <text:span text:style-name="T175">p</text:span>osición , tamaño linea y área<text:bookmark-end text:name="__RefHeading___Toc202328_1991828447"/></text:p>
          <text:list text:continue-numbering="true" text:style-name="Numbering_20_1">
            <text:list-item text:start-value="1">
              <text:p text:style-name="P118">Seleccione la llamada de texto.</text:p>
            </text:list-item>
            <text:list-item>
              <text:p text:style-name="P118">Haga clic derecho en la llamada y <text:span text:style-name="T174">elija</text:span> una opción del menú contextual para cambiar los atributos de posición, tamaño, línea y área de la llamada. .</text:p>
            </text:list-item>
          </text:list>
          <text:p text:style-name="P120"><text:bookmark-start text:name="__RefHeading___Toc202330_1991828447"/>Cambiar <text:span text:style-name="T175">posición</text:span> de la línea de<text:span text:style-name="T175">l conector</text:span><text:bookmark-end text:name="__RefHeading___Toc202330_1991828447"/></text:p>
          <text:list text:continue-numbering="true" text:style-name="Numbering_20_1">
            <text:list-item text:start-value="1">
              <text:p text:style-name="P118">Seleccione la llamada de texto.</text:p>
            </text:list-item>
            <text:list-item>
              <text:p text:style-name="P118"><text:soft-page-break/>Haga clic en el control de selección al final de la línea del conector y arrástrelo para cambiar la posición del extremo de la línea o la longitud de la línea del conector.</text:p>
            </text:list-item>
          </text:list>
          <text:p text:style-name="P120"><text:bookmark-start text:name="__RefHeading___Toc202332_1991828447"/>Cambiar la situación del conector en el cuadro de llamada<text:bookmark-end text:name="__RefHeading___Toc202332_1991828447"/></text:p>
          <text:list xml:id="list214947464459137" text:continue-numbering="true" text:style-name="Numbering_20_1">
            <text:list-item text:start-value="1">
              <text:p text:style-name="P118">Seleccione la llamada de texto y abra el diálogo <text:span text:style-name="Emphasis">Posición y tamaño</text:span> (figura <text:sequence-ref text:reference-format="value" text:ref-name="refFigure78">79</text:sequence-ref>) utilizando uno de los siguientes métodos:</text:p>
            </text:list-item>
          </text:list>
          <text:list xml:id="list214945988263996" text:continue-list="list214947663974085" text:style-name="List_20_2">
            <text:list-item>
              <text:p text:style-name="P121">Haga clic derecho en el cuadro de <text:span text:style-name="T174">la </text:span>llamada y seleccione <text:span text:style-name="Emphasis">Posición y tamaño</text:span> en el menú contextual.</text:p>
            </text:list-item>
            <text:list-item>
              <text:p text:style-name="P121">Vaya al menú <text:span text:style-name="Strong_20_Emphasis">Formato &gt; Posición y tamaño</text:span>.</text:p>
            </text:list-item>
            <text:list-item>
              <text:p text:style-name="P121">Use el atajo de teclado <text:span text:style-name="Keystroke">F4</text:span>.</text:p>
            </text:list-item>
          </text:list>
          <text:p text:style-name="Figure"><draw:frame draw:style-name="fr3" draw:name="fram_IG26203-031" text:anchor-type="as-char" draw:z-index="161">
       <draw:text-box fo:min-height="0.041cm" fo:min-width="0.041cm">
        <text:p text:style-name="Figure">Figura <text:sequence text:ref-name="refFigure78" text:name="Figure" text:formula="ooow:Figure+1" style:num-format="1">79</text:sequence>: Diálogo Posición y tamaño - Página Llamada</text:p>
        <text:p text:style-name="Figure"><draw:frame draw:style-name="fr4" draw:name="img_IG26203_032" text:anchor-type="as-char" svg:width="13.711cm" svg:height="5.061cm" draw:z-index="162"><draw:image xlink:href="Pictures/1000000000000288000000EF90DCEF80.png" xlink:type="simple" xlink:show="embed" xlink:actuate="onLoad" draw:mime-type="image/png"/>
          <svg:title>Diálogo Posición y tamaño - Página Llamada</svg:title>
          <svg:desc>Diálogo Posición y tamaño - Página Llamada</svg:desc>
         </draw:frame></text:p>
       </draw:text-box>
      </draw:frame></text:p>
          <text:list xml:id="list214947269736157" text:continue-list="list214947464459137" text:style-name="Numbering_20_1">
            <text:list-item>
              <text:p text:style-name="P118">Haga clic en <text:span text:style-name="T177">la pestaña </text:span><text:s/><text:span text:style-name="Emphasis">Llamada</text:span> para abrir las opciones de formato disponibles.</text:p>
            </text:list-item>
          </text:list>
          <text:p text:style-name="P117"><text:bookmark-start text:name="__RefHeading___Toc7217_3147962638"/>Opciones de Llamada de texto<text:bookmark-end text:name="__RefHeading___Toc7217_3147962638"/></text:p>
          <text:p text:style-name="P122">Estilos de llamada</text:p>
          <text:p text:style-name="P123">Seleccione el estilo de llamada que desee en las opciones disponibles.</text:p>
          <text:p text:style-name="P122">Espaciado</text:p>
          <text:p text:style-name="P123">Introduzca la cantidad de espacio que desee entre la línea de llamada y el cuadro de llamada.</text:p>
          <text:p text:style-name="P122">Extensión <text:span text:style-name="T178">y Por</text:span></text:p>
          <text:p text:style-name="P123">Seleccione dónde <text:span text:style-name="T178">se coloca </text:span>la línea de llamada <text:span text:style-name="T178">en </text:span>el cuadro de llamada. </text:p>
          <text:p text:style-name="P122">Longitud</text:p>
          <text:p text:style-name="P123">Introduzca la extensión del segmento de la línea de llamada que se extiende desde el cuadro de llamada hasta el punto de inflexión de la línea.</text:p>
          <text:p text:style-name="P122">Óptimo</text:p>
          <text:p text:style-name="P123">Seleccione esta opción para mostrar <text:span text:style-name="T178">la </text:span>línea en la posición óptima.</text:p>
          <text:list xml:id="list214946766086655" text:continue-list="list214947678610901" text:style-name="Heading_20_Note">
            <text:list-item>
              <text:p text:style-name="P115">Nota</text:p>
            </text:list-item>
          </text:list>
          <text:p text:style-name="P116">La opción <text:span text:style-name="Emphasis">Longitud</text:span> solo está disponible si se selecciona <text:span text:style-name="Emphasis">Línea conectora angular</text:span> como estilo de llamada <text:span text:style-name="T178">y se desmarca </text:span><text:span text:style-name="Emphasis">Óptimo</text:span>.</text:p>
          <text:h text:style-name="Heading_20_1" text:outline-level="2"><text:bookmark-start text:name="__RefHeading___Toc23230_663818993"/><text:span text:style-name="T147">T</text:span>ablas<text:bookmark-end text:name="__RefHeading___Toc23230_663818993"/></text:h>
          <text:p text:style-name="Text_20_body">Las tablas son un mecanismo poderoso para transmitir información estructurada rápidamente cuando se utilizan en una presentación. Puede crear tablas directamente en su presentación, <text:soft-page-break/>eliminando la necesidad de incrustar una hoja de cálculo de Calc o una tabla de texto de Writer. Sin embargo, <text:span text:style-name="T179">tenga en cuenta que l</text:span>as tablas proporcionadas por Impress tienen una funcionalidad limitada.</text:p>
          <text:p text:style-name="Text_20_body"><text:span text:style-name="T179">E</text:span>n <text:span text:style-name="T179">el panel</text:span> <text:span text:style-name="Emphasis">Diseño de tabla</text:span> <text:span text:style-name="T179">de la página </text:span><text:span text:style-name="Emphasis">Propiedades</text:span> de la <text:span text:style-name="Emphasis">Barra lateral</text:span> (figura <text:sequence-ref text:reference-format="value" text:ref-name="refFigure79">80</text:sequence-ref>) <text:span text:style-name="T179">encontrará v</text:span>arios diseños de tabla predefinidos. <text:span text:style-name="T179">El panel </text:span><text:span text:style-name="Emphasis">Diseño de tabla</text:span> de la <text:span text:style-name="Emphasis">Barra lateral</text:span> solo está disponible cuando se selecciona una tabla.</text:p>
          <text:p text:style-name="Figure"><draw:frame draw:style-name="fr3" draw:name="fram_IG26203-032" text:anchor-type="as-char" draw:z-index="163">
       <draw:text-box fo:min-height="0.041cm" fo:min-width="0.041cm">
        <text:p text:style-name="Figure">Figura <text:sequence text:ref-name="refFigure79" text:name="Figure" text:formula="ooow:Figure+1" style:num-format="1">80</text:sequence>: <text:span text:style-name="T180">Panel</text:span> Diseño de tabla en Propiedades de la Barra lateral</text:p>
        <text:p text:style-name="Figure"><draw:frame draw:style-name="fr4" draw:name="img_IG26203_033" text:anchor-type="as-char" svg:width="10.689cm" svg:height="5.459cm" draw:z-index="164"><draw:image xlink:href="Pictures/10000000000001F90000010236C2A2FE.png" xlink:type="simple" xlink:show="embed" xlink:actuate="onLoad" draw:mime-type="image/png"/>
          <svg:title>Panel Diseño de tabla en Propiedades de la Barra lateral</svg:title>
          <svg:desc>Panel Diseño de tabla en Propiedades de la Barra lateral</svg:desc>
         </draw:frame></text:p>
       </draw:text-box>
      </draw:frame></text:p>
          <text:p text:style-name="P124">Al trabajar con tablas en Impress, <text:s/>se abre la barra de herramientas <text:span text:style-name="Emphasis">Tabla</text:span> (figura <text:sequence-ref text:reference-format="value" text:ref-name="refFigure80">81</text:sequence-ref>) <text:span text:style-name="T179">que </text:span>proporciona herramientas para crear y formatear la tabla.</text:p>
          <text:p text:style-name="Figure"><draw:frame draw:style-name="fr3" draw:name="fram_IG26203-033" text:anchor-type="as-char" draw:z-index="165">
       <draw:text-box fo:min-height="0.041cm" fo:min-width="0.041cm">
        <text:p text:style-name="Figure">Figura <text:sequence text:ref-name="refFigure80" text:name="Figure" text:formula="ooow:Figure+1" style:num-format="1">81</text:sequence>: Barra de herramientas Tabla</text:p>
        <text:p text:style-name="Figure"><draw:frame draw:style-name="fr4" draw:name="img_IG26203_034" text:anchor-type="as-char" svg:width="12.561cm" svg:height="3.9cm" draw:z-index="166"><draw:image xlink:href="Pictures/10000001000002C8000000DD72E6E96D.png" xlink:type="simple" xlink:show="embed" xlink:actuate="onLoad" draw:mime-type="image/png"/>
          <svg:title>Barra de herramientas Tabla</svg:title>
          <svg:desc>Barra de herramientas Tabla</svg:desc>
         </draw:frame></text:p>
       </draw:text-box>
      </draw:frame></text:p>
          <text:list xml:id="list214945928329155" text:continue-numbering="true" text:style-name="Heading_20_Note">
            <text:list-item>
              <text:p text:style-name="Heading_20_Note">Nota</text:p>
            </text:list-item>
          </text:list>
          <text:p text:style-name="Body_20_Text_2c__20_Note">Cuando se inserta una tabla en una diapositiva, la tabla se crea <text:span text:style-name="T181">en</text:span> un cuadro de texto. E<text:span text:style-name="T182">l</text:span> cuadro de texto tiene el mismo tamaño que las filas y columnas de la tabla.</text:p>
          <text:p text:style-name="Heading_20_2"><text:bookmark-start text:name="__RefHeading___Toc23232_663818993"/>Insertar tabla<text:bookmark-end text:name="__RefHeading___Toc23232_663818993"/></text:p>
          <text:p text:style-name="Text_20_body">Al insertar una tabla en una diapositiva <text:span text:style-name="T183">conviene tener una idea aproximada de cómo se verá la tabla</text:span>, <text:span text:style-name="T183">así como estimar</text:span> el número de filas y columnas necesarias, <text:span text:style-name="T182">aunque de</text:span><text:span text:style-name="T183">spués de insertar la tabla </text:span>se puede formatear.</text:p>
          <text:p text:style-name="P125">Utilice el diálogo <text:span text:style-name="Emphasis">Tabla</text:span> o la <text:span text:style-name="Emphasis"><text:span text:style-name="T180">C</text:span></text:span><text:span text:style-name="Emphasis">uadrícula </text:span><text:span text:style-name="Emphasis"><text:span text:style-name="T180">de t</text:span></text:span><text:span text:style-name="Emphasis">abla</text:span> para insertar una tabla <text:span text:style-name="T184">de las dimensiones requeridas</text:span>.</text:p>
          <text:p text:style-name="Heading_20_3"><text:bookmark-start text:name="__RefHeading___Toc22115_3407311731"/>Diálogo Insertar tabla<text:bookmark-end text:name="__RefHeading___Toc22115_3407311731"/></text:p>
          <text:list text:continue-list="list214947269736157" text:style-name="Numbering_20_1">
            <text:list-item text:start-value="1">
              <text:p text:style-name="Numbering_20_1">Seleccione la diapositiva <text:span text:style-name="T185">donde desea insertar </text:span><text:s/>la tabla y, si es necesario, modifique el diseño de la diapositiva para crear espacio para la tabla.</text:p>
            </text:list-item>
            <text:list-item>
              <text:p text:style-name="Numbering_20_1">Vaya a<text:span text:style-name="Strong_20_Emphasis"> Insertar &gt; Tabla</text:span> en el menú para abrir el diálogo <text:span text:style-name="Emphasis">Insertar tabla</text:span> (figura <text:sequence-ref text:reference-format="value" text:ref-name="refFigure81">82</text:sequence-ref>).</text:p>
            </text:list-item>
            <text:list-item>
              <text:p text:style-name="Numbering_20_1">Especifique el Número de columnas y el Número de filas en los cuadros de texto.</text:p>
            </text:list-item>
            <text:list-item>
              <text:p text:style-name="Numbering_20_1"><text:soft-page-break/>Haga clic en <text:span text:style-name="Emphasis">Aceptar</text:span> para insertar la tabla en la diapositiva y cerrar el diálogo.</text:p>
            </text:list-item>
          </text:list>
          <text:p text:style-name="Heading_20_3"><text:bookmark-start text:name="__RefHeading___Toc1004672_2509733430"/><text:span text:style-name="T180">Cuadrícula</text:span> de tabla<text:bookmark-end text:name="__RefHeading___Toc1004672_2509733430"/></text:p>
          <text:list text:continue-numbering="true" text:style-name="Numbering_20_1">
            <text:list-item text:start-value="1">
              <text:p text:style-name="P126">Seleccione la diapositiva <text:span text:style-name="T185">donde desea insertar </text:span><text:s/>la tabla.</text:p>
            </text:list-item>
            <text:list-item>
              <text:p text:style-name="Numbering_20_1">Haga clic en el botón <text:span text:style-name="Emphasis">Tabla</text:span> en la<text:span text:style-name="T185">s</text:span> barra<text:span text:style-name="T185">s</text:span> de herramientas <text:span text:style-name="Emphasis">Estándar</text:span> o <text:span text:style-name="Emphasis">Tabla</text:span> (figura <text:sequence-ref text:reference-format="value" text:ref-name="refFigure80">81</text:sequence-ref>) para abrir <text:span text:style-name="T180">la cuadrícula </text:span>de tabla (figura <text:sequence-ref text:reference-format="value" text:ref-name="refFigure82">83</text:sequence-ref>).</text:p>
            </text:list-item>
            <text:list-item>
              <text:p text:style-name="Numbering_20_1">Arrastre el cursor en <text:span text:style-name="T180">la cuadrícula </text:span>de tabla para crear el número requerido de filas y columnas.</text:p>
            </text:list-item>
          </text:list>
          <text:p text:style-name="Figure"><draw:frame draw:style-name="fr3" draw:name="fram_IG26203-034" text:anchor-type="as-char" draw:z-index="167">
       <draw:text-box fo:min-height="0.041cm" fo:min-width="0.041cm">
        <text:p text:style-name="Figure">Figur<text:span text:style-name="T186">a</text:span> <text:sequence text:ref-name="refFigure81" text:name="Figure" text:formula="ooow:Figure+1" style:num-format="1">82</text:sequence>: <text:span text:style-name="T186">Diálogo Insertar tabla</text:span></text:p>
        <text:p text:style-name="Figure"><draw:frame draw:style-name="fr4" draw:name="img_IG26203_035" text:anchor-type="as-char" svg:width="5.459cm" svg:height="3.11cm" draw:z-index="168"><draw:image xlink:href="Pictures/1000000000000127000000A8A87FE2BC.png" xlink:type="simple" xlink:show="embed" xlink:actuate="onLoad" draw:mime-type="image/png"/>
          <svg:title>Diálogo Insertar tabla</svg:title>
          <svg:desc>Diálogo Insertar tabla</svg:desc>
         </draw:frame></text:p>
       </draw:text-box>
      </draw:frame></text:p>
          <text:p text:style-name="Figure"><draw:frame draw:style-name="fr3" draw:name="fram_IG26203-035" text:anchor-type="as-char" draw:z-index="169">
       <draw:text-box fo:min-height="0.041cm" fo:min-width="0.041cm">
        <text:p text:style-name="Figure">Figura <text:sequence text:ref-name="refFigure82" text:name="Figure" text:formula="ooow:Figure+1" style:num-format="1">83</text:sequence>: <text:span text:style-name="T124">Cuadrícula</text:span> de tabla</text:p>
        <text:p text:style-name="Figure"><draw:frame draw:style-name="fr4" draw:name="img_IG26203_036" text:anchor-type="as-char" svg:width="3.81cm" svg:height="6.1cm" draw:z-index="170"><draw:image xlink:href="Pictures/10000000000000A00000010019126847.png" xlink:type="simple" xlink:show="embed" xlink:actuate="onLoad" draw:mime-type="image/png"/>
          <svg:title>Cuadrícula de tabla</svg:title>
          <svg:desc>Cuadrícula de tabla</svg:desc>
         </draw:frame></text:p>
       </draw:text-box>
      </draw:frame></text:p>
          <text:list xml:id="list214947171954342" text:continue-numbering="true" text:style-name="Numbering_20_1">
            <text:list-item>
              <text:p text:style-name="Numbering_20_1">Suelte el botón del ratón para insertar la tabla en la diapositiva.</text:p>
            </text:list-item>
            <text:list-item>
              <text:p text:style-name="Numbering_20_1">Si es necesario, haga clic en <text:span text:style-name="Emphasis">Más opciones</text:span> en el gráfico de la tabla para abrir el diálogo <text:span text:style-name="Emphasis">Insertar tabla</text:span> y crear las filas y columnas necesarias.</text:p>
            </text:list-item>
          </text:list>
          <text:list xml:id="list214948068238704" text:continue-list="list214945928329155" text:style-name="Heading_20_Note">
            <text:list-item>
              <text:p text:style-name="Heading_20_Note">Nota</text:p>
            </text:list-item>
          </text:list>
          <text:p text:style-name="Body_20_Text_2c__20_Note">Al insertar tablas en una diapositiva, <text:span text:style-name="T180">estas </text:span>se crea<text:span text:style-name="T185">n</text:span> con el estilo y la configuración predeterminados. <text:span text:style-name="T185">E</text:span>stos valores predeterminados están codificados en LibreOffice. <text:span text:style-name="T185">Después</text:span> puede formatear la tabla según sus <text:span text:style-name="T185">necesidades. </text:span>requisitos.</text:p>
          <text:p text:style-name="Heading_20_2"><text:bookmark-start text:name="__RefHeading___Toc22119_3407311731"/>Formato de tablas<text:bookmark-end text:name="__RefHeading___Toc22119_3407311731"/></text:p>
          <text:p text:style-name="Heading_20_3"><text:bookmark-start text:name="__RefHeading___Toc56167_204779888"/>Sección Diseño de tabla de la Barra lateral<text:bookmark-end text:name="__RefHeading___Toc56167_204779888"/></text:p>
          <text:list xml:id="list214947915405340" text:continue-list="list214947171954342" text:style-name="Numbering_20_1">
            <text:list-item text:start-value="1">
              <text:p text:style-name="Numbering_20_1">Insert<text:span text:style-name="T180">e</text:span> <text:span text:style-name="T180">o seleccione </text:span>una tabla en una diapositiva.</text:p>
            </text:list-item>
            <text:list-item>
              <text:p text:style-name="Numbering_20_1"><text:span text:style-name="T180">Abra el panel</text:span> <text:span text:style-name="Emphasis">Diseño de tabla</text:span> en <text:span text:style-name="T180">la página</text:span> <text:span text:style-name="Emphasis">Propiedades</text:span> de la <text:span text:style-name="Emphasis">Barra lateral</text:span> para mostrar los diseños disponibles.</text:p>
            </text:list-item>
            <text:list-item>
              <text:p text:style-name="Numbering_20_1">Seleccione un diseño <text:span text:style-name="T180">de</text:span> tabla y tipos de filas y columnas de las opciones disponibles.</text:p>
            </text:list-item>
          </text:list>
          <text:p text:style-name="Body_20_Text_2c__20_List_20_Intro"><text:soft-page-break/>Las siguientes opciones para filas y columnas están disponibles en la sección <text:span text:style-name="Emphasis">Diseño de tabla</text:span>:</text:p>
          <text:list xml:id="list214945940940481" text:continue-list="list214946641445701" text:style-name="List_20_1">
            <text:list-item>
              <text:p text:style-name="List_20_1"><text:span text:style-name="Emphasis">Fila de cabecera:</text:span> <text:span text:style-name="T187">está </text:span>seleccionada de forma predeterminada. La primera fila es normalmente una fila de <text:span text:style-name="T187">títulos</text:span> y <text:span text:style-name="T187">tiene</text:span> un fondo diferente al del resto de la tabla.</text:p>
            </text:list-item>
            <text:list-item>
              <text:p text:style-name="List_20_1"><text:span text:style-name="Emphasis">Fila </text:span><text:span text:style-name="Emphasis"><text:span text:style-name="T180">de</text:span></text:span><text:span text:style-name="Emphasis"> total</text:span>: cambia el fondo de la última fila para que <text:span text:style-name="T187">destacarla</text:span> de<text:span text:style-name="T187">l resto de </text:span>filas.</text:p>
            </text:list-item>
            <text:list-item>
              <text:p text:style-name="List_20_1"><text:span text:style-name="Emphasis">Filas con bandas</text:span>: <text:span text:style-name="T187">usa fondos diferentes en </text:span>filas <text:span text:style-name="T187">alternas</text:span>, lo que facilita la lectura de los datos ingresados. En la figura <text:sequence-ref text:reference-format="value" text:ref-name="refFigure83">84</text:sequence-ref> se muestra un ejemplo de filas con bandas.</text:p>
            </text:list-item>
            <text:list-item>
              <text:p text:style-name="List_20_1"><text:span text:style-name="Emphasis">Primera columna</text:span>: resalta la primera columna de la tabla con un fondo más oscuro.</text:p>
            </text:list-item>
            <text:list-item>
              <text:p text:style-name="List_20_1"><text:span text:style-name="Emphasis">Última columna</text:span>: resalta la última columna de la tabla con un fondo más oscuro.</text:p>
            </text:list-item>
            <text:list-item>
              <text:p text:style-name="P127"><text:span text:style-name="Emphasis">Columnas con bandas</text:span>: <text:span text:style-name="T187">usa fondos diferentes en columnas alternas</text:span>.</text:p>
            </text:list-item>
          </text:list>
          <text:p text:style-name="Figure"><draw:frame draw:style-name="fr3" draw:name="fram_IG26203-036" text:anchor-type="as-char" draw:z-index="171">
       <draw:text-box fo:min-height="0.041cm" fo:min-width="0.041cm">
        <text:p text:style-name="Figure">Figura <text:sequence text:ref-name="refFigure83" text:name="Figure" text:formula="ooow:Figure+1" style:num-format="1">84</text:sequence>: Tabla con filas y columnas con bandas</text:p>
        <text:p text:style-name="Figure"><draw:frame draw:style-name="fr4" draw:name="img_IG26203_037" text:anchor-type="as-char" svg:width="9.88cm" svg:height="3.38cm" draw:z-index="172"><draw:image xlink:href="Pictures/1000000100000205000000B10F88AEE2.png" xlink:type="simple" xlink:show="embed" xlink:actuate="onLoad" draw:mime-type="image/png"/>
          <svg:title>Tabla con filas y columnas con bandas</svg:title>
          <svg:desc>Tabla con filas y columnas con bandas</svg:desc>
         </draw:frame></text:p>
       </draw:text-box>
      </draw:frame></text:p>
          <text:p text:style-name="P128"><text:bookmark-start text:name="__RefHeading___Toc26160_2089014151"/>Barra de herramientas Tabla<text:bookmark-end text:name="__RefHeading___Toc26160_2089014151"/></text:p>
          <text:p text:style-name="P129">La barra de herramientas <text:span text:style-name="Emphasis">Tabla</text:span> contiene la mayoría de las herramientas necesarias para formatear una tabla. Cuando se selecciona una tabla, se muestra <text:s/><text:span text:style-name="T187">esta </text:span>barra de herramientas. Si no <text:span text:style-name="T187">ve la barra de herramientas</text:span>, vaya a <text:span text:style-name="Strong_20_Emphasis">Ver &gt; Barras de herramientas &gt; Tabla</text:span> en el menú.</text:p>
          <text:p text:style-name="P130">Tabla</text:p>
          <text:p text:style-name="P131">Crea una nueva tabla en un dibujo. Puede utilizar la cuadrícula de tabla o también el botón <text:span text:style-name="Emphasis">Más opciones</text:span> para abrir el diálogo <text:span text:style-name="Emphasis">Insertar una tabla</text:span>, donde puede seleccionar el número de filas y columnas.</text:p>
          <text:p text:style-name="P130">Estilo de borde</text:p>
          <text:p text:style-name="P131">Cambia el estilo de línea de los bordes de las celdas seleccionadas. Haga clic en el triángulo (▼) junto al icono de <text:span text:style-name="Emphasis">Estilo de borde</text:span> para abrir una lista desplegable donde puede elegir entre una variedad de estilos predefinidos.</text:p>
          <text:p text:style-name="P130">Color de borde</text:p>
          <text:p text:style-name="P131">Cambia el color de los bordes de las celdas seleccionadas. Haga clic en el triángulo (▼) junto al icono de <text:span text:style-name="Emphasis">Color de borde</text:span> para abrir una lista desplegable donde puede elegir un color de una gama de paletas predefinidas de LibreOffice <text:span text:style-name="T188">o</text:span> crear un color personalizado.</text:p>
          <text:p text:style-name="P130">Bordes</text:p>
          <text:p text:style-name="P131">Seleccion<text:span text:style-name="T188">e</text:span> alguna configuración de borde predefinidas <text:span text:style-name="T188">para las</text:span> celdas seleccionadas. Haga clic en el triángulo (▼) junto al icono de <text:span text:style-name="Emphasis">Bordes</text:span> para abrir una lista desplegable donde puede elegir la configuración del borde.</text:p>
          <text:p text:style-name="P130">Estilo de área/relleno</text:p>
          <text:p text:style-name="P131">Seleccion<text:span text:style-name="T188">e</text:span> las celdas que desee rellenar y, a continuación el tipo de relleno de la lista desplegable: <text:span text:style-name="Emphasis">Ninguna</text:span>, <text:span text:style-name="Emphasis">Color</text:span>, <text:span text:style-name="Emphasis">Degradado</text:span>, <text:span text:style-name="Emphasis">Trama,</text:span> <text:span text:style-name="Emphasis"><text:span text:style-name="T189">Imagen</text:span></text:span>, <text:span text:style-name="Emphasis">Motivo</text:span> o <text:span text:style-name="Emphasis">Utilizar fondo de diapositiva</text:span>. El menú desplegable de rellenos muestra los rellenos disponibles para el tipo de relleno de área seleccionad<text:span text:style-name="T188">o</text:span>.</text:p>
          <text:p text:style-name="P130"><text:soft-page-break/>Color de relleno</text:p>
          <text:p text:style-name="P131">Seleccione un <text:span text:style-name="T188">color</text:span> de relleno del menú desplegable. Las opciones de relleno cambian para mostrar los rellenos disponibles según cada tipo de <text:span text:style-name="Emphasis">Estilo de área/relleno</text:span>.</text:p>
          <text:p text:style-name="P130">Combinar celdas</text:p>
          <text:p text:style-name="P131">Fusiona las celdas seleccionadas en una sola. Tenga en cuenta que el contenido de las celdas fusionadas también se fusiona. También puede fusionar celdas haciendo clic derecho en las celdas seleccionadas y <text:span text:style-name="T188">usando la opción </text:span><text:span text:style-name="Emphasis">Combinar celdas</text:span> en el menú contextual.</text:p>
          <text:p text:style-name="P130">Dividir celdas</text:p>
          <text:p text:style-name="P131">Divide las celdas seleccionadas en múltiples celdas, ya sea horizontal o verticalmente. Asegúrese de que el cursor esté posicionado en la celda que desea dividir, luego haga clic en el botón <text:span text:style-name="Emphasis">Dividir celdas</text:span> para abrir dicho diálogo (figura <text:sequence-ref text:reference-format="value" text:ref-name="refFigure84">85</text:sequence-ref>).</text:p>
          <text:p text:style-name="Figure"><draw:frame draw:style-name="fr3" draw:name="fram_IG26203-037" text:anchor-type="as-char" draw:z-index="173">
       <draw:text-box fo:min-height="0.041cm" fo:min-width="0.041cm">
        <text:p text:style-name="Figure">Figura <text:sequence text:ref-name="refFigure84" text:name="Figure" text:formula="ooow:Figure+1" style:num-format="1">85</text:sequence>: Diálogo Dividir celdas</text:p>
        <text:p text:style-name="Figure"><draw:frame draw:style-name="fr4" draw:name="img_IG26203_038" text:anchor-type="as-char" svg:width="6.369cm" svg:height="5.181cm" draw:z-index="174"><draw:image xlink:href="Pictures/100000000000012D000000F51D94C825.png" xlink:type="simple" xlink:show="embed" xlink:actuate="onLoad" draw:mime-type="image/png"/>
          <svg:title>Diálogo Dividir celdas</svg:title>
          <svg:desc>Diálogo Dividir celdas</svg:desc>
         </draw:frame></text:p>
       </draw:text-box>
      </draw:frame></text:p>
          <text:p text:style-name="P131">Seleccione el número de celdas que desee para la división, así como si la celda debe dividirse <text:span text:style-name="Emphasis">Horizontalmente</text:span> o <text:span text:style-name="Emphasis">Verticalmente</text:span>. Al dividir horizontalmente, puede seleccionar la opción <text:span text:style-name="Emphasis">A proporciones iguales</text:span> para obtener celdas del mismo tamaño. El contenido de la celda dividida permanece en la celda original (la de la izquierda o la de arriba).</text:p>
          <text:p text:style-name="P130">Optimizar</text:p>
          <text:p text:style-name="P131">Distribuye las celdas seleccionadas de forma horizontal o verticalmente. Haga clic en el triángulo (▼) junto al icono <text:span text:style-name="Emphasis">Optimizar</text:span> para abrir <text:span text:style-name="T190">las</text:span> <text:span text:style-name="T190">seis opciones predefinidas </text:span>para optimizar las celdas seleccionadas.</text:p>
          <text:list text:continue-list="list214945988263996" text:style-name="List_20_2">
            <text:list-item>
              <text:p text:style-name="P132"><text:span text:style-name="Emphasis">Altura mínima de fila</text:span>: <text:span text:style-name="T189">d</text:span>etermina la altura mínima de fila para las filas seleccionadas. Esta altura depende del tamaño de letra o del carácter más pequeño de la fila.</text:p>
            </text:list-item>
            <text:list-item>
              <text:p text:style-name="List_20_2"><text:span text:style-name="Emphasis">Anchura mínima de columna</text:span>: <text:span text:style-name="T189">d</text:span>efine la anchura mínima de columna para las columnas seleccionadas. Esta anchura depende de l<text:span text:style-name="T188">a anchura del texto</text:span> que escriba dentro de una columna.</text:p>
            </text:list-item>
            <text:list-item>
              <text:p text:style-name="List_20_2"><text:span text:style-name="Emphasis">Altura óptima de fila</text:span>: <text:span text:style-name="T189">d</text:span>etermina la altura óptima de fila para las filas seleccionadas. Esta altura depende del tamaño de letra o del carácter más <text:span text:style-name="T188">alto</text:span> de<text:span text:style-name="T188">l texto</text:span>.</text:p>
            </text:list-item>
            <text:list-item>
              <text:p text:style-name="List_20_2"><text:span text:style-name="Emphasis">Anchura óptima de columna</text:span>: <text:span text:style-name="T189">d</text:span>efine la anchura óptima de columna para las columnas seleccionadas. Esta <text:span text:style-name="T191">anchura</text:span> depende de l<text:span text:style-name="T188">a anchura del texto</text:span> que escriba <text:span text:style-name="T191">en las </text:span>columna<text:span text:style-name="T191">s.</text:span></text:p>
            </text:list-item>
            <text:list-item>
              <text:p text:style-name="List_20_2"><text:span text:style-name="Emphasis">Distribuir filas uniformemente</text:span>: <text:span text:style-name="T189">a</text:span>justa la altura de las filas seleccionadas para que se adapte a la fila más alta en una selección.</text:p>
            </text:list-item>
            <text:list-item>
              <text:p text:style-name="List_20_2"><text:span text:style-name="Emphasis">Distribuir columnas uniformemente</text:span><text:span text:style-name="T189">: a</text:span>justa la anchura de las columnas selecci<text:span text:style-name="T191">onadas </text:span>para <text:span text:style-name="T191">adaptarlas a</text:span> la anchura de la columna más <text:span text:style-name="T188">ancha</text:span> <text:span text:style-name="T191">de la </text:span>selecció<text:span text:style-name="T191">n</text:span>. La anchura total de la tabla no puede exceder <text:span text:style-name="T191">el</text:span> ancho de la <text:span text:style-name="T191">diapositiva</text:span>.</text:p>
            </text:list-item>
          </text:list>
          <text:p text:style-name="P130"><text:soft-page-break/>Alinear Arriba, Centrar verticalmente, Alinear abajo</text:p>
          <text:p text:style-name="P131">Ajusta la alineación vertical del texto en las celdas seleccionadas.</text:p>
          <text:p text:style-name="P130">Insertar fila encima / Insertar fila debajo</text:p>
          <text:p text:style-name="P131">Haga clic en una celda o un conjunto de celdas para seleccionar las filas y utilice una de estas herramientas para insertar una o más filas encima o debajo de las seleccionadas. También puede hacer clic derecho en y escoger <text:span text:style-name="Strong_20_Emphasis">Insertar &gt; Insertar fila debajo</text:span> o <text:span text:style-name="Strong_20_Emphasis">Insertar fila encima</text:span> en el menú contextual.</text:p>
          <text:p text:style-name="P130">Insertar columna antes / Insertar columna después</text:p>
          <text:p text:style-name="P131">Haga clic en una celda o un conjunto de celdas para seleccionar las columnas y utilice una de estas herramientas para insertar una o más columnas antes o después de las seleccionadas. De igual manera, puede hacer clic derecho en y escoger <text:span text:style-name="Strong_20_Emphasis">Insertar &gt; Insertar columna antes</text:span> o <text:span text:style-name="Strong_20_Emphasis">Insertar columna después</text:span> en el menú contextual.</text:p>
          <text:p text:style-name="P130">Eliminar fila / Eliminar columnas seleccionadas / Eliminar tabla</text:p>
          <text:p text:style-name="P131">Haga clic en una celda o un conjunto de celdas para seleccionar las filas o columnas y a continuación, haga clic en estas herramientas para eliminarlas. Para eliminar toda una tabla, coloque el cursor en una celda y seleccione <text:span text:style-name="Emphasis">Eliminar tabla</text:span>. También puede hacer clic derecho en las celdas seleccionadas y escoger <text:span text:style-name="Strong_20_Emphasis">Eliminar &gt; Eliminar fila</text:span>, <text:span text:style-name="Strong_20_Emphasis">Eliminar columnas</text:span> o <text:span text:style-name="Strong_20_Emphasis">Eliminar tabla</text:span> en el menú contextual.</text:p>
          <text:p text:style-name="P130">Seleccionar tabla / Seleccionar columna / Seleccionar fila</text:p>
          <text:p text:style-name="P131">Seleccion<text:span text:style-name="T192">a</text:span> una tabla, columna o fila <text:span text:style-name="T192">para</text:span> aplicar <text:span text:style-name="T193">los mismos atributos a</text:span> una tabla, columna o fila, respectivamente.</text:p>
          <text:p text:style-name="P130">Propiedades de tabla</text:p>
          <text:p text:style-name="Text_20_body_20_indent"><text:bookmark-start text:name="__RefHeading___Toc22121_3407311731"/>Abre el diálogo <text:span text:style-name="Emphasis">Propiedades de tabla</text:span>. También puede abrir este diálogo haciendo clic con el botón derecho en la tabla y seleccionando <text:span text:style-name="Emphasis">Propiedades de tabla</text:span> en el menú contextual.<text:bookmark-end text:name="__RefHeading___Toc22121_3407311731"/></text:p>
          <text:p text:style-name="P133"><text:bookmark-start text:name="__RefHeading___Toc5232_4093497490"/>Diálogo Propiedades de tabla<text:bookmark-end text:name="__RefHeading___Toc5232_4093497490"/></text:p>
          <text:p text:style-name="P134">El diálogo Propiedades de tabla tiene cinco páginas con pestañas que proporcionan opciones de formato <text:span text:style-name="Emphasis">Tipo de letra</text:span>, <text:span text:style-name="Emphasis">Efectos tipográficos</text:span>, <text:span text:style-name="Emphasis">Borde</text:span>, <text:span text:style-name="Emphasis">Fondo</text:span> y <text:span text:style-name="Emphasis">Sombra</text:span>. Para abrir este diálogo utilice uno de los siguientes métodos:</text:p>
          <text:list xml:id="list214946842900965" text:continue-numbering="true" text:style-name="List_20_2">
            <text:list-item>
              <text:p text:style-name="P135">Haga clic con el botón derecho en una tabla y seleccione <text:span text:style-name="Emphasis">Propiedades de tabla</text:span> en el menú contextual.</text:p>
            </text:list-item>
            <text:list-item>
              <text:p text:style-name="P135">Vaya al menú <text:span text:style-name="Strong_20_Emphasis">Formato &gt; Tabla &gt; Propiedades</text:span>.</text:p>
            </text:list-item>
            <text:list-item>
              <text:p text:style-name="P135">Haga clic en <text:span text:style-name="Emphasis">Propiedades de tabla</text:span> de la barra de herramientas <text:span text:style-name="Emphasis">Tabla</text:span>. Si no lo encuentra haga clic derecho y búsquelo en los <text:span text:style-name="Emphasis">Botones visibles</text:span>.</text:p>
            </text:list-item>
          </text:list>
          <text:p text:style-name="P136">Tipo de letra (figura <text:sequence-ref text:reference-format="value" text:ref-name="refFigure85">86</text:sequence-ref>)</text:p>
          <text:p text:style-name="P137">Seleccione la <text:span text:style-name="Emphasis">Familia</text:span>, el <text:span text:style-name="Emphasis">Estilo</text:span>, el <text:span text:style-name="Emphasis">Tamaño</text:span> y el <text:span text:style-name="Emphasis">Idioma</text:span> que desee para el texto de la tabla. En el cuadro de vista previa se visualiza una muestra de los cambios seleccionada. Consulte la <text:span text:style-name="Emphasis">Guía de Writer</text:span> para más información.</text:p>
          <text:p text:style-name="Figure"><text:soft-page-break/><draw:frame draw:style-name="fr3" draw:name="fram_IG26203-038" text:anchor-type="as-char" draw:z-index="175">
       <draw:text-box fo:min-height="0.041cm" fo:min-width="0.041cm">
        <text:p text:style-name="Figure">Figura <text:sequence text:ref-name="refFigure85" text:name="Figure" text:formula="ooow:Figure+1" style:num-format="1">86</text:sequence>: Diálogo Propiedades de tabla - <text:span text:style-name="T124">p</text:span>ágina Tipo de letra</text:p>
        <text:p text:style-name="Figure"><draw:frame draw:style-name="fr4" draw:name="img_IG26203_039" text:anchor-type="as-char" svg:width="12.599cm" svg:height="7.001cm" draw:z-index="176"><draw:image xlink:href="Pictures/1000000000000362000001E1D0CD15C0.png" xlink:type="simple" xlink:show="embed" xlink:actuate="onLoad" draw:mime-type="image/png"/>
          <svg:title>Diálogo Propiedades de tabla - página Tipo de letra</svg:title>
          <svg:desc>Diálogo Propiedades de tabla - página Tipo de letra</svg:desc>
         </draw:frame></text:p>
       </draw:text-box>
      </draw:frame></text:p>
          <text:p text:style-name="P136">Efectos tipográficos (figura <text:sequence-ref text:reference-format="value" text:ref-name="refFigure86">87</text:sequence-ref>)</text:p>
          <text:p text:style-name="P137">Seleccione el <text:span text:style-name="Emphasis">Color de letra</text:span>, la <text:span text:style-name="Emphasis">Decoración del texto</text:span> y los <text:span text:style-name="Emphasis">Efectos</text:span> que desee para el texto de la tabla. En el cuadro de vista previa se aprecia una muestra de los cambios aplicados al texto. Consulte la <text:span text:style-name="Emphasis">Guía de Writer</text:span> para más información.</text:p>
          <text:p text:style-name="Figure"><draw:frame draw:style-name="fr3" draw:name="fram_IG26203-039" text:anchor-type="as-char" draw:z-index="177">
       <draw:text-box fo:min-height="0.041cm" fo:min-width="0.041cm">
        <text:p text:style-name="Figure">Figura <text:sequence text:ref-name="refFigure86" text:name="Figure" text:formula="ooow:Figure+1" style:num-format="1">87</text:sequence>: Diálogo Propiedades de tabla - <text:span text:style-name="T124">p</text:span>ágina Efectos tipográficos</text:p>
        <text:p text:style-name="Figure"><draw:frame draw:style-name="fr4" draw:name="img_IG26203_040" text:anchor-type="as-char" svg:width="12.599cm" svg:height="7.031cm" draw:z-index="178"><draw:image xlink:href="Pictures/1000000000000362000001E375EB89E3.png" xlink:type="simple" xlink:show="embed" xlink:actuate="onLoad" draw:mime-type="image/png"/>
          <svg:title>Diálogo Propiedades de tabla - página Efectos tipográficos</svg:title>
          <svg:desc>Diálogo Propiedades de tabla - página Efectos tipográficos</svg:desc>
         </draw:frame></text:p>
       </draw:text-box>
      </draw:frame></text:p>
          <text:p text:style-name="P136">Borde (figura <text:sequence-ref text:reference-format="value" text:ref-name="refFigure87">88</text:sequence-ref>)</text:p>
          <text:p text:style-name="P137">Seleccione la <text:span text:style-name="Emphasis">Disposición de líneas</text:span>, la <text:span text:style-name="Emphasis">Línea</text:span> y la <text:span text:style-name="Emphasis">Separación</text:span> que desee para los bordes de la tabla y celda. Estas opciones son similares a las herramientas <text:span text:style-name="Emphasis">Estilo de borde</text:span>, <text:span text:style-name="Emphasis">Color de borde</text:span> y <text:span text:style-name="Emphasis">Bordes</text:span> en la barra de herramientas <text:span text:style-name="Emphasis">Tabla</text:span>. Consulte el «Capítulo <text:span text:style-name="T127">6</text:span>, <text:span text:style-name="T194">Form</text:span><text:span text:style-name="T127">atear objetos gráficos</text:span>» para más información.</text:p>
          <text:p text:style-name="Figure"><text:soft-page-break/><draw:frame draw:style-name="fr3" draw:name="fram_IG26203-040" text:anchor-type="as-char" draw:z-index="179">
       <draw:text-box fo:min-height="0.041cm" fo:min-width="0.041cm">
        <text:p text:style-name="Figure">Figura <text:sequence text:ref-name="refFigure87" text:name="Figure" text:formula="ooow:Figure+1" style:num-format="1">88</text:sequence>: Diálogo Propiedades de tabla - <text:span text:style-name="T124">p</text:span>ágina Bordes</text:p>
        <text:p text:style-name="Figure"><draw:frame draw:style-name="fr4" draw:name="img_IG26203_041" text:anchor-type="as-char" svg:width="12.599cm" svg:height="5.5cm" draw:z-index="180"><draw:image xlink:href="Pictures/10000000000003620000017AD39836B0.png" xlink:type="simple" xlink:show="embed" xlink:actuate="onLoad" draw:mime-type="image/png"/>
          <svg:title>Diálogo Propiedades de tabla - página Bordes</svg:title>
          <svg:desc>Diálogo Propiedades de tabla - página Bordes</svg:desc>
         </draw:frame></text:p>
       </draw:text-box>
      </draw:frame></text:p>
          <text:p text:style-name="P136">Fondo (figura <text:sequence-ref text:reference-format="value" text:ref-name="refFigure88">89</text:sequence-ref>)</text:p>
          <text:p text:style-name="P138">Seleccione un fondo como relleno de área para la tabla y/o las celdas seleccionadas. Esta página de diálogo proporciona las mismas funciones que las herramientas <text:span text:style-name="Emphasis">Estilo de área/relleno</text:span> en la barra de herramientas <text:span text:style-name="Emphasis">Tabla</text:span>. Consulte el «Capítulo <text:span text:style-name="T127">6</text:span>, <text:span text:style-name="T194">Form</text:span><text:span text:style-name="T127">atear objetos gráficos</text:span>» para más información.</text:p>
          <text:p text:style-name="Figure"><draw:frame draw:style-name="fr3" draw:name="fram_IG26203-041" text:anchor-type="as-char" draw:z-index="181">
       <draw:text-box fo:min-height="0.041cm" fo:min-width="0.041cm">
        <text:p text:style-name="Figure">Figura <text:sequence text:ref-name="refFigure88" text:name="Figure" text:formula="ooow:Figure+1" style:num-format="1">89</text:sequence>: Diálogo Propiedades de tabla - <text:span text:style-name="T124">p</text:span>ágina Fondo</text:p>
        <text:p text:style-name="Figure"><draw:frame draw:style-name="fr4" draw:name="img_IG26203_042" text:anchor-type="as-char" svg:width="12.599cm" svg:height="6.421cm" draw:z-index="182"><draw:image xlink:href="Pictures/1000000000000362000001B97691D189.png" xlink:type="simple" xlink:show="embed" xlink:actuate="onLoad" draw:mime-type="image/png"/>
          <svg:title>Diálogo Propiedades de tabla - página Fondo</svg:title>
          <svg:desc>Diálogo Propiedades de tabla - página Fondo</svg:desc>
         </draw:frame></text:p>
       </draw:text-box>
      </draw:frame></text:p>
          <text:p text:style-name="P136">Sombra (figura <text:sequence-ref text:reference-format="value" text:ref-name="refFigure89">90</text:sequence-ref>)</text:p>
          <text:p text:style-name="P138">Añade una sombra a la tabla. Las opciones ajustan el aspecto y la posición de la sombra. Consulte el «Capítulo <text:span text:style-name="T127">6</text:span>, <text:span text:style-name="T194">Form</text:span><text:span text:style-name="T127">atear objetos gráficos</text:span>» para más información.</text:p>
          <text:p text:style-name="Figure"><draw:frame draw:style-name="fr3" draw:name="fram_IG26203-042" text:anchor-type="as-char" draw:z-index="183">
       <draw:text-box fo:min-height="0.041cm" fo:min-width="0.041cm">
        <text:p text:style-name="Figure">Figura <text:sequence text:ref-name="refFigure89" text:name="Figure" text:formula="ooow:Figure+1" style:num-format="1">90</text:sequence>: Diálogo Propiedades de tabla - <text:span text:style-name="T124">p</text:span>ágina Sombra</text:p>
        <text:p text:style-name="Figure"><draw:frame draw:style-name="fr4" draw:name="img_IG26203_043" text:anchor-type="as-char" svg:width="12.599cm" svg:height="4.2cm" draw:z-index="184"><draw:image xlink:href="Pictures/1000000000000362000001212D55C52E.png" xlink:type="simple" xlink:show="embed" xlink:actuate="onLoad" draw:mime-type="image/png"/>
          <svg:title>Diálogo Propiedades de tabla - página Sombra</svg:title>
          <svg:desc>Diálogo Propiedades de tabla - página Sombra</svg:desc>
         </draw:frame></text:p>
       </draw:text-box>
      </draw:frame></text:p>
          <text:p text:style-name="P139"><text:bookmark-start text:name="__RefHeading___Toc16327_2262216800"/><text:soft-page-break/>Posición y tamaño de tablas<text:bookmark-end text:name="__RefHeading___Toc16327_2262216800"/></text:p>
          <text:p text:style-name="P140">Al crear tablas estas se colocan en cuadros, lo que permite ser formateadas como un objeto más. Una vez seleccionada la tabla, utilice uno de los siguientes métodos para cambiar su posición y tamaño. Cuando se cambia el tamaño de la tabla, tanto las celdas como la tabla en sí también aumentan y/o disminuyen de tamaño para encajar con el cuadro.</text:p>
          <text:list text:continue-list="list214945940940481" text:style-name="List_20_1">
            <text:list-item>
              <text:p text:style-name="P141">Haga clic en el borde de la tabla y arrástrela a una nueva posición.</text:p>
            </text:list-item>
            <text:list-item>
              <text:p text:style-name="P141">Haga clic y arrastre con los controles de selección para cambiar el tamaño de la tabla.</text:p>
            </text:list-item>
            <text:list-item>
              <text:p text:style-name="P141">Abra el diálogo <text:span text:style-name="Emphasis">Posición y tamaño</text:span> y utilice alguna opción disponible de la p<text:span text:style-name="T195">ágina</text:span> <text:span text:style-name="Emphasis">Posición y tamaño</text:span>. <text:span text:style-name="T196">A pesar de que en este diálogo aparecen las páginas </text:span><text:span text:style-name="Emphasis">Gir</text:span><text:span text:style-name="Emphasis"><text:span text:style-name="T196">o</text:span></text:span><text:span text:style-name="T196"> e </text:span><text:span text:style-name="Emphasis">Inclinación y radio de esquina</text:span>, <text:span text:style-name="T196">sus opciones no pueden ser utilizadas con tablas</text:span></text:p>
            </text:list-item>
          </text:list>
          <text:p text:style-name="P140">Para abrir el diálogo <text:span text:style-name="Emphasis">Posición y tamaño</text:span>, seleccione la tabla y utilice uno de los siguientes métodos:</text:p>
          <text:list xml:id="list214947282042054" text:continue-numbering="true" text:style-name="List_20_1">
            <text:list-item>
              <text:p text:style-name="P141">Haga clic derecho en la tabla y seleccione <text:span text:style-name="Emphasis">Posición y tamaño de tabla</text:span> en el menú contextual.</text:p>
            </text:list-item>
            <text:list-item>
              <text:p text:style-name="P141">Vaya al menú <text:span text:style-name="Strong_20_Emphasis">Formato &gt; Posición y tamaño</text:span>.</text:p>
            </text:list-item>
            <text:list-item>
              <text:p text:style-name="P141">Utilice el atajo de teclado <text:span text:style-name="Keystroke">F4</text:span>.</text:p>
            </text:list-item>
          </text:list>
          <text:h text:style-name="P142" text:outline-level="2"><text:bookmark-start text:name="__RefHeading___Toc22127_3407311731"/><text:span text:style-name="T147">C</text:span>ampos<text:bookmark-end text:name="__RefHeading___Toc22127_3407311731"/></text:h>
          <text:p text:style-name="Text_20_body">Los campos permiten la inserción automática de texto en una diapositiva. Los campos se utilizan comúnmente al crear plantillas <text:span text:style-name="T197">o</text:span> patrones de diapositivas. Para más información, consulte el «Capítulo 2, <text:span text:style-name="T197">Patrones</text:span>, estilos y plantillas».</text:p>
          <text:p text:style-name="Heading_20_2"><text:bookmark-start text:name="__RefHeading___Toc56177_204779888"/>Insertar campos<text:bookmark-end text:name="__RefHeading___Toc56177_204779888"/></text:p>
          <text:p text:style-name="Body_20_Text_2c__20_List_20_Intro">Inserte un campo en una diapositiva de la siguiente manera:</text:p>
          <text:list xml:id="list214947317092897" text:continue-list="list214947915405340" text:style-name="Numbering_20_1">
            <text:list-item text:start-value="1">
              <text:p text:style-name="Numbering_20_1">Seleccione la diapositiva donde desea agregar un campo.</text:p>
            </text:list-item>
            <text:list-item>
              <text:p text:style-name="Numbering_20_1">Vaya a <text:span text:style-name="Strong_20_Emphasis">Insertar &gt; Campo</text:span> en el menú y seleccione el tipo de campo. El campo se coloca en la diapositiva seleccionada en un cuadro de texto.</text:p>
            </text:list-item>
            <text:list-item>
              <text:p text:style-name="Numbering_20_1">Si es necesario, coloque y cambie el tamaño del cuadro de texto del campo. </text:p>
            </text:list-item>
            <text:list-item>
              <text:p text:style-name="Numbering_20_1">Si es necesario, de formato al texto utilizado para la <text:span text:style-name="T197">presentación</text:span> del campo.</text:p>
            </text:list-item>
          </text:list>
          <text:p text:style-name="P143"><text:bookmark-start text:name="__RefHeading___Toc5234_4093497490"/>Tipos de campos<text:bookmark-end text:name="__RefHeading___Toc5234_4093497490"/></text:p>
          <text:p text:style-name="P144">Los campos disponibles en <text:span text:style-name="T197">Impress</text:span> son los siguientes:</text:p>
          <text:p text:style-name="P145">Fecha (fija)</text:p>
          <text:p text:style-name="P146">Inserta la fecha en la que se insert<text:span text:style-name="T198">a</text:span> el campo. La fecha no se actualiza. Haga clic derecho en el campo de fecha y seleccione el formato que desee del menú contextual.</text:p>
          <text:p text:style-name="P145">Fecha (variable)</text:p>
          <text:p text:style-name="P146">Inserta la fecha como un campo variable: esto significa que se actualiza<text:span text:style-name="T198">rá</text:span> cada vez que se abr<text:span text:style-name="T198">a</text:span> el archivo. Haga clic derecho en el campo de fecha y seleccione el formato que desee del menú contextual.</text:p>
          <text:p text:style-name="P145">Hora (fija)</text:p>
          <text:p text:style-name="P146">Inserta la hora en la que se insert<text:span text:style-name="T198">a</text:span> el campo. La <text:span text:style-name="T199">hora</text:span> no se actualiza. Haga clic derecho en el campo de <text:span text:style-name="T199">hora</text:span> y seleccione el formato que desee del menú contextual.</text:p>
          <text:p text:style-name="P145"><text:soft-page-break/>Hora (variable)</text:p>
          <text:p text:style-name="P146">Inserta la hora como un campo variable: cada vez que se abre el archivo se actualizará la hora. Haga clic derecho en el campo de <text:span text:style-name="T199">hora</text:span> y seleccione el formato que desee del menú contextual.</text:p>
          <text:list xml:id="list214946155717532" text:continue-list="list214948068238704" text:style-name="Heading_20_Note">
            <text:list-item>
              <text:p text:style-name="P147">Nota</text:p>
            </text:list-item>
          </text:list>
          <text:p text:style-name="P148">Tenga en cuenta que los formatos <text:span text:style-name="T199">disponibles de </text:span>fecha <text:span text:style-name="T199">y hora </text:span>dependen de la configuración <text:span text:style-name="T200">regional </text:span>de<text:span text:style-name="T200">l</text:span> idioma en <text:span text:style-name="Strong_20_Emphasis">Herramientas &gt; Opciones &gt; Idiomas y regiones &gt; Generales</text:span>.</text:p>
          <text:p text:style-name="P145">Autor</text:p>
          <text:p text:style-name="P146">Inserta el nombre y apellido del autor de l<text:span text:style-name="T197">a presentación</text:span>. Esta información se deriva del valor registrado en los datos del usuario. Para modificar esta información, vaya al menú <text:span text:style-name="Strong_20_Emphasis">Herramientas&gt; Opciones&gt; LibreOffice&gt; Datos de identidad</text:span>.</text:p>
          <text:p text:style-name="P145">Número de <text:span text:style-name="T197">diapositiva</text:span></text:p>
          <text:p text:style-name="P146">Inserta el número de <text:span text:style-name="T197">diapositiva</text:span>. También puede hacerlo dirigiéndose al menú <text:span text:style-name="Strong_20_Emphasis">Insertar &gt; Número de </text:span><text:span text:style-name="Strong_20_Emphasis"><text:span text:style-name="T197">diapositiva</text:span></text:span>. Si planea insertar <text:span text:style-name="T197">el</text:span> número de <text:span text:style-name="T197">diapositiva</text:span> en cada <text:span text:style-name="T197">diapositiva de la presentación, inserte este campo en el patrón de diapositiva utilizado</text:span>.</text:p>
          <text:p text:style-name="P145">Título de <text:span text:style-name="T197">diapositiva</text:span></text:p>
          <text:p text:style-name="P146">Inserta <text:span text:style-name="T198">el </text:span>nombre de <text:span text:style-name="T197">diapositiva</text:span>. Si no ha cambiado de nombre <text:span text:style-name="T198">a la </text:span><text:span text:style-name="T197">diapositiva</text:span>, se <text:span text:style-name="T198">utiliza el predeterminado (</text:span><text:span text:style-name="Emphasis"><text:span text:style-name="T197">Diapositiva</text:span></text:span><text:span text:style-name="Emphasis"> #</text:span><text:span text:style-name="T198">).</text:span></text:p>
          <text:p text:style-name="P145">Recuento de páginas</text:p>
          <text:p text:style-name="P146">Inserta el número total de <text:span text:style-name="T197">diapositivas de la presentación.</text:span></text:p>
          <text:p text:style-name="P145">Nombre del archivo</text:p>
          <text:p text:style-name="P146">Inserta el nombre del archivo. Este nombre solo aparece <text:span text:style-name="T201">si se ha </text:span><text:s/>guard<text:span text:style-name="T201">ado</text:span> el archivo.</text:p>
          <text:h text:style-name="Heading_20_1" text:outline-level="2"><text:bookmark-start text:name="__RefHeading___Toc56185_204779888"/><text:span text:style-name="T147">H</text:span>iperenlaces<text:bookmark-end text:name="__RefHeading___Toc56185_204779888"/></text:h>
          <text:p text:style-name="Text_20_body">Al insertar texto que se puede utilizar como hiperenlace, como la dirección de un sitio web o URL, Impress lo formatea automáticamente, crea un hiperenlace y aplica color y subrayado. Si no desea que Impress utilice <text:span text:style-name="T202">la</text:span> configuración predeterminada, debe insertar un hiperenlace manualmente.</text:p>
          <text:list xml:id="list214947586930888" text:continue-list="list214947970966157" text:style-name="Heading_20_Tip">
            <text:list-item>
              <text:p text:style-name="Heading_20_Tip">Consejo</text:p>
            </text:list-item>
          </text:list>
          <text:p text:style-name="Body_20_Text_2c__20_Note">Para evitar que LibreOffice convierta automáticamente direcciones de sitios web o URL en hiper<text:span text:style-name="T202">enlaces</text:span>, vaya a <text:span text:style-name="Strong_20_Emphasis">Herramientas &gt; Opciones de corrección automática</text:span> y en la p<text:span text:style-name="T203">ágina</text:span> <text:span text:style-name="Emphasis">Opciones</text:span> desmarque la casilla <text:span text:style-name="Emphasis">Reconocer URL</text:span>.</text:p>
          <text:p text:style-name="Body_20_Text_2c__20_Note">Para cambiar el color de los hiperenlaces, vaya a <text:span text:style-name="Strong_20_Emphasis">Herramientas &gt; Opciones &gt; LibreOffice &gt; </text:span><text:span text:style-name="Strong_20_Emphasis"><text:span text:style-name="T203">Apariencia</text:span></text:span> <text:span text:style-name="T203">y</text:span> <text:span text:style-name="T203">en la lista desplegable </text:span>desplácese a <text:span text:style-name="Emphasis">Enlaces no visitados</text:span> y a <text:span text:style-name="Emphasis">Enlaces visitados</text:span> <text:span text:style-name="T203">y </text:span>seleccione <text:span text:style-name="T203">otros co</text:span>lores de las paletas de colores para los enlaces. Tenga en cuenta que este cambio de color cambiará el color de todos los hiperenlaces en todos los componentes de LibreOffice.</text:p>
          <text:p text:style-name="Heading_20_2"><text:bookmark-start text:name="__RefHeading___Toc22129_3407311731"/>Insertar hiperenlaces<text:bookmark-end text:name="__RefHeading___Toc22129_3407311731"/></text:p>
          <text:p text:style-name="Body_20_Text_2c__20_List_20_Intro"><text:span text:style-name="T203">L</text:span>os hiperenlaces <text:span text:style-name="T203">o hipervínculos </text:span>se pueden crear de la siguiente manera:</text:p>
          <text:list xml:id="list214947878094543" text:continue-list="list214947317092897" text:style-name="Numbering_20_1">
            <text:list-item text:start-value="1">
              <text:p text:style-name="Numbering_20_1">Vaya a <text:span text:style-name="Strong_20_Emphasis">Insertar &gt; Hiperenlace</text:span> en el menú o use el atajo de teclado <text:span text:style-name="Keystroke">Ctrl</text:span>+<text:span text:style-name="Keystroke">Alt</text:span>+<text:span text:style-name="Keystroke">K</text:span> para abrir el diálogo <text:span text:style-name="Emphasis">Hiperenlace</text:span> (figura <text:sequence-ref text:reference-format="value" text:ref-name="refFigure90">91</text:sequence-ref>).</text:p>
            </text:list-item>
            <text:list-item>
              <text:p text:style-name="Numbering_20_1"><text:soft-page-break/>En el lado izquierdo, seleccione el tipo de hiperenlace que desea insertar.</text:p>
            </text:list-item>
            <text:list-item>
              <text:p text:style-name="Numbering_20_1">Cree su hiperenlace usando el diálogo, luego haga clic en <text:span text:style-name="Emphasis">Aplicar</text:span> para insertar el hiperenlace en <text:span text:style-name="T204">la</text:span> diapositiva. El hiperenlace se inserta en un cuadro de texto.</text:p>
            </text:list-item>
            <text:list-item>
              <text:p text:style-name="Numbering_20_1">Haga clic en <text:span text:style-name="Emphasis">Cerrar</text:span> o <text:span text:style-name="Emphasis">Aceptar</text:span> para cerrar el diálogo.</text:p>
            </text:list-item>
          </text:list>
          <text:list xml:id="list214947118402243" text:continue-list="list214946155717532" text:style-name="Heading_20_Note">
            <text:list-item>
              <text:p text:style-name="Heading_20_Note">Nota</text:p>
            </text:list-item>
          </text:list>
          <text:p text:style-name="P149">La parte superior derecha del diálogo cambia según el tipo de hiperenlace. A continuación se ofrece un resumen de las opciones más comunes utilizadas en una presentación.</text:p>
          <text:p text:style-name="Heading_20_2"><text:bookmark-start text:name="__RefHeading___Toc22131_3407311731"/>Tipos de hiperenlaces<text:bookmark-end text:name="__RefHeading___Toc22131_3407311731"/></text:p>
          <text:list text:continue-list="list214947282042054" text:style-name="List_20_1">
            <text:list-item>
              <text:p text:style-name="List_20_1"><text:span text:style-name="Emphasis">Internet</text:span> (figura <text:sequence-ref text:reference-format="value" text:ref-name="refFigure90">91</text:sequence-ref>) : seleccione el protocolo Web o FTP. Ingrese un nombre para el hiperenlace en el cuadro <text:span text:style-name="Emphasis">Texto</text:span> <text:span text:style-name="T204">y </text:span>la dirección web requerida en el cuadro <text:s/><text:span text:style-name="Emphasis"><text:span text:style-name="T204">Enlace</text:span></text:span>. </text:p>
            </text:list-item>
          </text:list>
          <text:p text:style-name="Figure"><draw:frame draw:style-name="fr3" draw:name="fram_IG26203-043" text:anchor-type="as-char" draw:z-index="185">
       <draw:text-box fo:min-height="0.041cm" fo:min-width="0.041cm">
        <text:p text:style-name="Figure">Figura <text:sequence text:ref-name="refFigure90" text:name="Figure" text:formula="ooow:Figure+1" style:num-format="1">91</text:sequence>: Diálogo Hiperenlace - <text:span text:style-name="T203">página</text:span> Internet</text:p>
        <text:p text:style-name="Figure"><draw:frame draw:style-name="fr4" draw:name="img_IG26203_044" text:anchor-type="as-char" svg:width="12.09cm" svg:height="6.11cm" draw:z-index="186"><draw:image xlink:href="Pictures/100000000000028D0000014AC9D497B6.png" xlink:type="simple" xlink:show="embed" xlink:actuate="onLoad" draw:mime-type="image/png"/>
          <svg:title>Diálogo Hiperenlace - página Internet</svg:title>
          <svg:desc>Diálogo Hiperenlace - página Internet</svg:desc>
         </draw:frame></text:p>
       </draw:text-box>
      </draw:frame></text:p>
          <text:list text:continue-numbering="true" text:style-name="List_20_1">
            <text:list-item>
              <text:p text:style-name="List_20_1"><text:span text:style-name="Emphasis">Correo</text:span> (figura <text:sequence-ref text:reference-format="value" text:ref-name="refFigure91">92</text:sequence-ref>): ingrese los detalles del correo electrónico en <text:span text:style-name="Emphasis">Destinatario</text:span> y el asunto del <text:span text:style-name="T205">correo</text:span> en <text:span text:style-name="Emphasis">Asunto</text:span>.</text:p>
            </text:list-item>
          </text:list>
          <text:p text:style-name="Figure"><draw:frame draw:style-name="fr3" draw:name="fram_IG26203-044" text:anchor-type="as-char" draw:z-index="187">
       <draw:text-box fo:min-height="0.041cm" fo:min-width="0.041cm">
        <text:p text:style-name="Figure">Figura <text:sequence text:ref-name="refFigure91" text:name="Figure" text:formula="ooow:Figure+1" style:num-format="1">92</text:sequence>: Diálogo Hiperenlace - página Correo</text:p>
        <text:p text:style-name="Figure"><draw:frame draw:style-name="fr4" draw:name="img_IG26203_045" text:anchor-type="as-char" svg:width="12.09cm" svg:height="6.13cm" draw:z-index="188"><draw:image xlink:href="Pictures/100000000000028D0000014B7C9770B5.png" xlink:type="simple" xlink:show="embed" xlink:actuate="onLoad" draw:mime-type="image/png"/>
          <svg:title>Diálogo Hiperenlace - página Correo</svg:title>
          <svg:desc>Diálogo Hiperenlace - página Correo</svg:desc>
         </draw:frame></text:p>
       </draw:text-box>
      </draw:frame></text:p>
          <text:list text:continue-numbering="true" text:style-name="List_20_1">
            <text:list-item>
              <text:p text:style-name="List_20_1"><text:span text:style-name="Emphasis">Documento</text:span> (figura <text:sequence-ref text:reference-format="value" text:ref-name="refFigure92">93</text:sequence-ref>): crea un hiperenlace a otro documento o a otro lugar en el mismo o en otro documento. Ingrese los detalles en el cuadro de texto <text:span text:style-name="Emphasis">Ruta</text:span> o haga clic en <text:span text:style-name="T205">el icono </text:span><text:s/><text:span text:style-name="Emphasis">Abrir archivo</text:span> para abrir un explorador de archivos. Deje esto en blanco si desea vincular a un objetivo en la misma presentación.</text:p>
            </text:list-item>
          </text:list>
          <text:p text:style-name="List_20_2_20_Cont."><text:soft-page-break/>Opcionalmente, puede especificar un objetivo, por ejemplo, una diapositiva específica. Haga clic en el botón <text:span text:style-name="Emphasis">Destino en el documento</text:span> para abrir un diálogo donde puede seleccionar el destino. Si conoce el nombre del destino, puede escribirlo <text:span text:style-name="T205">directamente </text:span>en el cuadro de texto.</text:p>
          <text:p text:style-name="Figure"><draw:frame draw:style-name="fr3" draw:name="fram_IG26203-045" text:anchor-type="as-char" draw:z-index="189">
       <draw:text-box fo:min-height="0.041cm" fo:min-width="0.041cm">
        <text:p text:style-name="Figure">Figura <text:sequence text:ref-name="refFigure92" text:name="Figure" text:formula="ooow:Figure+1" style:num-format="1">93</text:sequence>: Diálogo Hiperenlace - página Documento</text:p>
        <text:p text:style-name="Figure"><draw:frame draw:style-name="fr4" draw:name="img_IG26203_046" text:anchor-type="as-char" svg:width="12.09cm" svg:height="6.151cm" draw:z-index="190"><draw:image xlink:href="Pictures/100000000000028D0000014C4A7E79EC.png" xlink:type="simple" xlink:show="embed" xlink:actuate="onLoad" draw:mime-type="image/png"/>
          <svg:title>Diálogo Hiperenlace - página Documento</svg:title>
          <svg:desc>Diálogo Hiperenlace - página Documento</svg:desc>
         </draw:frame></text:p>
       </draw:text-box>
      </draw:frame></text:p>
          <text:list text:continue-numbering="true" text:style-name="List_20_1">
            <text:list-item>
              <text:p text:style-name="List_20_1"><text:span text:style-name="Emphasis">Documento nuevo</text:span> (figura <text:sequence-ref text:reference-format="value" text:ref-name="refFigure93">94</text:sequence-ref>): crea un hiperenlace a un nuevo documento. Seleccione <text:span text:style-name="Emphasis">Editar ahora</text:span> para editar el documento recién creado inmediatamente o <text:span text:style-name="Emphasis">Editar después</text:span> para crear el hiperenlace. Elija el tipo de documento que desea crear en la lista desplegable <text:span text:style-name="Emphasis">Tipo de archivo</text:span>. Haga clic en <text:span text:style-name="Emphasis">Seleccionar ruta</text:span> para abrir un explorador de archivos, donde podrá elegir un directorio para el nuevo documento.</text:p>
            </text:list-item>
          </text:list>
          <text:p text:style-name="Figure"><draw:frame draw:style-name="fr3" draw:name="fram_IG26203-046" text:anchor-type="as-char" draw:z-index="191">
       <draw:text-box fo:min-height="0.041cm" fo:min-width="0.041cm">
        <text:p text:style-name="Figure">Figura <text:sequence text:ref-name="refFigure93" text:name="Figure" text:formula="ooow:Figure+1" style:num-format="1">94</text:sequence>: Diálogo Hiperenlace - página Documento nuevo</text:p>
        <text:p text:style-name="Figure"><draw:frame draw:style-name="fr4" draw:name="img_IG26203_047" text:anchor-type="as-char" svg:width="12.09cm" svg:height="6.421cm" draw:z-index="192"><draw:image xlink:href="Pictures/100000000000028D0000015B93B42D1B.png" xlink:type="simple" xlink:show="embed" xlink:actuate="onLoad" draw:mime-type="image/png"/>
          <svg:title>Diálogo Hiperenlace - página Documento nuevo</svg:title>
          <svg:desc>Diálogo Hiperenlace - página Documento nuevo</svg:desc>
         </draw:frame></text:p>
       </draw:text-box>
      </draw:frame></text:p>
          <text:p text:style-name="Body_20_Text_2c__20_List_20_Intro">La sección <text:span text:style-name="Emphasis">Otras </text:span><text:span text:style-name="Emphasis"><text:span text:style-name="T206">opciones</text:span></text:span> del diálogo <text:span text:style-name="Emphasis">Hiperenlace</text:span> es común a todos los tipos de hiperenlaces, aunque algunas opciones son más relevantes para algunos tipos de enlaces.</text:p>
          <text:list xml:id="list214946599499279" text:continue-numbering="true" text:style-name="List_20_1">
            <text:list-item>
              <text:p text:style-name="List_20_1"><text:span text:style-name="Emphasis">Marco</text:span>: establezca el valor para determinar cómo se abrirá el hiperenlace. Esto se aplica a los documentos que se abren en un navegador web.</text:p>
            </text:list-item>
            <text:list-item>
              <text:p text:style-name="List_20_1"><text:span text:style-name="Emphasis">Formulario</text:span>: especifica si el enlace se presentará como texto o como un botón.</text:p>
            </text:list-item>
            <text:list-item>
              <text:p text:style-name="List_20_1"><text:span text:style-name="Emphasis">Asignar macro</text:span>: permite que una macro sea enlazada al hiperenlace. Se abre el diálogo <text:span text:style-name="Emphasis">Asignar macro</text:span> donde podrá seleccionar la macro para enlazar con el hiperenlace.</text:p>
            </text:list-item>
            <text:list-item>
              <text:p text:style-name="List_20_1"><text:span text:style-name="Emphasis">Texto</text:span>: especifica el texto que será visible para el usuario.</text:p>
            </text:list-item>
            <text:list-item>
              <text:p text:style-name="List_20_1"><text:span text:style-name="Emphasis">Nombre</text:span>: aplicable a documentos HTML. Especifica el texto que se agregará como un atributo <text:span text:style-name="Code">Nombre</text:span> en el código HTML detrás del hiperenlace.</text:p>
            </text:list-item>
          </text:list>
          <text:p text:style-name="Heading_20_2"><text:bookmark-start text:name="__RefHeading___Toc56189_204779888"/><text:soft-page-break/>Formato de hiperenlaces<text:bookmark-end text:name="__RefHeading___Toc56189_204779888"/></text:p>
          <text:p text:style-name="Body_20_Text_2c__20_List_20_Intro">Cuando se ha insertado un hiperenlace en la diapositiva, aparecerá en el centro de esta. <text:span text:style-name="T207">P</text:span>uede editar el texto, el tamaño de<text:span text:style-name="T207">l</text:span> cuadro de texto del hiperenlace o reposicionar el hiperenlace en la diapositiva:</text:p>
          <text:list text:style-name="Numbering_20_1">
            <text:list-item text:start-value="1">
              <text:p text:style-name="Numbering_20_1">Seleccione el cuadro de texto que lo contiene haciendo un clic en él. </text:p>
            </text:list-item>
            <text:list-item>
              <text:p text:style-name="Numbering_20_1">Haga clic con el botón derecho en el hiperenlace seleccionado y <text:span text:style-name="T208">s</text:span>eleccione el tipo de formato que desea cambiar de las opciones disponibles en el menú contextual.</text:p>
            </text:list-item>
            <text:list-item>
              <text:p text:style-name="Numbering_20_1">Para cambiar la posición del hiperenlace, haga clic y arrastre en el borde para mover el hiperenlace <text:span text:style-name="T208">dentro de </text:span>la diapositiva.</text:p>
            </text:list-item>
            <text:list-item>
              <text:p text:style-name="Numbering_20_1">Seleccione <text:span text:style-name="Emphasis">Posición y tamaño</text:span> en el menú contextual o pulse la <text:span text:style-name="Keystroke">F4</text:span> para abrir el diálogo <text:span text:style-name="Emphasis">Posición y tamaño</text:span>, donde puede cambiar las opciones para <text:span text:style-name="T208">cambiar el tamaño o posición del cuadro de texto que contiene el hiperenlace. </text:span></text:p>
            </text:list-item>
          </text:list>
        </text:section>
        <text:p text:style-name="Text_20_body"/>
      </text:section>
      <text:section text:style-name="Sect1" text:name="IG26204-AñadirFormatearImagenes.odt">
        <text:section text:style-name="Sect1" text:name="Sección16">
          <text:p text:style-name="P11"><draw:frame draw:style-name="fr2" draw:name=" LibreOffice Logo Copia 4" text:anchor-type="as-char" svg:width="8.47cm" svg:height="2.12cm" draw:z-index="193"><draw:image xlink:href="Pictures/10000001000001400000005018DC0722.png" xlink:type="simple" xlink:show="embed" xlink:actuate="onLoad" draw:mime-type="image/png"/>
       <svg:title>LibreOffice Logo</svg:title>
       <svg:desc>LibreOffice Logo</svg:desc>
      </draw:frame></text:p>
        </text:section>
        <text:section text:style-name="Sect1" text:name="Sección17">
          <text:p text:style-name="Guide_20_Name"><text:user-defined style:data-style-name="N0" text:name="Guide Name">Guía de Impress</text:user-defined><text:s/><text:user-defined style:data-style-name="N0" text:name="LibreOffice Version">26.2</text:user-defined></text:p>
        </text:section>
        <text:section text:style-name="Sect1" text:name="Sección18">
          <text:h text:style-name="Title" text:outline-level="1"><text:bookmark-start text:name="__RefHeading___Toc33052_1810457014"/><text:span text:style-name="Chapter_20_Number">Capítulo 4 </text:span><text:line-break/>Añadir y formatear imágenes<text:bookmark-end text:name="__RefHeading___Toc33052_1810457014"/></text:h>
          <text:p text:style-name="Subtitle"/>
        </text:section>
        <text:section text:style-name="Sect1" text:name="Sección19">
          <text:h text:style-name="Heading_20_1_20_First" text:outline-level="2"><text:bookmark-start text:name="__RefHeading___Toc1847_1473846649 Copia 1"/><text:bookmark-start text:name="__RefHeading___Toc68749_183177010"/>Introducción<text:bookmark-end text:name="__RefHeading___Toc68749_183177010"/></text:h>
          <text:p text:style-name="Text_20_body">Las imágenes se utilizan a menudo en presentaciones, ya que transmiten una gran cantidad de información más rápidamente que la palabra escrita. También puede darle un aspecto más profesional a su presentación agregando un logotipo de empresa, por ejemplo. Además, es posible que desee utilizar Impress para crear una presentación que conste solo de imágenes, como una presentación de fotografías de vacaciones para compartir con amigos o familia.</text:p>
          <text:p text:style-name="Heading_20_3"><text:bookmark-start text:name="__RefHeading___Toc14082_1127035290"/>Insertar archivos de imagen<text:bookmark-end text:name="__RefHeading___Toc14082_1127035290"/></text:p>
          <text:p text:style-name="Body_20_Text_2c__20_List_20_Intro">Insertar una imagen desde un archivo es rápido y fácil y se puede formatear después de que la imagen se haya colocado en la diapositiva.</text:p>
          <text:list text:continue-list="list214947878094543" text:style-name="Numbering_20_1">
            <text:list-item text:start-value="1">
              <text:p text:style-name="Numbering_20_1">Inserte una nueva diapositiva o seleccione una diapositiva en su presentación. </text:p>
            </text:list-item>
            <text:list-item>
              <text:p text:style-name="Numbering_20_1">Si es necesario, seleccione una disposición para la diapositiva.</text:p>
            </text:list-item>
            <text:list-item>
              <text:p text:style-name="Numbering_20_1">Vaya a <text:span text:style-name="Strong_20_Emphasis">Insertar &gt; Imagen </text:span>en el menú y se abrirá la ventana del explorador de archivos <text:span text:style-name="Emphasis">Insertar imagen</text:span> (figura <text:sequence-ref text:reference-format="value" text:ref-name="refFigure94">95</text:sequence-ref>).</text:p>
            </text:list-item>
            <text:list-item>
              <text:p text:style-name="Numbering_20_1">Navegue hasta el directorio que contiene la imagen requerida y seleccione el archivo. LibreOffice reconoce una gran cantidad de formatos de imagen.</text:p>
            </text:list-item>
            <text:list-item>
              <text:p text:style-name="Numbering_20_1">Si es necesario, seleccione <text:span text:style-name="Emphasis">Vista previa</text:span> y se mostrará una miniatura del archivo seleccionado en el panel a la derecha.</text:p>
            </text:list-item>
          </text:list>
          <text:p text:style-name="Figure"><draw:frame draw:style-name="fr3" draw:name="fram_IG26204-000" text:anchor-type="as-char" draw:z-index="194">
       <draw:text-box fo:min-height="0.041cm" fo:min-width="0.041cm">
        <text:p text:style-name="Figure">Figura <text:sequence text:ref-name="refFigure94" text:name="Figure" text:formula="ooow:Figure+1" style:num-format="1">95</text:sequence>: Insertar imagen desde el explorador de archivos</text:p>
        <text:p text:style-name="Figure"><draw:frame draw:style-name="fr4" draw:name="img_IG26204_001" text:anchor-type="as-char" svg:width="13.28cm" svg:height="7.301cm" draw:z-index="195"><draw:image xlink:href="Pictures/1000000000000345000001CC4333FFA3.png" xlink:type="simple" xlink:show="embed" xlink:actuate="onLoad" draw:mime-type="image/png"/>
          <svg:title>Insertar imagen desde el explorador de archivos</svg:title>
          <svg:desc>Insertar imagen desde el explorador de archivos</svg:desc>
         </draw:frame></text:p>
       </draw:text-box>
      </draw:frame></text:p>
          <text:list xml:id="list214946963235241" text:continue-numbering="true" text:style-name="Numbering_20_1">
            <text:list-item>
              <text:p text:style-name="Numbering_20_1">Haga clic en <text:span text:style-name="Emphasis">Abrir</text:span> para colocar la imagen en la diapositiva seleccionada. La ventana del explorador de archivos se cierra y la imagen se muestra en el centro de la diapositiva con los controles de selección alrededor del borde de la imagen.</text:p>
            </text:list-item>
            <text:list-item>
              <text:p text:style-name="Numbering_20_1">Formatee la imagen según sus requisitos. Consulte «<text:bookmark-ref text:reference-format="text" text:ref-name="__RefHeading___Toc162454_3404515777">Formato de imágenes</text:bookmark-ref>» .</text:p>
            </text:list-item>
          </text:list>
          <text:p text:style-name="Heading_20_3"><text:bookmark-start text:name="__RefHeading___Toc14084_1127035290"/>Enlazar archivos de imagen<text:bookmark-end text:name="__RefHeading___Toc14084_1127035290"/></text:p>
          <text:p text:style-name="Body_20_Text_2c__20_List_20_Intro">El diálogo <text:span text:style-name="Emphasis">Insertar imagen</text:span> (figura <text:sequence-ref text:reference-format="value" text:ref-name="refFigure94">95</text:sequence-ref>) tiene una opción de <text:span text:style-name="Strong_20_Emphasis">Enlazar</text:span>. Esto le permite colocar la imagen como un enlace a un archivo en lugar de incrustar la imagen en la presentación. Sin embargo, es preferible incrustar imágenes cuando la presentación se va a copiar y utilizar en otros equipos. Las razones para la vinculación podrían ser las siguientes:</text:p>
          <text:list xml:id="list214947969934759" text:continue-list="list214946599499279" text:style-name="List_20_1">
            <text:list-item>
              <text:p text:style-name="List_20_1">Cuando un archivo de imagen es grande, el enlace en lugar de incrustarlo reducirá notablemente el tamaño del archivo de la presentación.</text:p>
            </text:list-item>
            <text:list-item>
              <text:p text:style-name="List_20_1"><text:soft-page-break/>Cuando se utiliza el mismo archivo de imagen en muchas presentaciones. Por ejemplo, cuando se utiliza como fondo de las presentaciones.</text:p>
            </text:list-item>
            <text:list-item>
              <text:p text:style-name="List_20_1">Asegurarse que los archivos vinculados solo estarán disponibles cuando se ejecute la presentación en un equipo en particular, por ejemplo, un pase de fotografías de vacaciones.</text:p>
            </text:list-item>
          </text:list>
          <text:p text:style-name="Heading_20_2"><text:bookmark-start text:name="__RefHeading___Toc23962_2943661250"/>Insertar imágenes de Galería<text:bookmark-end text:name="__RefHeading___Toc23962_2943661250"/></text:p>
          <text:p text:style-name="Body_20_Text_2c__20_List_20_Intro">La página <text:span text:style-name="Emphasis">Galería</text:span> (figura <text:sequence-ref text:reference-format="value" text:ref-name="refFigure95">96</text:sequence-ref>) en la <text:span text:style-name="Emphasis">Barra lateral</text:span> contiene una colección de imágenes que puede usar en las presentaciones. Puede agregar sus propias imágenes a la <text:span text:style-name="Emphasis">Galería</text:span>, lo que la convierte en una herramienta muy útil para crear presentaciones de forma rápida. La <text:span text:style-name="Emphasis">Galería</text:span> está disponible en todos los componentes de LibreOffice.</text:p>
          <text:p text:style-name="Figure"><draw:frame draw:style-name="fr3" draw:name="fram_IG26204-001" text:anchor-type="as-char" draw:z-index="196">
       <draw:text-box fo:min-height="0.041cm" fo:min-width="0.041cm">
        <text:p text:style-name="Figure">Figura <text:sequence text:ref-name="refFigure95" text:name="Figure" text:formula="ooow:Figure+1" style:num-format="1">96</text:sequence>: Página Galería en la Barra lateral</text:p>
        <text:p text:style-name="Figure"><draw:frame draw:style-name="fr4" draw:name="img_IG26204_002" text:anchor-type="as-char" svg:width="6.75cm" svg:height="6.92cm" draw:z-index="197"><draw:image xlink:href="Pictures/10000000000001A9000001B4E971BA31.png" xlink:type="simple" xlink:show="embed" xlink:actuate="onLoad" draw:mime-type="image/png"/>
          <svg:title>Página Galería en la Barra lateral</svg:title>
          <svg:desc>Página Galería en la Barra lateral</svg:desc>
         </draw:frame></text:p>
       </draw:text-box>
      </draw:frame></text:p>
          <text:list xml:id="list214946898095677" text:continue-list="list214946963235241" text:style-name="Numbering_20_1">
            <text:list-item text:start-value="1">
              <text:p text:style-name="Numbering_20_1">Abra el panel <text:span text:style-name="Emphasis">Galería</text:span> en la <text:span text:style-name="Emphasis">Barra lateral</text:span> <text:s/>utilizando uno de los siguientes métodos:</text:p>
            </text:list-item>
          </text:list>
          <text:list xml:id="list214948062938738" text:continue-list="list214946842900965" text:style-name="List_20_2">
            <text:list-item>
              <text:p text:style-name="List_20_2">Vaya a <text:span text:style-name="Strong_20_Emphasis">Insertar &gt; Multimedia &gt; Galería</text:span> en el menú.</text:p>
            </text:list-item>
            <text:list-item>
              <text:p text:style-name="List_20_2">Haga clic en <text:span text:style-name="Emphasis">Galería</text:span> en la <text:span text:style-name="Emphasis">Barra lateral.</text:span></text:p>
            </text:list-item>
          </text:list>
          <text:list xml:id="list214946889604839" text:continue-list="list214946898095677" text:style-name="Numbering_20_1">
            <text:list-item>
              <text:p text:style-name="Numbering_20_1">Seleccione uno de los temas disponibles y se mostrarán las imágenes para ese tema.</text:p>
            </text:list-item>
            <text:list-item>
              <text:p text:style-name="Numbering_20_1">Desplácese por las imágenes disponibles y seleccione la que desea usar.</text:p>
            </text:list-item>
            <text:list-item>
              <text:p text:style-name="Numbering_20_1">Haga clic en la imagen y arrástrela a la diapositiva. Suelte el botón del ratón y la imagen se insertará en la diapositiva.</text:p>
            </text:list-item>
            <text:list-item>
              <text:p text:style-name="Numbering_20_1">Formatee la imagen si lo considera necesario.</text:p>
            </text:list-item>
          </text:list>
          <text:h text:style-name="Heading_20_1" text:outline-level="2"><text:bookmark-start text:name="__RefHeading___Toc162444_3404515777"/>Temas de la Galería<text:bookmark-end text:name="__RefHeading___Toc162444_3404515777"/></text:h>
          <text:p text:style-name="Text_20_body">Las imágenes de la <text:span text:style-name="Emphasis">Galería</text:span> están agrupadas por temas, como <text:span text:style-name="Emphasis">Flechas</text:span>, <text:span text:style-name="Emphasis">Viñetas</text:span>, <text:span text:style-name="Emphasis">Diagramas</text:span>, etc. Estos temas se enumeran en el cuadro en la parte superior. Seleccione un tema para ver las imágenes que contiene.</text:p>
          <text:p text:style-name="Text_20_body">Los temas predeterminados de la <text:span text:style-name="Emphasis">Galería</text:span> son de solo lectura. No se pueden agregar ni eliminar imágenes a estos temas. Los temas predeterminados se reconocen fácilmente haciendo clic con el botón derecho en el nombre de un tema, <text:s/>la única opción disponible en el menú emergente es <text:span text:style-name="Emphasis">Propiedades</text:span>.,</text:p>
          <text:p text:style-name="Heading_20_2"><text:bookmark-start text:name="__RefHeading___Toc16082_1644225758"/><text:soft-page-break/>Temas personalizados<text:bookmark-end text:name="__RefHeading___Toc16082_1644225758"/></text:p>
          <text:p text:style-name="Text_20_body">Puede crear sus propios temas, son los únicos temas que se pueden personalizar, permitiendo agregar o eliminar imágenes, renombrarlos o eliminarlos.</text:p>
          <text:p text:style-name="Figure"><draw:frame draw:style-name="fr3" draw:name="fram_IG26204-002" text:anchor-type="as-char" draw:z-index="198">
       <draw:text-box fo:min-height="0.041cm" fo:min-width="0.041cm">
        <text:p text:style-name="Figure">Figura <text:sequence text:ref-name="refFigure96" text:name="Figure" text:formula="ooow:Figure+1" style:num-format="1">97</text:sequence>: Diálogo Propiedades del tema nuevo: pestaña General</text:p>
        <text:p text:style-name="Figure"><draw:frame draw:style-name="fr4" draw:name="img_IG26204_003" text:anchor-type="as-char" svg:width="13.31cm" svg:height="3.821cm" draw:z-index="199"><draw:image xlink:href="Pictures/10000000000002CF000000CE78BC88F7.png" xlink:type="simple" xlink:show="embed" xlink:actuate="onLoad" draw:mime-type="image/png"/>
          <svg:title>Diálogo Propiedades del tema nuevo: pestaña General</svg:title>
          <svg:desc>Diálogo Propiedades del tema nuevo: pestaña General</svg:desc>
         </draw:frame></text:p>
       </draw:text-box>
      </draw:frame></text:p>
          <text:p text:style-name="Heading_20_2"><text:bookmark-start text:name="__RefHeading___Toc162446_3404515777"/>Creación de nuevos temas<text:bookmark-end text:name="__RefHeading___Toc162446_3404515777"/></text:p>
          <text:list xml:id="list214946339441861" text:continue-numbering="true" text:style-name="Numbering_20_1">
            <text:list-item text:start-value="1">
              <text:p text:style-name="Numbering_20_1">Abra la página <text:span text:style-name="Emphasis">Galería</text:span> en la <text:span text:style-name="Emphasis">Barra lateral</text:span> (figura <text:sequence-ref text:reference-format="value" text:ref-name="refFigure95">96</text:sequence-ref>) utilizando uno de los siguientes métodos:</text:p>
            </text:list-item>
          </text:list>
          <text:list xml:id="list214947816575400" text:continue-list="list214948062938738" text:style-name="List_20_2">
            <text:list-item>
              <text:p text:style-name="List_20_2">Vaya a <text:span text:style-name="Strong_20_Emphasis">Insertar &gt; Multimedia &gt; Galería </text:span>en el menú.</text:p>
            </text:list-item>
            <text:list-item>
              <text:p text:style-name="List_20_2">Haga clic en <text:span text:style-name="Emphasis">Galería</text:span> en la <text:span text:style-name="Emphasis">Barra lateral.</text:span></text:p>
            </text:list-item>
          </text:list>
          <text:list text:continue-list="list214946339441861" text:style-name="Numbering_20_1">
            <text:list-item>
              <text:p text:style-name="Numbering_20_1">Haga clic en <text:span text:style-name="Emphasis">Nuevo</text:span> y se abrirá el diálogo <text:span text:style-name="Emphasis">Propiedades</text:span> <text:span text:style-name="Emphasis">del tema nuevo</text:span> (figura <text:sequence-ref text:reference-format="value" text:ref-name="refFigure96">97</text:sequence-ref>).</text:p>
            </text:list-item>
            <text:list-item>
              <text:p text:style-name="Numbering_20_1">Haga clic en la pestaña <text:span text:style-name="Emphasis">General</text:span> y escriba un nombre para el nuevo tema.</text:p>
            </text:list-item>
            <text:list-item>
              <text:p text:style-name="Numbering_20_1">Haga clic en <text:span text:style-name="Emphasis">Aceptar</text:span> para guardar su tema y cerrar el diálogo. El nuevo tema se muestra en la lista de temas de la <text:span text:style-name="Emphasis">Galería</text:span>.</text:p>
            </text:list-item>
          </text:list>
          <text:p text:style-name="Heading_20_2"><text:bookmark-start text:name="__RefHeading___Toc162448_3404515777"/>Agregar imágenes a un tema <text:bookmark-end text:name="__RefHeading___Toc162448_3404515777"/></text:p>
          <text:p text:style-name="Body_20_Text_2c__20_List_20_Intro">Solo puede agregar imágenes a temas que haya creado.</text:p>
          <text:list xml:id="list214946376367213" text:continue-numbering="true" text:style-name="Numbering_20_1">
            <text:list-item text:start-value="1">
              <text:p text:style-name="Numbering_20_1">Haga clic derecho en el nombre de un tema que creó en la lista de temas y seleccione <text:span text:style-name="Emphasis">Propiedades</text:span> en el menú contextual para abrir el diálogo <text:span text:style-name="Emphasis">Propiedades</text:span> del nuevo tema.</text:p>
            </text:list-item>
            <text:list-item>
              <text:p text:style-name="Numbering_20_1">Haga clic en la pestaña <text:span text:style-name="Emphasis">Archivos</text:span> (figura <text:sequence-ref text:reference-format="value" text:ref-name="refFigure97">98</text:sequence-ref>).</text:p>
            </text:list-item>
            <text:list-item>
              <text:p text:style-name="Numbering_20_1">Haga clic en el botón <text:span text:style-name="Emphasis">Encontrar archivos</text:span> para abrir el diálogo <text:span text:style-name="Emphasis">Seleccionar ruta</text:span>.</text:p>
            </text:list-item>
            <text:list-item>
              <text:p text:style-name="Numbering_20_1">Busque y seleccione la carpeta que contiene las imágenes que desea utilizar y pulse el botón <text:span text:style-name="Emphasis">Seleccionar</text:span>. Se cerrará el diálogo <text:span text:style-name="Emphasis">Seleccionar ruta</text:span> y todos los archivos de imagen contenidos en la carpeta aparecerán en la lista de la página <text:span text:style-name="Emphasis">Archivo</text:span> del diálogo <text:span text:style-name="Emphasis">Propiedades de tema</text:span> (figura <text:sequence-ref text:reference-format="value" text:ref-name="refFigure105">106</text:sequence-ref>).</text:p>
            </text:list-item>
            <text:list-item>
              <text:p text:style-name="Numbering_20_1">Seleccione un filtro de archivos de la lista desplegable <text:span text:style-name="Emphasis">Tipo de archivo</text:span>, para mostrar solo los archivos del tipo seleccionado que desee.</text:p>
            </text:list-item>
            <text:list-item>
              <text:p text:style-name="Numbering_20_1">Seleccione los archivos que desea utilizar para su nuevo tema y haga clic en <text:span text:style-name="Emphasis">Añadir</text:span>. Puede usar la tecla <text:span text:style-name="Keystroke">Ctrl</text:span>+<text:span text:style-name="Keystroke">clic</text:span> para seleccionar archivos no contiguos o <text:span text:style-name="Keystroke">Mayús</text:span>+<text:span text:style-name="Keystroke">clic</text:span> para seleccionar archivos contiguos. Los nuevos archivos desaparecen de la lista de archivos y las imágenes aparecen en <text:span text:style-name="Strong_20_Emphasis">Galería</text:span>.</text:p>
            </text:list-item>
            <text:list-item>
              <text:p text:style-name="Numbering_20_1">Si desea agregar todos los archivos de la lista, haga clic en <text:span text:style-name="Emphasis">Añadir todo</text:span>. Todos los archivos desaparecerán de la lista y las imágenes aparecerán en <text:span text:style-name="Strong_20_Emphasis">Galería</text:span>.</text:p>
            </text:list-item>
            <text:list-item>
              <text:p text:style-name="Numbering_20_1">Haga clic en <text:span text:style-name="Emphasis">Aceptar</text:span> cuando finalice y cierre el diálogo <text:span text:style-name="Emphasis">Propiedades de «Tema nuevo»</text:span>.</text:p>
            </text:list-item>
          </text:list>
          <text:p text:style-name="Figure"><text:soft-page-break/><draw:frame draw:style-name="fr3" draw:name="fram_IG26204-003" text:anchor-type="as-char" draw:z-index="200">
       <draw:text-box fo:min-height="0.041cm" fo:min-width="0.041cm">
        <text:p text:style-name="Figure">Figura <text:sequence text:ref-name="refFigure97" text:name="Figure" text:formula="ooow:Figure+1" style:num-format="1">98</text:sequence>: Diálogo Propiedades del nuevo tema: página Archivos</text:p>
        <text:p text:style-name="Figure"><draw:frame draw:style-name="fr4" draw:name="img_IG26204_004" text:anchor-type="as-char" svg:width="9.511cm" svg:height="6.609cm" draw:z-index="201"><draw:image xlink:href="Pictures/10000000000002CF000001F417920F50.png" xlink:type="simple" xlink:show="embed" xlink:actuate="onLoad" draw:mime-type="image/png"/>
          <svg:title>Diálogo Propiedades del nuevo tema: página Archivos</svg:title>
          <svg:desc>Diálogo Propiedades del nuevo tema: página Archivos</svg:desc>
         </draw:frame></text:p>
       </draw:text-box>
      </draw:frame></text:p>
          <text:list xml:id="list214947323229766" text:continue-list="list214947118402243" text:style-name="Heading_20_Note">
            <text:list-item>
              <text:p text:style-name="Heading_20_Note">Nota</text:p>
            </text:list-item>
          </text:list>
          <text:p text:style-name="Body_20_Text_2c__20_Note">El nombre de diálogo <text:span text:style-name="Emphasis">Propiedades del nuevo tema</text:span> cambiará para mostrar el nombre de su nuevo tema cuando se seleccione en la <text:span text:style-name="Emphasis">Galería</text:span>, como se muestra en la figura <text:sequence-ref text:reference-format="value" text:ref-name="refFigure96">97</text:sequence-ref> y <text:span text:style-name="T209">la figura </text:span><text:sequence-ref text:reference-format="value" text:ref-name="refFigure97">98</text:sequence-ref>.</text:p>
          <text:p text:style-name="Heading_20_2"><text:bookmark-start text:name="__RefHeading___Toc6923_3094254252"/>Eliminar temas e imágenes de la galería<text:bookmark-end text:name="__RefHeading___Toc6923_3094254252"/></text:p>
          <text:list xml:id="list214946541374048" text:continue-list="list214946376367213" text:style-name="Numbering_20_1">
            <text:list-item text:start-value="1">
              <text:p text:style-name="Numbering_20_1">Haga clic derecho en un tema o imagen de la <text:span text:style-name="Emphasis">Galería</text:span> y seleccione <text:span text:style-name="Emphasis">Eliminar</text:span> en el menú contextual.</text:p>
            </text:list-item>
            <text:list-item>
              <text:p text:style-name="Numbering_20_1">Confirme la eliminación para eliminar la imagen o tema de la Galería.</text:p>
            </text:list-item>
          </text:list>
          <text:list xml:id="list214946759452834" text:continue-list="list214947323229766" text:style-name="Heading_20_Note">
            <text:list-item>
              <text:p text:style-name="Heading_20_Note">Nota</text:p>
            </text:list-item>
          </text:list>
          <text:p text:style-name="Body_20_Text_2c__20_Note">Solo se pueden borrar los temas o imágenes añadidos a la galería. Los temas o imágenes que forman parte de la instalación de LibreOffice no se pueden borrar.</text:p>
          <text:p text:style-name="Body_20_Text_2c__20_Note">Las imágenes agregadas a la galería son enlaces al archivo original, al eliminar imágenes de la galería solo se eliminan los enlaces, no los archivos.</text:p>
          <text:p text:style-name="Heading_20_2"><text:bookmark-start text:name="__RefHeading___Toc6925_3094254252"/>Actualización de la galería<text:bookmark-end text:name="__RefHeading___Toc6925_3094254252"/></text:p>
          <text:p text:style-name="Text_20_body">Todas las imágenes de <text:span text:style-name="Emphasis">Galería</text:span> son archivos vinculados. Es aconsejable que actualice los temas creados de vez en cuando para asegurarse de que todos los archivos son accesibles. Para actualizar un tema, haga clic con el botón derecho en un tema que haya creado y luego seleccione <text:span text:style-name="Emphasis">Actualizar</text:span> en el menú contextual.</text:p>
          <text:h text:style-name="Heading_20_1" text:outline-level="2"><text:bookmark-start text:name="__RefHeading___Toc162454_3404515777"/>Formato de imágenes<text:bookmark-end text:name="__RefHeading___Toc162454_3404515777"/></text:h>
          <text:p text:style-name="Heading_20_2"><text:bookmark-start text:name="__RefHeading___Toc162456_3404515777"/>Mover imágenes<text:bookmark-end text:name="__RefHeading___Toc162456_3404515777"/></text:p>
          <text:list text:continue-list="list214946541374048" text:style-name="Numbering_20_1">
            <text:list-item text:start-value="1">
              <text:p text:style-name="Numbering_20_1">Haga clic en una imagen para seleccionarla</text:p>
            </text:list-item>
            <text:list-item>
              <text:p text:style-name="Numbering_20_1">Mueva el cursor sobre la imagen hasta que el cursor cambie de forma.</text:p>
            </text:list-item>
            <text:list-item>
              <text:p text:style-name="Numbering_20_1">Haga clic y arrastre la imagen a la posición deseada y suelte el botón del ratón cuando haya alcanzado la posición deseada. </text:p>
            </text:list-item>
          </text:list>
          <text:p text:style-name="Heading_20_2"><text:bookmark-start text:name="__RefHeading___Toc162458_3404515777"/><text:soft-page-break/>Cambiar el tamaño de las imágenes<text:bookmark-end text:name="__RefHeading___Toc162458_3404515777"/></text:p>
          <text:list xml:id="list214947886959130" text:continue-numbering="true" text:style-name="Numbering_20_1">
            <text:list-item text:start-value="1">
              <text:p text:style-name="Numbering_20_1">Haga clic en una imagen para seleccionarla.</text:p>
            </text:list-item>
            <text:list-item>
              <text:p text:style-name="Numbering_20_1">Coloque el cursor sobre uno de los controles de selección. El cursor cambia de forma representado la dirección del cambio de tamaño.</text:p>
            </text:list-item>
            <text:list-item>
              <text:p text:style-name="Numbering_20_1">Haga clic y arrastre el control de selección para cambiar el tamaño de la imagen.</text:p>
            </text:list-item>
            <text:list-item>
              <text:p text:style-name="Numbering_20_1">Una vez alcanzado el tamaño deseado, suelte el botón del ratón.</text:p>
            </text:list-item>
          </text:list>
          <text:list xml:id="list214946619058805" text:continue-list="list214946759452834" text:style-name="Heading_20_Note">
            <text:list-item>
              <text:p text:style-name="Heading_20_Note">Nota</text:p>
            </text:list-item>
          </text:list>
          <text:p text:style-name="Body_20_Text_2c__20_Note">Los controles de selección de esquina cambian el tamaño tanto del ancho como del alto del objeto gráfico simultáneamente. Los controles de selección superior e inferior cambian el tamaño de la altura de la imagen. Los controles de selección izquierdo y derecho cambian el tamaño del ancho de la imagen.</text:p>
          <text:p text:style-name="Body_20_Text_2c__20_Note">Para conservar las proporciones originales del gráfico mientras arrastra un control de selección, mantenga pulsada la tecla <text:span text:style-name="Keystroke">Mayús</text:span>. Asegúrese de soltar el botón del ratón antes de soltar la tecla <text:span text:style-name="Keystroke">Mayús</text:span>.</text:p>
          <text:list xml:id="list214946153217326" text:continue-list="list214947586930888" text:style-name="Heading_20_Tip">
            <text:list-item>
              <text:p text:style-name="Heading_20_Tip">Consejo</text:p>
            </text:list-item>
          </text:list>
          <text:p text:style-name="Body_20_Text_2c__20_Note">El cambio de tamaño de una imagen de mapa de bits (raster) afecta a la resolución de la imagen y provoca cierto grado de desenfoque. Se recomienda utilizar un programa de retoque especializado como Gimp (<text:a xlink:type="simple" xlink:href="http://www.gimp.org/" text:style-name="Internet_20_link" text:visited-style-name="Visited_20_Internet_20_Link">http://www.gimp.org/</text:a>).para escalar correctamente la imagen al tamaño deseado antes de insertarla en su presentación.</text:p>
          <text:p text:style-name="Heading_20_2"><text:bookmark-start text:name="__RefHeading___Toc162460_3404515777"/>Rotar o inclinar imágenes<text:bookmark-end text:name="__RefHeading___Toc162460_3404515777"/></text:p>
          <text:p text:style-name="Body_20_Text_2c__20_List_20_Intro">Para más información sobre cómo rotar, inclinar una imagen, consulte el «Capítulo 6, <text:span text:style-name="T210">Formatear</text:span> objetos gráficos».</text:p>
          <text:list text:continue-list="list214947886959130" text:style-name="Numbering_20_1">
            <text:list-item text:start-value="1">
              <text:p text:style-name="Numbering_20_1">Haga clic en una imagen para seleccionarla y mostrar los controles de selección.</text:p>
            </text:list-item>
            <text:list-item>
              <text:p text:style-name="Numbering_20_1">Haga clic en <text:span text:style-name="Emphasis">Girar</text:span> en la barra de herramientas <text:span text:style-name="Emphasis">Dibujo</text:span> (figura <text:sequence-ref text:reference-format="value" text:ref-name="refFigure98">99</text:sequence-ref>) (o haga un segundo clic en la imagen), los controles de selección cambiarán de forma y color (figura <text:sequence-ref text:reference-format="value" text:ref-name="refFigure99">100</text:sequence-ref>). .</text:p>
            </text:list-item>
          </text:list>
          <text:p text:style-name="Figure"><draw:frame draw:style-name="fr3" draw:name="fram_IG26204-004" text:anchor-type="as-char" draw:z-index="202">
       <draw:text-box fo:min-height="0.041cm" fo:min-width="0.041cm">
        <text:p text:style-name="Figure">Figura <text:sequence text:ref-name="refFigure98" text:name="Figure" text:formula="ooow:Figure+1" style:num-format="1">99</text:sequence>: Barra de herramientas Dibujo</text:p>
        <text:p text:style-name="Figure"><draw:frame draw:style-name="fr4" draw:name="img_IG26204_005" text:anchor-type="as-char" svg:width="14.981cm" svg:height="2.15cm" draw:z-index="203"><draw:image xlink:href="Pictures/10000000000003670000007DA162DDE8.png" xlink:type="simple" xlink:show="embed" xlink:actuate="onLoad" draw:mime-type="image/png"/>
          <svg:title>Barra de herramientas Dibujo</svg:title>
          <svg:desc>Barra de herramientas Dibujo</svg:desc>
         </draw:frame></text:p>
       </draw:text-box>
      </draw:frame></text:p>
          <text:list xml:id="list214946622190204" text:continue-numbering="true" text:style-name="Numbering_20_1">
            <text:list-item>
              <text:p text:style-name="Numbering_20_1">El punto central es el punto de rotación normal de la imagen seleccionada. Si es necesario, haga clic y arrastre este punto de rotación a otra posición (incluso fuera de la imagen) para cambiar cómo se gira la imagen seleccionada.</text:p>
            </text:list-item>
            <text:list-item>
              <text:p text:style-name="Numbering_20_1">Haga clic y arrastre un control de selección en la dirección en la que desea rotar, o inclinar la imagen de la siguiente manera:</text:p>
            </text:list-item>
          </text:list>
          <text:list xml:id="list214946856070047" text:continue-list="list214947816575400" text:style-name="List_20_2">
            <text:list-item>
              <text:p text:style-name="List_20_2">Los controles de selección de esquina giran la imagen.</text:p>
            </text:list-item>
            <text:list-item>
              <text:p text:style-name="List_20_2">Los controles de selección superior e inferior inclinan la imagen horizontalmente.</text:p>
            </text:list-item>
            <text:list-item>
              <text:p text:style-name="List_20_2">Los controles de selección izquierda y derecha inclinan la imagen verticalmente.</text:p>
            </text:list-item>
          </text:list>
          <text:list xml:id="list214947045957972" text:continue-list="list214946622190204" text:style-name="Numbering_20_1">
            <text:list-item>
              <text:p text:style-name="Numbering_20_1">Cuando esté satisfecho con la transformación, suelte el botón del ratón.</text:p>
            </text:list-item>
          </text:list>
          <text:p text:style-name="Figure"><text:soft-page-break/><draw:frame draw:style-name="fr3" draw:name="fram_IG26204-005" text:anchor-type="as-char" draw:z-index="204">
       <draw:text-box fo:min-height="0.041cm" fo:min-width="0.041cm">
        <text:p text:style-name="Figure">Figura <text:sequence text:ref-name="refFigure99" text:name="Figure" text:formula="ooow:Figure+1" style:num-format="1">100</text:sequence>: Rotación de Imágenes</text:p>
        <text:p text:style-name="Figure"><draw:frame draw:style-name="fr4" draw:name="img_IG26204_006" text:anchor-type="as-char" svg:width="10.49cm" svg:height="7.391cm" draw:z-index="205"><draw:image xlink:href="Pictures/10000000000003DF000002BA00EF53BF.png" xlink:type="simple" xlink:show="embed" xlink:actuate="onLoad" draw:mime-type="image/png"/>
          <svg:title>Rotación de Imágenes</svg:title>
          <svg:desc>Rotación de Imágenes</svg:desc>
         </draw:frame></text:p>
       </draw:text-box>
      </draw:frame></text:p>
          <table:table table:name="tb_IG26204-001" table:style-name="tb_5f_IG26204-001">
            <table:table-column table:style-name="tb_5f_IG26204-001.A"/>
            <table:table-column table:style-name="tb_5f_IG26204-001.B"/>
            <table:table-column table:style-name="tb_5f_IG26204-001.C"/>
            <table:table-column table:style-name="tb_5f_IG26204-001.D"/>
            <table:table-row table:style-name="tb_5f_IG26204-001.1">
              <table:table-cell table:style-name="tb_5f_IG26204-001.A1" office:value-type="string">
                <text:list text:continue-list="list214946222650104" text:style-name="Legend_20_Numbered">
                  <text:list-item text:start-value="1">
                    <text:p text:style-name="P13">Original</text:p>
                  </text:list-item>
                </text:list>
              </table:table-cell>
              <table:table-cell table:style-name="tb_5f_IG26204-001.A1" office:value-type="string">
                <text:list text:continue-numbering="true" text:style-name="Legend_20_Numbered">
                  <text:list-item>
                    <text:p text:style-name="P13">Inclinación horizontal</text:p>
                  </text:list-item>
                </text:list>
              </table:table-cell>
              <table:table-cell table:style-name="tb_5f_IG26204-001.A1" office:value-type="string">
                <text:list text:continue-numbering="true" text:style-name="Legend_20_Numbered">
                  <text:list-item>
                    <text:p text:style-name="P13">Rotación</text:p>
                  </text:list-item>
                </text:list>
              </table:table-cell>
              <table:table-cell table:style-name="tb_5f_IG26204-001.A1" office:value-type="string">
                <text:list xml:id="list214946245210881" text:continue-numbering="true" text:style-name="Legend_20_Numbered">
                  <text:list-item>
                    <text:p text:style-name="P13">Inclinación vertical</text:p>
                  </text:list-item>
                </text:list>
              </table:table-cell>
            </table:table-row>
          </table:table>
          <text:list xml:id="list214947519840372" text:continue-list="list214946619058805" text:style-name="Heading_20_Note">
            <text:list-item>
              <text:p text:style-name="Heading_20_Note">Nota</text:p>
            </text:list-item>
          </text:list>
          <text:p text:style-name="Body_20_Text_2c__20_Note">Para restringir los ángulos de rotación a múltiplos de 15 grados, mantenga pulsada la tecla <text:span text:style-name="Keystroke">Mayús</text:span> mientras arrastra un control de selección <text:s/>rotar o inclinar. Asegúrese de soltar el botón del ratón antes de soltar la tecla <text:span text:style-name="Keystroke">Mayús</text:span>.</text:p>
          <text:p text:style-name="Heading_20_2"><text:bookmark-start text:name="__RefHeading___Toc162462_3404515777"/>Filtros de imagen<text:bookmark-end text:name="__RefHeading___Toc162462_3404515777"/></text:p>
          <text:p text:style-name="Heading_20_3"><text:bookmark-start text:name="__RefHeading___Toc46979_1355526986"/>Barra de herramientas Filtro de imagen<text:bookmark-end text:name="__RefHeading___Toc46979_1355526986"/></text:p>
          <text:p text:style-name="Body_20_Text_2c__20_List_20_Intro">Cuando se selecciona una imagen, la barra de herramientas <text:span text:style-name="Emphasis">Filtro de imagen</text:span> (figura <text:sequence-ref text:reference-format="value" text:ref-name="refFigure101">102</text:sequence-ref>) se vuelve disponible para aplicar filtros a una imagen. La barra de herramientas <text:span text:style-name="Emphasis">Filtro de imagen </text:span>se abre de la siguiente manera:</text:p>
          <text:list text:continue-list="list214947045957972" text:style-name="Numbering_20_1">
            <text:list-item text:start-value="1">
              <text:p text:style-name="Numbering_20_1">Seleccione una imagen.</text:p>
            </text:list-item>
            <text:list-item>
              <text:p text:style-name="Numbering_20_1">Vaya a <text:span text:style-name="Strong_20_Emphasis">Ver &gt; Barras de herramientas &gt; Imagen</text:span> en el menú para abrir la barra de herramientas <text:span text:style-name="Emphasis">Imagen</text:span> (figura <text:sequence-ref text:reference-format="value" text:ref-name="refFigure100">101</text:sequence-ref>). La barra de herramientas <text:span text:style-name="Emphasis">Imagen</text:span> solo se activa al selecciona una imagen.</text:p>
            </text:list-item>
          </text:list>
          <text:p text:style-name="Figure"><draw:frame draw:style-name="fr3" draw:name="fram_IG26204-006" text:anchor-type="as-char" draw:z-index="206">
       <draw:text-box fo:min-height="0.041cm" fo:min-width="0.041cm">
        <text:p text:style-name="Figure">Figura <text:sequence text:ref-name="refFigure100" text:name="Figure" text:formula="ooow:Figure+1" style:num-format="1">101</text:sequence>: Barra de herramientas Imagen</text:p>
        <text:p text:style-name="Figure"><draw:frame draw:style-name="fr4" draw:name="img_IG26204_007" text:anchor-type="as-char" svg:width="15.97cm" svg:height="2.101cm" draw:z-index="207"><draw:image xlink:href="Pictures/10000000000003A10000007AEE44BD11.png" xlink:type="simple" xlink:show="embed" xlink:actuate="onLoad" draw:mime-type="image/png"/>
          <svg:title>Barra de herramientas Imagen</svg:title>
          <svg:desc>Barra de herramientas Imagen</svg:desc>
         </draw:frame></text:p>
       </draw:text-box>
      </draw:frame></text:p>
          <text:list text:continue-numbering="true" text:style-name="Numbering_20_1">
            <text:list-item>
              <text:p text:style-name="Numbering_20_1">Haga clic en <text:span text:style-name="Emphasis">Filtro</text:span> para abrir la barra de herramientas <text:span text:style-name="Emphasis">Filtro de imagen</text:span> (figura <text:sequence-ref text:reference-format="value" text:ref-name="refFigure101">102</text:sequence-ref>). La barra de herramientas <text:span text:style-name="Emphasis">Filtro de imagen</text:span>.</text:p>
            </text:list-item>
          </text:list>
          <text:p text:style-name="Figure"><draw:frame draw:style-name="fr3" draw:name="fram_IG26204-007" text:anchor-type="as-char" draw:z-index="208">
       <draw:text-box fo:min-height="0.041cm" fo:min-width="0.041cm">
        <text:p text:style-name="Figure">Figura <text:sequence text:ref-name="refFigure101" text:name="Figure" text:formula="ooow:Figure+1" style:num-format="1">102</text:sequence>: Barra de herramientas Filtro de imagen</text:p>
        <text:p text:style-name="Figure"><draw:frame draw:style-name="fr4" draw:name="img_IG26204_008" text:anchor-type="as-char" svg:width="8.901cm" svg:height="1.431cm" draw:z-index="209"><draw:image xlink:href="Pictures/10000000000001760000003C39091068.png" xlink:type="simple" xlink:show="embed" xlink:actuate="onLoad" draw:mime-type="image/png"/>
          <svg:title>Barra de herramientas Filtro de imagen</svg:title>
          <svg:desc>Barra de herramientas Filtro de imagen</svg:desc>
         </draw:frame></text:p>
       </draw:text-box>
      </draw:frame></text:p>
          <text:list text:continue-numbering="true" text:style-name="Numbering_20_1">
            <text:list-item>
              <text:p text:style-name="Numbering_20_1"><text:soft-page-break/>Seleccione el filtro requerido y se aplicará inmediatamente a la imagen. Consulte «<text:bookmark-ref text:reference-format="text" text:ref-name="__RefHeading___Toc21171_2943661250">Filtros de imagen</text:bookmark-ref>» para más información sobre los filtros.</text:p>
            </text:list-item>
          </text:list>
          <text:p text:style-name="Numbering_20_1_20_Cont.">Alternativamente, vaya a<text:span text:style-name="Strong_20_Emphasis"> Formato &gt; Imagen &gt; Filtro</text:span> en el menú y seleccione un filtro de la lista. Esto aplica el filtro con la configuración predeterminada del filtro.</text:p>
          <text:list xml:id="list214946426614195" text:continue-numbering="true" text:style-name="Numbering_20_1">
            <text:list-item>
              <text:p text:style-name="Numbering_20_1">Haga clic fuera de la imagen para anular la selección.</text:p>
            </text:list-item>
          </text:list>
          <text:p text:style-name="Heading_20_3"><text:bookmark-start text:name="__RefHeading___Toc21171_2943661250"/>Filtros de imagen<text:bookmark-end text:name="__RefHeading___Toc21171_2943661250"/></text:p>
          <text:p text:style-name="Body_20_Text_2c__20_List_20_Intro">El efecto de cada filtro de imagen en una imagen se describe a continuación. La mejor manera de juzgar si un filtro funciona para su imagen es probándolo. Consulte la <text:span text:style-name="Emphasis">Guía de Draw</text:span> para más información sobre los filtros de imagen y ejemplos de los efectos de filtro.</text:p>
          <text:list text:continue-list="list214947969934759" text:style-name="List_20_1">
            <text:list-item>
              <text:p text:style-name="List_20_1"><text:span text:style-name="Emphasis">Invertir</text:span>: invierte o intercambia los valores de color de una imagen en color o los valores de brillo de una imagen en escala de grises. Aplicando de nuevo filtro se recuperan los valores originales de la imagen.</text:p>
            </text:list-item>
            <text:list-item>
              <text:p text:style-name="List_20_1"><text:span text:style-name="Emphasis">Suavizar</text:span>: suaviza o difumina la imagen aplicando un filtro de paso bajo que reduce el contraste entre píxeles vecinos y produce un ligero desenfoque. Al seleccionar este filtro, se abre el diálogo <text:span text:style-name="Emphasis">Suavizar</text:span> donde se puede establecer un radio de suavizado.</text:p>
            </text:list-item>
            <text:list-item>
              <text:p text:style-name="List_20_1"><text:span text:style-name="Emphasis">Dar nitidez:</text:span> agudiza la imagen aplicando un filtro de paso alto que aumenta el contraste entre píxeles vecinos y enfatiza la diferencia de brillo. Esto acentuará los contornos. El efecto se fortalece si aplica el filtro varias veces.</text:p>
            </text:list-item>
            <text:list-item>
              <text:p text:style-name="List_20_1"><text:span text:style-name="Emphasis">Eliminar interferencias:</text:span> elimina el ruido (interferencias), aplicando un filtro mediano que reemplaza los píxeles con valores que se desvían del color medio con un píxel con un color medio, lo que da como resultado una imagen que se ve más suavizada.</text:p>
            </text:list-item>
            <text:list-item>
              <text:p text:style-name="List_20_1"><text:span text:style-name="Emphasis">Solarización</text:span>: la solarización es un fenómeno en el que se invierte el tono total o parcialmente. Las áreas oscuras aparecen claras o las áreas claras aparecen oscuras. La solarización fue originalmente un efecto fotoquímico y ahora se utiliza para crear un cambio o inversión de color. Al seleccionar este filtro se abre el diálogo <text:span text:style-name="Emphasis">Solarización</text:span>, donde puede definir el valor de <text:span text:style-name="Emphasis">umbral</text:span>. Un valor de umbral superior al 70% invierte los valores de color. Al seleccionar la opción <text:span text:style-name="Emphasis">Invertir</text:span>, todos los colores se invierten.</text:p>
            </text:list-item>
            <text:list-item>
              <text:p text:style-name="List_20_1"><text:span text:style-name="Emphasis">Envejecer</text:span>: crea una apariencia que asemeja a las fotografías antiguas, de las primeras fotografías. Los colores se convierten a tonos de gris y luego se reducen los canales de color verde y azul en la cantidad especificada de <text:span text:style-name="Emphasis">Grado de envejecimiento</text:span>. Al seleccionar este filtro, se abre el diálogo <text:span text:style-name="Emphasis">Envejecimiento</text:span>, donde puede especificar el <text:span text:style-name="Emphasis">grado de Envejecimiento</text:span>.</text:p>
            </text:list-item>
            <text:list-item>
              <text:p text:style-name="List_20_1"><text:span text:style-name="Emphasis">Posterizar</text:span>: reduce el número de colores de una imagen. Este efecto consigue que la imagen parezca más plana, como una pintura. Al seleccionar este filtro se abre el diálogo <text:span text:style-name="Emphasis">Posterizar</text:span>, donde puede definir el número de colores finales.</text:p>
            </text:list-item>
            <text:list-item>
              <text:p text:style-name="List_20_1"><text:span text:style-name="Emphasis">Pop-art</text:span>: cambiar los colores de la imagen a un formato de pop-art.</text:p>
            </text:list-item>
            <text:list-item>
              <text:p text:style-name="List_20_1"><text:span text:style-name="Emphasis">Dibujo al carboncillo</text:span>: los contornos de la imagen se redibujan en negro y los colores originales se suprimen, con lo que se consigue un efecto de dibujo al carboncillo. </text:p>
            </text:list-item>
            <text:list-item>
              <text:p text:style-name="List_20_1"><text:span text:style-name="Emphasis">Relieve</text:span>: calcula los bordes de una imagen como si la imagen estuviera iluminada por una luz fuerte. Al seleccionar este filtro de imagen, se abre el diálogo <text:span text:style-name="Emphasis">Relieve</text:span> donde puede seleccionar la posición de la <text:span text:style-name="Emphasis">fuente de luz</text:span> que produce sombras dando un aspecto de bajorrelieve a la imagen.</text:p>
            </text:list-item>
            <text:list-item>
              <text:p text:style-name="List_20_1"><text:span text:style-name="Emphasis">Mosaico</text:span>: une grupos de píxeles y los convierte en un mosaico rectangular de un solo color creando una imagen que parece ser un mosaico. Al seleccionar este filtro, se abre el diálogo <text:span text:style-name="Emphasis">Mosaico</text:span>, donde puede establecer el número de píxeles utilizados para crear el <text:span text:style-name="Emphasis">Ancho</text:span> y <text:span text:style-name="Emphasis">Alto</text:span> de cada mosaico creado. Si selecciona <text:span text:style-name="Emphasis">Bordes mejorados</text:span>, se crea una definición más nítida.</text:p>
            </text:list-item>
          </text:list>
          <text:p text:style-name="Heading_20_2"><text:bookmark-start text:name="__RefHeading___Toc162466_3404515777"/><text:soft-page-break/>Modo de imagen <text:bookmark-end text:name="__RefHeading___Toc162466_3404515777"/></text:p>
          <text:p text:style-name="Body_20_Text_2c__20_List_20_Intro">Utilice la lista <text:span text:style-name="Emphasis">Modo de imagen</text:span> de la barra de herramientas <text:span text:style-name="Emphasis">Imagen</text:span> para cambiar el modo de imagen de la imagen seleccionada. Las opciones para el modo de imagen son las siguientes:</text:p>
          <text:list xml:id="list214946439641895" text:continue-numbering="true" text:style-name="List_20_1">
            <text:list-item>
              <text:p text:style-name="List_20_1"><text:span text:style-name="Emphasis">Predeterminado</text:span>: la imagen no se cambia o retorna a su aspecto original.</text:p>
            </text:list-item>
            <text:list-item>
              <text:p text:style-name="List_20_1"><text:span text:style-name="Emphasis">Escala de grises</text:span>: la imagen se convierte en monocromática, a escala de grises.</text:p>
            </text:list-item>
            <text:list-item>
              <text:p text:style-name="List_20_1"><text:span text:style-name="Emphasis">Blanco y negro:</text:span> la imagen se muestra en blanco y negro. Los valores de brillo inferiores al 50% se mostrarán en negro y los superiores al 50%, en blanco.</text:p>
            </text:list-item>
            <text:list-item>
              <text:p text:style-name="List_20_1"><text:span text:style-name="Emphasis">Marca de agua:</text:span> se aumenta el brillo de la imagen y se reduce el contraste para su uso en segundo plano, como marca de agua.</text:p>
            </text:list-item>
          </text:list>
          <text:p text:style-name="Figure"><draw:frame draw:style-name="fr3" draw:name="fram_IG26204-008" text:anchor-type="as-char" draw:z-index="210">
       <draw:text-box fo:min-height="0.041cm" fo:min-width="0.041cm">
        <text:p text:style-name="Figure">Figura <text:sequence text:ref-name="refFigure102" text:name="Figure" text:formula="ooow:Figure+1" style:num-format="1">103</text:sequence>: Modos de imagen</text:p>
        <text:p text:style-name="Figure"><draw:frame draw:style-name="fr4" draw:name="img_IG26204_009" text:anchor-type="as-char" svg:width="12.79cm" svg:height="4.63cm" draw:z-index="211"><draw:image xlink:href="Pictures/10000000000003C70000015EC16E63E5.png" xlink:type="simple" xlink:show="embed" xlink:actuate="onLoad" draw:mime-type="image/png"/>
          <svg:title>Modos de imagen</svg:title>
          <svg:desc>Modos de imagen</svg:desc>
         </draw:frame></text:p>
       </draw:text-box>
      </draw:frame></text:p>
          <table:table table:name="tb_IG26204-002" table:style-name="tb_5f_IG26204-002">
            <table:table-column table:style-name="tb_5f_IG26204-002.A"/>
            <table:table-column table:style-name="tb_5f_IG26204-002.B"/>
            <table:table-column table:style-name="tb_5f_IG26204-002.C"/>
            <table:table-column table:style-name="tb_5f_IG26204-002.D"/>
            <table:table-row table:style-name="tb_5f_IG26204-002.1">
              <table:table-cell table:style-name="tb_5f_IG26204-002.A1" office:value-type="string">
                <text:list text:continue-list="list214946245210881" text:style-name="Legend_20_Numbered">
                  <text:list-item text:start-value="1">
                    <text:p text:style-name="P13">Original</text:p>
                  </text:list-item>
                </text:list>
              </table:table-cell>
              <table:table-cell table:style-name="tb_5f_IG26204-002.A1" office:value-type="string">
                <text:list text:continue-numbering="true" text:style-name="Legend_20_Numbered">
                  <text:list-item>
                    <text:p text:style-name="P13">Escala de grises</text:p>
                  </text:list-item>
                </text:list>
              </table:table-cell>
              <table:table-cell table:style-name="tb_5f_IG26204-002.A1" office:value-type="string">
                <text:list text:continue-numbering="true" text:style-name="Legend_20_Numbered">
                  <text:list-item>
                    <text:p text:style-name="P13">Blanco y negro</text:p>
                  </text:list-item>
                </text:list>
              </table:table-cell>
              <table:table-cell table:style-name="tb_5f_IG26204-002.A1" office:value-type="string">
                <text:list xml:id="list214947018518826" text:continue-numbering="true" text:style-name="Legend_20_Numbered">
                  <text:list-item>
                    <text:p text:style-name="P13">Marca de agua</text:p>
                  </text:list-item>
                </text:list>
              </table:table-cell>
            </table:table-row>
          </table:table>
          <text:p text:style-name="Heading_20_2"><text:bookmark-start text:name="__RefHeading___Toc162468_3404515777"/>Ajuste de color <text:bookmark-end text:name="__RefHeading___Toc162468_3404515777"/></text:p>
          <text:p text:style-name="Body_20_Text_2c__20_List_20_Intro">Después de seleccionar una imagen, abra la barra de herramientas <text:span text:style-name="Emphasis">Color</text:span> (figura <text:sequence-ref text:reference-format="value" text:ref-name="refFigure103">104</text:sequence-ref>) usando uno de los siguientes métodos:</text:p>
          <text:list xml:id="list214947154821654" text:continue-list="list214946439641895" text:style-name="List_20_1">
            <text:list-item>
              <text:p text:style-name="List_20_1">Haga clic en el icono <text:span text:style-name="Emphasis">Color</text:span> en la barra de herramientas <text:span text:style-name="Emphasis">Imagen</text:span>.</text:p>
            </text:list-item>
            <text:list-item>
              <text:p text:style-name="List_20_1">Vaya a <text:span text:style-name="Strong_20_Emphasis">Formato &gt; Imagen &gt; Color</text:span> en el menú.</text:p>
            </text:list-item>
          </text:list>
          <text:p text:style-name="Figure"><draw:frame draw:style-name="fr3" draw:name="fram_IG26204-009" text:anchor-type="as-char" draw:z-index="212">
       <draw:text-box fo:min-height="0.041cm" fo:min-width="0.041cm">
        <text:p text:style-name="Figure">Figura <text:sequence text:ref-name="refFigure103" text:name="Figure" text:formula="ooow:Figure+1" style:num-format="1">104</text:sequence>: Barra de herramientas de Color</text:p>
        <text:p text:style-name="Figure"><draw:frame draw:style-name="fr4" draw:name="img_IG26204_010" text:anchor-type="as-char" svg:width="7.879cm" svg:height="2.72cm" draw:z-index="213"><draw:image xlink:href="Pictures/100000000000012A00000067133DFA39.png" xlink:type="simple" xlink:show="embed" xlink:actuate="onLoad" draw:mime-type="image/png"/>
          <svg:title>Barra de herramientas de Color</svg:title>
          <svg:desc>Barra de herramientas de Color</svg:desc>
         </draw:frame></text:p>
       </draw:text-box>
      </draw:frame></text:p>
          <text:p text:style-name="Text_20_body">Use la barra de herramientas <text:span text:style-name="Emphasis">Color</text:span> para ajustar individualmente los colores de la imagen (rojo, verde, azul), así como el brillo, el contraste y la gamma. Aumentar el valor gamma de una imagen la hace más adecuada para ser utilizada como fondo o marca de agua, ya que interferirá menos con un texto oscuro.</text:p>
          <text:p text:style-name="Heading_20_2"><text:bookmark-start text:name="__RefHeading___Toc148144_79196526"/>Reemplazar colores y áreas transparentes<text:bookmark-end text:name="__RefHeading___Toc148144_79196526"/></text:p>
          <text:p text:style-name="Text_20_body">El diálogo <text:span text:style-name="Emphasis">Reemplazo de color</text:span> (figura <text:sequence-ref text:reference-format="value" text:ref-name="refFigure104">105</text:sequence-ref>) le permite cambiar un color por otro color o establecer un color como transparente. La imagen debe estar incrustada y ser un mapa de bits (por ejemplo, BMP, GIF, JPG o PNG) o metarchivo (como WMF). Se pueden reemplazar hasta cuatro colores a la vez. <text:span text:style-name="Emphasis">Reemplazo de color</text:span> funciona en toda la imagen, no se pueden seleccionar áreas de la imagen para el remplazo.</text:p>
          <text:p text:style-name="Text_20_body"><text:soft-page-break/>Puede utilizar cualquier paleta de color para elegir el color del cuadro <text:s/><text:span text:style-name="Emphasis">Reemplazar con</text:span>. Si ha creado colores personalizados, los encontrará en la paleta <text:span text:style-name="Emphasis">Personalizado</text:span>. Para más información sobre cómo crear colores personalizados, consulte la <text:span text:style-name="Emphasis">Guía de Draw</text:span>.</text:p>
          <text:list xml:id="list214946854437007" text:continue-list="list214947519840372" text:style-name="Heading_20_Note">
            <text:list-item>
              <text:p text:style-name="Heading_20_Note">Nota</text:p>
            </text:list-item>
          </text:list>
          <text:p text:style-name="Body_20_Text_2c__20_Note">El <text:span text:style-name="Emphasis">Reemplazo de color</text:span> solo se puede utilizar en imágenes incrustadas. Si intenta usarlo en una imagen vinculada, obtendrá un mensaje de error que le propone desvincular la imagen para editarla.</text:p>
          <text:p text:style-name="Figure"><draw:frame draw:style-name="fr3" draw:name="fram_IG26204-010" text:anchor-type="as-char" draw:z-index="214">
       <draw:text-box fo:min-height="0.041cm" fo:min-width="0.041cm">
        <text:p text:style-name="Figure">Figura <text:sequence text:ref-name="refFigure104" text:name="Figure" text:formula="ooow:Figure+1" style:num-format="1">105</text:sequence>: Diálogo Reemplazo de color</text:p>
        <text:p text:style-name="Figure"><draw:frame draw:style-name="fr4" draw:name="img_IG26204_011" text:anchor-type="as-char" svg:width="8.17cm" svg:height="6.669cm" draw:z-index="215"><draw:image xlink:href="Pictures/10000000000001820000013B3A246A9C.png" xlink:type="simple" xlink:show="embed" xlink:actuate="onLoad" draw:mime-type="image/png"/>
          <svg:title>Diálogo Reemplazo de color</svg:title>
          <svg:desc>Diálogo Reemplazo de color</svg:desc>
         </draw:frame></text:p>
       </draw:text-box>
      </draw:frame></text:p>
          <text:p text:style-name="Heading_20_3"><text:bookmark-start text:name="__RefHeading___Toc133074_3228873928"/>Reemplazo de colores<text:bookmark-end text:name="__RefHeading___Toc133074_3228873928"/></text:p>
          <text:list text:continue-list="list214946426614195" text:style-name="Numbering_20_1">
            <text:list-item text:start-value="1">
              <text:p text:style-name="Numbering_20_1">Seleccione la imagen incrustada que quiera editar.</text:p>
            </text:list-item>
            <text:list-item>
              <text:p text:style-name="Numbering_20_1">Vaya a <text:span text:style-name="Strong_20_Emphasis">Herramientas &gt; Reemplazar color</text:span> en el menú para abrir el diálogo <text:span text:style-name="Emphasis">Reemplazar color</text:span> (figura <text:sequence-ref text:reference-format="value" text:ref-name="refFigure104">105</text:sequence-ref>).</text:p>
            </text:list-item>
            <text:list-item>
              <text:p text:style-name="Numbering_20_1">La <text:s/><text:span text:style-name="Emphasis">Pipeta</text:span> en la parte superior del diálogo debe estar seleccionada para activar el modo de selección de color.</text:p>
            </text:list-item>
            <text:list-item>
              <text:p text:style-name="Numbering_20_1">Marque una casilla de <text:span text:style-name="Emphasis">Color de origen</text:span> y coloque el cursor del ratón sobre el color que desea reemplazar en la imagen seleccionada y haga clic. El color seleccionado aparecerá en el recuadro correspondiente en <text:span text:style-name="Emphasis">Color de origen</text:span>.</text:p>
            </text:list-item>
            <text:list-item>
              <text:p text:style-name="Numbering_20_1">Si es necesario, seleccione otros tres colores de la imagen. <text:s/>Solo es posible seleccionar un máximo de cuatro colores.</text:p>
            </text:list-item>
            <text:list-item>
              <text:p text:style-name="Numbering_20_1">Ingrese el valor de <text:span text:style-name="Emphasis">Tolerancia</text:span> para el remplazo de color.</text:p>
            </text:list-item>
            <text:list-item>
              <text:p text:style-name="Numbering_20_1">Seleccione un color de las paletas disponibles en la lista desplegable <text:span text:style-name="Emphasis">Reemplazar por</text:span> para cada color seleccionado. El color predeterminado en <text:span text:style-name="Emphasis">Reemplazar por</text:span> es <text:span text:style-name="Emphasis">Transparente</text:span>. Esta opción elimina el color seleccionado de toda la imagen creando zonas transparentes.</text:p>
            </text:list-item>
            <text:list-item>
              <text:p text:style-name="Numbering_20_1">Haga clic en <text:span text:style-name="Emphasis">Reemplazar</text:span> para reemplazar los colores.</text:p>
            </text:list-item>
          </text:list>
          <text:p text:style-name="Figure"><draw:frame draw:style-name="fr3" draw:name="fram_IG26204-011" text:anchor-type="as-char" draw:z-index="216">
       <draw:text-box fo:min-height="0.041cm" fo:min-width="0.041cm">
        <text:p text:style-name="Figure">Figura <text:sequence text:ref-name="refFigure105" text:name="Figure" text:formula="ooow:Figure+1" style:num-format="1">106</text:sequence>: Reemplazo de color</text:p>
        <text:p text:style-name="Figure"><draw:frame draw:style-name="fr4" draw:name="img_IG26204_012" text:anchor-type="as-char" svg:width="14.161cm" svg:height="2.05cm" draw:z-index="217"><draw:image xlink:href="Pictures/100000000000037C00000081EA975EA6.png" xlink:type="simple" xlink:show="embed" xlink:actuate="onLoad" draw:mime-type="image/png"/>
          <svg:title>Reemplazo de color</svg:title>
          <svg:desc>Reemplazo de color</svg:desc>
         </draw:frame></text:p>
       </draw:text-box>
      </draw:frame></text:p>
          <text:p text:style-name="Text_20_body"><text:soft-page-break/>Si el resultado no es el esperado, seleccione <text:span text:style-name="Strong_20_Emphasis">Editar &gt; Deshacer</text:span> en el menú y repita el reemplazo de color. No hay vista previa de la imagen resultante.</text:p>
          <text:p text:style-name="Heading_20_3"><text:bookmark-start text:name="__RefHeading___Toc133076_3228873928"/>Reemplazo de áreas transparentes<text:bookmark-end text:name="__RefHeading___Toc133076_3228873928"/></text:p>
          <text:p text:style-name="Body_20_Text_2c__20_List_20_Intro">También es posible reemplazar las áreas transparentes de una imagen por un color.</text:p>
          <text:list text:continue-numbering="true" text:style-name="Numbering_20_1">
            <text:list-item text:start-value="1">
              <text:p text:style-name="Numbering_20_1">Seleccione la imagen incrustada que quiera editar.</text:p>
            </text:list-item>
            <text:list-item>
              <text:p text:style-name="Numbering_20_1">Vaya a <text:span text:style-name="Strong_20_Emphasis">Herramientas &gt; Reemplazo de color</text:span> en el menú para abrir el diálogo <text:span text:style-name="Emphasis">Reemplazar color</text:span> (figura <text:sequence-ref text:reference-format="value" text:ref-name="refFigure104">105</text:sequence-ref>).</text:p>
            </text:list-item>
            <text:list-item>
              <text:p text:style-name="Numbering_20_1">Seleccione <text:span text:style-name="Emphasis">Transparencia</text:span> en el diálogo.</text:p>
            </text:list-item>
            <text:list-item>
              <text:p text:style-name="Numbering_20_1">Seleccione un color de las paletas disponibles en la lista desplegable junto a <text:span text:style-name="Emphasis">Transparencia</text:span>.</text:p>
            </text:list-item>
            <text:list-item>
              <text:p text:style-name="Numbering_20_1">Haga clic en <text:span text:style-name="Emphasis">Reemplazar</text:span> para reemplazar las áreas transparentes con el color seleccionado.</text:p>
            </text:list-item>
          </text:list>
          <text:p text:style-name="Text_20_body">Si el resultado no es el esperado, seleccione <text:span text:style-name="Strong_20_Emphasis">Editar &gt; Deshacer</text:span> en el menú y repita el reemplazo de color. No hay vista previa de la imagen resultante.</text:p>
          <text:p text:style-name="Heading_20_2"><text:bookmark-start text:name="__RefHeading___Toc162470_3404515777"/>Transparencia<text:bookmark-end text:name="__RefHeading___Toc162470_3404515777"/></text:p>
          <text:p text:style-name="Text_20_body">La herramienta <text:span text:style-name="Emphasis">Transparencia</text:span> aplica una transparencia a la imagen donde el valor de porcentaje de 0% es una imagen opaca, hasta el 100% completamente transparente. Al igual que con el valor gamma de una imagen, aumentar la transparencia hace que la imagen se mezcle más suavemente con el fondo, lo que facilita la lectura del texto superpuesto. </text:p>
          <text:p text:style-name="Text_20_body">Haga clic en <text:span text:style-name="Emphasis">Transparencia</text:span> en la barra de herramientas <text:span text:style-name="Emphasis">Imagen</text:span> y cambie el valor porcentual en para <text:s/>ajustar la transparencia.</text:p>
          <text:p text:style-name="Heading_20_2"><text:bookmark-start text:name="__RefHeading___Toc162472_3404515777"/>Sombra<text:bookmark-end text:name="__RefHeading___Toc162472_3404515777"/></text:p>
          <text:p text:style-name="Text_20_body">Para aplicar una sombra a la imagen, seleccione la imagen, luego haga clic en <text:span text:style-name="Emphasis">Sombra</text:span> en la barra de herramientas <text:span text:style-name="Emphasis">Imagen</text:span>. La sombra aplicada utiliza la configuración de la página <text:span text:style-name="Emphasis">Sombra</text:span> del diálogo <text:span text:style-name="Emphasis">Área</text:span> (figura <text:sequence-ref text:reference-format="value" text:ref-name="refFigure106">107</text:sequence-ref>).</text:p>
          <text:p text:style-name="Text_20_body">Si ya se ha aplicado una sombra a la imagen, al hacer clic de nuevo en <text:span text:style-name="Emphasis">Sombra</text:span> se eliminará.</text:p>
          <text:p text:style-name="Body_20_Text_2c__20_List_20_Intro">Para ajustar la configuración de sombra aplicada a una imagen:</text:p>
          <text:list text:continue-numbering="true" text:style-name="Numbering_20_1">
            <text:list-item text:start-value="1">
              <text:p text:style-name="Numbering_20_1">Vaya al menú <text:span text:style-name="Strong_20_Emphasis">Formato &gt; Cuadro de texto y forma &gt; Área</text:span> para abrir el diálogo <text:span text:style-name="Emphasis">Área</text:span>.</text:p>
            </text:list-item>
            <text:list-item>
              <text:p text:style-name="Numbering_20_1">Haga clic en la pestaña <text:span text:style-name="Emphasis">Sombras</text:span> (figura <text:sequence-ref text:reference-format="value" text:ref-name="refFigure106">107</text:sequence-ref>) para abrir la página correspondiente.</text:p>
            </text:list-item>
          </text:list>
          <text:p text:style-name="Figure"><draw:frame draw:style-name="fr3" draw:name="fram_IG26204-012" text:anchor-type="as-char" draw:z-index="218">
       <draw:text-box fo:min-height="0.041cm" fo:min-width="0.041cm">
        <text:p text:style-name="Figure">Figura <text:sequence text:ref-name="refFigure106" text:name="Figure" text:formula="ooow:Figure+1" style:num-format="1">107</text:sequence>: Diálogo Área - Página Sombra</text:p>
        <text:p text:style-name="Figure"><draw:frame draw:style-name="fr4" draw:name="img_IG26204_013" text:anchor-type="as-char" svg:width="13.711cm" svg:height="4.65cm" draw:z-index="219"><draw:image xlink:href="Pictures/100000000000036000000125C6DAAADC.png" xlink:type="simple" xlink:show="embed" xlink:actuate="onLoad" draw:mime-type="image/png"/>
          <svg:title>Diálogo Área - Página Sombra</svg:title>
          <svg:desc>Diálogo Área - Página Sombra</svg:desc>
         </draw:frame></text:p>
       </draw:text-box>
      </draw:frame></text:p>
          <text:list text:continue-numbering="true" text:style-name="Numbering_20_1">
            <text:list-item>
              <text:p text:style-name="Numbering_20_1">Seleccione una de las nueve posiciones en las que desea que se <text:s/>proyecte la sombra </text:p>
            </text:list-item>
            <text:list-item>
              <text:p text:style-name="Numbering_20_1">Seleccione el <text:span text:style-name="Emphasis">Color</text:span> de la sombra eligiendo uno de las paletas de colores disponibles.</text:p>
            </text:list-item>
            <text:list-item>
              <text:p text:style-name="Numbering_20_1"><text:soft-page-break/>Ingrese la <text:span text:style-name="Emphasis">Distancia</text:span> a la que desea que la sombra se desvíe de la imagen.</text:p>
            </text:list-item>
            <text:list-item>
              <text:p text:style-name="Numbering_20_1">Introduzca un valor para el <text:span text:style-name="Emphasis">Desenfoque</text:span> y un porcentaje de <text:span text:style-name="Emphasis">Transparencia</text:span> desde el 0% (opaco) al 100% (transparente) para difuminar la proyección de sombra.</text:p>
            </text:list-item>
          </text:list>
          <text:p text:style-name="Heading_20_2"><text:bookmark-start text:name="__RefHeading___Toc162474_3404515777"/>Recortar<text:bookmark-end text:name="__RefHeading___Toc162474_3404515777"/></text:p>
          <text:p text:style-name="Text_20_body">En Impress puede recortar una imagen usando un ratón o el diálogo <text:span text:style-name="Emphasis">Recortar</text:span> . El recorte del ratón es más fácil, pero el recorte del diálogo proporciona un control más preciso.</text:p>
          <text:p text:style-name="Heading_20_3"><text:bookmark-start text:name="__RefHeading___Toc8878_3220912933"/>Recorte con el ratón<text:bookmark-end text:name="__RefHeading___Toc8878_3220912933"/></text:p>
          <text:list xml:id="list214946575381194" text:continue-numbering="true" text:style-name="Numbering_20_1">
            <text:list-item text:start-value="1">
              <text:p text:style-name="Numbering_20_1">Seleccione una imagen.</text:p>
            </text:list-item>
            <text:list-item>
              <text:p text:style-name="Numbering_20_1">Utilice uno de los siguientes métodos para poner la imagen en modo de recorte, aparecerán los controles de recorte alrededor de la imagen (figura <text:sequence-ref text:reference-format="value" text:ref-name="refFigure107">108</text:sequence-ref>):</text:p>
            </text:list-item>
          </text:list>
          <text:list xml:id="list214946962293090" text:continue-list="list214946856070047" text:style-name="List_20_2">
            <text:list-item>
              <text:p text:style-name="List_20_2">Haga clic en<text:span text:style-name="Emphasis"> Recortar imagen</text:span> en la barra de herramientas <text:span text:style-name="Emphasis">Imagen</text:span>.</text:p>
            </text:list-item>
            <text:list-item>
              <text:p text:style-name="List_20_2">Vaya a <text:span text:style-name="Strong_20_Emphasis">Formato &gt; Imagen &gt; Recortar</text:span> en el menú.</text:p>
            </text:list-item>
            <text:list-item>
              <text:p text:style-name="List_20_2">Haga clic derecho en la imagen y seleccione <text:span text:style-name="Emphasis">Recortar</text:span> en el menú contextual.</text:p>
            </text:list-item>
          </text:list>
          <text:p text:style-name="Figure"><draw:frame draw:style-name="fr3" draw:name="fram_IG26204-013" text:anchor-type="as-char" draw:z-index="220">
       <draw:text-box fo:min-height="0.041cm" fo:min-width="0.041cm">
        <text:p text:style-name="Figure">Figura <text:sequence text:ref-name="refFigure107" text:name="Figure" text:formula="ooow:Figure+1" style:num-format="1">108</text:sequence>: Controles de Recorte de imagen</text:p>
        <text:p text:style-name="Figure"><draw:frame draw:style-name="fr4" draw:name="img_IG26204_014" text:anchor-type="as-char" svg:width="7.74cm" svg:height="2.26cm" draw:z-index="221"><draw:image xlink:href="Pictures/10000000000001450000005FC94BDEFC.png" xlink:type="simple" xlink:show="embed" xlink:actuate="onLoad" draw:mime-type="image/png"/>
          <svg:title>Controles de Recorte de imagen</svg:title>
          <svg:desc>Controles de Recorte de imagen</svg:desc>
         </draw:frame></text:p>
       </draw:text-box>
      </draw:frame></text:p>
          <text:list xml:id="list214947217698185" text:continue-list="list214946575381194" text:style-name="Numbering_20_1">
            <text:list-item>
              <text:p text:style-name="Numbering_20_1">Coloque el cursor sobre cualquiera de las marcas de recorte y haga clic y arrastre el control de recorte.</text:p>
            </text:list-item>
          </text:list>
          <text:list xml:id="list214947976414807" text:continue-list="list214946962293090" text:style-name="List_20_2">
            <text:list-item>
              <text:p text:style-name="List_20_2">Los controles de recorte de las esquinas cambian el ancho y el alto de la imagen.</text:p>
            </text:list-item>
            <text:list-item>
              <text:p text:style-name="List_20_2">Los controles de recorte izquierda y derecha cambian el ancho de la imagen.</text:p>
            </text:list-item>
            <text:list-item>
              <text:p text:style-name="List_20_2">Los controles de recorte superior e inferior cambian la altura de la imagen.</text:p>
            </text:list-item>
          </text:list>
          <text:list xml:id="list214946895055390" text:continue-list="list214947217698185" text:style-name="Numbering_20_1">
            <text:list-item>
              <text:p text:style-name="Numbering_20_1">Haga clic fuera de la imagen para desactivar el modo de recorte.</text:p>
            </text:list-item>
          </text:list>
          <text:list xml:id="list214946991453469" text:continue-list="list214946854437007" text:style-name="Heading_20_Note">
            <text:list-item>
              <text:p text:style-name="Heading_20_Note">Nota</text:p>
            </text:list-item>
          </text:list>
          <text:p text:style-name="Body_20_Text_2c__20_Note">Mantenga pulsada la tecla <text:span text:style-name="Emphasis">Mayús</text:span> mientras arrastra una marca de recorte para recortar proporcionalmente. Suelte el botón del ratón antes de soltar la tecla <text:span text:style-name="Emphasis">Mayús</text:span>.</text:p>
          <text:p text:style-name="Heading_20_3"><text:bookmark-start text:name="__RefHeading___Toc48418_1581590095"/>Diálogo Recortar<text:bookmark-end text:name="__RefHeading___Toc48418_1581590095"/></text:p>
          <text:list xml:id="list214947218927674" text:continue-list="list214946895055390" text:style-name="Numbering_20_1">
            <text:list-item text:start-value="1">
              <text:p text:style-name="Numbering_20_1">Seleccione una imagen y Vaya a <text:span text:style-name="Strong_20_Emphasis">Formato &gt; Imagen &gt; Recorte preciso</text:span> en el menú para abrir el diálogo <text:span text:style-name="Emphasis">Recortar</text:span> (figura <text:sequence-ref text:reference-format="value" text:ref-name="refFigure109">110</text:sequence-ref>).</text:p>
            </text:list-item>
            <text:list-item>
              <text:p text:style-name="Numbering_20_1">Recorte la imagen usando las opciones dadas en el diálogo <text:span text:style-name="Emphasis">Recortar</text:span>. En la vista previa del diálogo verá un área punteada con el resultado del recorte. Para volver al tamaño original de la imagen, haga clic en <text:span text:style-name="Emphasis">Tamaño original</text:span>.</text:p>
            </text:list-item>
            <text:list-item>
              <text:p text:style-name="Numbering_20_1">Haga clic en <text:span text:style-name="Emphasis">Aceptar</text:span> para guardar los cambios y cerrar el diálogo.</text:p>
            </text:list-item>
          </text:list>
          <text:p text:style-name="Figure"><draw:frame draw:style-name="fr3" draw:name="fram_IG26204-014" text:anchor-type="as-char" draw:z-index="222">
       <draw:text-box fo:min-height="0.041cm" fo:min-width="0.041cm">
        <text:p text:style-name="Figure">Figura <text:sequence text:ref-name="refFigure108" text:name="Figure" text:formula="ooow:Figure+1" style:num-format="1">109</text:sequence>: Recortes manteniendo escala y manteniendo tamaño.</text:p>
        <text:p text:style-name="Figure"><draw:frame draw:style-name="fr4" draw:name="img_IG26204_015" text:anchor-type="as-char" svg:width="8.65cm" svg:height="1.63cm" draw:z-index="223"><draw:image xlink:href="Pictures/10000000000001D30000005841B45320.png" xlink:type="simple" xlink:show="embed" xlink:actuate="onLoad" draw:mime-type="image/png"/>
          <svg:title>Recortes manteniendo escala y manteniendo tamaño.</svg:title>
          <svg:desc>Recortes manteniendo escala y manteniendo tamaño.</svg:desc>
         </draw:frame></text:p>
       </draw:text-box>
      </draw:frame></text:p>
          <text:p text:style-name="Figure"><text:soft-page-break/><draw:frame draw:style-name="fr3" draw:name="fram_IG26204-015" text:anchor-type="as-char" draw:z-index="224">
       <draw:text-box fo:min-height="0.041cm" fo:min-width="0.041cm">
        <text:p text:style-name="Figure">Figura <text:sequence text:ref-name="refFigure109" text:name="Figure" text:formula="ooow:Figure+1" style:num-format="1">110</text:sequence>: Diálogo Recortar</text:p>
        <text:p text:style-name="Figure"><draw:frame draw:style-name="fr4" draw:name="img_IG26204_016" text:anchor-type="as-char" svg:width="9.41cm" svg:height="7.96cm" draw:z-index="225"><draw:image xlink:href="Pictures/10000000000001FC000001AE73D97D18.png" xlink:type="simple" xlink:show="embed" xlink:actuate="onLoad" draw:mime-type="image/png"/>
          <svg:title>Diálogo Recortar</svg:title>
          <svg:desc>Diálogo Recortar</svg:desc>
         </draw:frame></text:p>
       </draw:text-box>
      </draw:frame></text:p>
          <text:p text:style-name="Body_20_Text_2c__20_List_20_Intro">El diálogo tiene las siguientes opciones:</text:p>
          <text:list xml:id="list214946808220749" text:continue-list="list214947154821654" text:style-name="List_20_1">
            <text:list-item>
              <text:p text:style-name="List_20_1"><text:span text:style-name="Emphasis">Recortar</text:span>: ajusta el tamaño de recorte y el tipo de recorte de una imagen.</text:p>
            </text:list-item>
          </text:list>
          <text:list xml:id="list214947123380750" text:continue-list="list214947976414807" text:style-name="List_20_2">
            <text:list-item>
              <text:p text:style-name="List_20_2"><text:span text:style-name="Emphasis">Mantener escala</text:span>: mantiene las proporciones de la imagen cuando se recorta. El espacio ocupado en la diapositiva cambia al tamaño recortado.</text:p>
            </text:list-item>
            <text:list-item>
              <text:p text:style-name="List_20_2"><text:span text:style-name="Emphasis">Mantener el tamaño de la imagen</text:span>: mantiene el tamaño original de la imagen cuando se recorta. El espacio ocupado en la diapositiva no cambia.</text:p>
            </text:list-item>
            <text:list-item>
              <text:p text:style-name="List_20_2"><text:span text:style-name="Emphasis">Izquierda</text:span>, <text:span text:style-name="Emphasis">Derecha</text:span>, <text:span text:style-name="Emphasis">Superior</text:span> e <text:span text:style-name="Emphasis">Inferior</text:span>: ingrese una cantidad positiva para recortar los bordes de la imagen o una cantidad negativa para agregar espacio en blanco.</text:p>
            </text:list-item>
          </text:list>
          <text:p text:style-name="List_20_2_20_Cont.">Si marca <text:span text:style-name="Emphasis">Mantener escala</text:span>, valores positivos recortan la imagen y valores negativos agregan espacio en blanco, aumentando el espacio ocupado en la diapositiva.</text:p>
          <text:p text:style-name="List_20_2_20_Cont.">Si selecciona <text:span text:style-name="Emphasis">Mantener tamaño de imagen</text:span>, valores positivos recortan la imagen y valores negativos agregan espacio en blanco y reducen la imagen , el espacio ocupado en la diapositiva no cambia.</text:p>
          <text:list xml:id="list214946627623122" text:continue-list="list214946808220749" text:style-name="List_20_1">
            <text:list-item>
              <text:p text:style-name="List_20_1"><text:span text:style-name="Emphasis">Escala</text:span>: cambia la escala de la imagen seleccionada.</text:p>
            </text:list-item>
          </text:list>
          <text:list xml:id="list214947634657314" text:continue-list="list214947123380750" text:style-name="List_20_2">
            <text:list-item>
              <text:p text:style-name="List_20_2"><text:span text:style-name="Emphasis">Anchura</text:span>: ingrese un valor porcentual para la anchura de la imagen.</text:p>
            </text:list-item>
            <text:list-item>
              <text:p text:style-name="List_20_2"><text:span text:style-name="Emphasis">Altura</text:span>: ingrese un valor porcentual para la altura de la imagen.</text:p>
            </text:list-item>
          </text:list>
          <text:list xml:id="list214947422300545" text:continue-list="list214946627623122" text:style-name="List_20_1">
            <text:list-item>
              <text:p text:style-name="List_20_1"><text:span text:style-name="Emphasis">Tamaño de imagen</text:span>: cambia el tamaño de la imagen seleccionada.</text:p>
            </text:list-item>
          </text:list>
          <text:list xml:id="list214947665470239" text:continue-list="list214947634657314" text:style-name="List_20_2">
            <text:list-item>
              <text:p text:style-name="List_20_2"><text:span text:style-name="Emphasis">Anchura</text:span>: ingrese un valor para la anchura de la imagen.</text:p>
            </text:list-item>
            <text:list-item>
              <text:p text:style-name="List_20_2"><text:span text:style-name="Emphasis">Altura</text:span>: ingrese un valor para la altura de la imagen.</text:p>
            </text:list-item>
          </text:list>
          <text:list text:continue-list="list214947422300545" text:style-name="List_20_1">
            <text:list-item>
              <text:p text:style-name="List_20_1"><text:span text:style-name="Emphasis">Tamaño original</text:span>: devuelve la imagen seleccionada a su tamaño original.</text:p>
            </text:list-item>
          </text:list>
          <text:p text:style-name="Heading_20_2"><text:bookmark-start text:name="__RefHeading___Toc162476_3404515777"/>Eliminar imágenes<text:bookmark-end text:name="__RefHeading___Toc162476_3404515777"/></text:p>
          <text:list xml:id="list214946320298470" text:continue-numbering="true" text:style-name="List_20_1">
            <text:list-item>
              <text:p text:style-name="List_20_1">Haga clic en una imagen para seleccionarla y pulse <text:span text:style-name="Keystroke">Retroceso</text:span> o <text:s/><text:span text:style-name="Keystroke">Supr</text:span>.</text:p>
            </text:list-item>
          </text:list>
          <text:h text:style-name="Heading_20_1" text:outline-level="2"><text:bookmark-start text:name="__RefHeading___Toc162478_3404515777"/><text:soft-page-break/>Imágenes interactivas<text:bookmark-end text:name="__RefHeading___Toc162478_3404515777"/></text:h>
          <text:p text:style-name="Text_20_body">Una imagen interactiva define las áreas de una imagen, llamadas puntos de acceso, que se asocian con un URL, ya sean hiperenlaces a direcciones web o a otros archivos en el equipo. Los puntos de acceso son el equivalente gráfico de los hiperenlaces de texto. Al hacer clic en un punto de acceso, LibreOffice abre la página vinculada con el programa apropiado.</text:p>
          <text:p text:style-name="Text_20_body">Puede crear zonas interactivas de varias formas, tales como rectángulos, elipses o polígonos y se pueden incluir varias zonas interactivas en la misma imagen. Cuando haga clic en el punto de acceso, el URL se abrirá en una ventana de su navegador o en un cuadro que especifique. También puede modificar el texto que aparece cuando el cursor pasa sobre el punto de acceso.</text:p>
          <text:p text:style-name="Heading_20_2"><text:bookmark-start text:name="__RefHeading___Toc8823_588124925"/>Crear imágenes interactivas<text:bookmark-end text:name="__RefHeading___Toc8823_588124925"/></text:p>
          <text:p text:style-name="Body_20_Text_2c__20_List_20_Intro">La parte central del <text:span text:style-name="Emphasis">Editor de imágenes interactivas</text:span> muestra la imagen en la que se insertará el punto o puntos de acceso, mientras que en la parte superior se encuentran los botones de herramientas. Un punto de acceso se indica mediante un esquema según la forma del punto de acceso utilizado. Para abrir este editor siga las siguientes indicaciones:</text:p>
          <text:list text:continue-list="list214947218927674" text:style-name="Numbering_20_1">
            <text:list-item text:start-value="1">
              <text:p text:style-name="Numbering_20_1">Elija la imagen en la que desee crear los puntos de acceso.</text:p>
            </text:list-item>
            <text:list-item>
              <text:p text:style-name="Numbering_20_1">Vaya al menú <text:span text:style-name="Strong_20_Emphasis">Herramientas &gt; Imagen interactiva</text:span> para abrir el <text:span text:style-name="Emphasis">Editor de imágenes interactivas</text:span> (figura <text:sequence-ref text:reference-format="value" text:ref-name="refFigure110">111</text:sequence-ref>). La parte principal del diálogo muestra la imagen seleccionada y es donde se definen los puntos de acceso.</text:p>
            </text:list-item>
          </text:list>
          <text:p text:style-name="Figure"><draw:frame draw:style-name="fr3" draw:name="fram_IG26204-016" text:anchor-type="as-char" draw:z-index="226">
       <draw:text-box fo:min-height="0.041cm" fo:min-width="0.041cm">
        <text:p text:style-name="Figure">Figura <text:sequence text:ref-name="refFigure110" text:name="Figure" text:formula="ooow:Figure+1" style:num-format="1">111</text:sequence>: Editor de imágenes interactivas</text:p>
        <text:p text:style-name="Figure"><draw:frame draw:style-name="fr4" draw:name="img_IG26204_017" text:anchor-type="as-char" svg:width="10.351cm" svg:height="8.26cm" draw:z-index="227"><draw:image xlink:href="Pictures/100000000000022F000001BE806D7220.png" xlink:type="simple" xlink:show="embed" xlink:actuate="onLoad" draw:mime-type="image/png"/>
          <svg:title>Editor de imágenes interactivas</svg:title>
          <svg:desc>Editor de imágenes interactivas</svg:desc>
         </draw:frame></text:p>
       </draw:text-box>
      </draw:frame></text:p>
          <text:list xml:id="list214946982305485" text:continue-numbering="true" text:style-name="Numbering_20_1">
            <text:list-item>
              <text:p text:style-name="Numbering_20_1">Seleccione el tipo de formas del punto de acceso que desee usar mediante los iconos situados en la parte superior del diálogo. Los tipos de formas disponibles son: <text:span text:style-name="Emphasis">Rectángulo</text:span>, <text:span text:style-name="Emphasis">Elipse</text:span>, <text:span text:style-name="Emphasis">Polígono</text:span> y <text:span text:style-name="Emphasis">Polígono de forma libre</text:span>.</text:p>
            </text:list-item>
            <text:list-item>
              <text:p text:style-name="Numbering_20_1">Dibuje el área del punto de acceso en la imagen.</text:p>
            </text:list-item>
            <text:list-item>
              <text:p text:style-name="Numbering_20_1">Introduzca la <text:span text:style-name="Emphasis">Dirección</text:span> para el hiperenlace usando el formato de internet y la <text:span text:style-name="Emphasis">Alternativa textual</text:span> (texto que mostrará al pasar el cursor sobre el área).</text:p>
            </text:list-item>
            <text:list-item>
              <text:p text:style-name="Numbering_20_1">En la parte superior del diálogo, haga clic en el icono <text:span text:style-name="Emphasis">Aplicar</text:span> para aplicar la configuración de cada punto de acceso.</text:p>
            </text:list-item>
            <text:list-item>
              <text:p text:style-name="Numbering_20_1">Haga clic en el icono <text:span text:style-name="Emphasis">Guardar</text:span> para guardar el mapa de imagen en un archivo.</text:p>
            </text:list-item>
            <text:list-item>
              <text:p text:style-name="Numbering_20_1"><text:soft-page-break/>Finalmente haga clic en <text:span text:style-name="Emphasis">Cerrar</text:span> para cerrar el <text:span text:style-name="Emphasis">Editor de imágenes interactivas</text:span>.</text:p>
            </text:list-item>
          </text:list>
          <text:p text:style-name="Body_20_Text_2c__20_List_20_Intro">Las herramientas disponibles en el <text:span text:style-name="Emphasis">Editor de imágenes interactivas</text:span> son las siguientes:</text:p>
          <text:list xml:id="list214946147001770" text:continue-list="list214946320298470" text:style-name="List_20_1">
            <text:list-item>
              <text:p text:style-name="List_20_1"><text:span text:style-name="Emphasis">Aplicar</text:span>: haga clic en este icono para aplicar los cambios realizados.</text:p>
            </text:list-item>
            <text:list-item>
              <text:p text:style-name="List_20_1"><text:span text:style-name="Emphasis">Abrir</text:span>: abre un diálogo del explorador de archivos donde puede navegar a la carpeta donde se ha guardado una imagen interactiva.</text:p>
            </text:list-item>
            <text:list-item>
              <text:p text:style-name="List_20_1"><text:span text:style-name="Emphasis">Guardar</text:span>: abre un diálogo del explorador de archivos donde puede navegar a la carpeta donde desea guardar la imagen interactiva.</text:p>
            </text:list-item>
            <text:list-item>
              <text:p text:style-name="List_20_1"><text:span text:style-name="Emphasis">Cerrar</text:span>: cierra el Editor de imágenes interactiva.</text:p>
            </text:list-item>
            <text:list-item>
              <text:p text:style-name="List_20_1"><text:span text:style-name="Emphasis">Seleccionar</text:span>: para seleccionar un punto de acceso anteriormente creado.</text:p>
            </text:list-item>
            <text:list-item>
              <text:p text:style-name="List_20_1"><text:span text:style-name="Emphasis">Rectángulo</text:span>, <text:span text:style-name="Emphasis">Elipse</text:span>, <text:span text:style-name="Emphasis">Polígono</text:span> y <text:span text:style-name="Emphasis">Polígono de forma libre</text:span>: herramientas de dibujo para formas de puntos de acceso. Estas herramientas funcionan exactamente de la misma manera que las herramientas correspondientes en la barra de herramientas <text:span text:style-name="Emphasis">Dibujo</text:span> (figura <text:sequence-ref text:reference-format="value" text:ref-name="refFigure98">99</text:sequence-ref> en la página  <text:sequence-ref text:reference-format="page" text:ref-name="refFigure98">110</text:sequence-ref>). Para más información, consulte el «Capítulo 5, Gesti<text:span text:style-name="T210">onar</text:span> objetos gráficos».</text:p>
            </text:list-item>
            <text:list-item>
              <text:p text:style-name="List_20_1"><text:span text:style-name="Emphasis">Editar</text:span>, <text:span text:style-name="Emphasis">Mover</text:span>, <text:span text:style-name="Emphasis">Insertar</text:span> y <text:span text:style-name="Emphasis">Eliminar puntos:</text:span> herramientas de edición avanzadas para manipular la forma de un punto de acceso poligonal. Primero seleccione <text:span text:style-name="Emphasis">Editar puntos</text:span> <text:s/>para activar las otras herramientas de puntos.</text:p>
            </text:list-item>
            <text:list-item>
              <text:p text:style-name="List_20_1"><text:span text:style-name="Emphasis">Deshacer</text:span>: deshace cualquier acción realizada.</text:p>
            </text:list-item>
            <text:list-item>
              <text:p text:style-name="List_20_1"><text:span text:style-name="Emphasis">Rehacer</text:span>: rehace cualquier acción deshecha.</text:p>
            </text:list-item>
            <text:list-item>
              <text:p text:style-name="List_20_1"><text:span text:style-name="Emphasis">Activo</text:span>: alterna el estado del punto de acceso seleccionado (activo o no activo).</text:p>
            </text:list-item>
            <text:list-item>
              <text:p text:style-name="List_20_1"><text:span text:style-name="Emphasis">Macro</text:span>: asocia una macro con el punto de acceso en lugar de un hipervínculo.</text:p>
            </text:list-item>
            <text:list-item>
              <text:p text:style-name="List_20_1"><text:span text:style-name="Emphasis">Propiedades</text:span>: establece las propiedades del hiperenlace y le agrega el atributo <text:span text:style-name="Emphasis">Nombre.</text:span></text:p>
            </text:list-item>
            <text:list-item>
              <text:p text:style-name="List_20_1"><text:span text:style-name="Emphasis">Dirección</text:span>: ingrese la dirección URL a un hiperenlace. También puede señalar un ancla en un documento (por ejemplo, un número de diapositiva específico). Escriba la dirección en el formato: <text:a xlink:type="simple" xlink:href="../../../../" text:style-name="Internet_20_link" text:visited-style-name="Visited_20_Internet_20_Link"><text:span text:style-name="Code">file:///</text:span></text:a><text:span text:style-name="Code">&lt;path&gt;/nombre_documento#nombre_ancla</text:span>.</text:p>
            </text:list-item>
            <text:list-item>
              <text:p text:style-name="List_20_1"><text:span text:style-name="Emphasis">Texto</text:span>:el texto que se verá cuando el cursor del ratón pase sobre el punto de acceso.</text:p>
            </text:list-item>
            <text:list-item>
              <text:p text:style-name="List_20_1"><text:span text:style-name="Emphasis">Marco</text:span>: indica cómo se abrirá el destino del hiperenlace.</text:p>
            </text:list-item>
          </text:list>
          <text:list xml:id="list214946134737648" text:continue-list="list214947665470239" text:style-name="List_20_2">
            <text:list-item>
              <text:p text:style-name="List_20_2"><text:span text:style-name="Emphasis">_blank</text:span>: se abre en una nueva ventana del navegador.</text:p>
            </text:list-item>
            <text:list-item>
              <text:p text:style-name="List_20_2"><text:span text:style-name="Emphasis">_self</text:span>: selección predeterminada y se abre en la ventana actual.</text:p>
            </text:list-item>
            <text:list-item>
              <text:p text:style-name="List_20_2"><text:span text:style-name="Emphasis">_top</text:span>: el archivo se abre en el marco superior de la jerarquía.</text:p>
            </text:list-item>
            <text:list-item>
              <text:p text:style-name="List_20_2"><text:span text:style-name="Emphasis">_parent</text:span>: el archivo se abre en el marco principal del marco actual. Si el marco actual no tiene superior, se utiliza el propio marco actual.</text:p>
            </text:list-item>
          </text:list>
          <text:list xml:id="list214946538559268" text:continue-list="list214946153217326" text:style-name="Heading_20_Tip">
            <text:list-item>
              <text:p text:style-name="Heading_20_Tip">Consejo</text:p>
            </text:list-item>
          </text:list>
          <text:p text:style-name="Body_20_Text_2c__20_Note">El valor <text:span text:style-name="Emphasis">_self</text:span> para el marco de destino funcionará en la gran mayoría de las ocasiones. No se recomienda utilizar los otros valores, aunque estén disponibles, a menos que sea absolutamente necesario.<text:bookmark-end text:name="__RefHeading___Toc1847_1473846649 Copia 1"/></text:p>
        </text:section>
        <text:p text:style-name="Text_20_body"/>
      </text:section>
      <text:section text:style-name="Sect1" text:name="IG26205-GestionarObjetosGraficos.odt">
        <text:section text:style-name="Sect1" text:name="Sección21">
          <text:p text:style-name="New_20_Chapter"><draw:frame draw:style-name="fr2" draw:name=" LibreOffice Logo Copia 5" text:anchor-type="as-char" svg:width="8.421cm" svg:height="2.12cm" draw:z-index="228"><draw:image xlink:href="Pictures/100018450000212D0000085F0E217AFA.svg" xlink:type="simple" xlink:show="embed" xlink:actuate="onLoad" draw:mime-type="image/svg+xml"/>
       <draw:image xlink:href="Pictures/100000010000014100000051303DA8D7.png" xlink:type="simple" xlink:show="embed" xlink:actuate="onLoad" draw:mime-type="image/png"/>
       <svg:title>LibreOffice Logo</svg:title>
       <svg:desc>LibreOffice Logo</svg:desc>
      </draw:frame></text:p>
        </text:section>
        <text:section text:style-name="Sect1" text:name="Sección22">
          <text:p text:style-name="Guide_20_Name"><text:user-defined style:data-style-name="N0" text:name="Guide Name">Guía de Impress</text:user-defined><text:s/><text:user-defined style:data-style-name="N0" text:name="LibreOffice Version">26.2</text:user-defined></text:p>
        </text:section>
        <text:section text:style-name="Sect1" text:name="Sección23">
          <text:h text:style-name="Title" text:outline-level="1"><text:bookmark-start text:name="__RefHeading___Toc33054_1810457014"/><text:span text:style-name="Chapter_20_Number">Capítulo 5, </text:span><text:line-break/>Gestionar objetos gráficos<text:bookmark-end text:name="__RefHeading___Toc33054_1810457014"/></text:h>
          <text:p text:style-name="Subtitle"/>
        </text:section>
        <text:section text:style-name="Sect1" text:name="Sección24">
          <text:h text:style-name="Heading_20_1_20_First" text:outline-level="2"><text:bookmark-start text:name="__RefHeading___Toc1847_1473846649 Copia 2"/><text:bookmark-start text:name="__RefHeading___Toc1331_4256543436 Copia 1"/>Introducción<text:bookmark-end text:name="__RefHeading___Toc1331_4256543436 Copia 1"/></text:h>
          <text:p text:style-name="Text_20_body">Este capítulo describe cómo administrar objetos gráficos y, en particular, cómo <text:span text:style-name="T211">girar</text:span>los, distorsionarlos organizarlos y colocarlos en la diapositiva.</text:p>
          <text:h text:style-name="Heading_20_1" text:outline-level="2"><text:bookmark-start text:name="__RefHeading___Toc62344_747188774"/>Barra de herramientas <text:span text:style-name="T212">D</text:span>ibujo<text:bookmark-end text:name="__RefHeading___Toc62344_747188774"/></text:h>
          <text:p text:style-name="Text_20_body">La barra de herramientas <text:span text:style-name="Emphasis">Dibujo</text:span> (figura <text:sequence-ref text:reference-format="value" text:ref-name="refFigure111">112</text:sequence-ref>) contiene la mayoría de las herramientas que se utilizan normalmente para crear objetos gráficos. Si esta barra de herramientas no está visible, seleccione <text:span text:style-name="Strong_20_Emphasis">Ver &gt; Barras de herramientas Dibujo</text:span> en el menú. De forma predeterminada, la barra de herramientas <text:span text:style-name="Emphasis"><text:span text:style-name="T213">D</text:span></text:span><text:span text:style-name="Emphasis">ibujo</text:span> está acoplada verticalmente en el lado izquierdo de la ventana de Impress.</text:p>
          <text:p text:style-name="Figure"><draw:frame draw:style-name="fr3" draw:name="fram_IG26205-000" text:anchor-type="as-char" draw:z-index="229">
       <draw:text-box fo:min-height="0.041cm" fo:min-width="0.041cm">
        <text:p text:style-name="Figure">Figura <text:sequence text:ref-name="refFigure111" text:name="Figure" text:formula="ooow:Figure+1" style:num-format="1, 2, 3, ...">112</text:sequence>: Barra de herramientas <text:span text:style-name="T214">D</text:span>ibujo</text:p>
        <text:p text:style-name="Figure"><draw:frame draw:style-name="fr4" draw:name="img_IG26205-001" text:anchor-type="as-char" svg:width="13.82cm" svg:height="1.981cm" draw:z-index="230"><draw:image xlink:href="Pictures/10000000000003670000007DA162DDE8.png" xlink:type="simple" xlink:show="embed" xlink:actuate="onLoad" draw:mime-type="image/png"/>
          <svg:title>Barra de herramientas Dibujo</svg:title>
          <svg:desc>Barra de herramientas Dibujo</svg:desc>
         </draw:frame></text:p>
       </draw:text-box>
      </draw:frame></text:p>
          <text:list xml:id="list214946223488772" text:continue-list="list214946991453469" text:style-name="Heading_20_Note">
            <text:list-item>
              <text:p text:style-name="Heading_20_Note">Nota</text:p>
            </text:list-item>
          </text:list>
          <text:p text:style-name="Body_20_Text_2c__20_Note">Su barra de herramientas <text:span text:style-name="Emphasis"><text:span text:style-name="T213">D</text:span></text:span><text:span text:style-name="Emphasis">ibujo</text:span> puede diferir de la que se muestra en la figura <text:sequence-ref text:reference-format="value" text:ref-name="refFigure111">112</text:sequence-ref>, ya que esto depende de cuántas herramientas de dibujo se hayan colocado en la barra de herramientas. Haga clic con el botón derecho en la barra de herramientas, seleccione <text:span text:style-name="Emphasis">Botones visibles</text:span> en el menú contextual para mostrar las herramientas disponibles. Desde e<text:span text:style-name="T215">ste</text:span> <text:span text:style-name="T215">menú </text:span>puede <text:span text:style-name="T215">mostrar u ocultar </text:span>herramientas. Consulte el «Apéndice B, Barras de herramientas» para <text:span text:style-name="T215">más</text:span> información.</text:p>
          <text:p text:style-name="Heading_20_2"><text:bookmark-start text:name="__RefHeading___Toc108166_747188774"/>Herramientas de dibujo<text:bookmark-end text:name="__RefHeading___Toc108166_747188774"/></text:p>
          <text:list text:continue-list="list214946147001770" text:style-name="List_20_1">
            <text:list-item>
              <text:p text:style-name="P150"><text:span text:style-name="Emphasis">Seleccionar</text:span>: selecciona objetos. Para seleccionar <text:span text:style-name="T216">varios</text:span> objetos, haga clic <text:span text:style-name="T216">por encima de un</text:span> objeto <text:span text:style-name="T216">y </text:span>mant<text:span text:style-name="T216">enga </text:span>pulsado el botón del ratón <text:span text:style-name="T216">mientras </text:span>arrastr<text:span text:style-name="T216">a</text:span> el ratón <text:span text:style-name="T216">para ampliar un </text:span><text:span text:style-name="T217">área de selecci</text:span><text:span text:style-name="T216">ón</text:span>. Se muestra un rectángulo <text:span text:style-name="T216">alrededor de esa </text:span>área. También puede seleccionar varios objetos manteniendo pulsada la tecla <text:span text:style-name="Keystroke">Mayús</text:span> mientras <text:span text:style-name="T216">hace clic sobre cada </text:span>objeto <text:span text:style-name="T216">que quiera agregar a la selección</text:span>.</text:p>
            </text:list-item>
            <text:list-item>
              <text:p text:style-name="P151"><text:span text:style-name="Emphasis">Zum y panorámica:</text:span> <text:span text:style-name="T218">Seleccione la herramienta para activarla. Un clic sobre la diapositiva aumenta el zum, Si mantiene </text:span>pulsada la tecla <text:span text:style-name="Keystroke">Ctrl</text:span> <text:span text:style-name="T218">se aleja. Mantenga pulsada la tecla </text:span><text:span text:style-name="Keystroke"><text:span text:style-name="T218">Mayús</text:span></text:span><text:span text:style-name="T218"> para mover horizontalmente la diapositiva sin cambiar el zum.</text:span> </text:p>
            </text:list-item>
            <text:list-item>
              <text:p text:style-name="List_20_1"><text:span text:style-name="Emphasis">Insertar cuadro de texto</text:span> / <text:span text:style-name="Emphasis">Insertar texto vertical</text:span>: <text:span text:style-name="T219">C</text:span>rea un cuadro de texto con <text:span text:style-name="T218">el texto en </text:span>horizontal <text:span text:style-name="T219">o vertical</text:span>. Consulte el «Capítulo 3, A<text:span text:style-name="T220">ñadir y formatear texto</text:span>» para más información.</text:p>
            </text:list-item>
            <text:list-item>
              <text:p text:style-name="P152"><text:span text:style-name="Emphasis">Color de línea</text:span> / <text:span text:style-name="Emphasis">Color de relleno</text:span>: haga clic en el triángulo ▼ a la derecha del icono para abrir una paleta de colores y seleccione un color para la línea <text:span text:style-name="T219">o el relleno</text:span>. <text:span text:style-name="T219">Encontrará una</text:span> <text:span text:style-name="T219">una gran variedad de </text:span>colores disponibles <text:span text:style-name="T219">si </text:span>selecciona <text:span text:style-name="T219">las distintas paletas de colores </text:span>de la lista desplegable.</text:p>
            </text:list-item>
            <text:list-item>
              <text:p text:style-name="List_20_1"><text:span text:style-name="Emphasis">Insertar línea</text:span>: dibuja una línea recta desde el donde hace clic con el ratón hasta el punto donde arrastra el puntero y suelta el botón del ratón. Pulse la tecla <text:span text:style-name="Keystroke">Mayús</text:span> para restringir el ángulo de la línea a múltiplos de 45°. Pulse la tecla <text:span text:style-name="Keystroke">Alt</text:span> para dibujar una línea desde su centro. Pulse la tecla <text:span text:style-name="Keystroke">Ctrl</text:span> para separar el punto final de la línea de la retícula (consulte «<text:bookmark-ref text:reference-format="text" text:ref-name="__RefHeading___Toc62418_747188774">Retícula y ajustes</text:bookmark-ref>»).</text:p>
            </text:list-item>
            <text:list-item>
              <text:p text:style-name="List_20_1"><text:soft-page-break/><text:span text:style-name="Emphasis">Rectángulo</text:span>: dibuja un rectángulo; <text:span text:style-name="T221">al</text:span> arrastra<text:span text:style-name="T221">r</text:span> el ratón <text:span text:style-name="T221">lo puede dimensionar.</text:span> Pulse la tecla <text:span text:style-name="Keystroke">Mayús</text:span> para dibujar un cuadrado. Pulse la tecla <text:span text:style-name="Keystroke">Alt</text:span> para dibujar <text:span text:style-name="T221">l</text:span>a forma <text:span text:style-name="T219">en el sentido contrario al movimiento del ratón</text:span>. Suelte el botón del ratón antes de soltar las teclas <text:span text:style-name="Keystroke">Mayús</text:span> o <text:span text:style-name="Keystroke">Alt</text:span>.</text:p>
            </text:list-item>
            <text:list-item>
              <text:p text:style-name="P153"><text:span text:style-name="Emphasis">Elipse</text:span>: dibuja una elipse; <text:span text:style-name="T221">al</text:span> arrastra<text:span text:style-name="T221">r</text:span> el ratón <text:span text:style-name="T221">lo puede dimensionar</text:span>. Pulse la tecla <text:span text:style-name="Keystroke">Mayús</text:span> para dibujar un círculo. Pulse la tecla <text:span text:style-name="Keystroke">Alt</text:span> para dibujar <text:span text:style-name="T221">l</text:span>a forma <text:span text:style-name="T219">en el sentido contrario al movimiento del ratón</text:span>. Suelte el botón del ratón antes de soltar las teclas <text:span text:style-name="Keystroke">Mayús</text:span> o <text:span text:style-name="Keystroke">Alt</text:span>.</text:p>
            </text:list-item>
            <text:list-item>
              <text:p text:style-name="List_20_1"><text:span text:style-name="Emphasis">Líneas y flechas</text:span>: dibuja una línea recta que <text:span text:style-name="T221">puede </text:span>termina<text:span text:style-name="T221">r</text:span> <text:span text:style-name="T221">en</text:span> punta de flecha. Haga clic en el triángulo a la derecha del icono para mostrar las herramientas disponibles (figura <text:sequence-ref text:reference-format="value" text:ref-name="refFigure112">113</text:sequence-ref>). Las teclas <text:span text:style-name="Keystroke">Mayús</text:span>,<text:span text:style-name="Keystroke">Alt</text:span> y <text:span text:style-name="Keystroke">Ctrl</text:span> tienen el mismo efecto que la herramienta <text:span text:style-name="Emphasis">Línea</text:span>. El icono que se muestra en la barra de herramientas depende de la <text:span text:style-name="T222">última </text:span>herramienta seleccionad<text:span text:style-name="T222">a</text:span>.</text:p>
            </text:list-item>
          </text:list>
          <text:p text:style-name="Figure"><draw:frame draw:style-name="fr3" draw:name="fram_IG26205-001" text:anchor-type="as-char" draw:z-index="231">
       <draw:text-box fo:min-height="0.041cm" fo:min-width="0.041cm">
        <text:p text:style-name="Figure">Figura <text:sequence text:ref-name="refFigure112" text:name="Figure" text:formula="ooow:Figure+1" style:num-format="1, 2, 3, ...">113</text:sequence>: Barra de herramientas Líneas y flechas</text:p>
        <text:p text:style-name="Figure"><draw:frame draw:style-name="fr4" draw:name="img_IG26205-002" text:anchor-type="as-char" svg:width="10.329cm" svg:height="1.81cm" draw:z-index="232"><draw:image xlink:href="Pictures/10000000000001B20000004C8E3C0D9B.png" xlink:type="simple" xlink:show="embed" xlink:actuate="onLoad" draw:mime-type="image/png"/>
          <svg:title>Barra de herramientas Líneas y flechas</svg:title>
          <svg:desc>Barra de herramientas Líneas y flechas</svg:desc>
         </draw:frame></text:p>
       </draw:text-box>
      </draw:frame></text:p>
          <text:list text:continue-numbering="true" text:style-name="List_20_1">
            <text:list-item>
              <text:p text:style-name="P154"><text:span text:style-name="Emphasis">Curvas y polígonos, </text:span><text:s/>dibuja una forma según la <text:span text:style-name="T222">herramienta</text:span> seleccionada. Haga clic en el triángulo ▼ a la derecha del icono para mostrar las herramientas disponibles (figura <text:sequence-ref text:reference-format="value" text:ref-name="refFigure113">114</text:sequence-ref>). El icono que se muestra en la barra de herramientas depende de la <text:span text:style-name="T222">última </text:span>herramienta seleccionad<text:span text:style-name="T222">a</text:span>.</text:p>
            </text:list-item>
          </text:list>
          <text:p text:style-name="Figure"><draw:frame draw:style-name="fr3" draw:name="fram_IG26205-002" text:anchor-type="as-char" draw:z-index="233">
       <draw:text-box fo:min-height="0.041cm" fo:min-width="0.041cm">
        <text:p text:style-name="Figure">Figura <text:sequence text:ref-name="refFigure113" text:name="Figure" text:formula="ooow:Figure+1" style:num-format="1, 2, 3, ...">114</text:sequence>: barra de herramientas Curvas y polígonos</text:p>
        <text:p text:style-name="Figure"><draw:frame draw:style-name="fr4" draw:name="img_IG26205-003" text:anchor-type="as-char" svg:width="8.28cm" svg:height="1.76cm" draw:z-index="234"><draw:image xlink:href="Pictures/100000000000015C0000004A479C7497.png" xlink:type="simple" xlink:show="embed" xlink:actuate="onLoad" draw:mime-type="image/png"/>
          <svg:title>barra de herramientas Curvas y polígonos</svg:title>
          <svg:desc>barra de herramientas Curvas y polígonos</svg:desc>
         </draw:frame></text:p>
       </draw:text-box>
      </draw:frame></text:p>
          <text:list text:continue-numbering="true" text:style-name="List_20_1">
            <text:list-item>
              <text:p text:style-name="P154"><text:span text:style-name="Emphasis">Conectores</text:span>: dibuja una línea de conector entre dos f<text:span text:style-name="T222">ormas</text:span>. Haga clic en el triángulo ▼ a la derecha del icono para mostrar las herramientas disponibles. El icono que se muestra en la barra de herramientas depende de la <text:span text:style-name="T222">última </text:span>herramienta seleccionad<text:span text:style-name="T222">a</text:span>. Para más información, consulte «<text:bookmark-ref text:reference-format="text" text:ref-name="__RefHeading___Toc62432_747188774">Conectores y puntos de unión</text:bookmark-ref>».</text:p>
            </text:list-item>
          </text:list>
          <text:p text:style-name="Figure"><draw:frame draw:style-name="fr3" draw:name="fram_IG26205-003" text:anchor-type="as-char" draw:z-index="235">
       <draw:text-box fo:min-height="0.041cm" fo:min-width="0.041cm">
        <text:p text:style-name="Figure">Figura <text:sequence text:ref-name="refFigure114" text:name="Figure" text:formula="ooow:Figure+1" style:num-format="1, 2, 3, ...">115</text:sequence>: Barra de herramientas Conectores</text:p>
        <text:p text:style-name="Figure"><draw:frame draw:style-name="fr4" draw:name="img_IG26205-004" text:anchor-type="as-char" svg:width="12.33cm" svg:height="1.76cm" draw:z-index="236"><draw:image xlink:href="Pictures/10000000000002060000004AC42D79F3.png" xlink:type="simple" xlink:show="embed" xlink:actuate="onLoad" draw:mime-type="image/png"/>
          <svg:title>Barra de herramientas Conectores</svg:title>
          <svg:desc>Barra de herramientas Conectores</svg:desc>
         </draw:frame></text:p>
       </draw:text-box>
      </draw:frame></text:p>
          <text:list text:continue-numbering="true" text:style-name="List_20_1">
            <text:list-item>
              <text:p text:style-name="P155"><text:span text:style-name="Emphasis">Formas básicas</text:span>: haga clic en el triángulo ▼ a la derecha del icono para abrir una <text:span text:style-name="T222">paleta</text:span> de herramientas que muestra las herramientas disponibles (figura <text:sequence-ref text:reference-format="value" text:ref-name="refFigure115">116</text:sequence-ref>).El icono que se muestra en la barra de herramientas depende de la <text:span text:style-name="T222">última </text:span>herramienta seleccionad<text:span text:style-name="T222">a</text:span>.</text:p>
            </text:list-item>
          </text:list>
          <text:p text:style-name="Figure"><draw:frame draw:style-name="fr3" draw:name="fram_IG26205-004" text:anchor-type="as-char" draw:z-index="237">
       <draw:text-box fo:min-height="0.041cm" fo:min-width="0.041cm">
        <text:p text:style-name="Figure">Figura <text:sequence text:ref-name="refFigure115" text:name="Figure" text:formula="ooow:Figure+1" style:num-format="1, 2, 3, ...">116</text:sequence>: Barra de herramientas Formas básicas</text:p>
        <text:p text:style-name="Figure"><draw:frame draw:style-name="fr4" draw:name="img_IG26205-005" text:anchor-type="as-char" svg:width="11.85cm" svg:height="2.581cm" draw:z-index="238"><draw:image xlink:href="Pictures/10000000000002300000007A7925FE6A.png" xlink:type="simple" xlink:show="embed" xlink:actuate="onLoad" draw:mime-type="image/png"/>
          <svg:title>Barra de herramientas Formas básicas</svg:title>
          <svg:desc>Barra de herramientas Formas básicas</svg:desc>
         </draw:frame></text:p>
       </draw:text-box>
      </draw:frame></text:p>
          <text:list text:continue-numbering="true" text:style-name="List_20_1">
            <text:list-item>
              <text:p text:style-name="P155"><text:soft-page-break/><text:span text:style-name="Emphasis">Formas de símbolos</text:span>: haga clic en el triángulo ▼ a la derecha del icono para abrir una <text:span text:style-name="T222">paleta</text:span> de herramientas que muestra las herramientas disponibles (figura <text:sequence-ref text:reference-format="value" text:ref-name="refFigure116">117</text:sequence-ref>).El icono que se muestra en la barra de herramientas depende de la <text:span text:style-name="T222">última </text:span>herramienta seleccionad<text:span text:style-name="T222">a</text:span>.</text:p>
            </text:list-item>
          </text:list>
          <text:p text:style-name="Figure"><draw:frame draw:style-name="fr3" draw:name="fram_IG26205-005" text:anchor-type="as-char" draw:z-index="239">
       <draw:text-box fo:min-height="0.041cm" fo:min-width="0.041cm">
        <text:p text:style-name="Figure">Figura <text:sequence text:ref-name="refFigure116" text:name="Figure" text:formula="ooow:Figure+1" style:num-format="1, 2, 3, ...">117</text:sequence>: barra de herramientas Formas de símbolos</text:p>
        <text:p text:style-name="Figure"><draw:frame draw:style-name="fr4" draw:name="img_IG26205-006" text:anchor-type="as-char" svg:width="15.951cm" svg:height="1.64cm" draw:z-index="240"><draw:image xlink:href="Pictures/100000000000025B0000003E4ADAC942.png" xlink:type="simple" xlink:show="embed" xlink:actuate="onLoad" draw:mime-type="image/png"/>
          <svg:title>barra de herramientas Formas de símbolos</svg:title>
          <svg:desc>barra de herramientas Formas de símbolos</svg:desc>
         </draw:frame></text:p>
       </draw:text-box>
      </draw:frame></text:p>
          <text:list text:continue-numbering="true" text:style-name="List_20_1">
            <text:list-item>
              <text:p text:style-name="P155"><text:span text:style-name="Emphasis">Flechas de bloque</text:span>: haga clic en el triángulo ▼ a la derecha del icono para abrir una <text:span text:style-name="T222">paleta</text:span> de herramientas que muestra las herramientas disponibles (figura <text:sequence-ref text:reference-format="value" text:ref-name="refFigure117">118</text:sequence-ref>).El icono que se muestra en la barra de herramientas depende de la <text:span text:style-name="T222">última </text:span>herramienta seleccionad<text:span text:style-name="T222">a</text:span>.</text:p>
            </text:list-item>
          </text:list>
          <text:p text:style-name="Figure"><draw:frame draw:style-name="fr3" draw:name="fram_IG26205-006" text:anchor-type="as-char" draw:z-index="241">
       <draw:text-box fo:min-height="0.041cm" fo:min-width="0.041cm">
        <text:p text:style-name="Figure">Figura <text:sequence text:ref-name="refFigure117" text:name="Figure" text:formula="ooow:Figure+1" style:num-format="1, 2, 3, ...">118</text:sequence>: Barra de herramientas Flechas de bloque</text:p>
        <text:p text:style-name="Figure"><draw:frame draw:style-name="fr4" draw:name="img_IG26205-007" text:anchor-type="as-char" svg:width="12.51cm" svg:height="2.78cm" draw:z-index="242"><draw:image xlink:href="Pictures/10000000000001D900000069055CB923.png" xlink:type="simple" xlink:show="embed" xlink:actuate="onLoad" draw:mime-type="image/png"/>
          <svg:title>Barra de herramientas Flechas de bloque</svg:title>
          <svg:desc>Barra de herramientas Flechas de bloque</svg:desc>
         </draw:frame></text:p>
       </draw:text-box>
      </draw:frame></text:p>
          <text:list text:continue-numbering="true" text:style-name="List_20_1">
            <text:list-item>
              <text:p text:style-name="P155"><text:span text:style-name="Emphasis">Diagrama de flujo</text:span>: haga clic en el triángulo ▼ a la derecha del icono para abrir una <text:span text:style-name="T222">paleta</text:span> de herramientas que muestra las herramientas disponibles (figura <text:sequence-ref text:reference-format="value" text:ref-name="refFigure118">119</text:sequence-ref>).El icono que se muestra en la barra de herramientas depende de la <text:span text:style-name="T222">última </text:span>herramienta seleccionad<text:span text:style-name="T222">a</text:span>.</text:p>
            </text:list-item>
          </text:list>
          <text:p text:style-name="Figure"><draw:frame draw:style-name="fr3" draw:name="fram_IG26205-007" text:anchor-type="as-char" draw:z-index="243">
       <draw:text-box fo:min-height="0.041cm" fo:min-width="0.041cm">
        <text:p text:style-name="Figure">Figura <text:sequence text:ref-name="refFigure118" text:name="Figure" text:formula="ooow:Figure+1" style:num-format="1, 2, 3, ...">119</text:sequence>: Barra de herramientas Diagrama de flujo</text:p>
        <text:p text:style-name="Figure"><draw:frame draw:style-name="fr4" draw:name="img_IG26205-008" text:anchor-type="as-char" svg:width="14.21cm" svg:height="2.701cm" draw:z-index="244"><draw:image xlink:href="Pictures/100000000000021900000066634B665A.png" xlink:type="simple" xlink:show="embed" xlink:actuate="onLoad" draw:mime-type="image/png"/>
          <svg:title>Barra de herramientas Diagrama de flujo</svg:title>
          <svg:desc>Barra de herramientas Diagrama de flujo</svg:desc>
         </draw:frame></text:p>
       </draw:text-box>
      </draw:frame></text:p>
          <text:list text:continue-numbering="true" text:style-name="List_20_1">
            <text:list-item>
              <text:p text:style-name="P155"><text:span text:style-name="Emphasis">Llamadas</text:span>: haga clic en el triángulo ▼ a la derecha del icono para abrir una <text:span text:style-name="T222">paleta</text:span> de herramientas que muestra las herramientas disponibles (figura <text:sequence-ref text:reference-format="value" text:ref-name="refFigure119">120</text:sequence-ref>).El icono que se muestra en la barra de herramientas depende de la <text:span text:style-name="T222">última </text:span>herramienta seleccionad<text:span text:style-name="T222">a</text:span>.</text:p>
            </text:list-item>
          </text:list>
          <text:p text:style-name="Figure"><draw:frame draw:style-name="fr3" draw:name="fram_IG26205-008" text:anchor-type="as-char" draw:z-index="245">
       <draw:text-box fo:min-height="0.041cm" fo:min-width="0.041cm">
        <text:p text:style-name="Figure">Figura <text:sequence text:ref-name="refFigure119" text:name="Figure" text:formula="ooow:Figure+1" style:num-format="1, 2, 3, ...">120</text:sequence>: Barra de herramientas Llamadas</text:p>
        <text:p text:style-name="Figure"><draw:frame draw:style-name="fr4" draw:name="img_IG26205-009" text:anchor-type="as-char" svg:width="6.32cm" svg:height="1.75cm" draw:z-index="246"><draw:image xlink:href="Pictures/10000000000000EF00000042D6A0EB56.png" xlink:type="simple" xlink:show="embed" xlink:actuate="onLoad" draw:mime-type="image/png"/>
          <svg:title>Barra de herramientas Llamadas</svg:title>
          <svg:desc>Barra de herramientas Llamadas</svg:desc>
         </draw:frame></text:p>
       </draw:text-box>
      </draw:frame></text:p>
          <text:list text:continue-numbering="true" text:style-name="List_20_1">
            <text:list-item>
              <text:p text:style-name="P156"><text:span text:style-name="Emphasis">Estrellas y pancartas</text:span>: haga clic en el triángulo ▼ a la derecha del icono para abrir una <text:span text:style-name="T222">paleta</text:span> de herramientas que muestra las herramientas disponibles (figura <text:sequence-ref text:reference-format="value" text:ref-name="refFigure120">121</text:sequence-ref>).El icono que se muestra en la barra de herramientas depende de la <text:span text:style-name="T222">última </text:span>herramienta seleccionad<text:span text:style-name="T222">a</text:span>.</text:p>
            </text:list-item>
          </text:list>
          <text:p text:style-name="Figure"><draw:frame draw:style-name="fr3" draw:name="fram_IG26205-009" text:anchor-type="as-char" draw:z-index="247">
       <draw:text-box fo:min-height="0.041cm" fo:min-width="0.041cm">
        <text:p text:style-name="Figure">Figura <text:sequence text:ref-name="refFigure120" text:name="Figure" text:formula="ooow:Figure+1" style:num-format="1, 2, 3, ...">121</text:sequence>: Barra de herramientas Estrellas y pancartas</text:p>
        <text:p text:style-name="Figure"><draw:frame draw:style-name="fr4" draw:name="img_IG26205-010" text:anchor-type="as-char" svg:width="10.659cm" svg:height="1.559cm" draw:z-index="248"><draw:image xlink:href="Pictures/10000000000001930000003B1EDDD672.png" xlink:type="simple" xlink:show="embed" xlink:actuate="onLoad" draw:mime-type="image/png"/>
          <svg:title>Barra de herramientas Estrellas y pancartas</svg:title>
          <svg:desc>Barra de herramientas Estrellas y pancartas</svg:desc>
         </draw:frame></text:p>
       </draw:text-box>
      </draw:frame></text:p>
          <text:list text:continue-numbering="true" text:style-name="List_20_1">
            <text:list-item>
              <text:p text:style-name="P156"><text:soft-page-break/><text:span text:style-name="Emphasis">Objetos 3D</text:span>: haga clic en el triángulo ▼ a la derecha del icono para abrir una <text:span text:style-name="T222">paleta</text:span> de herramientas que muestra las herramientas disponibles (figura <text:sequence-ref text:reference-format="value" text:ref-name="refFigure121">122</text:sequence-ref>). Pulse la tecla <text:span text:style-name="Keystroke">Mayús </text:span>para dibujar un objeto 3D con el mismo ancho y alto. Pulse la tecla <text:span text:style-name="Keystroke">Alt</text:span> para dibujar una forma desde su centro. El icono que se muestra en la barra de herramientas depende de la <text:span text:style-name="T222">última </text:span>herramienta seleccionad<text:span text:style-name="T222">a</text:span>. Para más información consulte «<text:bookmark-ref text:reference-format="text" text:ref-name="__RefHeading___Toc62438_747188774">Objetos 3D</text:bookmark-ref>».</text:p>
            </text:list-item>
          </text:list>
          <text:p text:style-name="Figure"><draw:frame draw:style-name="fr3" draw:name="fram_IG26205-010" text:anchor-type="as-char" draw:z-index="249">
       <draw:text-box fo:min-height="0.041cm" fo:min-width="0.041cm">
        <text:p text:style-name="Figure">Figura <text:sequence text:ref-name="refFigure121" text:name="Figure" text:formula="ooow:Figure+1" style:num-format="1, 2, 3, ...">122</text:sequence>: Barra de herramientas Objetos 3D</text:p>
        <text:p text:style-name="Figure"><draw:frame draw:style-name="fr4" draw:name="img_IG26205-011" text:anchor-type="as-char" svg:width="8.31cm" svg:height="1.829cm" draw:z-index="250"><draw:image xlink:href="Pictures/100000000000015D0000004DEB4DEA9D.png" xlink:type="simple" xlink:show="embed" xlink:actuate="onLoad" draw:mime-type="image/png"/>
          <svg:title>Barra de herramientas Objetos 3D</svg:title>
          <svg:desc>Barra de herramientas Objetos 3D</svg:desc>
         </draw:frame></text:p>
       </draw:text-box>
      </draw:frame></text:p>
          <text:list xml:id="list214946979991078" text:continue-numbering="true" text:style-name="List_20_1">
            <text:list-item>
              <text:p text:style-name="List_20_1"><text:span text:style-name="Emphasis">Girar</text:span>: seleccione un objeto y <text:span text:style-name="T223">haga cli</text:span>c en esta herramienta para cambiar el objeto <text:span text:style-name="T223">a</text:span> modo de rotación. Los controles de selección cambian de color y el <text:span text:style-name="T223">eje de giro aparece</text:span> en el centro del objeto.</text:p>
            </text:list-item>
            <text:list-item>
              <text:p text:style-name="List_20_1"><text:span text:style-name="Emphasis">Alinear objetos</text:span>: haga clic en el triángulo ▼ a la derecha del icono para abrir las herramientas de alineación disponibles (figura <text:sequence-ref text:reference-format="value" text:ref-name="refFigure122">123</text:sequence-ref>) para dos o más objetos: consulte «<text:bookmark-ref text:reference-format="text" text:ref-name="__RefHeading___Toc62416_747188774">Alinear Objetos</text:bookmark-ref>» para más información.</text:p>
            </text:list-item>
          </text:list>
          <text:list xml:id="list214946765426534" text:continue-list="list214946134737648" text:style-name="List_20_2">
            <text:list-item>
              <text:p text:style-name="List_20_2"><text:span text:style-name="Emphasis">Izquierda</text:span>, <text:span text:style-name="Emphasis">Centrado</text:span>, <text:span text:style-name="Emphasis">Derecha</text:span>: determina la alineación horizontal de los objetos seleccionados.</text:p>
            </text:list-item>
            <text:list-item>
              <text:p text:style-name="List_20_2"><text:span text:style-name="Emphasis">Arriba</text:span>, <text:span text:style-name="Emphasis">Centrado</text:span>, <text:span text:style-name="Emphasis">Abajo</text:span>: determina la alineación vertical de los objetos seleccionados.</text:p>
            </text:list-item>
            <text:list-item>
              <text:p text:style-name="P157"><text:span text:style-name="Emphasis">Centrar en la diapositiva</text:span>: coloca el objeto seleccionado en el centro de la diapositiva. Si se seleccionan varios objetos, estos se superponen.</text:p>
            </text:list-item>
          </text:list>
          <text:p text:style-name="Figure"><draw:frame draw:style-name="fr3" draw:name="fram_IG26205-011" text:anchor-type="as-char" draw:z-index="251">
       <draw:text-box fo:min-height="0.041cm" fo:min-width="0.041cm">
        <text:p text:style-name="Figure">Figura <text:sequence text:ref-name="refFigure122" text:name="Figure" text:formula="ooow:Figure+1" style:num-format="1, 2, 3, ...">123</text:sequence>: Barra de herramientas Alinear objetos</text:p>
        <text:p text:style-name="Figure"><draw:frame draw:style-name="fr4" draw:name="img_IG26205-012" text:anchor-type="as-char" svg:width="9.55cm" svg:height="1.79cm" draw:z-index="252"><draw:image xlink:href="Pictures/10000000000001910000004B6F816EA6.png" xlink:type="simple" xlink:show="embed" xlink:actuate="onLoad" draw:mime-type="image/png"/>
          <svg:title>Barra de herramientas Alinear objetos</svg:title>
          <svg:desc>Barra de herramientas Alinear objetos</svg:desc>
         </draw:frame></text:p>
       </draw:text-box>
      </draw:frame></text:p>
          <text:list xml:id="list214946821129611" text:continue-list="list214946979991078" text:style-name="List_20_1">
            <text:list-item>
              <text:p text:style-name="List_20_1"><text:span text:style-name="Emphasis">Organizar</text:span>: Cambia el <text:span text:style-name="T224">orden de un objeto en la pila de objetos superpuestos</text:span>. Haga clic en el triángulo ▼ a la derecha del icono de la herramienta para abrir las <text:span text:style-name="T224">opciones</text:span> de organización disponibles (figura <text:sequence-ref text:reference-format="value" text:ref-name="refFigure123">124</text:sequence-ref>) para objeto<text:span text:style-name="T225">s</text:span> seleccionado<text:span text:style-name="T225">s</text:span>. Consulte «<text:bookmark-ref text:reference-format="text" text:ref-name="__RefHeading___Toc62430_747188774">Organizar objetos</text:bookmark-ref>» para más información.</text:p>
            </text:list-item>
          </text:list>
          <text:p text:style-name="Figure"><draw:frame draw:style-name="fr3" draw:name="fram_IG26205-012" text:anchor-type="as-char" draw:z-index="253">
       <draw:text-box fo:min-height="0.041cm" fo:min-width="0.041cm">
        <text:p text:style-name="Figure">Figura <text:sequence text:ref-name="refFigure123" text:name="Figure" text:formula="ooow:Figure+1" style:num-format="1, 2, 3, ...">124</text:sequence>: Barra de herramientas <text:span text:style-name="T214">P</text:span>osición (Organizar)</text:p>
        <text:p text:style-name="Figure"><draw:frame draw:style-name="fr4" draw:name="img_IG26205-013" text:anchor-type="as-char" svg:width="6.8cm" svg:height="1.67cm" draw:z-index="254"><draw:image xlink:href="Pictures/10000000000001010000003FFA71086C.png" xlink:type="simple" xlink:show="embed" xlink:actuate="onLoad" draw:mime-type="image/png"/>
          <svg:title>Barra de herramientas Posición (Organizar)</svg:title>
          <svg:desc>Barra de herramientas Posición (Organizar)</svg:desc>
         </draw:frame></text:p>
       </draw:text-box>
      </draw:frame></text:p>
          <text:list xml:id="list214947647641382" text:continue-list="list214946765426534" text:style-name="List_20_2">
            <text:list-item>
              <text:p text:style-name="List_20_2"><text:span text:style-name="Emphasis">Traer al frente</text:span>: <text:span text:style-name="T226">coloca </text:span>el objeto seleccionado delante de los demás objetos.</text:p>
            </text:list-item>
            <text:list-item>
              <text:p text:style-name="P158"><text:span text:style-name="Emphasis">Traer adelante</text:span>: <text:span text:style-name="T226">coloca </text:span>el objeto seleccionado un nivel hacia arriba en la pila.</text:p>
            </text:list-item>
            <text:list-item>
              <text:p text:style-name="P158"><text:span text:style-name="Emphasis">Enviar atrás</text:span>: <text:span text:style-name="T226">coloca </text:span>el objeto seleccionado un nivel hacia abajo en la pila.</text:p>
            </text:list-item>
            <text:list-item>
              <text:p text:style-name="P158"><text:span text:style-name="Emphasis">Enviar al fondo</text:span>: <text:span text:style-name="T226">coloca </text:span>el objeto seleccionado detrás de los demás objetos.</text:p>
            </text:list-item>
            <text:list-item>
              <text:p text:style-name="P158"><text:span text:style-name="Emphasis">Delante del objeto</text:span>: <text:span text:style-name="T226">coloca </text:span>el primer objeto seleccionado delante del segundo objeto seleccionado.</text:p>
            </text:list-item>
            <text:list-item>
              <text:p text:style-name="P158"><text:span text:style-name="Emphasis">Detrás del objeto</text:span>: <text:span text:style-name="T226">coloca e</text:span>l primer objeto seleccionado detrás del segundo objeto seleccionado.</text:p>
            </text:list-item>
            <text:list-item>
              <text:p text:style-name="List_20_2"><text:span text:style-name="Emphasis">Invertir</text:span>: intercambia el orden de apilamiento de dos objetos seleccionados.</text:p>
            </text:list-item>
          </text:list>
          <text:list xml:id="list214948111223977" text:continue-list="list214946821129611" text:style-name="List_20_1">
            <text:list-item>
              <text:p text:style-name="P159"><text:soft-page-break/><text:span text:style-name="Emphasis">Distribu</text:span><text:span text:style-name="Emphasis"><text:span text:style-name="T225">ir selec</text:span></text:span><text:span text:style-name="Emphasis">ción</text:span>: Distribuye tres o más objetos seleccionados de manera uniforme a lo largo del eje horizontal o vertical. También puede distribuir uniformemente el espacio entre los objetos. . Haga clic en el triángulo ▼ a la derecha del icono de la herramienta para abrir las <text:span text:style-name="T224">opciones</text:span> de organización disponibles (figura <text:sequence-ref text:reference-format="value" text:ref-name="refFigure124">125</text:sequence-ref>).</text:p>
            </text:list-item>
          </text:list>
          <text:p text:style-name="Figure"><draw:frame draw:style-name="fr3" draw:name="fram_IG26205-013" text:anchor-type="as-char" draw:z-index="255">
       <draw:text-box fo:min-height="0.041cm" fo:min-width="0.041cm">
        <text:p text:style-name="Figure">Figura <text:sequence text:ref-name="refFigure124" text:name="Figure" text:formula="ooow:Figure+1" style:num-format="1, 2, 3, ...">125</text:sequence>: <text:span text:style-name="T225">Barra de herramientas D</text:span>istribu<text:span text:style-name="T225">ir selección</text:span></text:p>
        <text:p text:style-name="Figure"><draw:frame draw:style-name="fr4" draw:name="img_IG26205-014" text:anchor-type="as-char" svg:width="9.23cm" svg:height="1.981cm" draw:z-index="256"><draw:image xlink:href="Pictures/100000000000015D0000004B2B27AD3F.png" xlink:type="simple" xlink:show="embed" xlink:actuate="onLoad" draw:mime-type="image/png"/>
          <svg:title>Barra de herramientas Distribuir selección</svg:title>
          <svg:desc>Barra de herramientas Distribuir selección</svg:desc>
         </draw:frame></text:p>
       </draw:text-box>
      </draw:frame></text:p>
          <text:list xml:id="list214946978328828" text:continue-list="list214947647641382" text:style-name="List_20_2">
            <text:list-item>
              <text:p text:style-name="P160"><text:span text:style-name="Emphasis">Horizontalmente a la izquierda</text:span>: <text:span text:style-name="T227">d</text:span>istribuye los objetos seleccionados, de modo que los bordes izquierdos de los objetos estén espaciados uniformemente entre sí.</text:p>
            </text:list-item>
            <text:list-item>
              <text:p text:style-name="P160"><text:span text:style-name="Emphasis">Centrar horizontalmente</text:span>: <text:span text:style-name="T227">d</text:span>istribuye los objetos seleccionados, de modo que los centros horizontales de los objetos estén espaciados uniformemente entre sí.</text:p>
            </text:list-item>
            <text:list-item>
              <text:p text:style-name="P160"><text:span text:style-name="Emphasis">Espaciado horizontal</text:span>: <text:span text:style-name="T227">d</text:span>istribuye los objetos seleccionados horizontalmente, de modo que estén espaciados uniformemente entre sí.</text:p>
            </text:list-item>
            <text:list-item>
              <text:p text:style-name="P160"><text:span text:style-name="Emphasis">Horizontalmente a la derecha</text:span>: <text:span text:style-name="T227">d</text:span>istribuye los objetos seleccionados, de modo que los bordes derechos de los objetos estén espaciados uniformemente entre sí.</text:p>
            </text:list-item>
            <text:list-item>
              <text:p text:style-name="P160"><text:span text:style-name="Emphasis">Verticalmente arriba</text:span>: <text:span text:style-name="T227">d</text:span>istribuye los objetos seleccionados, de modo que los bordes superiores de los objetos estén espaciados uniformemente entre sí.</text:p>
            </text:list-item>
            <text:list-item>
              <text:p text:style-name="P160"><text:span text:style-name="Emphasis">Centro vertical</text:span>: <text:span text:style-name="T227">d</text:span>istribuye los objetos seleccionados, de modo que los centros verticales de los objetos estén espaciados uniformemente entre sí.</text:p>
            </text:list-item>
            <text:list-item>
              <text:p text:style-name="P160"><text:span text:style-name="Emphasis">Espaciado vertical</text:span>: <text:span text:style-name="T227">d</text:span>istribuye los objetos seleccionados verticalmente, de modo que estén espaciados uniformemente entre sí.</text:p>
            </text:list-item>
            <text:list-item>
              <text:p text:style-name="P160"><text:span text:style-name="Emphasis"><text:span text:style-name="T227">V</text:span></text:span><text:span text:style-name="Emphasis">erticalmente abajo</text:span>: <text:span text:style-name="T227">d</text:span>istribuye los objetos seleccionados, de modo que los bordes inferiores de los objetos estén espaciados uniformemente entre sí.</text:p>
            </text:list-item>
          </text:list>
          <text:list xml:id="list214948198877003" text:continue-list="list214948111223977" text:style-name="List_20_1">
            <text:list-item>
              <text:p text:style-name="List_20_1"><text:span text:style-name="Emphasis">Sombra</text:span>: aplica una sombra a un objeto seleccionado utilizando la configuración de sombra del diálogo <text:span text:style-name="Emphasis">Área</text:span>.</text:p>
            </text:list-item>
            <text:list-item>
              <text:p text:style-name="List_20_1"><text:span text:style-name="Emphasis">Recortar imagen</text:span>: <text:span text:style-name="T228">para recortar una imagen, solo se</text:span> activa <text:span text:style-name="T228">al </text:span>selecciona<text:span text:style-name="T228">r</text:span> una imagen.</text:p>
            </text:list-item>
            <text:list-item>
              <text:p text:style-name="List_20_1"><text:span text:style-name="Emphasis">Filtro </text:span><text:span text:style-name="Emphasis"><text:span text:style-name="T228">de imagen</text:span></text:span>: abre las opciones de filtro disponibles (figura <text:sequence-ref text:reference-format="value" text:ref-name="refFigure125">126</text:sequence-ref>) para la aplicación a una imagen, <text:span text:style-name="T228">solo está activa al seleccionar una imagen</text:span>. Para <text:span text:style-name="T228">una </text:span><text:s/>información <text:span text:style-name="T228">más detallada</text:span>, consulte <text:span text:style-name="T228">el «Capítulo 4, Añadir y formatear imágenes» y</text:span> la <text:span text:style-name="Emphasis">Guía de Draw</text:span>.</text:p>
            </text:list-item>
          </text:list>
          <text:p text:style-name="Figure"><draw:frame draw:style-name="fr3" draw:name="fram_IG26205-014" text:anchor-type="as-char" draw:z-index="257">
       <draw:text-box fo:min-height="0.041cm" fo:min-width="0.041cm">
        <text:p text:style-name="Figure">Figura <text:sequence text:ref-name="refFigure125" text:name="Figure" text:formula="ooow:Figure+1" style:num-format="1, 2, 3, ...">126</text:sequence>: Barra de herramientas Filtro de imagen</text:p>
        <text:p text:style-name="Figure"><draw:frame draw:style-name="fr4" draw:name="img_IG26205-015" text:anchor-type="as-char" svg:width="8.901cm" svg:height="1.431cm" draw:z-index="258"><draw:image xlink:href="Pictures/10000000000001760000003C39091068.png" xlink:type="simple" xlink:show="embed" xlink:actuate="onLoad" draw:mime-type="image/png"/>
          <svg:title>Barra de herramientas Filtro de imagen</svg:title>
          <svg:desc>Barra de herramientas Filtro de imagen</svg:desc>
         </draw:frame></text:p>
       </draw:text-box>
      </draw:frame></text:p>
          <text:list xml:id="list214947354192148" text:continue-list="list214946978328828" text:style-name="List_20_2">
            <text:list-item>
              <text:p text:style-name="List_20_2"><text:span text:style-name="Emphasis">Invertir</text:span>: invierte los valores de color de una imagen en color o los valores de brillo de una imagen en escala de grises. Vuelva a aplicar el filtro para revertir el efecto.</text:p>
            </text:list-item>
            <text:list-item>
              <text:p text:style-name="List_20_2"><text:span text:style-name="Emphasis"><text:span text:style-name="T228">Suavizar</text:span></text:span>: Suaviza el contraste de una imagen aplicando un filtro de baja frecuencia.</text:p>
            </text:list-item>
            <text:list-item>
              <text:p text:style-name="List_20_2"><text:span text:style-name="Emphasis"><text:span text:style-name="T228">Dar nitidez</text:span></text:span>: Aumenta la nitidez de una imagen aplicando un filtro de alta frecuencia.</text:p>
            </text:list-item>
            <text:list-item>
              <text:p text:style-name="List_20_2"><text:span text:style-name="Emphasis">Eliminar ruido</text:span>: elimina el ruido aplicando un filtro medio.</text:p>
            </text:list-item>
            <text:list-item>
              <text:p text:style-name="List_20_2"><text:span text:style-name="Emphasis">Solarización</text:span>: abre un diálogo para definir la solarización.</text:p>
            </text:list-item>
            <text:list-item>
              <text:p text:style-name="List_20_2"><text:span text:style-name="Emphasis">Envejecimiento</text:span>: <text:span text:style-name="T228">envejece una imagen.</text:span></text:p>
            </text:list-item>
            <text:list-item>
              <text:p text:style-name="List_20_2"><text:span text:style-name="Emphasis">Posterizar</text:span>: <text:span text:style-name="T228">h</text:span>ace que las fotos tengan aspecto de cuadros.</text:p>
            </text:list-item>
            <text:list-item>
              <text:p text:style-name="List_20_2"><text:soft-page-break/><text:span text:style-name="Emphasis"><text:span text:style-name="T228">Pop-art</text:span></text:span><text:span text:style-name="T228">: </text:span>Convierte una imagen en formato <text:span text:style-name="Emphasis">pop-art</text:span>.</text:p>
            </text:list-item>
            <text:list-item>
              <text:p text:style-name="P161"><text:span text:style-name="Emphasis"><text:span text:style-name="T228">Dibujo</text:span></text:span><text:span text:style-name="Emphasis"> al carboncillo</text:span>: muestra la imagen como un boceto al carboncillo.</text:p>
            </text:list-item>
            <text:list-item>
              <text:p text:style-name="P161"><text:span text:style-name="Emphasis">Relieve</text:span>: muestra un diálogo para crear relieves. </text:p>
            </text:list-item>
            <text:list-item>
              <text:p text:style-name="List_20_2"><text:span text:style-name="Emphasis">Mosaico</text:span>: une pequeños grupos de píxeles en áreas rectangulares <text:span text:style-name="T228">creando una sensación de mosaico</text:span>.</text:p>
            </text:list-item>
          </text:list>
          <text:list xml:id="list214948041163622" text:continue-list="list214948198877003" text:style-name="List_20_1">
            <text:list-item>
              <text:p text:style-name="List_20_1"><text:span text:style-name="Emphasis"><text:span text:style-name="T228">Modo de edición de puntos</text:span></text:span>: edita los puntos que forman la forma o línea. Seleccione esta herramienta y seleccione una forma o una línea.</text:p>
            </text:list-item>
            <text:list-item>
              <text:p text:style-name="List_20_1"><text:span text:style-name="Emphasis">Mostrar funciones de puntos de unión</text:span>: abre la barra de herramientas <text:span text:style-name="Emphasis"><text:span text:style-name="T213">P</text:span></text:span><text:span text:style-name="Emphasis">untos de unión</text:span> que le permite editar los puntos de unión de un objeto. Los puntos de unión son las posiciones donde las líneas de conexión terminan o comienzan. Consulte «<text:bookmark-ref text:reference-format="text" text:ref-name="__RefHeading___Toc99826_3181081213">Puntos de unión</text:bookmark-ref>».</text:p>
            </text:list-item>
            <text:list-item>
              <text:p text:style-name="List_20_1"><text:span text:style-name="Emphasis">Conmutar extrusión</text:span>: activa o desactiva los efectos 3D para el objeto seleccionado. Al hacer clic en esta herramienta se abre la barra de herramientas <text:span text:style-name="Emphasis">Configuración 3D.</text:span> Consulte «<text:bookmark-ref text:reference-format="text" text:ref-name="__RefHeading___Toc62438_747188774">Objetos 3D</text:bookmark-ref>».</text:p>
            </text:list-item>
          </text:list>
          <text:h text:style-name="Heading_20_1" text:outline-level="2"><text:bookmark-start text:name="__RefHeading___Toc62350_747188774"/>Crear líneas y formas<text:bookmark-end text:name="__RefHeading___Toc62350_747188774"/></text:h>
          <text:p text:style-name="Text_20_body">Esta sección es una introducción a la creación de líneas y formas. Para más información sobre cómo trabajar con líneas y formas, consulte la <text:span text:style-name="Emphasis">Guía de Draw</text:span>.</text:p>
          <text:p text:style-name="Heading_20_2"><text:bookmark-start text:name="__RefHeading___Toc6069_2467239799"/>Dibujar formas regulares<text:bookmark-end text:name="__RefHeading___Toc6069_2467239799"/></text:p>
          <text:p text:style-name="Text_20_body">Algun<text:span text:style-name="T229">as herramientas </text:span>de formas regulares tienen un triángulo ▼ a la derecha del icono. Al hacer clic en este triángulo▼ se abre una <text:span text:style-name="T229">paleta</text:span> de herramientas que da acceso a varios tipos diferentes de formas regulares. Los iconos <text:span text:style-name="T229">en </text:span>la barra de herramientas <text:span text:style-name="Emphasis">Dibujo</text:span> muestran la última herramienta utilizada para cada una de estas formas regulares.</text:p>
          <text:p text:style-name="Body_20_Text_2c__20_List_20_Intro">Dibujar una forma regular es como sigue:</text:p>
          <text:list xml:id="list214946550384981" text:continue-list="list214946982305485" text:style-name="Numbering_20_1">
            <text:list-item text:start-value="1">
              <text:p text:style-name="Numbering_20_1">Seleccione la herramienta <text:span text:style-name="T213">necesaria</text:span> de la barra de herramientas <text:span text:style-name="Emphasis">Dibujo</text:span> o de una <text:span text:style-name="T229">paleta</text:span> de herramientas después de hacer clic en el triángulo ▼ a la derecha del icono.</text:p>
            </text:list-item>
            <text:list-item>
              <text:p text:style-name="Numbering_20_1">Coloque el cursor en la diapositiva, luego haga clic y arrastre el ratón para definir un rectángulo circundante.</text:p>
            </text:list-item>
            <text:list-item>
              <text:p text:style-name="Numbering_20_1">Suelte el botón del ratón y <text:span text:style-name="T213">la</text:span> forma <text:span text:style-name="T213">elegida </text:span>se dibujará en la diapositiva.</text:p>
            </text:list-item>
            <text:list-item>
              <text:p text:style-name="Numbering_20_1">Mantenga pulsada la tecla <text:span text:style-name="Keystroke">Mayús</text:span> al crear una forma para mantener la misma altura y anch<text:span text:style-name="T213">ura</text:span>. Por ejemplo, al usar la herramienta <text:span text:style-name="Emphasis">Rectángulo</text:span> o <text:span text:style-name="Emphasis">Elipse</text:span> para dibujar un cuadrado o un círculo. Suelte el <text:span text:style-name="T213">botón</text:span> del ratón antes de soltar la tecla <text:span text:style-name="Keystroke">Mayús</text:span>.</text:p>
            </text:list-item>
            <text:list-item>
              <text:p text:style-name="P162"><text:span text:style-name="T213">Mantenga pulsada</text:span> la tecla <text:span text:style-name="Keystroke">Alt</text:span> para dibujar <text:span text:style-name="T213">en dirección opuesta al movimiento del cursor</text:span>. Suelte el <text:span text:style-name="T213">botón</text:span> del ratón antes de soltar la tecla <text:span text:style-name="Keystroke">Alt</text:span> .</text:p>
            </text:list-item>
            <text:list-item>
              <text:p text:style-name="Numbering_20_1">Mantenga pulsadas las teclas <text:span text:style-name="Keystroke">Mayús</text:span> y <text:span text:style-name="Keystroke">Alt</text:span> al crear una forma para mantener la misma altura y anch<text:span text:style-name="T213">ura</text:span> y dibujar <text:span text:style-name="T213">en dirección opuesta al movimiento del cursor</text:span>. Por ejemplo, al usar la herramienta<text:span text:style-name="Emphasis"> Rectángulo</text:span> o <text:span text:style-name="Emphasis">Elipse</text:span> para dibujar un cuadrado o un círculo. Suelt<text:span text:style-name="T213">e</text:span> el cursor del ratón antes de soltar las teclas <text:span text:style-name="Keystroke">Mayús</text:span> y <text:span text:style-name="Keystroke">Alt</text:span>.</text:p>
            </text:list-item>
          </text:list>
          <text:list xml:id="list214946695071315" text:continue-list="list214946223488772" text:style-name="Heading_20_Note">
            <text:list-item>
              <text:p text:style-name="P163"><text:span text:style-name="T230">Not</text:span><text:span text:style-name="T231">a</text:span></text:p>
            </text:list-item>
          </text:list>
          <text:p text:style-name="Body_20_Text_2c__20_Note">Si <text:span text:style-name="T231">está seleccionada </text:span>la opción <text:span text:style-name="Emphasis">Ajustar a retícula</text:span> en <text:span text:style-name="Strong_20_Emphasis">Herramientas &gt; Opciones &gt; LibreOffice Impress &gt; Retícula</text:span> (macOS <text:span text:style-name="Strong_20_Emphasis">LibreOffice &gt; Preferencias &gt; LibreOffice Impress &gt; Retícula</text:span>), <text:span text:style-name="T231">Al </text:span>mantener p<text:span text:style-name="T231">ulsada </text:span>la tecla <text:span text:style-name="Keystroke">Ctrl</text:span> (macOS ⌘) evita que la <text:span text:style-name="T231">f</text:span>orma se ajuste al punto de retícula más cercano.</text:p>
          <text:p text:style-name="Heading_20_2"><text:bookmark-start text:name="__RefHeading___Toc62352_747188774"/><text:soft-page-break/>Ajuste de forma<text:span text:style-name="T232">s</text:span> regular<text:span text:style-name="T232">es</text:span><text:bookmark-end text:name="__RefHeading___Toc62352_747188774"/></text:p>
          <text:p text:style-name="Text_20_body">Al crear formas incluidas en Impress, es posible que uno o <text:span text:style-name="T233">varios p</text:span>untos se muestren en un color diferente al de los controles de selección. Estos puntos realizan una función diferente según la forma <text:span text:style-name="T233">en la aparecen, las funciones </text:span>se enumeran a continuación.</text:p>
          <text:p text:style-name="Heading_20_3"><text:bookmark-start text:name="__RefHeading___Toc50626_2744768017"/>Formas básicas<text:bookmark-end text:name="__RefHeading___Toc50626_2744768017"/></text:p>
          <text:p text:style-name="Body_20_Text_2c__20_List_20_Intro">Consulte la figura <text:sequence-ref text:reference-format="value" text:ref-name="refFigure115">116</text:sequence-ref> para identificar las siguientes formas con puntos de ajuste.</text:p>
          <text:list text:continue-list="list214948041163622" text:style-name="List_20_1">
            <text:list-item>
              <text:p text:style-name="List_20_1"><text:span text:style-name="Emphasis">Rectángulo, redondeado</text:span> / <text:span text:style-name="Emphasis">Cuadrado, redondeado</text:span>: use el punto para cambiar el radio de la curva que re<text:span text:style-name="T233">dondea </text:span>las esquinas en ángulo de un rectángulo o cuadrado.</text:p>
            </text:list-item>
            <text:list-item>
              <text:p text:style-name="List_20_1"><text:span text:style-name="Emphasis">Paralelogram</text:span><text:span text:style-name="Emphasis"><text:span text:style-name="T233">o</text:span></text:span> /<text:span text:style-name="Emphasis">Trapecio</text:span> : use el punto para cambiar los ángulos internos <text:span text:style-name="T233">d</text:span>e los <text:span text:style-name="T233">lad</text:span>os.</text:p>
            </text:list-item>
            <text:list-item>
              <text:p text:style-name="List_20_1"><text:span text:style-name="Emphasis">Elipse</text:span>: utilice los puntos para cambiar las dimensiones de la elipse.</text:p>
            </text:list-item>
            <text:list-item>
              <text:p text:style-name="List_20_1"><text:span text:style-name="Emphasis">Círculo</text:span>: utilice los puntos para cambiar el diámetro del circulo.</text:p>
            </text:list-item>
            <text:list-item>
              <text:p text:style-name="List_20_1"><text:span text:style-name="Emphasis">Sector de círculo</text:span> / <text:span text:style-name="Emphasis">Segmento de círculo</text:span>: utilice los puntos para cambiar el tamaño del sector <text:span text:style-name="T233">o segmento </text:span>relleno.</text:p>
            </text:list-item>
            <text:list-item>
              <text:p text:style-name="List_20_1"><text:span text:style-name="Emphasis">Arco de elipse</text:span>: use el punto para cambiar tanto el diámetro interno como el tamaño del arco a partir de la elipse.</text:p>
            </text:list-item>
            <text:list-item>
              <text:p text:style-name="List_20_1"><text:span text:style-name="Emphasis">Arco de bloque</text:span>: use el punto para cambiar tanto el diámetro interno como el tamaño del área <text:span text:style-name="T233">re</text:span>llena.</text:p>
            </text:list-item>
            <text:list-item>
              <text:p text:style-name="List_20_1"><text:span text:style-name="Emphasis">Triángulo isósceles</text:span>, <text:span text:style-name="Emphasis">Triángulo rectángulo</text:span>, <text:span text:style-name="Emphasis">Rombo</text:span>: use el punto para modificar la forma y el tipo del triángulo <text:span text:style-name="T233">o rombo</text:span>.</text:p>
            </text:list-item>
            <text:list-item>
              <text:p text:style-name="List_20_1"><text:span text:style-name="Emphasis">Pentágono regular</text:span>, <text:span text:style-name="Emphasis">Hexágono</text:span>, <text:span text:style-name="Emphasis">Octágono</text:span>: use el punto para cambiar los ángulos internos entre los lados.</text:p>
            </text:list-item>
            <text:list-item>
              <text:p text:style-name="List_20_1"><text:span text:style-name="Emphasis">Cilindro</text:span>, <text:span text:style-name="Emphasis">Cubo</text:span>: use el punto para cambiar la perspectiva.</text:p>
            </text:list-item>
            <text:list-item>
              <text:p text:style-name="List_20_1"><text:span text:style-name="Emphasis">Esquina doblada</text:span>: use el punto para cambiar el tamaño de la esquina doblada.</text:p>
            </text:list-item>
            <text:list-item>
              <text:p text:style-name="List_20_1"><text:span text:style-name="Emphasis">Cruz</text:span>: use el punto para cambiar el grosor de los cuatro brazos de la cruz.</text:p>
            </text:list-item>
            <text:list-item>
              <text:p text:style-name="List_20_1"><text:span text:style-name="Emphasis">Marco</text:span>: use el punto para cambiar el grosor del marco.</text:p>
            </text:list-item>
            <text:list-item>
              <text:p text:style-name="List_20_1"><text:span text:style-name="Emphasis">Anillo</text:span>: use el punto para cambiar el diámetro interno del anillo.</text:p>
            </text:list-item>
          </text:list>
          <text:p text:style-name="Heading_20_3"><text:bookmark-start text:name="__RefHeading___Toc50628_2744768017"/>Formas de símbolos<text:bookmark-end text:name="__RefHeading___Toc50628_2744768017"/></text:p>
          <text:p text:style-name="Body_20_Text_2c__20_List_20_Intro">Consulte la figura <text:sequence-ref text:reference-format="value" text:ref-name="refFigure116">117</text:sequence-ref> para identificar las siguientes formas con puntos de ajuste.</text:p>
          <text:list text:continue-numbering="true" text:style-name="List_20_1">
            <text:list-item>
              <text:p text:style-name="List_20_1"><text:span text:style-name="Emphasis">Emoticono</text:span>: u<text:span text:style-name="T234">se</text:span> el punto para cambiar la sonrisa de la cara.</text:p>
            </text:list-item>
            <text:list-item>
              <text:p text:style-name="List_20_1"><text:span text:style-name="Emphasis">Corazón</text:span>, <text:span text:style-name="Emphasis">Sol</text:span><text:span text:style-name="T235">, </text:span><text:span text:style-name="Emphasis">Luna</text:span><text:span text:style-name="T235">, </text:span><text:span text:style-name="Emphasis">Nube</text:span><text:span text:style-name="T235">, </text:span><text:span text:style-name="Emphasis">Rayo</text:span><text:span text:style-name="T235">, </text:span><text:span text:style-name="Emphasis">Flor</text:span>: use el punto para cambiar la forma del símbolo.</text:p>
            </text:list-item>
            <text:list-item>
              <text:p text:style-name="List_20_1"><text:span text:style-name="Emphasis">Prohibición</text:span>: use el punto para cambiar el grosor del anillo y la barra diagonal.</text:p>
            </text:list-item>
            <text:list-item>
              <text:p text:style-name="List_20_1"><text:span text:style-name="Emphasis">Rompecabezas</text:span>: use el punto para cambiar la forma del símbolo.</text:p>
            </text:list-item>
            <text:list-item>
              <text:p text:style-name="List_20_1"><text:span text:style-name="Emphasis">Cuadrado</text:span>, <text:span text:style-name="Emphasis">Octágono</text:span>, <text:span text:style-name="Emphasis">Rombo biselado</text:span><text:span text:style-name="Emphasis"><text:span text:style-name="T236">s</text:span></text:span>: <text:span text:style-name="T236">use</text:span> el punto para cambiar el grosor del bisel.</text:p>
            </text:list-item>
            <text:list-item>
              <text:p text:style-name="List_20_1"><text:span text:style-name="Emphasis"><text:span text:style-name="T232">Corchete</text:span></text:span><text:span text:style-name="Emphasis"> doble</text:span>, <text:span text:style-name="Emphasis">de apertura</text:span>, <text:span text:style-name="Emphasis">de cierre</text:span>: use el punto para cambiar la curvatura del <text:span text:style-name="T232">corchete</text:span>.</text:p>
            </text:list-item>
            <text:list-item>
              <text:p text:style-name="List_20_1"><text:span text:style-name="Emphasis">Llave doble</text:span>, <text:span text:style-name="Emphasis">de apertura</text:span>, <text:span text:style-name="Emphasis">de cierre</text:span>: use los puntos para cambiar la curvatura de la llave y la posición del punto.</text:p>
            </text:list-item>
          </text:list>
          <text:p text:style-name="Heading_20_3"><text:bookmark-start text:name="__RefHeading___Toc50630_2744768017"/>Flechas de bloque<text:bookmark-end text:name="__RefHeading___Toc50630_2744768017"/></text:p>
          <text:p text:style-name="Body_20_Text_2c__20_List_20_Intro">Consulte la figura <text:sequence-ref text:reference-format="value" text:ref-name="refFigure117">118</text:sequence-ref> para identificar las siguientes formas con puntos de ajuste.</text:p>
          <text:list text:continue-numbering="true" text:style-name="List_20_1">
            <text:list-item>
              <text:p text:style-name="List_20_1"><text:span text:style-name="T237">Cualquier tipo de </text:span><text:span text:style-name="Emphasis">Flecha</text:span>: use <text:span text:style-name="T237">los</text:span> punto<text:span text:style-name="T237">s</text:span> para cambiar la forma y el grosor de la flecha.</text:p>
            </text:list-item>
            <text:list-item>
              <text:p text:style-name="List_20_1"><text:soft-page-break/><text:span text:style-name="Emphasis">Chebron</text:span>: use el punto para cambiar el ángulo entre los lados y la forma.</text:p>
            </text:list-item>
            <text:list-item>
              <text:p text:style-name="List_20_1"><text:span text:style-name="Emphasis">Pentágono</text:span>: use el punto para cambiar el ángulo entre los lados y la forma.</text:p>
            </text:list-item>
            <text:list-item>
              <text:p text:style-name="P164"><text:span text:style-name="T237">Cualquier tipo de </text:span><text:span text:style-name="Emphasis"><text:span text:style-name="T237">Llamada con flecha</text:span></text:span><text:span text:style-name="T237">: </text:span>utilice los puntos para cambiar la forma y el grosor de la llamada.</text:p>
            </text:list-item>
          </text:list>
          <text:p text:style-name="Heading_20_3"><text:bookmark-start text:name="__RefHeading___Toc4720_2467239799"/>Llamadas<text:bookmark-end text:name="__RefHeading___Toc4720_2467239799"/></text:p>
          <text:p text:style-name="Text_20_body">Para todas las llamadas (figura <text:sequence-ref text:reference-format="value" text:ref-name="refFigure119">120</text:sequence-ref>), use los puntos de ajuste para cambiar la longitud, la posición y el ángulo del puntero.</text:p>
          <text:p text:style-name="Heading_20_3"><text:bookmark-start text:name="__RefHeading___Toc4722_2467239799"/>Estrellas y pancartas<text:bookmark-end text:name="__RefHeading___Toc4722_2467239799"/></text:p>
          <text:p text:style-name="Body_20_Text_2c__20_List_20_Intro">Consulte la figura <text:sequence-ref text:reference-format="value" text:ref-name="refFigure120">121</text:sequence-ref> para identificar las siguientes formas con puntos de ajuste.</text:p>
          <text:list xml:id="list214946737661343" text:continue-numbering="true" text:style-name="List_20_1">
            <text:list-item>
              <text:p text:style-name="List_20_1"><text:span text:style-name="T238">Todas las </text:span><text:span text:style-name="Emphasis">Estrella</text:span>: use el punto para cambiar el grosor y la forma de las puntas de las estrellas.</text:p>
            </text:list-item>
            <text:list-item>
              <text:p text:style-name="List_20_1"><text:span text:style-name="Emphasis"><text:span text:style-name="T238">Pergamino</text:span></text:span><text:span text:style-name="Emphasis"> vertica</text:span><text:span text:style-name="Emphasis"><text:span text:style-name="T238">l</text:span></text:span> <text:span text:style-name="T238">y </text:span><text:span text:style-name="Emphasis"><text:span text:style-name="T238">horizontal</text:span></text:span><text:span text:style-name="Emphasis">l</text:span>: use el punto para cambiar el ancho del <text:span text:style-name="T239">los extremos </text:span><text:span text:style-name="T238">enrollado</text:span><text:span text:style-name="T239">s</text:span>.</text:p>
            </text:list-item>
            <text:list-item>
              <text:p text:style-name="List_20_1"><text:span text:style-name="Emphasis">Placa para puerta</text:span>: use el punto para cambiar la curvatura hacia adentro de las esquinas.</text:p>
            </text:list-item>
          </text:list>
          <text:p text:style-name="Heading_20_2"><text:bookmark-start text:name="__RefHeading___Toc62354_747188774"/>Dibujar curvas, polígonos y líneas de forma libre<text:bookmark-end text:name="__RefHeading___Toc62354_747188774"/></text:p>
          <text:p text:style-name="P165">Las curvas, polígonos y líneas de la barra de herramientas dibujo (figura <text:sequence-ref text:reference-format="value" text:ref-name="refFigure111">112</text:sequence-ref>) tienen un triángulo ▼ a la derecha del icono. Al hacer clic en este triángulo se abre una <text:span text:style-name="T240">paleta</text:span> de herramientas que da acceso a varios tipos diferentes de <text:span text:style-name="T240">formas</text:span>. Los iconos de la barra de herramientas <text:span text:style-name="Emphasis">Dibujo</text:span> muestran la última herramienta utilizada para cada una de <text:span text:style-name="T240">las formas</text:span>. Si seleccionó una curva, polígono<text:span text:style-name="T240"> </text:span>o línea <text:span text:style-name="T240">de forma libre cerrados</text:span>, Impress <text:span text:style-name="T240">conecta el punto final de la forma con su punto inicial</text:span> y <text:span text:style-name="T240">aplica el color de relleno predeterminado al área circundada.</text:span></text:p>
          <text:p text:style-name="P166"><text:bookmark-start text:name="__RefHeading___Toc62356_747188774"/>Curvas, <text:span text:style-name="T241">p</text:span>olígonos y polígonos 45°<text:bookmark-end text:name="__RefHeading___Toc62356_747188774"/></text:p>
          <text:list xml:id="list214947222603333" text:continue-list="list214946550384981" text:style-name="Numbering_20_1">
            <text:list-item text:start-value="1">
              <text:p text:style-name="Numbering_20_1">Haga clic en el triángulo ▼ a la derecha de <text:span text:style-name="Emphasis">Curvas y polígonos</text:span> en la barra de herramientas <text:span text:style-name="Emphasis">Dibujo</text:span> para abrir la <text:span text:style-name="T240">paleta</text:span> de herramientas <text:span text:style-name="T240">correspondiente</text:span> (figura <text:sequence-ref text:reference-format="value" text:ref-name="refFigure113">114</text:sequence-ref>).</text:p>
            </text:list-item>
            <text:list-item>
              <text:p text:style-name="Numbering_20_1">Seleccione <text:span text:style-name="Emphasis">Curva</text:span>, <text:span text:style-name="Emphasis"><text:span text:style-name="T241">Polígono</text:span></text:span><text:span text:style-name="T241"> o </text:span><text:span text:style-name="Emphasis"><text:span text:style-name="T241">Poligono (45º)</text:span></text:span><text:span text:style-name="T241"> con o sin </text:span><text:span text:style-name="Emphasis"><text:span text:style-name="T241">relleno</text:span></text:span> </text:p>
            </text:list-item>
            <text:list-item>
              <text:p text:style-name="Numbering_20_1">Coloque el cursor en la diapositiva, luego haga clic y arrastre para crear el punto de inicio de <text:span text:style-name="T242">la</text:span> curva.</text:p>
            </text:list-item>
            <text:list-item>
              <text:p text:style-name="Numbering_20_1">Suelte el botón del ratón y arrastre el cursor para dibujar una curva en la diapositiva.</text:p>
            </text:list-item>
            <text:list-item>
              <text:p text:style-name="Numbering_20_1">Haga clic para establecer <text:span text:style-name="T242">un</text:span> punto <text:span text:style-name="T242">intermedio </text:span>de la curva y fijar la curva en la diapositiva.</text:p>
            </text:list-item>
            <text:list-item>
              <text:p text:style-name="P167">Arrastre el cursor para seguir dibujando <text:span text:style-name="T242">la línea</text:span>. Cada clic del ratón establece un punto de esquina y le permite continuar dibujando otra línea desde el punto <text:span text:style-name="T242">anterior</text:span>.</text:p>
            </text:list-item>
            <text:list-item>
              <text:p text:style-name="P167">Haga doble clic para finalizar el dibujo de su curva.</text:p>
            </text:list-item>
          </text:list>
          <text:p text:style-name="Text_20_body">Si se seleccionó <text:span text:style-name="T241">una forma </text:span><text:span text:style-name="Emphasis">con relleno</text:span>, <text:span text:style-name="T241">esta se </text:span><text:span text:style-name="T242">rellena</text:span><text:span text:style-name="T241">rá</text:span><text:span text:style-name="T242"> </text:span>con el color predeterminado.</text:p>
          <text:list xml:id="list214946501336340" text:continue-list="list214946695071315" text:style-name="Heading_20_Note">
            <text:list-item>
              <text:p text:style-name="Heading_20_Note">Nota</text:p>
            </text:list-item>
          </text:list>
          <text:p text:style-name="Body_20_Text_2c__20_Note">Mantener pulsada la tecla <text:span text:style-name="Keystroke">Mayús</text:span> al dibujar las herramientas de curva o polígono<text:span text:style-name="T241">s</text:span> restringirá los ángulos entre las líneas a 45 o 90 grados.</text:p>
          <text:p text:style-name="Heading_20_3"><text:bookmark-start text:name="__RefHeading___Toc62362_747188774"/><text:soft-page-break/>Línea a mano alzada<text:bookmark-end text:name="__RefHeading___Toc62362_747188774"/></text:p>
          <text:p text:style-name="Body_20_Text_2c__20_List_20_Intro">El uso de las herramientas <text:span text:style-name="Emphasis">Línea a mano alzada</text:span> o <text:span text:style-name="Emphasis">Línea a mano alzada con relleno</text:span> es similar a dibujar con un lápiz sobre papel.</text:p>
          <text:list text:continue-list="list214947222603333" text:style-name="Numbering_20_1">
            <text:list-item text:start-value="1">
              <text:p text:style-name="Numbering_20_1">Haga clic en el triángulo ▼ a la derecha de <text:span text:style-name="Emphasis">Curvas y polígonos</text:span> en la barra de herramientas <text:span text:style-name="Emphasis">Dibujo</text:span> para abrir la <text:span text:style-name="T241">paleta </text:span>de herramientas <text:span text:style-name="T241">correspondiente</text:span>.</text:p>
            </text:list-item>
            <text:list-item>
              <text:p text:style-name="Numbering_20_1">Seleccione <text:span text:style-name="Emphasis">Línea a mano alzada</text:span> o <text:span text:style-name="Emphasis">Línea a mano alzada con relleno</text:span>.</text:p>
            </text:list-item>
            <text:list-item>
              <text:p text:style-name="Numbering_20_1">Haga clic y arrastre el cursor <text:span text:style-name="T241">sin soltar el botón del ratón para dibujar</text:span> la <text:span text:style-name="T241">linea necesaria</text:span>.</text:p>
            </text:list-item>
            <text:list-item>
              <text:p text:style-name="Numbering_20_1">Cuando termine de dibujar <text:span text:style-name="T241">la </text:span><text:s/>línea a mano alzada, suelte el botón del ratón .</text:p>
            </text:list-item>
          </text:list>
          <text:p text:style-name="Text_20_body">Si se seleccionó <text:span text:style-name="Emphasis">Línea a mano alzada con relleno</text:span>, <text:span text:style-name="T241">se </text:span><text:span text:style-name="T242">rellena</text:span><text:span text:style-name="T241">rá</text:span><text:span text:style-name="T242"> </text:span>con el color predeterminado.</text:p>
          <text:p text:style-name="Heading_20_2"><text:bookmark-start text:name="__RefHeading___Toc94191_2824041117"/>Dibujar líneas y flechas<text:bookmark-end text:name="__RefHeading___Toc94191_2824041117"/></text:p>
          <text:p text:style-name="Heading_20_3"><text:bookmark-start text:name="__RefHeading___Toc94193_2824041117"/>Líneas rectas<text:bookmark-end text:name="__RefHeading___Toc94193_2824041117"/></text:p>
          <text:p text:style-name="Body_20_Text_2c__20_List_20_Intro">Una línea recta es el elemento u objeto más simple de crear en Impress.</text:p>
          <text:list xml:id="list214947972335220" text:continue-numbering="true" text:style-name="Numbering_20_1">
            <text:list-item text:start-value="1">
              <text:p text:style-name="Numbering_20_1">Utilice uno de los siguientes métodos para dibujar una línea:</text:p>
            </text:list-item>
          </text:list>
          <text:list xml:id="list214947700823480" text:continue-list="list214947354192148" text:style-name="List_20_2">
            <text:list-item>
              <text:p text:style-name="List_20_2">Haga clic en <text:span text:style-name="Emphasis">Insertar línea</text:span> en la barra de herramientas <text:span text:style-name="Emphasis">Dibujo</text:span>.</text:p>
            </text:list-item>
            <text:list-item>
              <text:p text:style-name="List_20_2">Haga clic en el triángulo ▼a la derecha de <text:span text:style-name="Emphasis">Líneas y flechas</text:span> en la barra de herramientas <text:span text:style-name="Emphasis">Dibujo</text:span> y seleccione <text:span text:style-name="Emphasis">Insertar línea</text:span> en la barra de herramientas secundaria (figura <text:sequence-ref text:reference-format="value" text:ref-name="refFigure112">113</text:sequence-ref>).</text:p>
            </text:list-item>
          </text:list>
          <text:list text:continue-list="list214947972335220" text:style-name="Numbering_20_1">
            <text:list-item>
              <text:p text:style-name="Numbering_20_1">Haga clic en el punto donde desea iniciar la línea y arrastre el cursor.</text:p>
            </text:list-item>
            <text:list-item>
              <text:p text:style-name="Numbering_20_1">Suelte el botón del ratón en el punto donde desea terminar la línea. Aparece un control de selección en cada extremo de la línea. El control de selección en el punto inicial de la línea es <text:span text:style-name="T243">ligeramente mayor </text:span>que el control de selección <text:span text:style-name="T244">del </text:span>final, como se muestra en la figura <text:sequence-ref text:reference-format="value" text:ref-name="refFigure126">127</text:sequence-ref>.</text:p>
            </text:list-item>
          </text:list>
          <text:p text:style-name="Numbering_20_1_20_Cont.">Mantenga pulsada <text:s/><text:span text:style-name="Keystroke">Ctrl</text:span> mientras dibuja <text:span text:style-name="T245">la</text:span> línea para que el final de la línea se ajuste al punto de retícula más cercano.</text:p>
          <text:p text:style-name="Numbering_20_1_20_Cont.">Mantenga pulsada <text:s/><text:span text:style-name="Keystroke">Mayús</text:span> mientras dibuja <text:span text:style-name="T243">l</text:span>a línea para restringir el ángulo de dibujo de <text:span text:style-name="T243">la</text:span> línea a un múltiplo de 45 grados.</text:p>
          <text:p text:style-name="Numbering_20_1_20_Cont.">Mantenga pulsada <text:s/><text:span text:style-name="Keystroke">Alt</text:span> mientras dibuja <text:span text:style-name="T243">l</text:span>a línea para que la línea se extienda simétricamente en ambas direcciones desde el punto de inicio. Esto le permite dibujar líneas comenzando desde el <text:span text:style-name="T243">punto central</text:span> de la línea.</text:p>
          <text:p text:style-name="Figure"><draw:frame draw:style-name="fr3" draw:name="fram_IG26205-015" text:anchor-type="as-char" draw:z-index="259">
       <draw:text-box fo:min-height="0.041cm" fo:min-width="0.041cm">
        <text:p text:style-name="Figure">Figura <text:sequence text:ref-name="refFigure126" text:name="Figure" text:formula="ooow:Figure+1" style:num-format="1, 2, 3, ...">127</text:sequence>: Punto de inicio de la línea</text:p>
        <text:p text:style-name="Figure"><draw:frame draw:style-name="fr4" draw:name="img_IG26205-016" text:anchor-type="as-char" svg:width="4.57cm" svg:height="4.71cm" draw:z-index="260"><draw:image xlink:href="Pictures/10000000000000C0000000C643DD5457.png" xlink:type="simple" xlink:show="embed" xlink:actuate="onLoad" draw:mime-type="image/png"/>
          <svg:title>Punto de inicio de la línea</svg:title>
          <svg:desc>Punto de inicio de la línea</svg:desc>
         </draw:frame></text:p>
       </draw:text-box>
      </draw:frame></text:p>
          <text:p text:style-name="Heading_20_3"><text:bookmark-start text:name="__RefHeading___Toc94195_2824041117"/><text:soft-page-break/>Flechas<text:bookmark-end text:name="__RefHeading___Toc94195_2824041117"/></text:p>
          <text:p text:style-name="Body_20_Text_2c__20_List_20_Intro">Las flechas se dibujan como líneas y se clasifican como un subgrupo de líneas, es decir, líneas con puntas de flecha. Al pasar el cursor sobre cada tipo de flecha disponible, se le indicará el tipo de terminaciones que dibujará cada herramienta.</text:p>
          <text:list xml:id="list214947004210021" text:continue-numbering="true" text:style-name="Numbering_20_1">
            <text:list-item text:start-value="1">
              <text:p text:style-name="Numbering_20_1">Haga clic en el triángulo ▼a la derecha de <text:span text:style-name="Emphasis">Líneas y flechas</text:span> en la barra de herramientas <text:span text:style-name="Emphasis">Dibujo</text:span> y seleccione el tipo de flecha en <text:span text:style-name="T246">paleta de</text:span> herramientas.</text:p>
            </text:list-item>
            <text:list-item>
              <text:p text:style-name="Numbering_20_1">Haga clic en el punto donde desea que comience la flecha, luego arrastre el cursor. Las puntas de flecha se dibujan al final de la línea cuando suelta el botón del ratón.</text:p>
            </text:list-item>
          </text:list>
          <text:p text:style-name="Numbering_20_1_20_Cont.">Las teclas <text:span text:style-name="Keystroke">Ctrl</text:span>, <text:span text:style-name="Keystroke">Mayús</text:span> y <text:span text:style-name="Keystroke">Alt</text:span> tienen la misma función que cuando dibuja lineas rectas. </text:p>
          <text:h text:style-name="Heading_20_1" text:outline-level="2"><text:bookmark-start text:name="__RefHeading___Toc62364_747188774"/>Agrupar objetos<text:bookmark-end text:name="__RefHeading___Toc62364_747188774"/></text:h>
          <text:p text:style-name="Text_20_body">Agrupar objetos es similar a poner objetos en un contenedor. Puede mover los objetos <text:span text:style-name="T246">juntos </text:span>y aplicar cambios globales a los objetos dentro del grupo. Un grupo se puede deshacer <text:span text:style-name="T246">y </text:span>los objetos que componen el grupo <text:span text:style-name="T246">también </text:span>se pueden manipular por separado <text:span text:style-name="T246">sin deshacerlo</text:span>.</text:p>
          <text:p text:style-name="Text_20_body">Esta sección ofrece solo una breve introducción a la agrupación de objetos. En la figura <text:sequence-ref text:reference-format="value" text:ref-name="refFigure127">128</text:sequence-ref> se muestra un ejemplo de agrupación de <text:span text:style-name="T246">dos </text:span>objetos. Para más información sobre cómo trabajar con objetos agrupados, consulte la <text:span text:style-name="Emphasis">Guía de Draw</text:span>.</text:p>
          <text:p text:style-name="Figure"><draw:frame draw:style-name="fr3" draw:name="fram_IG26205-016" text:anchor-type="as-char" draw:z-index="261">
       <draw:text-box fo:min-height="0.041cm" fo:min-width="0.041cm">
        <text:p text:style-name="Figure">Figura <text:sequence text:ref-name="refFigure127" text:name="Figure" text:formula="ooow:Figure+1" style:num-format="1, 2, 3, ...">128</text:sequence>: <text:span text:style-name="T247">G</text:span><text:span text:style-name="T246">rupo de dos objetos </text:span><text:span text:style-name="T247">seleccionado</text:span></text:p>
        <text:p text:style-name="Figure"><draw:frame draw:style-name="fr4" draw:name="img_IG26205-017" text:anchor-type="as-char" svg:width="7.37cm" svg:height="4.17cm" draw:z-index="262"><draw:image xlink:href="Pictures/100000000000022D0000013B4555A8AD.png" xlink:type="simple" xlink:show="embed" xlink:actuate="onLoad" draw:mime-type="image/png"/>
          <svg:title>Grupo de dos objetos seleccionado</svg:title>
          <svg:desc>Grupo de dos objetos seleccionado</svg:desc>
         </draw:frame></text:p>
       </draw:text-box>
      </draw:frame></text:p>
          <text:p text:style-name="Heading_20_2"><text:bookmark-start text:name="__RefHeading___Toc94197_2824041117"/>Agrupación temporal<text:bookmark-end text:name="__RefHeading___Toc94197_2824041117"/></text:p>
          <text:p text:style-name="Text_20_body">La agrupación temporal es cuando se seleccionan varios objetos. Cualquier cambio que realice en los parámetros del objeto se aplicará a todos los objetos dentro del grupo temporal. Por ejemplo, puede rotar un grupo temporal de objetos en su totalidad.</text:p>
          <text:p text:style-name="Body_20_Text_2c__20_List_20_Intro">Se crea un grupo temporal mediante uno de los siguientes métodos:</text:p>
          <text:list xml:id="list214946365761740" text:continue-list="list214946737661343" text:style-name="List_20_1">
            <text:list-item>
              <text:p text:style-name="List_20_1">Mantenga pulsada la tecla <text:span text:style-name="Keystroke">Mayús</text:span> mientras hace clic en varios objetos.</text:p>
            </text:list-item>
            <text:list-item>
              <text:p text:style-name="List_20_1">Haga clic y arrastre el cursor para crear un marco alrededor de varios objetos. Suelte el botón del ratón y se seleccionarán todos los objetos dentro del marco.</text:p>
            </text:list-item>
          </text:list>
          <text:p text:style-name="Text_20_body">Para cancelar una agrupación temporal de objetos, simplemente haga clic fuera de los controles de selección que se muestran alrededor de los objetos.</text:p>
          <text:p text:style-name="Heading_20_2"><text:bookmark-start text:name="__RefHeading___Toc62366_747188774"/>Agrupación<text:bookmark-end text:name="__RefHeading___Toc62366_747188774"/></text:p>
          <text:p text:style-name="Body_20_Text_2c__20_List_20_Intro">Para agrupar objetos de forma permanente:</text:p>
          <text:list xml:id="list214947096142494" text:continue-list="list214947004210021" text:style-name="Numbering_20_1">
            <text:list-item text:start-value="1">
              <text:p text:style-name="Numbering_20_1"><text:span text:style-name="T248">Primero tiene que seleccionarlos con </text:span>uno de los siguientes métodos:</text:p>
            </text:list-item>
          </text:list>
          <text:list xml:id="list214946354338851" text:continue-list="list214947700823480" text:style-name="List_20_2">
            <text:list-item>
              <text:p text:style-name="List_20_2">Mantenga pulsada la tecla <text:span text:style-name="Keystroke">Mayús</text:span> mientras hace clic en varios objetos.</text:p>
            </text:list-item>
            <text:list-item>
              <text:p text:style-name="List_20_2"><text:soft-page-break/>Haga clic y arrastre el cursor para crear un marco alrededor de varios objetos. Suelte el botón del ratón y se seleccionarán todos los objetos dentro del marco.</text:p>
            </text:list-item>
            <text:list-item>
              <text:p text:style-name="List_20_2">Para seleccionar todos los objetos, vaya a <text:span text:style-name="Strong_20_Emphasis">Editar &gt; Seleccionar todo</text:span> en el menú o use el atajo de teclado <text:span text:style-name="Keystroke">Ctrl</text:span>+<text:span text:style-name="Keystroke">E.</text:span></text:p>
            </text:list-item>
          </text:list>
          <text:list xml:id="list214946702647608" text:continue-list="list214947096142494" text:style-name="Numbering_20_1">
            <text:list-item>
              <text:p text:style-name="Numbering_20_1"><text:span text:style-name="T249">U</text:span>tilice uno de los siguientes métodos para crear un grupo <text:span text:style-name="T249">con</text:span> <text:span text:style-name="T249">los </text:span>objetos seleccionados:</text:p>
            </text:list-item>
          </text:list>
          <text:list xml:id="list214947504358974" text:continue-list="list214946354338851" text:style-name="List_20_2">
            <text:list-item>
              <text:p text:style-name="List_20_2">Vaya a <text:span text:style-name="Strong_20_Emphasis">Formato &gt; Agrupar </text:span><text:span text:style-name="Strong_20_Emphasis"><text:span text:style-name="T250">formas</text:span></text:span><text:span text:style-name="Strong_20_Emphasis"> &gt; Agrupar</text:span> en el menú.</text:p>
            </text:list-item>
            <text:list-item>
              <text:p text:style-name="List_20_2">Use el atajo de teclado <text:span text:style-name="Keystroke">Ctrl</text:span>+<text:span text:style-name="Keystroke">Mayús</text:span>+<text:span text:style-name="Keystroke">G</text:span>.</text:p>
            </text:list-item>
            <text:list-item>
              <text:p text:style-name="List_20_2">Haga clic con el botón derecho en un objeto de <text:span text:style-name="T251">los </text:span><text:s/>seleccionado<text:span text:style-name="T251">s</text:span> y seleccione <text:span text:style-name="Emphasis">Agrupar</text:span> en el menú contextual.</text:p>
            </text:list-item>
          </text:list>
          <text:p text:style-name="Heading_20_2"><text:bookmark-start text:name="__RefHeading___Toc62368_747188774"/>Editar o formatear grupos<text:bookmark-end text:name="__RefHeading___Toc62368_747188774"/></text:p>
          <text:list xml:id="list214947125672256" text:continue-list="list214946702647608" text:style-name="Numbering_20_1">
            <text:list-item text:start-value="1">
              <text:p text:style-name="Numbering_20_1">Haga clic en un objeto del grupo para seleccionar el grupo. Cualquier edición o formateo se puede realizar en todos los objetos dentro del grupo o en objetos individuales dentro del grupo.</text:p>
            </text:list-item>
            <text:list-item>
              <text:p text:style-name="Numbering_20_1">Para editar un objeto individual dentro de un grupo, debe ingresar al grupo usando uno de los siguientes métodos:</text:p>
            </text:list-item>
          </text:list>
          <text:list xml:id="list214948285439679" text:continue-list="list214947504358974" text:style-name="List_20_2">
            <text:list-item>
              <text:p text:style-name="List_20_2">Utilice el atajo de teclado <text:span text:style-name="Keystroke">F3</text:span>.</text:p>
            </text:list-item>
            <text:list-item>
              <text:p text:style-name="List_20_2">Vaya a <text:span text:style-name="Strong_20_Emphasis">Formato &gt; Agrupar </text:span><text:span text:style-name="Strong_20_Emphasis"><text:span text:style-name="T249">formas</text:span></text:span><text:span text:style-name="Strong_20_Emphasis"> &gt; </text:span><text:span text:style-name="Strong_20_Emphasis"><text:span text:style-name="T249">Entrar en grupo</text:span></text:span> en el menú.</text:p>
            </text:list-item>
            <text:list-item>
              <text:p text:style-name="List_20_2">Haga clic con el botón derecho y seleccione <text:span text:style-name="Emphasis">Entrar en grupo</text:span> en el menú contextual.</text:p>
            </text:list-item>
          </text:list>
          <text:list xml:id="list214947305662177" text:continue-list="list214947125672256" text:style-name="Numbering_20_1">
            <text:list-item>
              <text:p text:style-name="Numbering_20_1">Seleccione objetos individuales dentro del grupo para editarlos o darles formato. En la figura <text:sequence-ref text:reference-format="value" text:ref-name="refFigure128">129</text:sequence-ref> se muestra un ejemplo de edición de objetos individuales en un grupo.</text:p>
            </text:list-item>
            <text:list-item>
              <text:p text:style-name="Numbering_20_1">Cuando haya terminado de editar o formatear, use uno de los siguientes métodos para salir del grupo y todo el grupo quedará seleccionado:</text:p>
            </text:list-item>
          </text:list>
          <text:list xml:id="list214946207440341" text:continue-list="list214948285439679" text:style-name="List_20_2">
            <text:list-item>
              <text:p text:style-name="List_20_2">Utilice el atajo de teclado <text:span text:style-name="Keystroke">Ctrl</text:span>+<text:span text:style-name="Keystroke">F3</text:span>.</text:p>
            </text:list-item>
            <text:list-item>
              <text:p text:style-name="List_20_2">Vaya a <text:span text:style-name="Strong_20_Emphasis">Formato &gt; Agrupar &gt; Abandonar grupo</text:span> en el menú.</text:p>
            </text:list-item>
            <text:list-item>
              <text:p text:style-name="List_20_2">Haga clic con el botón derecho y seleccione <text:span text:style-name="Emphasis">Abandonar grupo</text:span> en el menú contextual.</text:p>
            </text:list-item>
          </text:list>
          <text:p text:style-name="Figure"><draw:frame draw:style-name="fr3" draw:name="fram_IG26205-017" text:anchor-type="as-char" draw:z-index="263">
       <draw:text-box fo:min-height="0.041cm" fo:min-width="0.041cm">
        <text:p text:style-name="Figure">Figura <text:sequence text:ref-name="refFigure128" text:name="Figure" text:formula="ooow:Figure+1" style:num-format="1, 2, 3, ...">129</text:sequence>: Edición <text:span text:style-name="T252">de un objeto del </text:span>grupo</text:p>
        <text:p text:style-name="Figure"><draw:frame draw:style-name="fr4" draw:name="img_IG26205-018" text:anchor-type="as-char" svg:width="7.571cm" svg:height="3.949cm" draw:z-index="264"><draw:image xlink:href="Pictures/100000000000023C0000012B03089DB7.png" xlink:type="simple" xlink:show="embed" xlink:actuate="onLoad" draw:mime-type="image/png"/>
          <svg:title>Edición de un objeto del grupo</svg:title>
          <svg:desc>Edición de un objeto del grupo</svg:desc>
         </draw:frame></text:p>
       </draw:text-box>
      </draw:frame></text:p>
          <text:p text:style-name="Heading_20_2"><text:bookmark-start text:name="__RefHeading___Toc62370_747188774"/>Desagrupar<text:bookmark-end text:name="__RefHeading___Toc62370_747188774"/></text:p>
          <text:list xml:id="list214946520330734" text:continue-list="list214947305662177" text:style-name="Numbering_20_1">
            <text:list-item text:start-value="1">
              <text:p text:style-name="Numbering_20_1">Haga clic en cualquiera de los objetos del grupo para seleccionar el grupo.</text:p>
            </text:list-item>
            <text:list-item>
              <text:p text:style-name="Numbering_20_1">Con los controles de selección mostrados, use uno de los siguientes métodos para desagrupar un grupo de objetos:</text:p>
            </text:list-item>
          </text:list>
          <text:list xml:id="list214946329310501" text:continue-list="list214946207440341" text:style-name="List_20_2">
            <text:list-item>
              <text:p text:style-name="List_20_2">Vaya a <text:span text:style-name="Strong_20_Emphasis">Formato &gt; Agrupar </text:span><text:span text:style-name="Strong_20_Emphasis"><text:span text:style-name="T252">formas</text:span></text:span><text:span text:style-name="Strong_20_Emphasis"> &gt; Desagrupar</text:span> en el menú.</text:p>
            </text:list-item>
            <text:list-item>
              <text:p text:style-name="List_20_2"><text:soft-page-break/>Use el atajo de teclado <text:span text:style-name="Keystroke">Ctrl</text:span>+<text:span text:style-name="Keystroke"><text:span text:style-name="T252">Alt</text:span></text:span><text:span text:style-name="T252"> +</text:span><text:span text:style-name="Keystroke">Mayús</text:span>+<text:span text:style-name="Keystroke">G</text:span>.</text:p>
            </text:list-item>
            <text:list-item>
              <text:p text:style-name="List_20_2">Haga clic con el botón derecho en el grupo y seleccione <text:span text:style-name="Emphasis">Desagrupar</text:span> en el menú contextual.</text:p>
            </text:list-item>
          </text:list>
          <text:list xml:id="list214947993245015" text:continue-list="list214946538559268" text:style-name="Heading_20_Tip">
            <text:list-item>
              <text:p text:style-name="Heading_20_Tip">Consejo</text:p>
            </text:list-item>
          </text:list>
          <text:p text:style-name="Body_20_Text_2c__20_Note">Si usa los comandos de agrupar y desagrupar con frecuencia o cualquier otro comando, puede agregar comandos a una barra de herramientas para <text:span text:style-name="T252">tenerlos</text:span> fácilmente disponibles. Consulte el «Capítulo 11, Configura<text:span text:style-name="T220">r</text:span> y personaliza<text:span text:style-name="T220">r</text:span> Impress» para más información sobre cómo personalizar la interfaz de usuario.</text:p>
          <text:h text:style-name="Heading_20_1" text:outline-level="2"><text:bookmark-start text:name="__RefHeading___Toc62372_747188774"/><text:span text:style-name="T253">C</text:span>ambi<text:span text:style-name="T253">o de </text:span>Posici<text:span text:style-name="T253">ó</text:span>n y tamaño de objetos<text:bookmark-end text:name="__RefHeading___Toc62372_747188774"/></text:h>
          <text:p text:style-name="Heading_20_2"><text:bookmark-start text:name="__RefHeading___Toc55214_2387328631"/>Usando un ratón<text:bookmark-end text:name="__RefHeading___Toc55214_2387328631"/></text:p>
          <text:p text:style-name="Heading_20_3"><text:bookmark-start text:name="__RefHeading___Toc18667_681395799"/><text:span text:style-name="T252">Cambio de </text:span>Posici<text:span text:style-name="T252">ón</text:span><text:bookmark-end text:name="__RefHeading___Toc18667_681395799"/></text:p>
          <text:p text:style-name="Body_20_Text_2c__20_List_20_Intro">Para colocar rápidamente un objeto en una diapositiva, use el ratón de la siguiente manera:</text:p>
          <text:list xml:id="list214947971835518" text:continue-list="list214946520330734" text:style-name="Numbering_20_1">
            <text:list-item text:start-value="1">
              <text:p text:style-name="Numbering_20_1">Haga clic en un objeto o un grupo de objetos para <text:span text:style-name="T252">seleccionarlos.</text:span>.</text:p>
            </text:list-item>
            <text:list-item>
              <text:p text:style-name="Numbering_20_1">Mueva el cursor sobre <text:span text:style-name="T252">el</text:span> objeto seleccionado hasta que el cursor cambie de forma.</text:p>
            </text:list-item>
            <text:list-item>
              <text:p text:style-name="Numbering_20_1">Haga clic y arrastre el objeto gráfico a la posición deseada. Durante el movimiento, aparece una imagen fantasma del objeto para ayudar <text:span text:style-name="T252">a posiciona</text:span><text:span text:style-name="T254">r</text:span><text:span text:style-name="T252">lo</text:span> (figura <text:sequence-ref text:reference-format="value" text:ref-name="refFigure129">130</text:sequence-ref>).</text:p>
            </text:list-item>
            <text:list-item>
              <text:p text:style-name="Numbering_20_1">Suelte el botón del ratón cuando el objeto gráfico esté en la posición deseada.</text:p>
            </text:list-item>
          </text:list>
          <text:p text:style-name="Figure"><draw:frame draw:style-name="fr3" draw:name="fram_IG26205-018" text:anchor-type="as-char" draw:z-index="265">
       <draw:text-box fo:min-height="0.041cm" fo:min-width="0.041cm">
        <text:p text:style-name="Figure">Figura <text:sequence text:ref-name="refFigure129" text:name="Figure" text:formula="ooow:Figure+1" style:num-format="1, 2, 3, ...">130</text:sequence>: <text:span text:style-name="T254">mover objetos</text:span></text:p>
        <text:p text:style-name="Figure"><draw:frame draw:style-name="fr4" draw:name="img_IG26205-019" text:anchor-type="as-char" svg:width="6.86cm" svg:height="3.709cm" draw:z-index="266"><draw:image xlink:href="Pictures/10000000000001200000009C56697779.png" xlink:type="simple" xlink:show="embed" xlink:actuate="onLoad" draw:mime-type="image/png"/>
          <svg:title>mover objetos</svg:title>
          <svg:desc>mover objetos</svg:desc>
         </draw:frame></text:p>
       </draw:text-box>
      </draw:frame></text:p>
          <text:list xml:id="list214947707740211" text:continue-list="list214946501336340" text:style-name="Heading_20_Note">
            <text:list-item>
              <text:p text:style-name="Heading_20_Note">Nota</text:p>
            </text:list-item>
          </text:list>
          <text:p text:style-name="Body_20_Text_2c__20_Note">También puede utilizar las teclas de flecha para mover rápidamente un objeto o grupo seleccionado a una nueva posición.</text:p>
          <text:p text:style-name="P168"><text:bookmark-start text:name="__RefHeading___Toc55216_2387328631"/>Cambio de tamaño<text:bookmark-end text:name="__RefHeading___Toc55216_2387328631"/></text:p>
          <text:p text:style-name="Body_20_Text_2c__20_List_20_Intro">Para <text:span text:style-name="T252">cambiar el tamaño de</text:span> un <text:span text:style-name="T252">objeto</text:span>, use el ratón de la siguiente manera:</text:p>
          <text:list text:continue-list="list214947971835518" text:style-name="Numbering_20_1">
            <text:list-item text:start-value="1">
              <text:p text:style-name="Numbering_20_1">Haga clic en un objeto o un grupo de objetos <text:span text:style-name="T252">para seleccionarlos</text:span>.</text:p>
            </text:list-item>
            <text:list-item>
              <text:p text:style-name="Numbering_20_1">Mueva el cursor sobre un control de selección.</text:p>
            </text:list-item>
            <text:list-item>
              <text:p text:style-name="Numbering_20_1">Haga clic y arrastre el control de selección para cambiar el tamaño del objeto. Durante el cambio de tamaño, aparece una imagen fantasma del objeto para ayudar<text:span text:style-name="T254">le</text:span> a cambiar el tamaño (figura <text:sequence-ref text:reference-format="value" text:ref-name="refFigure130">131</text:sequence-ref>).</text:p>
            </text:list-item>
            <text:list-item>
              <text:p text:style-name="Numbering_20_1">Para mantener la relación entre ancho y alto, mantenga pulsada la tecla <text:span text:style-name="Keystroke">Mayús</text:span> antes de hacer clic y arrastrar un control de selección. Recuerde soltar el botón del ratón antes de soltar la tecla <text:span text:style-name="Keystroke">Mayús</text:span>.</text:p>
            </text:list-item>
            <text:list-item>
              <text:p text:style-name="Numbering_20_1"><text:soft-page-break/>Suelte el botón del ratón cuando el objeto tenga el tamaño deseado.</text:p>
            </text:list-item>
          </text:list>
          <text:p text:style-name="Figure"><draw:frame draw:style-name="fr3" draw:name="fram_IG26205-019" text:anchor-type="as-char" draw:z-index="267">
       <draw:text-box fo:min-height="0.041cm" fo:min-width="0.041cm">
        <text:p text:style-name="Figure">Figura <text:sequence text:ref-name="refFigure130" text:name="Figure" text:formula="ooow:Figure+1" style:num-format="1, 2, 3, ...">131</text:sequence>: <text:span text:style-name="T254">C</text:span>ambio de tamaño de objetos </text:p>
        <text:p text:style-name="Figure"><draw:frame draw:style-name="fr4" draw:name="img_IG26205-020" text:anchor-type="as-char" svg:width="4.11cm" svg:height="3.851cm" draw:z-index="268"><draw:image xlink:href="Pictures/10000000000000DE000000D0C5AE86E1.png" xlink:type="simple" xlink:show="embed" xlink:actuate="onLoad" draw:mime-type="image/png"/>
          <svg:title>Cambio de tamaño de objetos </svg:title>
          <svg:desc>Cambio de tamaño de objetos </svg:desc>
         </draw:frame></text:p>
       </draw:text-box>
      </draw:frame></text:p>
          <text:p text:style-name="Heading_20_2"><text:bookmark-start text:name="__RefHeading___Toc62376_747188774"/>Diálogo Posición y tamaño<text:bookmark-end text:name="__RefHeading___Toc62376_747188774"/></text:p>
          <text:p text:style-name="Body_20_Text_2c__20_List_20_Intro">Para una ubicación más precisa de un objeto en una diapositiva, use el diálogo Posición y tamaño (figura <text:sequence-ref text:reference-format="value" text:ref-name="refFigure131">132</text:sequence-ref>) de la siguiente manera:</text:p>
          <text:p text:style-name="P169"><text:bookmark-start text:name="__RefHeading___Toc55218_2387328631"/>Cambio de posición<text:bookmark-end text:name="__RefHeading___Toc55218_2387328631"/></text:p>
          <text:p text:style-name="Figure"><draw:frame draw:style-name="fr3" draw:name="fram_IG26205-020" text:anchor-type="as-char" draw:z-index="269">
       <draw:text-box fo:min-height="0.041cm" fo:min-width="0.041cm">
        <text:p text:style-name="Figure">Figura <text:sequence text:ref-name="refFigure131" text:name="Figure" text:formula="ooow:Figure+1" style:num-format="1, 2, 3, ...">132</text:sequence>: Diálogo Posición y tamaño</text:p>
        <text:p text:style-name="Figure"><draw:frame draw:style-name="fr4" draw:name="img_IG26205-021" text:anchor-type="as-char" svg:width="12cm" svg:height="6.44cm" draw:z-index="270"><draw:image xlink:href="Pictures/10000000000002880000015C6D1CC95B.png" xlink:type="simple" xlink:show="embed" xlink:actuate="onLoad" draw:mime-type="image/png"/>
          <svg:title>Diálogo Posición y tamaño</svg:title>
          <svg:desc>Diálogo Posición y tamaño</svg:desc>
         </draw:frame></text:p>
       </draw:text-box>
      </draw:frame></text:p>
          <text:list xml:id="list214946732887665" text:continue-numbering="true" text:style-name="Numbering_20_1">
            <text:list-item text:start-value="1">
              <text:p text:style-name="Numbering_20_1">Seleccione un objeto y abra el diálogo <text:span text:style-name="Emphasis">Posición y tamaño</text:span> mediante uno de los siguientes métodos:</text:p>
            </text:list-item>
          </text:list>
          <text:list xml:id="list214946886165526" text:continue-list="list214946329310501" text:style-name="List_20_2">
            <text:list-item>
              <text:p text:style-name="List_20_2">Utilice el atajo de teclado <text:span text:style-name="Keystroke">F4</text:span>.</text:p>
            </text:list-item>
            <text:list-item>
              <text:p text:style-name="List_20_2">Vaya a <text:span text:style-name="Strong_20_Emphasis">Formato &gt; </text:span><text:span text:style-name="Strong_20_Emphasis"><text:span text:style-name="T254">Cuadro de texto</text:span></text:span><text:span text:style-name="Strong_20_Emphasis"> y forma &gt; Posición y tamaño</text:span> en el menú.</text:p>
            </text:list-item>
            <text:list-item>
              <text:p text:style-name="List_20_2">Haga clic con el botón derecho en el objeto y seleccione <text:span text:style-name="Emphasis">Posición y tamaño</text:span> en el menú contextual.</text:p>
            </text:list-item>
            <text:list-item>
              <text:p text:style-name="List_20_2">Haga clic en <text:span text:style-name="Emphasis">Más opciones</text:span> a la derecha de la barra de título <text:span text:style-name="T254">del panel </text:span><text:span text:style-name="Emphasis">Posición y tamaño</text:span> en la p<text:span text:style-name="T254">ágina</text:span> <text:span text:style-name="Emphasis">Propiedades</text:span> <text:span text:style-name="T254">d</text:span>e la barra lateral.</text:p>
            </text:list-item>
          </text:list>
          <text:list xml:id="list214946701260003" text:continue-list="list214946732887665" text:style-name="Numbering_20_1">
            <text:list-item>
              <text:p text:style-name="Numbering_20_1">Haga clic en la pestaña <text:span text:style-name="Emphasis">Posición y tamaño</text:span> <text:span text:style-name="T254">del diálogo</text:span>.</text:p>
            </text:list-item>
            <text:list-item>
              <text:p text:style-name="Numbering_20_1">En la sección<text:span text:style-name="Strong_20_Emphasis"> </text:span><text:span text:style-name="Emphasis">Posición,</text:span> especifique la <text:span text:style-name="Emphasis">Posición X</text:span> (horizontal) y <text:span text:style-name="Emphasis">Posición Y</text:span> (vertical) del objeto gráfico. Los valores representan la distancia desde el <text:span text:style-name="Emphasis">punto</text:span> base seleccionado en el lado derecho del diálogo <text:span text:style-name="T254">a la esquina superior izquierda de la diapositiva.</text:span></text:p>
            </text:list-item>
            <text:list-item>
              <text:p text:style-name="P170">Si es necesario, en la sección <text:span text:style-name="Emphasis">Proteger</text:span>, <text:span text:style-name="T254">marque la casilla </text:span><text:span text:style-name="Emphasis">Posición</text:span> para evitar que el objeto sea reubicado.</text:p>
            </text:list-item>
            <text:list-item>
              <text:p text:style-name="Numbering_20_1">Haga clic en <text:span text:style-name="Emphasis">Aceptar</text:span> para guardar los cambios y cerrar el diálogo.</text:p>
            </text:list-item>
          </text:list>
          <text:list xml:id="list214947725140922" text:continue-list="list214947707740211" text:style-name="Heading_20_Note">
            <text:list-item>
              <text:p text:style-name="Heading_20_Note"><text:soft-page-break/>Nota</text:p>
            </text:list-item>
          </text:list>
          <text:p text:style-name="Body_20_Text_2c__20_Note">Las unidades de medida utilizadas en el diálogo y otros diálogos de Impress se configuran en <text:span text:style-name="Strong_20_Emphasis">Herramientas &gt; Opciones &gt; LibreOffice Impress &gt; General.</text:span></text:p>
          <text:p text:style-name="P171"><text:bookmark-start text:name="__RefHeading___Toc55220_2387328631"/>Cambio de tamaño<text:bookmark-end text:name="__RefHeading___Toc55220_2387328631"/></text:p>
          <text:list text:continue-list="list214946701260003" text:style-name="Numbering_20_1">
            <text:list-item text:start-value="1">
              <text:p text:style-name="P170">Seleccione un objeto y abra el diálogo <text:span text:style-name="Emphasis">Posición y tamaño</text:span> <text:span text:style-name="T254">como se indicó antes.</text:span></text:p>
            </text:list-item>
            <text:list-item>
              <text:p text:style-name="Numbering_20_1">Haga clic en la pestaña <text:span text:style-name="Emphasis">Posición y tamaño</text:span>.</text:p>
            </text:list-item>
            <text:list-item>
              <text:p text:style-name="Numbering_20_1">En <text:span text:style-name="Emphasis">Tamaño</text:span>, seleccione un <text:span text:style-name="Emphasis">punto base</text:span> que le gustaría usar como ancla al cambiar el tamaño del objeto.</text:p>
            </text:list-item>
            <text:list-item>
              <text:p text:style-name="Numbering_20_1">Para mantener las proporciones entre ancho y alto, en la sección <text:span text:style-name="Emphasis">Tamaño</text:span>, <text:span text:style-name="T255">marque la casilla</text:span> <text:span text:style-name="Emphasis">Mantener relación</text:span> antes de cambiar <text:span text:style-name="T255">la</text:span> <text:span text:style-name="Emphasis">Anch</text:span><text:span text:style-name="Emphasis"><text:span text:style-name="T255">ura</text:span></text:span> o <text:span text:style-name="Emphasis">Alt</text:span><text:span text:style-name="Emphasis"><text:span text:style-name="T255">ura</text:span></text:span>. Cuando se selecciona <text:span text:style-name="T255">esta opción,</text:span> los cambios en una dimensión dan como resultado un cambio automático en la otra manteniendo la relación entre el ancho y la altura del objeto.</text:p>
            </text:list-item>
            <text:list-item>
              <text:p text:style-name="Numbering_20_1">Especifique <text:span text:style-name="T255">los valores para la </text:span><text:s/><text:span text:style-name="Emphasis">Anch</text:span><text:span text:style-name="Emphasis"><text:span text:style-name="T255">ura</text:span></text:span> y <text:span text:style-name="Emphasis">Alt</text:span><text:span text:style-name="Emphasis"><text:span text:style-name="T255">ura</text:span></text:span> del objeto.</text:p>
            </text:list-item>
            <text:list-item>
              <text:p text:style-name="Numbering_20_1">Si es necesario,<text:span text:style-name="T255">marque la casilla</text:span> <text:span text:style-name="Emphasis">Tamaño</text:span>, en la sección <text:span text:style-name="Emphasis">Proteger</text:span>. <text:span text:style-name="T255">p</text:span>ara evitar que se cambie el tamaño del objeto.</text:p>
            </text:list-item>
            <text:list-item>
              <text:p text:style-name="Numbering_20_1">Haga clic en <text:span text:style-name="Emphasis">Aceptar</text:span> para guardar los cambios y cerrar el diálogo.</text:p>
            </text:list-item>
          </text:list>
          <text:p text:style-name="Heading_20_2"><text:bookmark-start text:name="__RefHeading___Toc62378_747188774"/><text:span text:style-name="T256">Panel</text:span> Posición y tamaño de la Barra lateral<text:bookmark-end text:name="__RefHeading___Toc62378_747188774"/></text:p>
          <text:p text:style-name="Heading_20_3"><text:bookmark-start text:name="__RefHeading___Toc55222_2387328631"/><text:span text:style-name="T257">Cambio de </text:span>Posici<text:span text:style-name="T256">ón</text:span><text:bookmark-end text:name="__RefHeading___Toc55222_2387328631"/></text:p>
          <text:list text:continue-numbering="true" text:style-name="Numbering_20_1">
            <text:list-item text:start-value="1">
              <text:p text:style-name="P172">Seleccione un objeto.</text:p>
            </text:list-item>
            <text:list-item>
              <text:p text:style-name="Numbering_20_1">Haga clic en <text:span text:style-name="Emphasis">Propiedades</text:span> en la barra lateral para abrir la <text:span text:style-name="T258">página</text:span> <text:span text:style-name="Emphasis">Propiedades</text:span>.</text:p>
            </text:list-item>
            <text:list-item>
              <text:p text:style-name="Numbering_20_1"><text:span text:style-name="T258">Despliegue el panel </text:span><text:s/><text:span text:style-name="Emphasis">Posición y tamaño</text:span> (figura <text:sequence-ref text:reference-format="value" text:ref-name="refFigure132">133</text:sequence-ref>).</text:p>
            </text:list-item>
            <text:list-item>
              <text:p text:style-name="Numbering_20_1">Especifique la <text:span text:style-name="Emphasis">Posición X</text:span> (horizontal) y <text:span text:style-name="Emphasis">Posición Y</text:span> (vertical) del objeto.</text:p>
            </text:list-item>
            <text:list-item>
              <text:p text:style-name="Numbering_20_1">Pulse la tecla <text:span text:style-name="Keystroke">Enter</text:span> para realizar los cambios.</text:p>
            </text:list-item>
          </text:list>
          <text:p text:style-name="Figure"><draw:frame draw:style-name="fr3" draw:name="fram_IG26205-021" text:anchor-type="as-char" draw:z-index="271">
       <draw:text-box fo:min-height="0.041cm" fo:min-width="0.041cm">
        <text:p text:style-name="Figure">Figura <text:sequence text:ref-name="refFigure132" text:name="Figure" text:formula="ooow:Figure+1" style:num-format="1, 2, 3, ...">133</text:sequence>: <text:span text:style-name="T258">Panel</text:span> Posición y tamaño en Propiedades <text:span text:style-name="T258">d</text:span>e la Barra lateral</text:p>
        <text:p text:style-name="Figure"><draw:frame draw:style-name="fr4" draw:name="img_IG26205-022" text:anchor-type="as-char" svg:width="9.76cm" svg:height="5.33cm" draw:z-index="272"><draw:image xlink:href="Pictures/10000000000001CD000000FC1D12F5A8.png" xlink:type="simple" xlink:show="embed" xlink:actuate="onLoad" draw:mime-type="image/png"/>
          <svg:title>Panel Posición y tamaño en Propiedades de la Barra lateral</svg:title>
          <svg:desc>Panel Posición y tamaño en Propiedades de la Barra lateral</svg:desc>
         </draw:frame></text:p>
       </draw:text-box>
      </draw:frame></text:p>
          <text:p text:style-name="P173"><text:bookmark-start text:name="__RefHeading___Toc55224_2387328631"/>Cambio de tamaño<text:bookmark-end text:name="__RefHeading___Toc55224_2387328631"/></text:p>
          <text:list xml:id="list214947054162101" text:continue-numbering="true" text:style-name="Numbering_20_1">
            <text:list-item text:start-value="1">
              <text:p text:style-name="P172">Seleccione un objeto.</text:p>
            </text:list-item>
            <text:list-item>
              <text:p text:style-name="P172">Haga clic en <text:span text:style-name="Emphasis">Propiedades</text:span> en la barra lateral para abrir la <text:span text:style-name="T258">página</text:span> <text:span text:style-name="Emphasis">Propiedades</text:span>.</text:p>
            </text:list-item>
            <text:list-item>
              <text:p text:style-name="P172"><text:span text:style-name="T258">Despliegue el panel </text:span><text:s/><text:span text:style-name="Emphasis">Posición y tamaño</text:span> (figura <text:sequence-ref text:reference-format="value" text:ref-name="refFigure132">133</text:sequence-ref>).</text:p>
            </text:list-item>
            <text:list-item>
              <text:p text:style-name="P172"><text:soft-page-break/>Para mantener las proporciones entre ancho y alto, en la sección <text:span text:style-name="Emphasis">Tamaño</text:span>, <text:span text:style-name="T255">marque la casilla</text:span> <text:span text:style-name="Emphasis">Mantener relación</text:span> antes de cambiar <text:span text:style-name="T255">la</text:span> <text:span text:style-name="Emphasis">Anch</text:span><text:span text:style-name="Emphasis"><text:span text:style-name="T255">ura</text:span></text:span> o <text:span text:style-name="Emphasis">Alt</text:span><text:span text:style-name="Emphasis"><text:span text:style-name="T255">ura</text:span></text:span>. Cuando se selecciona <text:span text:style-name="T255">esta opción,</text:span> los cambios en una dimensión dan como resultado un cambio automático en la otra manteniendo la relación entre el ancho y la altura del objeto.</text:p>
            </text:list-item>
            <text:list-item>
              <text:p text:style-name="Numbering_20_1">Pulse la tecla <text:span text:style-name="Keystroke">Enter</text:span> para realizar los cambios.</text:p>
            </text:list-item>
          </text:list>
          <text:h text:style-name="P174" text:outline-level="2"><text:bookmark-start text:name="__RefHeading___Toc62388_747188774"/>Trasformaciones<text:bookmark-end text:name="__RefHeading___Toc62388_747188774"/></text:h>
          <text:p text:style-name="Text_20_body">Además de las acciones básicas de mover y cambiar el tamaño de un objeto, también se pueden aplicar <text:span text:style-name="T259">varios</text:span> efectos a los objetos en Impress. Esta sección describe cómo girar, voltear, <text:span text:style-name="T260">inclinar y </text:span>distorsionar un objeto.</text:p>
          <text:p text:style-name="Heading_20_2"><text:bookmark-start text:name="__RefHeading___Toc62390_747188774"/>Gira<text:span text:style-name="T261">r</text:span> objetos<text:bookmark-end text:name="__RefHeading___Toc62390_747188774"/></text:p>
          <text:p text:style-name="Heading_20_3"><text:bookmark-start text:name="__RefHeading___Toc18669_681395799"/>Rotación <text:span text:style-name="T262">con el</text:span> ratón<text:bookmark-end text:name="__RefHeading___Toc18669_681395799"/></text:p>
          <text:list text:continue-numbering="true" text:style-name="Numbering_20_1">
            <text:list-item text:start-value="1">
              <text:p text:style-name="Numbering_20_1">Haga clic en <text:span text:style-name="T263">el</text:span> objeto <text:span text:style-name="T263">que desee girar</text:span>.</text:p>
            </text:list-item>
            <text:list-item>
              <text:p text:style-name="Numbering_20_1">En la barra de herramientas <text:span text:style-name="Emphasis">Línea</text:span><text:span text:style-name="Emphasis"><text:span text:style-name="T264">s</text:span></text:span><text:span text:style-name="Emphasis"> y relleno</text:span>, haga clic en el triángulo ▼ a la derecha de <text:span text:style-name="Emphasis">Transformaciones</text:span> y luego haga clic en <text:span text:style-name="Emphasis">Girar</text:span> en la <text:span text:style-name="T264">paleta</text:span> de herramienta<text:span text:style-name="T264">s, l</text:span>os controles de selección cambian de forma y color como se muestra en la figura <text:sequence-ref text:reference-format="value" text:ref-name="refFigure133">134</text:sequence-ref>. Un punto de <text:span text:style-name="T264">giro que </text:span><text:s/>indica el centro de rotación también aparece en el centro del objeto.</text:p>
            </text:list-item>
          </text:list>
          <text:p text:style-name="Figure"><draw:frame draw:style-name="fr3" draw:name="fram_IG26205-022" text:anchor-type="as-char" draw:z-index="273">
       <draw:text-box fo:min-height="0.041cm" fo:min-width="0.041cm">
        <text:p text:style-name="Figure">Figura <text:sequence text:ref-name="refFigure133" text:name="Figure" text:formula="ooow:Figure+1" style:num-format="1, 2, 3, ...">134</text:sequence>: Ejemplo de objetos giratorios</text:p>
        <text:p text:style-name="Figure"><draw:frame draw:style-name="fr4" draw:name="img_IG26205-023" text:anchor-type="as-char" svg:width="5.81cm" svg:height="3.791cm" draw:z-index="274"><draw:image xlink:href="Pictures/10000001000000F40000009F0159FAD3.png" xlink:type="simple" xlink:show="embed" xlink:actuate="onLoad" draw:mime-type="image/png"/>
          <svg:title>Ejemplo de objetos giratorios</svg:title>
          <svg:desc>Ejemplo de objetos giratorios</svg:desc>
         </draw:frame></text:p>
       </draw:text-box>
      </draw:frame></text:p>
          <text:list text:continue-numbering="true" text:style-name="Numbering_20_1">
            <text:list-item>
              <text:p text:style-name="Numbering_20_1"><text:span text:style-name="T259">Al situar el ratón </text:span>uno de los controles de las esquinas la forma del cursor del ratón cambia, Haga clic en <text:span text:style-name="T259">el</text:span> control de selección y mu<text:span text:style-name="T259">e</text:span>va en la dirección en la que desea rotar el objeto.</text:p>
            </text:list-item>
            <text:list-item>
              <text:p text:style-name="Numbering_20_1">Cuando <text:span text:style-name="T259">consiga la </text:span>rotación <text:span text:style-name="T259">deseada</text:span>, suelte el botón del ratón.</text:p>
            </text:list-item>
          </text:list>
          <text:p text:style-name="Text_20_body">Para cambiar el centro de rotación del objeto, haga clic y <text:span text:style-name="T259">sitúe </text:span>el punto de <text:span text:style-name="T259">giro</text:span> <text:span text:style-name="T259">en</text:span> la posición deseada antes de girar <text:span text:style-name="T259">el objeto</text:span>. <text:span text:style-name="T259">Puede establecer el centro de giro en cualquier situación</text:span>, incluso fuera de los límites del objeto.</text:p>
          <text:p text:style-name="P175">Para restringir los ángulos de rotación a múltiplos de 15 grados, mantenga pulsada la tecla <text:span text:style-name="Keystroke">Mayús</text:span> mientras gira el <text:span text:style-name="T259">objeto</text:span>. Esto es útil para rotar <text:span text:style-name="T259">objetos</text:span> en ángulo recto.</text:p>
          <text:p text:style-name="Heading_20_3"><text:bookmark-start text:name="__RefHeading___Toc62394_747188774"/><text:span text:style-name="T260">D</text:span>iálogo Posición y tamaño<text:bookmark-end text:name="__RefHeading___Toc62394_747188774"/></text:p>
          <text:p text:style-name="Body_20_Text_2c__20_List_20_Intro"><text:span text:style-name="T259">P</text:span>ara rotar un objeto con <text:span text:style-name="T259">mayor </text:span>precisión, <text:span text:style-name="T259">utilice </text:span>la p<text:span text:style-name="T259">ágina</text:span> <text:span text:style-name="Emphasis"><text:span text:style-name="T259">Giro</text:span></text:span> del diálogo <text:span text:style-name="Emphasis">Posición y tamaño </text:span>(figura <text:sequence-ref text:reference-format="value" text:ref-name="refFigure134">135</text:sequence-ref>).</text:p>
          <text:list xml:id="list214947484678029" text:continue-numbering="true" text:style-name="Numbering_20_1">
            <text:list-item text:start-value="1">
              <text:p text:style-name="Numbering_20_1">Seleccione <text:span text:style-name="T263">el objeto que desee girar y abra el diálogo</text:span> <text:span text:style-name="Emphasis">Posición y tamaño</text:span> mediante uno de los siguientes métodos:</text:p>
            </text:list-item>
          </text:list>
          <text:list xml:id="list214946708116957" text:continue-list="list214946886165526" text:style-name="List_20_2">
            <text:list-item>
              <text:p text:style-name="List_20_2">Utilice el atajo de teclado <text:span text:style-name="Keystroke">F4</text:span>.</text:p>
            </text:list-item>
            <text:list-item>
              <text:p text:style-name="List_20_2">Vaya a <text:span text:style-name="Strong_20_Emphasis">Formato &gt; Objeto y forma &gt; Posición y tamaño</text:span> en el menú.</text:p>
            </text:list-item>
            <text:list-item>
              <text:p text:style-name="List_20_2"><text:soft-page-break/>Haga clic con el botón derecho en el objeto seleccionado y seleccione <text:span text:style-name="Emphasis">Posición y tamaño</text:span> en el menú contextual.</text:p>
            </text:list-item>
            <text:list-item>
              <text:p text:style-name="List_20_2">Haga clic en <text:span text:style-name="Emphasis">Más opciones</text:span> a la derecha de<text:span text:style-name="T265">l</text:span> título <text:span text:style-name="T265">del panel</text:span> <text:span text:style-name="Emphasis">Posición y tamaño</text:span> en la p<text:span text:style-name="T265">ágina</text:span> <text:span text:style-name="Emphasis">Propiedades</text:span> <text:span text:style-name="T265">d</text:span>e la barra lateral.</text:p>
            </text:list-item>
          </text:list>
          <text:list text:continue-list="list214947484678029" text:style-name="Numbering_20_1">
            <text:list-item>
              <text:p text:style-name="Numbering_20_1">Haga clic en la pestaña <text:span text:style-name="Emphasis"><text:span text:style-name="T265">Giro</text:span></text:span> para abrir la p<text:span text:style-name="T265">ágina correspondiente.</text:span></text:p>
            </text:list-item>
            <text:list-item>
              <text:p text:style-name="Numbering_20_1"><text:span text:style-name="T265">Cambie l</text:span>a posición del <text:span text:style-name="Emphasis"><text:span text:style-name="T266">Eje de giro</text:span></text:span><text:span text:style-name="T266"> si lo considera necesario</text:span>. Alternativamente, seleccione un punto en <text:span text:style-name="T266">el gráfico de la derecha.</text:span></text:p>
            </text:list-item>
            <text:list-item>
              <text:p text:style-name="Numbering_20_1"><text:span text:style-name="T266">I</text:span>ngrese <text:span text:style-name="T266">el valor para el </text:span><text:span text:style-name="Emphasis"><text:span text:style-name="T266">Ángulo de giro</text:span></text:span><text:span text:style-name="T266"> o utilice la </text:span><text:span text:style-name="Emphasis"><text:span text:style-name="T266">Rueda de giro</text:span></text:span><text:span text:style-name="T266"> para establecerlo.</text:span></text:p>
            </text:list-item>
            <text:list-item>
              <text:p text:style-name="Numbering_20_1">Haga clic en <text:span text:style-name="Emphasis">Aceptar</text:span> para guardar <text:span text:style-name="T266">los</text:span> cambios y cerrar el diálogo.</text:p>
            </text:list-item>
          </text:list>
          <text:p text:style-name="Figure"><draw:frame draw:style-name="fr3" draw:name="fram_IG26205-023" text:anchor-type="as-char" draw:z-index="275">
       <draw:text-box fo:min-height="0.041cm" fo:min-width="0.041cm">
        <text:p text:style-name="Figure">Figura <text:sequence text:ref-name="refFigure134" text:name="Figure" text:formula="ooow:Figure+1" style:num-format="1, 2, 3, ...">135</text:sequence>: Diálogo Posición y tamaño - p<text:span text:style-name="T265">ágina</text:span> <text:span text:style-name="T265">Giro</text:span></text:p>
        <text:p text:style-name="Figure"><draw:frame draw:style-name="fr4" draw:name="img_IG26205-024" text:anchor-type="as-char" svg:width="12cm" svg:height="5.39cm" draw:z-index="276"><draw:image xlink:href="Pictures/10000000000002880000012381410C2A.png" xlink:type="simple" xlink:show="embed" xlink:actuate="onLoad" draw:mime-type="image/png"/>
          <svg:title>Diálogo Posición y tamaño - página Giro</svg:title>
          <svg:desc>Diálogo Posición y tamaño - página Giro</svg:desc>
         </draw:frame></text:p>
       </draw:text-box>
      </draw:frame></text:p>
          <text:p text:style-name="Heading_20_3"><text:bookmark-start text:name="__RefHeading___Toc62396_747188774"/>Barra lateral<text:bookmark-end text:name="__RefHeading___Toc62396_747188774"/></text:p>
          <text:list text:continue-numbering="true" text:style-name="Numbering_20_1">
            <text:list-item text:start-value="1">
              <text:p text:style-name="Numbering_20_1">Seleccione un objeto <text:span text:style-name="T263">que desee girar</text:span>.</text:p>
            </text:list-item>
            <text:list-item>
              <text:p text:style-name="Numbering_20_1">Haga clic en <text:span text:style-name="Emphasis">Propiedades</text:span> en la barra lateral para abrir la p<text:span text:style-name="T263">ágina correspondiente</text:span>.</text:p>
            </text:list-item>
            <text:list-item>
              <text:p text:style-name="Numbering_20_1">Haga clic en <text:span text:style-name="T263">el panel </text:span><text:span text:style-name="Emphasis">Posición y tamaño</text:span> para abrir <text:span text:style-name="T263">desplegarlo</text:span> (figura <text:sequence-ref text:reference-format="value" text:ref-name="refFigure132">133</text:sequence-ref>).</text:p>
            </text:list-item>
            <text:list-item>
              <text:p text:style-name="Numbering_20_1"><text:span text:style-name="T263">Ingrese el valor en grados en el cuadro </text:span><text:span text:style-name="Emphasis">Rotación</text:span> o haga clic en <text:span text:style-name="T263">la rueda de giro y establezca</text:span> un nuevo ángulo.</text:p>
            </text:list-item>
          </text:list>
          <text:p text:style-name="P176"><text:bookmark-start text:name="__RefHeading___Toc62398_747188774"/>Reflejar<text:bookmark-end text:name="__RefHeading___Toc62398_747188774"/></text:p>
          <text:p text:style-name="Heading_20_3"><text:bookmark-start text:name="__RefHeading___Toc80810_4186124425"/><text:span text:style-name="T267">Reflejar </text:span>rápid<text:span text:style-name="T267">amente</text:span><text:bookmark-end text:name="__RefHeading___Toc80810_4186124425"/></text:p>
          <text:list xml:id="list214947968094255" text:continue-numbering="true" text:style-name="Numbering_20_1">
            <text:list-item text:start-value="1">
              <text:p text:style-name="Numbering_20_1">Haga clic en <text:span text:style-name="T267">el </text:span><text:s/>objeto <text:span text:style-name="T267">que desee voltear.</text:span></text:p>
            </text:list-item>
            <text:list-item>
              <text:p text:style-name="Numbering_20_1"><text:span text:style-name="T267">Voltee el</text:span> objeto seleccionado para que mire en la otra dirección usando uno de los siguientes métodos:</text:p>
            </text:list-item>
          </text:list>
          <text:list xml:id="list214948072758816" text:continue-list="list214946708116957" text:style-name="List_20_2">
            <text:list-item>
              <text:p text:style-name="List_20_2">Haga clic con el botón derecho en el objeto seleccionado y seleccione <text:span text:style-name="Strong_20_Emphasis">Reflejar &gt; Verticalmente</text:span> u <text:span text:style-name="Strong_20_Emphasis">Horizontalmente</text:span> en el menú contextual.</text:p>
            </text:list-item>
            <text:list-item>
              <text:p text:style-name="List_20_2">Haga clic en <text:span text:style-name="Emphasis">Reflejar verticalmente</text:span> <text:span text:style-name="T267">o</text:span> <text:span text:style-name="Emphasis"><text:span text:style-name="T267">Reflejar h</text:span></text:span><text:span text:style-name="Emphasis">orizontalmente</text:span> en la barra de herramientas <text:span text:style-name="Emphasis">Dibujo</text:span>.</text:p>
            </text:list-item>
            <text:list-item>
              <text:p text:style-name="List_20_2">Vaya a <text:span text:style-name="Strong_20_Emphasis">Formato &gt; Reflejar &gt; Verticalmente</text:span> u <text:span text:style-name="Strong_20_Emphasis">Horizontalmente</text:span> en el menú.</text:p>
            </text:list-item>
            <text:list-item>
              <text:p text:style-name="List_20_2">Haga clic en <text:span text:style-name="Emphasis">Reflejar verticalmente</text:span> o <text:span text:style-name="Emphasis">Reflejar horizontalmente</text:span> en <text:span text:style-name="T267">el panel </text:span><text:span text:style-name="Emphasis">Posición y tamaño</text:span> de la p<text:span text:style-name="T267">ágina</text:span> <text:span text:style-name="Emphasis">Propiedades</text:span> de la barra lateral.</text:p>
            </text:list-item>
          </text:list>
          <text:p text:style-name="Heading_20_3"><text:bookmark-start text:name="__RefHeading___Toc11498_2749329638"/><text:soft-page-break/>Herramienta <text:span text:style-name="T268">Reflejar</text:span><text:bookmark-end text:name="__RefHeading___Toc11498_2749329638"/></text:p>
          <text:p text:style-name="Body_20_Text_2c__20_List_20_Intro">Para cambiar la posición y el ángulo en el que un objeto se refleja, la herramienta <text:span text:style-name="Emphasis">Reflejar</text:span> en la barra de herramientas <text:span text:style-name="Emphasis">Transformaciones</text:span> debe usarse como se muestra en la figura <text:sequence-ref text:reference-format="value" text:ref-name="refFigure136">137</text:sequence-ref>.</text:p>
          <text:list text:continue-list="list214947968094255" text:style-name="Numbering_20_1">
            <text:list-item text:start-value="1">
              <text:p text:style-name="Numbering_20_1">Haga clic en <text:span text:style-name="T267">el</text:span> objeto <text:span text:style-name="T267">que desee voltear.</text:span></text:p>
            </text:list-item>
            <text:list-item>
              <text:p text:style-name="Numbering_20_1">Vaya a <text:span text:style-name="Strong_20_Emphasis">Ver &gt; Barras de herramientas &gt; Transformaciones</text:span> para abrir la barra de herramientas <text:span text:style-name="Emphasis">Transformaciones</text:span> (figura <text:sequence-ref text:reference-format="value" text:ref-name="refFigure135">136</text:sequence-ref>).</text:p>
            </text:list-item>
          </text:list>
          <text:p text:style-name="Figure"><draw:frame draw:style-name="fr3" draw:name="fram_IG26205-024" text:anchor-type="as-char" draw:z-index="277">
       <draw:text-box fo:min-height="0.041cm" fo:min-width="0.041cm">
        <text:p text:style-name="Figure">Figura <text:sequence text:ref-name="refFigure135" text:name="Figure" text:formula="ooow:Figure+1" style:num-format="1, 2, 3, ...">136</text:sequence>: Barra de herramientas Transformaciones</text:p>
        <text:p text:style-name="Figure"><draw:frame draw:style-name="fr4" draw:name="img_IG26205-025" text:anchor-type="as-char" svg:width="7.271cm" svg:height="1.69cm" draw:z-index="278"><draw:image xlink:href="Pictures/100000000000011300000040C2838513.png" xlink:type="simple" xlink:show="embed" xlink:actuate="onLoad" draw:mime-type="image/png"/>
          <svg:title>Barra de herramientas Transformaciones</svg:title>
          <svg:desc>Barra de herramientas Transformaciones</svg:desc>
         </draw:frame></text:p>
       </draw:text-box>
      </draw:frame></text:p>
          <text:list xml:id="list214946637993994" text:continue-numbering="true" text:style-name="Numbering_20_1">
            <text:list-item>
              <text:p text:style-name="Numbering_20_1">Haga clic en <text:span text:style-name="Emphasis">Reflejar</text:span> en la barra de herramientas <text:span text:style-name="Emphasis">Transformaciones</text:span> y aparecerá un eje de simetría como una línea discontinua a través del centro del objeto. El objeto se volteará alrededor de este eje de simetría.</text:p>
            </text:list-item>
            <text:list-item>
              <text:p text:style-name="Numbering_20_1">Haga clic y arrastre el eje de simetría a <text:span text:style-name="T267">otra</text:span> posición o coloque el cursor en uno de los círculos en cada extremo del eje y arrastre para cambiar el ángulo <text:span text:style-name="T268">del eje</text:span>.</text:p>
            </text:list-item>
            <text:list-item>
              <text:p text:style-name="Numbering_20_1">Coloque el cursor sobre uno de los controles de selección del objeto.</text:p>
            </text:list-item>
            <text:list-item>
              <text:p text:style-name="Numbering_20_1">Haga clic y arrastre el cursor <text:span text:style-name="T268">hacia</text:span> el eje de simetría para voltear el objeto. La posición <text:span text:style-name="T268">que alcanzará </text:span>el objeto se muestra <text:span text:style-name="T269">como una imagen </text:span>d<text:span text:style-name="T268">ifuminada</text:span>.</text:p>
            </text:list-item>
            <text:list-item>
              <text:p text:style-name="Numbering_20_1">Suelte el botón del ratón y el objeto <text:span text:style-name="T268">se sitúa</text:span> volteado. <text:span text:style-name="T268">La posición del objeto </text:span>depende del ángulo y la posición del eje de simetría.</text:p>
            </text:list-item>
          </text:list>
          <text:p text:style-name="Figure"><draw:frame draw:style-name="fr3" draw:name="fram_IG26205-025" text:anchor-type="as-char" draw:z-index="279">
       <draw:text-box fo:min-height="0.041cm" fo:min-width="0.041cm">
        <text:p text:style-name="Figure">Figura <text:sequence text:ref-name="refFigure136" text:name="Figure" text:formula="ooow:Figure+1" style:num-format="1, 2, 3, ...">137</text:sequence>: <text:span text:style-name="T268">U</text:span>so de la herramienta Reflejar</text:p>
        <text:p text:style-name="Figure"><draw:frame draw:style-name="fr4" draw:name="img_IG26205-026" text:anchor-type="as-char" svg:width="9.59cm" svg:height="3.66cm" draw:z-index="280"><draw:image xlink:href="Pictures/10000001000002D500000115A6C2A8FD.png" xlink:type="simple" xlink:show="embed" xlink:actuate="onLoad" draw:mime-type="image/png"/>
          <svg:title>Uso de la herramienta Reflejar</svg:title>
          <svg:desc>Uso de la herramienta Reflejar</svg:desc>
         </draw:frame></text:p>
       </draw:text-box>
      </draw:frame></text:p>
          <text:list xml:id="list214947369611697" text:continue-list="list214947725140922" text:style-name="Heading_20_Note">
            <text:list-item>
              <text:p text:style-name="Heading_20_Note">Nota</text:p>
            </text:list-item>
          </text:list>
          <text:p text:style-name="Body_20_Text_2c__20_Note"><text:span text:style-name="T270">Mantenga pulsada</text:span> la tecla <text:span text:style-name="Keystroke">Mayús</text:span> mientras mueve el eje de simetría para rotarlo en incrementos de 45 grados.</text:p>
          <text:p text:style-name="Heading_20_3"><text:bookmark-start text:name="__RefHeading___Toc62406_747188774"/>Copias espejo<text:bookmark-end text:name="__RefHeading___Toc62406_747188774"/></text:p>
          <text:p text:style-name="Body_20_Text_2c__20_List_20_Intro">Impress no incluye un comando de espejo. Sin embargo, <text:span text:style-name="T271">el reflejo</text:span> <text:span text:style-name="T271">en espejo </text:span>de un objeto se puede emular volteando el objeto:</text:p>
          <text:list xml:id="list214947899552755" text:continue-list="list214946637993994" text:style-name="Numbering_20_1">
            <text:list-item text:start-value="1">
              <text:p text:style-name="P177">Seleccione el objeto del que desea hacer una copia <text:span text:style-name="T270">espejo</text:span> y copie el objeto en el portapapeles.</text:p>
            </text:list-item>
            <text:list-item>
              <text:p text:style-name="Numbering_20_1">Refleje el objeto usando uno de los métodos <text:span text:style-name="T268">de reflejo anteriormente explicados</text:span>.</text:p>
            </text:list-item>
            <text:list-item>
              <text:p text:style-name="Numbering_20_1">Haga clic en un área vacía de la página para anular la selección del objeto.</text:p>
            </text:list-item>
            <text:list-item>
              <text:p text:style-name="Numbering_20_1">Pegue desde el portapapeles para <text:span text:style-name="T271">incluir la</text:span> copia del objeto en <text:span text:style-name="T271">la</text:span> diapositiva.</text:p>
            </text:list-item>
            <text:list-item>
              <text:p text:style-name="P178">Alinee las imágenes de manera que se vea una como reflejo de la otra.</text:p>
            </text:list-item>
          </text:list>
          <text:p text:style-name="Heading_20_2"><text:bookmark-start text:name="__RefHeading___Toc62408_747188774"/><text:soft-page-break/>Distorsionar imágenes<text:bookmark-end text:name="__RefHeading___Toc62408_747188774"/></text:p>
          <text:p text:style-name="Body_20_Text_2c__20_List_20_Intro">Tres herramientas en la barra de herramientas <text:span text:style-name="Emphasis">Transformaciones</text:span> (figura <text:sequence-ref text:reference-format="value" text:ref-name="refFigure135">136</text:sequence-ref>) permiten distorsionar un objeto.</text:p>
          <text:list xml:id="list214947872564032" text:continue-list="list214946365761740" text:style-name="List_20_1">
            <text:list-item>
              <text:p text:style-name="List_20_1"><text:span text:style-name="Emphasis">Distorsionar</text:span>: distorsiona un objeto en perspectiva.</text:p>
            </text:list-item>
            <text:list-item>
              <text:p text:style-name="List_20_1"><text:span text:style-name="Emphasis">Colocar en círculo (inclinar)</text:span> y <text:span text:style-name="Emphasis">Colocar en círculo (en perspectiva)</text:span>: ambos crean un efecto pseudo 3D.</text:p>
            </text:list-item>
          </text:list>
          <text:list xml:id="list214948071864090" text:continue-list="list214947369611697" text:style-name="Heading_20_Note">
            <text:list-item>
              <text:p text:style-name="Heading_20_Note">Nota</text:p>
            </text:list-item>
          </text:list>
          <text:p text:style-name="Body_20_Text_2c__20_Note">Al utilizar estas herramientas, <text:span text:style-name="T271">el</text:span> objeto debe transformarse en una curva antes de <text:span text:style-name="T270">la distorsión</text:span>. La transformación de un objeto en una curva solo se puede deshacer mediante la función <text:span text:style-name="Emphasis">Deshacer</text:span> <text:span text:style-name="T270">(</text:span><text:span text:style-name="Keystroke"><text:span text:style-name="T270">Ctrl</text:span></text:span><text:span text:style-name="T270">+</text:span><text:span text:style-name="Keystroke"><text:span text:style-name="T270">Z</text:span></text:span><text:span text:style-name="T270">).</text:span></text:p>
          <text:p text:style-name="Heading_20_3"><text:bookmark-start text:name="__RefHeading___Toc62410_747188774"/>Herramienta Distorsionar<text:bookmark-end text:name="__RefHeading___Toc62410_747188774"/></text:p>
          <text:list xml:id="list214948335682336" text:continue-list="list214947899552755" text:style-name="Numbering_20_1">
            <text:list-item text:start-value="1">
              <text:p text:style-name="Numbering_20_1">Seleccione un objeto y haga clic en el icono <text:span text:style-name="Emphasis">Distorsionar</text:span> en la barra de herramientas <text:span text:style-name="Emphasis">Transformaciones</text:span>.</text:p>
            </text:list-item>
            <text:list-item>
              <text:p text:style-name="Numbering_20_1"><text:span text:style-name="T271">Si el objeto no es una curva, aparecerá un diálogo solicitando la </text:span>conver<text:span text:style-name="T271">sión</text:span> <text:span text:style-name="T271">d</text:span>el objeto en una curva.</text:p>
            </text:list-item>
            <text:list-item>
              <text:p text:style-name="Numbering_20_1">Haga clic y arrastre <text:span text:style-name="T272">un</text:span> control de selección vertical para distorsionar el objeto utilizando el lado vertical opuesto como punto de anclaje.</text:p>
            </text:list-item>
            <text:list-item>
              <text:p text:style-name="Numbering_20_1">Haga clic y arrastre <text:span text:style-name="T272">un </text:span>control de selección horizontal para distorsionar el objeto utilizando el lado horizontal opuesto como punto de anclaje.</text:p>
            </text:list-item>
            <text:list-item>
              <text:p text:style-name="Numbering_20_1">Haga clic y arrastre un control de selección de esquina para distorsionar el objeto, utilizando <text:span text:style-name="T272">los lados opuestos a la esquina como puntos de anclaje.</text:span> (figura <text:sequence-ref text:reference-format="value" text:ref-name="refFigure137">138</text:sequence-ref>).</text:p>
            </text:list-item>
            <text:list-item>
              <text:p text:style-name="P179">El resultado de la distorsión del objeto se muestra como una imagen d<text:span text:style-name="T268">ifuminada, </text:span><text:span text:style-name="T273">s</text:span>uelte el botón del ratón <text:span text:style-name="T273">cuando esté conforme con la distorsión.</text:span></text:p>
            </text:list-item>
          </text:list>
          <text:p text:style-name="Figure"><draw:frame draw:style-name="fr3" draw:name="fram_IG26205-026" text:anchor-type="as-char" draw:z-index="281">
       <draw:text-box fo:min-height="0.041cm" fo:min-width="0.041cm">
        <text:p text:style-name="Figure">Figura <text:sequence text:ref-name="refFigure137" text:name="Figure" text:formula="ooow:Figure+1" style:num-format="1, 2, 3, ...">138</text:sequence>: Ejemplo de distorsión de objetos</text:p>
        <text:p text:style-name="Figure"><draw:frame draw:style-name="fr4" draw:name="img_IG26205-027" text:anchor-type="as-char" svg:width="12.569cm" svg:height="4.02cm" draw:z-index="282"><draw:image xlink:href="Pictures/10000000000002A7000000D93462EE93.png" xlink:type="simple" xlink:show="embed" xlink:actuate="onLoad" draw:mime-type="image/png"/>
          <svg:title>Ejemplo de distorsión de objetos</svg:title>
          <svg:desc>Ejemplo de distorsión de objetos</svg:desc>
         </draw:frame></text:p>
       </draw:text-box>
      </draw:frame></text:p>
          <table:table table:name="tb_IG26205-001" table:style-name="tb_5f_IG26205-001">
            <table:table-column table:style-name="tb_5f_IG26205-001.A"/>
            <table:table-column table:style-name="tb_5f_IG26205-001.B"/>
            <table:table-column table:style-name="tb_5f_IG26205-001.C"/>
            <table:table-column table:style-name="tb_5f_IG26205-001.D"/>
            <table:table-row table:style-name="tb_5f_IG26205-001.1">
              <table:table-cell table:style-name="tb_5f_IG26205-001.A1" office:value-type="string">
                <text:list text:continue-list="list214947018518826" text:style-name="Legend_20_Numbered">
                  <text:list-item text:start-value="1">
                    <text:p text:style-name="P13">Objeto original</text:p>
                  </text:list-item>
                </text:list>
              </table:table-cell>
              <table:table-cell table:style-name="tb_5f_IG26205-001.A1" office:value-type="string">
                <text:list text:continue-numbering="true" text:style-name="Legend_20_Numbered">
                  <text:list-item text:start-value="2">
                    <text:p text:style-name="P13">Distorsión vertical</text:p>
                  </text:list-item>
                </text:list>
              </table:table-cell>
              <table:table-cell table:style-name="tb_5f_IG26205-001.A1" office:value-type="string">
                <text:list text:continue-numbering="true" text:style-name="Legend_20_Numbered">
                  <text:list-item text:start-value="3">
                    <text:p text:style-name="P13">Distorsión horizontal</text:p>
                  </text:list-item>
                </text:list>
              </table:table-cell>
              <table:table-cell table:style-name="tb_5f_IG26205-001.A1" office:value-type="string">
                <text:list text:continue-numbering="true" text:style-name="Legend_20_Numbered">
                  <text:list-item text:start-value="4">
                    <text:p text:style-name="P13">Distorsión de esquina</text:p>
                  </text:list-item>
                </text:list>
              </table:table-cell>
            </table:table-row>
          </table:table>
          <text:p text:style-name="Heading_20_3"><text:bookmark-start text:name="__RefHeading___Toc62412_747188774"/>Colocar en círculo (en perspectiva)<text:bookmark-end text:name="__RefHeading___Toc62412_747188774"/></text:p>
          <text:list text:continue-list="list214948335682336" text:style-name="Numbering_20_1">
            <text:list-item text:start-value="1">
              <text:p text:style-name="Numbering_20_1">Seleccione un objeto y haga clic en el icono <text:span text:style-name="Emphasis">Colocar en círculo (en perspectiva)</text:span> en la barra de herramientas <text:span text:style-name="Emphasis">Transformaciones</text:span>.</text:p>
            </text:list-item>
            <text:list-item>
              <text:p text:style-name="P180"><text:span text:style-name="T271">Si el objeto no es una curva, aparecerá un diálogo solicitando la </text:span>conver<text:span text:style-name="T271">sión</text:span> <text:span text:style-name="T271">d</text:span>el objeto en una curva.</text:p>
            </text:list-item>
            <text:list-item>
              <text:p text:style-name="P180">Haga clic y arrastre uno de los controles de selección para obtener una perspectiva <text:span text:style-name="T274">en círculo</text:span> utilizando el lado opuesto como punto de anclaje (figura <text:sequence-ref text:reference-format="value" text:ref-name="refFigure138">139</text:sequence-ref>).</text:p>
            </text:list-item>
            <text:list-item>
              <text:p text:style-name="P179">El resultado de la distorsión del objeto se muestra como una imagen d<text:span text:style-name="T268">ifuminada, </text:span><text:span text:style-name="T273">s</text:span>uelte el botón del ratón <text:span text:style-name="T273">cuando esté conforme con la distorsión.</text:span></text:p>
            </text:list-item>
          </text:list>
          <text:p text:style-name="Figure"><text:soft-page-break/><draw:frame draw:style-name="fr3" draw:name="fram_IG26205-027" text:anchor-type="as-char" draw:z-index="283">
       <draw:text-box fo:min-height="0.041cm" fo:min-width="0.041cm">
        <text:p text:style-name="Figure">Figura <text:sequence text:ref-name="refFigure138" text:name="Figure" text:formula="ooow:Figure+1" style:num-format="1, 2, 3, ...">139</text:sequence>: Colocar en círculo (en perspectiva)</text:p>
        <text:p text:style-name="Figure"><draw:frame draw:style-name="fr4" draw:name="img_IG26205-028" text:anchor-type="as-char" svg:width="9.31cm" svg:height="2.011cm" draw:z-index="284"><draw:image xlink:href="Pictures/10000001000001B80000005FA6662343.png" xlink:type="simple" xlink:show="embed" xlink:actuate="onLoad" draw:mime-type="image/png"/>
          <svg:title>Colocar en círculo (en perspectiva)</svg:title>
          <svg:desc>Colocar en círculo (en perspectiva)</svg:desc>
         </draw:frame></text:p>
       </draw:text-box>
      </draw:frame></text:p>
          <text:p text:style-name="Heading_20_3"><text:bookmark-start text:name="__RefHeading___Toc62414_747188774"/>Colocar en círculo (inclinar)<text:bookmark-end text:name="__RefHeading___Toc62414_747188774"/></text:p>
          <text:list xml:id="list214948128823581" text:continue-numbering="true" text:style-name="Numbering_20_1">
            <text:list-item text:start-value="1">
              <text:p text:style-name="Numbering_20_1">Seleccione un objeto y haga clic en la herramienta <text:span text:style-name="Emphasis">Colocar en círculo (inclinar)</text:span> en la barra de herramientas <text:span text:style-name="Emphasis">Transformaciones</text:span> .</text:p>
            </text:list-item>
            <text:list-item>
              <text:p text:style-name="P181"><text:span text:style-name="T271">Si el objeto no es una curva, aparecerá un diálogo solicitando la </text:span>conver<text:span text:style-name="T271">sión</text:span> <text:span text:style-name="T271">d</text:span>el objeto en una curva.</text:p>
            </text:list-item>
            <text:list-item>
              <text:p text:style-name="P182">Haga clic y arrastre uno de los controles de selección para obtener una perspectiva <text:span text:style-name="T274">en círculo inclinado</text:span> utilizando el lado opuesto como punto de anclaje (figura <text:sequence-ref text:reference-format="value" text:ref-name="refFigure139">140</text:sequence-ref>).</text:p>
            </text:list-item>
            <text:list-item>
              <text:p text:style-name="P179">El resultado de la distorsión del objeto se muestra como una imagen d<text:span text:style-name="T268">ifuminada, </text:span><text:span text:style-name="T273">s</text:span>uelte el botón del ratón <text:span text:style-name="T273">cuando esté conforme con la distorsión.</text:span></text:p>
            </text:list-item>
          </text:list>
          <text:p text:style-name="Figure"><draw:frame draw:style-name="fr3" draw:name="fram_IG26205-028" text:anchor-type="as-char" draw:z-index="285">
       <draw:text-box fo:min-height="0.041cm" fo:min-width="0.041cm">
        <text:p text:style-name="Figure">Figura <text:sequence text:ref-name="refFigure139" text:name="Figure" text:formula="ooow:Figure+1" style:num-format="1, 2, 3, ...">140</text:sequence>: Colocar en círculo (inclinar)</text:p>
        <text:p text:style-name="Figure"><draw:frame draw:style-name="fr4" draw:name="img_IG26205-029" text:anchor-type="as-char" svg:width="10.081cm" svg:height="1.739cm" draw:z-index="286"><draw:image xlink:href="Pictures/10000001000001DC00000052E518B71E.png" xlink:type="simple" xlink:show="embed" xlink:actuate="onLoad" draw:mime-type="image/png"/>
          <svg:title>Colocar en círculo (inclinar)</svg:title>
          <svg:desc>Colocar en círculo (inclinar)</svg:desc>
         </draw:frame></text:p>
       </draw:text-box>
      </draw:frame></text:p>
          <text:h text:style-name="Heading_20_1" text:outline-level="2"><text:bookmark-start text:name="__RefHeading___Toc62416_747188774"/>Alinear Objetos<text:bookmark-end text:name="__RefHeading___Toc62416_747188774"/></text:h>
          <text:p text:style-name="Body_20_Text_2c__20_List_20_Intro">Utilice las herramientas de alineación en LibreOffice para ajustar la posición relativa de un objeto en <text:span text:style-name="T275">relación</text:span> con otro objeto. Estas herramientas de alineación solo están activas si se seleccionan dos o más objetos. Existen varias posibilidades:</text:p>
          <text:list text:continue-list="list214947872564032" text:style-name="List_20_1">
            <text:list-item>
              <text:p text:style-name="List_20_1"><text:span text:style-name="Emphasis">Izquierda</text:span>, <text:span text:style-name="Emphasis">Centrado</text:span>, <text:span text:style-name="Emphasis">Derecha</text:span>: determina la alineación horizontal de los objetos seleccionados.</text:p>
            </text:list-item>
            <text:list-item>
              <text:p text:style-name="List_20_1"><text:span text:style-name="Emphasis">Arriba</text:span>, <text:span text:style-name="Emphasis">Centrado</text:span>, <text:span text:style-name="Emphasis">Abajo</text:span>: determina la alineación vertical de los objetos seleccionados.</text:p>
            </text:list-item>
          </text:list>
          <text:p text:style-name="Body_20_Text_2c__20_List_20_Intro">Seleccione los objetos que desea alinear y utilice uno de los siguientes métodos para acceder a las opciones de alineación:</text:p>
          <text:list xml:id="list214946375135187" text:continue-numbering="true" text:style-name="List_20_1">
            <text:list-item>
              <text:p text:style-name="List_20_1">Haga clic en el triángulo ▼ a la derecha de <text:span text:style-name="Emphasis">Alinear</text:span> en la barra de herramientas <text:span text:style-name="Emphasis">Línea</text:span><text:span text:style-name="Emphasis"><text:span text:style-name="T276">s</text:span></text:span><text:span text:style-name="Emphasis"> y relleno.</text:span> Seleccione una opción de alineación de las herramientas disponibles.</text:p>
            </text:list-item>
            <text:list-item>
              <text:p text:style-name="List_20_1">Vaya a <text:span text:style-name="Strong_20_Emphasis">Ver &gt; Barras de herramientas &gt; Alinear objetos</text:span> en el menú para abrir la barra de herramientas <text:span text:style-name="T276">correspondiente</text:span> (figura <text:sequence-ref text:reference-format="value" text:ref-name="refFigure140">141</text:sequence-ref>). Seleccione una opción de alineación de las herramientas disponibles.</text:p>
            </text:list-item>
            <text:list-item>
              <text:p text:style-name="List_20_1">Haga clic derecho en el grupo de objetos seleccionados y seleccione <text:span text:style-name="Emphasis">Alinear</text:span> y luego una de las opciones de alineación del menú contextual.</text:p>
            </text:list-item>
          </text:list>
          <text:p text:style-name="Figure"><draw:frame draw:style-name="fr3" draw:name="fram_IG26205-029" text:anchor-type="as-char" draw:z-index="287">
       <draw:text-box fo:min-height="0.041cm" fo:min-width="0.041cm">
        <text:p text:style-name="Figure">Figura <text:sequence text:ref-name="refFigure140" text:name="Figure" text:formula="ooow:Figure+1" style:num-format="1, 2, 3, ...">141</text:sequence>: Barra de herramientas Alinear objetos</text:p>
        <text:p text:style-name="Figure"><draw:frame draw:style-name="fr4" draw:name="img_IG26205-030" text:anchor-type="as-char" svg:width="9.55cm" svg:height="1.79cm" draw:z-index="288"><draw:image xlink:href="Pictures/10000000000001910000004B6F816EA6.png" xlink:type="simple" xlink:show="embed" xlink:actuate="onLoad" draw:mime-type="image/png"/>
          <svg:title>Barra de herramientas Alinear objetos</svg:title>
          <svg:desc>Barra de herramientas Alinear objetos</svg:desc>
         </draw:frame></text:p>
       </draw:text-box>
      </draw:frame></text:p>
          <text:h text:style-name="Heading_20_1" text:outline-level="2"><text:bookmark-start text:name="__RefHeading___Toc62418_747188774"/><text:soft-page-break/><text:span text:style-name="T277">Retícula y a</text:span>juste<text:span text:style-name="T277">s</text:span><text:bookmark-end text:name="__RefHeading___Toc62418_747188774"/></text:h>
          <text:p text:style-name="Text_20_body">En Impress, también puede colocar objetos con precisión y coherencia utilizando <text:span text:style-name="T277">el acople a la</text:span> retícula, puntos y líneas <text:span text:style-name="T277">guía</text:span>, marcos de objetos, puntos en objetos o bordes de página. Esta función <text:span text:style-name="T277">de</text:span> <text:span text:style-name="Emphasis">A</text:span><text:span text:style-name="Emphasis"><text:span text:style-name="T277">cople</text:span></text:span><text:span text:style-name="T277">, l</text:span>e permite colocar un objeto exactamente en el mismo lugar en varias diapositivas.</text:p>
          <text:p text:style-name="Text_20_body">Es más fácil utilizar las funciones de a<text:span text:style-name="T277">cople</text:span> con <text:span text:style-name="T277">un</text:span> valor de z<text:span text:style-name="T277">u</text:span>m práctico <text:span text:style-name="T277">(suficientemente </text:span>alto<text:span text:style-name="T277">)</text:span> para <text:span text:style-name="T277">la</text:span> presentación. Puede utilizar dos funciones diferentes de a<text:span text:style-name="T277">cople</text:span> al mismo tiempo. Por ejemplo, ajustar a una línea de guía y al borde de la diapositiva. Se recomienda activar solo las funciones que realmente necesit<text:span text:style-name="T277">e</text:span>.</text:p>
          <text:p text:style-name="Heading_20_2"><text:bookmark-start text:name="__RefHeading___Toc62420_747188774"/>Configuración de retícula y ajuste<text:bookmark-end text:name="__RefHeading___Toc62420_747188774"/></text:p>
          <text:p text:style-name="Body_20_Text_2c__20_List_20_Intro">Para configurar la retícula y ajustar su presentación, vaya a <text:span text:style-name="Strong_20_Emphasis">Herramientas &gt; Opciones &gt; LibreOffice Impress &gt; </text:span><text:span text:style-name="Strong_20_Emphasis"><text:span text:style-name="T278">Retícula</text:span></text:span> en el menú (figura <text:sequence-ref text:reference-format="value" text:ref-name="refFigure141">142</text:sequence-ref>).</text:p>
          <text:p text:style-name="Figure"><draw:frame draw:style-name="fr3" draw:name="fram_IG26205-030" text:anchor-type="as-char" draw:z-index="289">
       <draw:text-box fo:min-height="0.041cm" fo:min-width="0.041cm">
        <text:p text:style-name="Figure">Figura <text:sequence text:ref-name="refFigure141" text:name="Figure" text:formula="ooow:Figure+1" style:num-format="1, 2, 3, ...">142</text:sequence>: <text:span text:style-name="T278">Opciones LibreOffice Impress -</text:span> Retícula</text:p>
        <text:p text:style-name="Figure"><draw:frame draw:style-name="fr4" draw:name="img_IG26205-031" text:anchor-type="as-char" svg:width="15.439cm" svg:height="6.759cm" draw:z-index="290"><draw:image xlink:href="Pictures/10000000000003420000016D60204CC5.png" xlink:type="simple" xlink:show="embed" xlink:actuate="onLoad" draw:mime-type="image/png"/>
          <svg:title>Opciones LibreOffice Impress - Retícula</svg:title>
          <svg:desc>Opciones LibreOffice Impress - Retícula</svg:desc>
         </draw:frame></text:p>
       </draw:text-box>
      </draw:frame></text:p>
          <text:p text:style-name="Definition_20_Term">Retícula</text:p>
          <text:p text:style-name="Text_20_body_20_indent"><text:s/><text:span text:style-name="T279">E</text:span>specifica la configuración de la retícula. Esta retícula ayuda <text:span text:style-name="T278">a </text:span>determina<text:span text:style-name="T278">r</text:span> la posición de los objetos. <text:span text:style-name="T278">Los objetos </text:span>se puede<text:span text:style-name="T278">n acoplar</text:span> <text:span text:style-name="T278">a la retícula para una ubicación más exacta</text:span>. Si ha activado <text:span text:style-name="T278">el acople a </text:span>la retícula pero desea desplazar o crear objetos individuales sin <text:span text:style-name="T278">este acople</text:span>, mantenga pulsada la tecla <text:span text:style-name="Keystroke">Mayús</text:span> para desactivar <text:span text:style-name="T278">l</text:span>a función el tiempo necesario.</text:p>
          <text:list text:continue-list="list214948072758816" text:style-name="List_20_2">
            <text:list-item>
              <text:p text:style-name="List_20_2"><text:span text:style-name="Emphasis">A</text:span><text:span text:style-name="Emphasis"><text:span text:style-name="T280">coplar</text:span></text:span><text:span text:style-name="Emphasis"> a la retícula</text:span>: Especifica si el desplazamiento de <text:span text:style-name="T281">objetos</text:span> se debe efectuar entre puntos de la retícula. Para cambiar el estado de ajuste a la retícula solo para la acción actual, arrastre un objeto mientras mantiene pulsada la tecla <text:span text:style-name="Keystroke">Ctrl</text:span>.</text:p>
            </text:list-item>
            <text:list-item>
              <text:p text:style-name="List_20_2"><text:span text:style-name="Emphasis">Retícula visible</text:span>: especifica si se muestra la retícula.</text:p>
            </text:list-item>
          </text:list>
          <text:p text:style-name="Definition_20_Term">Resolución</text:p>
          <text:list text:continue-numbering="true" text:style-name="List_20_2">
            <text:list-item>
              <text:p text:style-name="List_20_2">Define el espacio entre los puntos de retícula en el eje X.</text:p>
            </text:list-item>
            <text:list-item>
              <text:p text:style-name="List_20_2">Define el espacio de los puntos de retícula del eje Y.</text:p>
            </text:list-item>
          </text:list>
          <text:p text:style-name="Definition_20_Term">Subdivisión</text:p>
          <text:list text:continue-numbering="true" text:style-name="List_20_2">
            <text:list-item>
              <text:p text:style-name="List_20_2"><text:span text:style-name="Emphasis">Horizontal</text:span>: especifique el número de espacios intermedios entre los puntos de la retícula en el eje X.</text:p>
            </text:list-item>
            <text:list-item>
              <text:p text:style-name="List_20_2"><text:span text:style-name="Emphasis">Vertical</text:span>: especifique el número de espacios intermedios entre los puntos de la retícula en el eje Y.</text:p>
            </text:list-item>
            <text:list-item>
              <text:p text:style-name="List_20_2"><text:soft-page-break/><text:span text:style-name="Emphasis"><text:span text:style-name="T279">Sincronizar Ejes</text:span></text:span><text:span text:style-name="T279">:</text:span>Especifica si se debe cambiar la configuración actual de la retícula de forma simétrica. La resolución y la subdivisión para los ejes X e Y se mantiene.</text:p>
            </text:list-item>
          </text:list>
          <text:p text:style-name="Definition_20_Term">Acoplar</text:p>
          <text:list xml:id="list214946718905816" text:continue-numbering="true" text:style-name="List_20_2">
            <text:list-item>
              <text:p text:style-name="List_20_2"><text:span text:style-name="Emphasis"><text:span text:style-name="T282">A las guí</text:span></text:span><text:span text:style-name="Emphasis">as</text:span>: <text:span text:style-name="T282">cuando mueve un objeto, </text:span>ajusta <text:span text:style-name="T282">su</text:span> borde a <text:span text:style-name="T282">guía </text:span>más cercana <text:span text:style-name="T282">cuando está dentro del área de acople</text:span>.</text:p>
            </text:list-item>
            <text:list-item>
              <text:p text:style-name="P183"><text:span text:style-name="Emphasis">A los márgenes de la página</text:span>: especifica si se alineará el contorno del objeto con el margen de página más cercano <text:span text:style-name="T282">cuando está dentro del área de acople</text:span>.</text:p>
            </text:list-item>
            <text:list-item>
              <text:p text:style-name="P183"><text:span text:style-name="Emphasis">Al borde del objeto</text:span>: Especifica si se debe alinear el contorno del objeto con el borde del objeto gráfico más cercano <text:span text:style-name="T282">cuando está dentro del área de acople</text:span>.</text:p>
            </text:list-item>
            <text:list-item>
              <text:p text:style-name="P183"><text:span text:style-name="Emphasis">A los puntos del objeto</text:span>: Especifica si se debe alinear el contorno del objeto con los puntos del objeto más cercano <text:span text:style-name="T282">cuando está dentro del área de acople</text:span>.</text:p>
            </text:list-item>
            <text:list-item>
              <text:p text:style-name="List_20_2"><text:span text:style-name="Emphasis"><text:span text:style-name="T282">Área de </text:span></text:span><text:span text:style-name="Emphasis">a</text:span><text:span text:style-name="Emphasis"><text:span text:style-name="T282">cople</text:span></text:span>: define la distancia de ajuste entre el puntero del ratón y el contorno del objeto. Se ajusta a <text:span text:style-name="T283">la retícula,</text:span> punto de ajuste <text:span text:style-name="T283">o guía</text:span> si el puntero del ratón está más cerca que la distancia seleccionada.</text:p>
            </text:list-item>
          </text:list>
          <text:list xml:id="list214946480081296" text:continue-list="list214948071864090" text:style-name="Heading_20_Note">
            <text:list-item>
              <text:p text:style-name="Heading_20_Note">Nota</text:p>
            </text:list-item>
          </text:list>
          <text:p text:style-name="Body_20_Text_2c__20_Note">Todas estas funciones de acople tienen <text:span text:style-name="T284">equivalente con el </text:span>icono relacionado en la barra de herramientas Opciones (figura <text:sequence-ref text:reference-format="value" text:ref-name="refFigure142">143</text:sequence-ref>) <text:span text:style-name="T285">o haciendo clic derecho en una diapositiva y eligiendo las </text:span><text:span text:style-name="T280">distintas </text:span><text:span text:style-name="T285">opción</text:span><text:span text:style-name="T280">es</text:span><text:span text:style-name="T285"> en el menú contextual.</text:span></text:p>
          <text:p text:style-name="Figure"><draw:frame draw:style-name="fr3" draw:name="fram_IG26205-031" text:anchor-type="as-char" draw:z-index="291">
       <draw:text-box fo:min-height="0.041cm" fo:min-width="0.041cm">
        <text:p text:style-name="Figure">Figura <text:sequence text:ref-name="refFigure142" text:name="Figure" text:formula="ooow:Figure+1" style:num-format="1, 2, 3, ...">143</text:sequence>: Barra de herramientas Opciones</text:p>
        <text:p text:style-name="Figure"><draw:frame draw:style-name="fr4" draw:name="img_IG26205-032" text:anchor-type="as-char" svg:width="15.259cm" svg:height="1.79cm" draw:z-index="292"><draw:image xlink:href="Pictures/10000000000002810000004B1F8EFAE5.png" xlink:type="simple" xlink:show="embed" xlink:actuate="onLoad" draw:mime-type="image/png"/>
          <svg:title>Barra de herramientas Opciones</svg:title>
          <svg:desc>Barra de herramientas Opciones</svg:desc>
         </draw:frame></text:p>
       </draw:text-box>
      </draw:frame></text:p>
          <text:p text:style-name="Definition_20_Term">Restringir objetos</text:p>
          <text:list xml:id="list214947830764323" text:continue-list="list214946718905816" text:style-name="List_20_2">
            <text:list-item>
              <text:p text:style-name="List_20_2"><text:span text:style-name="Emphasis">Al crear o mover objetos</text:span>: especifica que los objetos están restringidos vertical, horizontal o diagonalmente (45°) al crearlos o moverlos. Esta configuración se puede desactivar temporalmente pulsando la tecla <text:span text:style-name="Keystroke">Mayús</text:span>.</text:p>
            </text:list-item>
            <text:list-item>
              <text:p text:style-name="List_20_2"><text:span text:style-name="Emphasis">Extender </text:span><text:span text:style-name="Emphasis"><text:span text:style-name="T280">orillas</text:span></text:span>: especifica que se crea un cuadrado en función del lado más largo de un rectángulo cuando se pulsa la tecla <text:span text:style-name="Keystroke">Mayús</text:span> antes de soltar el botón del ratón. Esto también se aplica a una elipse (se creará un círculo basado en el diámetro mayor de la elipse). Cuando no se selecciona <text:span text:style-name="Emphasis">Extender bordes</text:span>, se creará un cuadrado o un círculo basándose en el lado o diámetro más corto.</text:p>
            </text:list-item>
            <text:list-item>
              <text:p text:style-name="List_20_2"><text:span text:style-name="Emphasis">Al </text:span><text:span text:style-name="Emphasis"><text:span text:style-name="T280">girar</text:span></text:span>: especifica que los objetos solo se pueden <text:span text:style-name="T280">girar</text:span> dentro del ángulo <text:span text:style-name="T280">definido</text:span>. Si desea girar un objeto fuera del ángulo definido, pulse la tecla <text:span text:style-name="Keystroke">Mayús</text:span> al girarlo.</text:p>
            </text:list-item>
            <text:list-item>
              <text:p text:style-name="List_20_2"><text:span text:style-name="Emphasis">Reducción de puntos</text:span>: define el ángulo para la reducción de puntos. Al trabajar con polígonos, puede resultar útil reducir sus puntos de edición.</text:p>
            </text:list-item>
          </text:list>
          <text:p text:style-name="Heading_20_3"><text:bookmark-start text:name="__RefHeading___Toc97054_2500876338"/>Visualización de retícula<text:bookmark-end text:name="__RefHeading___Toc97054_2500876338"/></text:p>
          <text:p text:style-name="Body_20_Text_2c__20_List_20_Intro">Muestre o apague la retícula en una presentación mediante uno de los siguientes métodos:</text:p>
          <text:list text:continue-list="list214946375135187" text:style-name="List_20_1">
            <text:list-item>
              <text:p text:style-name="List_20_1">Vaya a <text:span text:style-name="Strong_20_Emphasis">Ver &gt; Retícula y líneas </text:span><text:span text:style-name="Strong_20_Emphasis"><text:span text:style-name="T286">guía</text:span></text:span><text:span text:style-name="Strong_20_Emphasis"> &gt; Mostrar retícula</text:span> en el menú.</text:p>
            </text:list-item>
            <text:list-item>
              <text:p text:style-name="List_20_1">Haga clic en<text:span text:style-name="Emphasis"> Mostrar retícula</text:span> en la barra de herramientas <text:span text:style-name="Emphasis">Opciones</text:span>.</text:p>
            </text:list-item>
            <text:list-item>
              <text:p text:style-name="List_20_1">Haga clic con el botón derecho en una diapositiva y seleccione <text:span text:style-name="Strong_20_Emphasis">Retícula y líneas guía &gt; Mostrar retícula</text:span> en el menú contextual.</text:p>
            </text:list-item>
            <text:list-item>
              <text:p text:style-name="P184"><text:span text:style-name="T286">Marque </text:span><text:s/><text:span text:style-name="Emphasis">Retícula visible</text:span> en <text:s/><text:span text:style-name="Strong_20_Emphasis">Herramientas &gt; Opciones &gt; LibreOffice Impress &gt; </text:span><text:span text:style-name="Strong_20_Emphasis"><text:span text:style-name="T278">Retícula</text:span></text:span></text:p>
            </text:list-item>
          </text:list>
          <text:p text:style-name="Heading_20_2"><text:bookmark-start text:name="__RefHeading___Toc97058_2500876338"/><text:soft-page-break/><text:span text:style-name="T283">P</text:span>untos <text:span text:style-name="T285">de acople </text:span><text:span text:style-name="T283">y Guías</text:span><text:bookmark-end text:name="__RefHeading___Toc97058_2500876338"/></text:p>
          <text:p text:style-name="Text_20_body">A diferencia de la retícula, las líneas <text:span text:style-name="T287">guía</text:span> y los puntos de ajuste se insertan cuando desea colocar un objeto en una posición específica en una diapositiva. Las líneas de ajuste pueden ser horizontales o verticales y aparecer como líneas discontinuas. Los puntos de ajuste aparecen como pequeñas cruces con líneas discontinuas. Los puntos de ajuste y las líneas de ajuste no aparecen en la salida impresa.</text:p>
          <text:p text:style-name="P185"><text:bookmark-start text:name="__RefHeading___Toc97060_2500876338"/>Insertar puntos de captura o guías<text:bookmark-end text:name="__RefHeading___Toc97060_2500876338"/></text:p>
          <text:p text:style-name="Body_20_Text_2c__20_List_20_Intro">Para insertar un punto o línea de ajuste, utilice uno de los siguientes métodos para abrir el diálogo Nuevo objeto de ajuste (figura <text:sequence-ref text:reference-format="value" text:ref-name="refFigure143">144</text:sequence-ref>):</text:p>
          <text:list text:continue-numbering="true" text:style-name="List_20_1">
            <text:list-item>
              <text:p text:style-name="List_20_1">Vaya a <text:span text:style-name="Strong_20_Emphasis">Insertar &gt; Guía</text:span> en el menú.</text:p>
            </text:list-item>
            <text:list-item>
              <text:p text:style-name="List_20_1">Haga clic con el botón derecho en un espacio vacío de una diapositiva y seleccione <text:span text:style-name="Emphasis">Insertar guía</text:span> en el menú contextual.</text:p>
            </text:list-item>
          </text:list>
          <text:p text:style-name="Figure"><draw:frame draw:style-name="fr3" draw:name="fram_IG26205-032" text:anchor-type="as-char" draw:z-index="293">
       <draw:text-box fo:min-height="0.041cm" fo:min-width="0.041cm">
        <text:p text:style-name="Figure">Figura <text:sequence text:ref-name="refFigure143" text:name="Figure" text:formula="ooow:Figure+1" style:num-format="1, 2, 3, ...">144</text:sequence>: Diálogo Nuevo objeto de ajuste</text:p>
        <text:p text:style-name="Figure"><draw:frame draw:style-name="fr4" draw:name="img_IG26205-033" text:anchor-type="as-char" svg:width="7.056cm" svg:height="4.399cm" draw:z-index="294"><draw:image xlink:href="Pictures/1000000000000127000000B9EFD39333.png" xlink:type="simple" xlink:show="embed" xlink:actuate="onLoad" draw:mime-type="image/png"/>
          <svg:title>Diálogo Nuevo objeto de ajuste</svg:title>
          <svg:desc>Diálogo Nuevo objeto de ajuste</svg:desc>
         </draw:frame></text:p>
       </draw:text-box>
      </draw:frame></text:p>
          <text:p text:style-name="Body_20_Text_2c__20_List_20_Intro">Las opciones disponibles en el diálogo <text:span text:style-name="Emphasis"><text:span text:style-name="T287">Guía n</text:span></text:span><text:span text:style-name="Emphasis">uev</text:span><text:span text:style-name="Emphasis"><text:span text:style-name="T287">a</text:span></text:span> son las siguientes:</text:p>
          <text:list xml:id="list214947196934102" text:continue-numbering="true" text:style-name="List_20_1">
            <text:list-item>
              <text:p text:style-name="List_20_1"><text:span text:style-name="Emphasis">Posición</text:span>: Establece la posición del punto o línea <text:span text:style-name="T287">guía</text:span> <text:span text:style-name="T287">especificada</text:span> a partir de la esquina superior <text:span text:style-name="T287">izquierda</text:span> de la página.</text:p>
            </text:list-item>
          </text:list>
          <text:list xml:id="list214948146166094" text:continue-list="list214947830764323" text:style-name="List_20_2">
            <text:list-item>
              <text:p text:style-name="List_20_2"><text:span text:style-name="Emphasis">X</text:span>: <text:span text:style-name="T287">distancia al borde superior de la página</text:span></text:p>
            </text:list-item>
            <text:list-item>
              <text:p text:style-name="List_20_2"><text:span text:style-name="Emphasis">Y</text:span>: <text:span text:style-name="T287">distancia al borde izquierdo de la página</text:span></text:p>
            </text:list-item>
          </text:list>
          <text:list xml:id="list214947758410513" text:continue-list="list214947196934102" text:style-name="List_20_1">
            <text:list-item>
              <text:p text:style-name="List_20_1"><text:span text:style-name="Emphasis">Tipo</text:span>: especifica el tipo de objeto <text:span text:style-name="T288">guia</text:span>.</text:p>
            </text:list-item>
          </text:list>
          <text:list xml:id="list214947322532501" text:continue-list="list214948146166094" text:style-name="List_20_2">
            <text:list-item>
              <text:p text:style-name="List_20_2"><text:span text:style-name="Emphasis">Punto</text:span>: inserta un punto de ajuste. Ambos cuadros <text:span text:style-name="Emphasis">X</text:span> e <text:span text:style-name="Emphasis">Y</text:span> están activos.</text:p>
            </text:list-item>
            <text:list-item>
              <text:p text:style-name="List_20_2"><text:span text:style-name="Emphasis">Vertical</text:span>: inserta una línea <text:span text:style-name="T287">guía</text:span> vertical. Solo el cuadro <text:span text:style-name="Emphasis">X</text:span> está activo.</text:p>
            </text:list-item>
            <text:list-item>
              <text:p text:style-name="List_20_2"><text:span text:style-name="Emphasis">Horizontal</text:span>: inserta una línea <text:span text:style-name="T287">guía</text:span> horizontal. Solo <text:span text:style-name="T287">el cuadro</text:span> <text:span text:style-name="Emphasis">Y</text:span> está activo.</text:p>
            </text:list-item>
          </text:list>
          <text:list xml:id="list214946599172339" text:continue-list="list214947993245015" text:style-name="Heading_20_Tip">
            <text:list-item>
              <text:p text:style-name="Heading_20_Tip">Consejo</text:p>
            </text:list-item>
          </text:list>
          <text:p text:style-name="Body_20_Text_2c__20_Note">Al colocar líneas <text:span text:style-name="T287">guía</text:span>, es útil mostrar las reglas seleccionando <text:span text:style-name="Strong_20_Emphasis">Ver &gt; Reglas</text:span> en el menú. <text:span text:style-name="T287">Coloque </text:span><text:s/>una línea <text:span text:style-name="T287">guía</text:span> directamente <text:span text:style-name="T287">en l</text:span>a diapositiva haciendo clic en la regla horizontal o vertical y arrastrando <text:span text:style-name="T288">hacia </text:span>a la diapositiva.</text:p>
          <text:p text:style-name="P185"><text:bookmark-start text:name="__RefHeading___Toc98598_3181081213"/>Visualizar puntos de captura y guías<text:bookmark-end text:name="__RefHeading___Toc98598_3181081213"/></text:p>
          <text:list xml:id="list214947674425849" text:continue-list="list214947758410513" text:style-name="List_20_1">
            <text:list-item>
              <text:p text:style-name="List_20_1">Vaya a <text:span text:style-name="Strong_20_Emphasis">Ver &gt; Guías &gt; Mostrar guías</text:span> en el menú.</text:p>
            </text:list-item>
            <text:list-item>
              <text:p text:style-name="List_20_1">Haga clic en <text:span text:style-name="Emphasis">Mostrar guías</text:span> en la barra de herramientas <text:span text:style-name="Emphasis">Opciones</text:span>.</text:p>
            </text:list-item>
            <text:list-item>
              <text:p text:style-name="List_20_1">Haga clic con el botón derecho en una diapositiva y seleccione <text:span text:style-name="Strong_20_Emphasis">Guías &gt; Mostrar guías</text:span> en el menú contextual.</text:p>
            </text:list-item>
          </text:list>
          <text:p text:style-name="Heading_20_3"><text:bookmark-start text:name="__RefHeading___Toc97997_1877407703"/><text:soft-page-break/>Editar puntos <text:span text:style-name="T283">de captura </text:span>y <text:span text:style-name="T283">guías</text:span><text:bookmark-end text:name="__RefHeading___Toc97997_1877407703"/></text:p>
          <text:list text:continue-list="list214948128823581" text:style-name="Numbering_20_1">
            <text:list-item text:start-value="1">
              <text:p text:style-name="P186">Haga clic con el botón derecho en un punto de captura <text:span text:style-name="T288">o guía </text:span>y seleccione <text:span text:style-name="Emphasis">Editar punto de </text:span><text:span text:style-name="Emphasis"><text:span text:style-name="T288">acople</text:span></text:span> <text:span text:style-name="T288">o </text:span><text:span text:style-name="Emphasis"><text:span text:style-name="T288">Editar guía</text:span></text:span><text:span text:style-name="T288"> </text:span>en el menú contextual para abrir el diálogo <text:span text:style-name="T288">correspondiente</text:span> (figura <text:sequence-ref text:reference-format="value" text:ref-name="refFigure144">145</text:sequence-ref> <text:span text:style-name="T288">o figura </text:span><text:span text:style-name="T288"><text:sequence-ref text:reference-format="value" text:ref-name="refFigure145">146</text:sequence-ref></text:span>).</text:p>
            </text:list-item>
            <text:list-item>
              <text:p text:style-name="Numbering_20_1">Ingrese la nueva configuración de coordenadas <text:span text:style-name="Emphasis">X</text:span> e <text:span text:style-name="Emphasis">Y</text:span> <text:span text:style-name="T288">en función del tipo de guía </text:span>y haga clic en <text:span text:style-name="Emphasis">Aceptar.</text:span> Alternativamente, arrastre el punto de ajuste <text:span text:style-name="T288">o guía </text:span>a una nueva posición en la diapositiva.</text:p>
            </text:list-item>
          </text:list>
          <text:p text:style-name="Figure"><draw:frame draw:style-name="fr3" draw:name="fram_IG26205-033" text:anchor-type="as-char" draw:z-index="295">
       <draw:text-box fo:min-height="0.041cm" fo:min-width="0.041cm">
        <text:p text:style-name="Figure">Figura <text:sequence text:ref-name="refFigure144" text:name="Figure" text:formula="ooow:Figure+1" style:num-format="1, 2, 3, ...">145</text:sequence>: Diálogo Editar punto de ajuste</text:p>
        <text:p text:style-name="Figure"><draw:frame draw:style-name="fr4" draw:name="img_IG26205-034" text:anchor-type="as-char" svg:width="7.661cm" svg:height="3.41cm" draw:z-index="296"><draw:image xlink:href="Pictures/1000000000000182000000AC51EF78DB.png" xlink:type="simple" xlink:show="embed" xlink:actuate="onLoad" draw:mime-type="image/png"/>
          <svg:title>Diálogo Editar punto de ajuste</svg:title>
          <svg:desc>Diálogo Editar punto de ajuste</svg:desc>
         </draw:frame></text:p>
       </draw:text-box>
      </draw:frame></text:p>
          <text:p text:style-name="Figure"><draw:frame draw:style-name="fr3" draw:name="fram_IG26205-034" text:anchor-type="as-char" draw:z-index="297">
       <draw:text-box fo:min-height="0.041cm" fo:min-width="0.041cm">
        <text:p text:style-name="Figure">Figura <text:sequence text:ref-name="refFigure145" text:name="Figure" text:formula="ooow:Figure+1" style:num-format="1, 2, 3, ...">146</text:sequence>: Diálogo Editar línea de ajuste</text:p>
        <text:p text:style-name="Figure"><draw:frame draw:style-name="fr4" draw:name="img_IG26205-035" text:anchor-type="as-char" svg:width="7.331cm" svg:height="3.29cm" draw:z-index="298"><draw:image xlink:href="Pictures/1000000000000182000000ACA1E11BE4.png" xlink:type="simple" xlink:show="embed" xlink:actuate="onLoad" draw:mime-type="image/png"/>
          <svg:title>Diálogo Editar línea de ajuste</svg:title>
          <svg:desc>Diálogo Editar línea de ajuste</svg:desc>
         </draw:frame></text:p>
       </draw:text-box>
      </draw:frame></text:p>
          <text:p text:style-name="P187"><text:bookmark-start text:name="__RefHeading___Toc98317_1877407703"/><text:span text:style-name="T288">Eliminar puntos </text:span><text:span text:style-name="T283">de captura o</text:span><text:span text:style-name="T288"> </text:span><text:span text:style-name="T283">guías</text:span><text:bookmark-end text:name="__RefHeading___Toc98317_1877407703"/></text:p>
          <text:list xml:id="list214947889446515" text:continue-numbering="true" text:style-name="Numbering_20_1">
            <text:list-item text:start-value="1">
              <text:p text:style-name="Numbering_20_1">Haga clic con el botón derecho en un punto o línea de ajuste.</text:p>
            </text:list-item>
            <text:list-item>
              <text:p text:style-name="Numbering_20_1">Seleccione <text:span text:style-name="Emphasis">Eliminar punto de captura </text:span>o <text:span text:style-name="Emphasis">Eliminar línea de captura </text:span>en el menú contextual.</text:p>
            </text:list-item>
          </text:list>
          <text:list xml:id="list214947494654466" text:continue-list="list214946480081296" text:style-name="Heading_20_Note">
            <text:list-item>
              <text:p text:style-name="Heading_20_Note">Nota</text:p>
            </text:list-item>
          </text:list>
          <text:p text:style-name="Body_20_Text_2c__20_Note">Al hacer clic en <text:span text:style-name="Emphasis">Eliminar</text:span> en el diálogo <text:span text:style-name="Emphasis">Editar punto de captura</text:span> o <text:span text:style-name="Emphasis">Editar </text:span><text:span text:style-name="Emphasis"><text:span text:style-name="T283">guía</text:span></text:span>, también se elimina <text:span text:style-name="T283">el </text:span>punto de captura o <text:span text:style-name="T283">la guía</text:span>.</text:p>
          <text:p text:style-name="Heading_20_3"><text:bookmark-start text:name="__RefHeading___Toc98600_3181081213"/>Configurar rango de ajuste<text:bookmark-end text:name="__RefHeading___Toc98600_3181081213"/></text:p>
          <text:p text:style-name="Body_20_Text_2c__20_List_20_Intro">Para configurar el rango de ajuste de cuando un objeto se ajusta a una posición.</text:p>
          <text:list xml:id="list214946687227792" text:continue-list="list214947889446515" text:style-name="Numbering_20_1">
            <text:list-item text:start-value="1">
              <text:p text:style-name="Numbering_20_1">Vaya a <text:span text:style-name="Strong_20_Emphasis">Herramientas &gt; Opciones &gt; LibreOffice Impress &gt; Retícula</text:span> en el menú para abrir <text:span text:style-name="T283">las opciones de configuración </text:span>(figura <text:sequence-ref text:reference-format="value" text:ref-name="refFigure141">142</text:sequence-ref>).</text:p>
            </text:list-item>
            <text:list-item>
              <text:p text:style-name="P188">Ingrese el número de píxeles para establecer <text:span text:style-name="T283">el acople </text:span>cuando el objeto <text:span text:style-name="T283">se acerque al objeto guía en</text:span> <text:span text:style-name="Emphasis"><text:span text:style-name="T283">Área de acople</text:span></text:span><text:span text:style-name="T283">.</text:span> La configuración predeterminada es de 5 píxeles.</text:p>
            </text:list-item>
            <text:list-item>
              <text:p text:style-name="Numbering_20_1">Haga clic en <text:span text:style-name="Emphasis">Aceptar</text:span> para establecer el nuevo <text:span text:style-name="T283">valor</text:span> y cerrar el diálogo.</text:p>
            </text:list-item>
          </text:list>
          <text:h text:style-name="P189" text:outline-level="2"><text:bookmark-start text:name="__RefHeading___Toc97999_1877407703"/>Líneas guía al mover<text:bookmark-end text:name="__RefHeading___Toc97999_1877407703"/></text:h>
          <text:p text:style-name="Text_20_body">Las <text:span text:style-name="Emphasis"><text:span text:style-name="T289">L</text:span></text:span><text:span text:style-name="Emphasis">íneas </text:span><text:span text:style-name="Emphasis"><text:span text:style-name="T289">guía al mover</text:span></text:span> son una función de Impress para ayudar a colocar objetos y se pueden mostrar mientras se mueve un objeto. Se extienden desde los bordes del objeto hasta las reglas y no tienen función de ajuste (figura <text:sequence-ref text:reference-format="value" text:ref-name="refFigure147">148</text:sequence-ref>).</text:p>
          <text:p text:style-name="Body_20_Text_2c__20_List_20_Intro"><text:soft-page-break/>Utilice uno de los siguientes métodos para mostrar líneas de ayuda mientras mueve un objeto:</text:p>
          <text:list xml:id="list214948299984933" text:continue-list="list214947674425849" text:style-name="List_20_1">
            <text:list-item>
              <text:p text:style-name="P190">Vaya al menú <text:span text:style-name="Strong_20_Emphasis">Herramientas &gt; Opciones &gt; LibreOffice Impress &gt; Ver</text:span> (figura <text:sequence-ref text:reference-format="value" text:ref-name="refFigure146">147</text:sequence-ref>) <text:span text:style-name="T289">y</text:span> <text:span text:style-name="T289">marque </text:span>la opción <text:span text:style-name="Emphasis"><text:span text:style-name="T289">L</text:span></text:span><text:span text:style-name="Emphasis">íneas </text:span><text:span text:style-name="Emphasis"><text:span text:style-name="T289">guía al mover</text:span></text:span>.</text:p>
            </text:list-item>
            <text:list-item>
              <text:p text:style-name="P190">Haga clic en <text:span text:style-name="Emphasis"><text:span text:style-name="T289">L</text:span></text:span><text:span text:style-name="Emphasis">íneas </text:span><text:span text:style-name="Emphasis"><text:span text:style-name="T289">guía al mover</text:span></text:span> en la barra de herramientas <text:span text:style-name="Emphasis">Opciones</text:span>.</text:p>
            </text:list-item>
            <text:list-item>
              <text:p text:style-name="P190">Haga clic con el botón derecho en un área vacía de una diapositiva y seleccione <text:span text:style-name="Strong_20_Emphasis">Retícula y líneas de ayuda &gt; </text:span><text:span text:style-name="Strong_20_Emphasis"><text:span text:style-name="T289">L</text:span></text:span><text:span text:style-name="Strong_20_Emphasis">íneas </text:span><text:span text:style-name="Strong_20_Emphasis"><text:span text:style-name="T289">guía al mover</text:span></text:span> en el menú contextual.</text:p>
            </text:list-item>
          </text:list>
          <text:p text:style-name="Figure"><draw:frame draw:style-name="fr3" draw:name="fram_IG26205-035" text:anchor-type="as-char" draw:z-index="299">
       <draw:text-box fo:min-height="0.041cm" fo:min-width="0.041cm">
        <text:p text:style-name="Figure">Figura <text:sequence text:ref-name="refFigure146" text:name="Figure" text:formula="ooow:Figure+1" style:num-format="1, 2, 3, ...">147</text:sequence>: Opciones de LibreOffice Impress - Ver</text:p>
        <text:p text:style-name="Figure"><draw:frame draw:style-name="fr4" draw:name="img_IG26205-036" text:anchor-type="as-char" svg:width="10.91cm" svg:height="5.26cm" draw:z-index="300"><draw:image xlink:href="Pictures/100000000000024D0000011C50F4733E.png" xlink:type="simple" xlink:show="embed" xlink:actuate="onLoad" draw:mime-type="image/png"/>
          <svg:title>Opciones de LibreOffice Impress - Ver</svg:title>
          <svg:desc>Opciones de LibreOffice Impress - Ver</svg:desc>
         </draw:frame></text:p>
       </draw:text-box>
      </draw:frame></text:p>
          <text:p text:style-name="Figure"><draw:frame draw:style-name="fr3" draw:name="fram_IG26205-036" text:anchor-type="as-char" draw:z-index="301">
       <draw:text-box fo:min-height="0.041cm" fo:min-width="0.041cm">
        <text:p text:style-name="Figure">Figura <text:sequence text:ref-name="refFigure147" text:name="Figure" text:formula="ooow:Figure+1" style:num-format="1, 2, 3, ...">148</text:sequence>: <text:span text:style-name="T289">Líneas guía al mover</text:span></text:p>
        <text:p text:style-name="Figure"><draw:frame draw:style-name="fr4" draw:name="img_IG26205-037" text:anchor-type="as-char" svg:width="9.04cm" svg:height="4.38cm" draw:z-index="302"><draw:image xlink:href="Pictures/10000000000001AB000000CFA6FFBD9E.png" xlink:type="simple" xlink:show="embed" xlink:actuate="onLoad" draw:mime-type="image/png"/>
          <svg:title>Líneas guía al mover</svg:title>
          <svg:desc>Líneas guía al mover</svg:desc>
         </draw:frame></text:p>
       </draw:text-box>
      </draw:frame></text:p>
          <text:h text:style-name="Heading_20_1" text:outline-level="2"><text:bookmark-start text:name="__RefHeading___Toc62430_747188774"/>Organizar objetos<text:bookmark-end text:name="__RefHeading___Toc62430_747188774"/></text:h>
          <text:p text:style-name="Text_20_body">Impress organiza los objetos <text:span text:style-name="T290">apilándolos uno sobre otro</text:span>, de modo que los objetos del nivel superior de la pila cubr<text:span text:style-name="T290">e</text:span>n los objetos de los niveles inferiores <text:span text:style-name="T290">cuando </text:span>se superpo<text:span text:style-name="T290">nen</text:span>. El nivel de <text:span text:style-name="T290">cada objeto en la </text:span>pila se puede cambiar <text:span text:style-name="T290">mediante las funciones de </text:span><text:span text:style-name="Emphasis"><text:span text:style-name="T290">Organizar</text:span></text:span>, <text:span text:style-name="T290">después de seleccionar un objeto de la pila, de <text:s/>la siguiente manera:</text:span></text:p>
          <text:list text:continue-numbering="true" text:style-name="List_20_1">
            <text:list-item>
              <text:p text:style-name="List_20_1">Haga clic en <text:span text:style-name="T290">una de las oopciones</text:span> de organización en la barra de herramientas <text:span text:style-name="Emphasis">Líneas y relleno</text:span> <text:span text:style-name="T290">o el panel </text:span><text:span text:style-name="Emphasis"><text:span text:style-name="T290">Posición y tamaño</text:span></text:span><text:span text:style-name="T290"> de la página </text:span><text:span text:style-name="Emphasis"><text:span text:style-name="T290">Propiedades</text:span></text:span><text:span text:style-name="T290"> en la </text:span><text:span text:style-name="Emphasis"><text:span text:style-name="T290">Barra lateral</text:span></text:span><text:span text:style-name="T290">.</text:span></text:p>
            </text:list-item>
            <text:list-item>
              <text:p text:style-name="List_20_1"><text:span text:style-name="T290">Haga clic derecho en un objeto de la pila y s</text:span>eleccione <text:span text:style-name="T290">una de las opciones de </text:span><text:span text:style-name="Emphasis">Organizar</text:span> <text:span text:style-name="T290">en el menú contextual</text:span>.</text:p>
            </text:list-item>
            <text:list-item>
              <text:p text:style-name="P191">Vaya al menú <text:span text:style-name="Strong_20_Emphasis">Formato &gt; Organizar</text:span> y seleccione una de las opciones.</text:p>
            </text:list-item>
          </text:list>
          <text:p text:style-name="Body_20_Text_2c__20_List_20_Intro">Las opciones disponibles para organizar <text:span text:style-name="T291">los objetos superpuestos </text:span>son las siguientes:</text:p>
          <text:list xml:id="list214948057208015" text:continue-numbering="true" text:style-name="List_20_1">
            <text:list-item>
              <text:p text:style-name="List_20_1"><text:span text:style-name="Emphasis">Traer al frente</text:span> (<text:span text:style-name="Keystroke">Ctrl</text:span>+<text:span text:style-name="Keystroke">Mayús</text:span>+<text:span text:style-name="Strong_20_Emphasis">+</text:span>) : <text:span text:style-name="T290">coloca </text:span>el objeto seleccionado delante de los demás.</text:p>
            </text:list-item>
            <text:list-item>
              <text:p text:style-name="List_20_1"><text:span text:style-name="Emphasis">Traer adelante</text:span> (<text:span text:style-name="Keystroke">Ctrl </text:span>+<text:span text:style-name="Strong_20_Emphasis">+</text:span>): <text:span text:style-name="T290">coloca </text:span>el objeto seleccionado un nivel hacia arriba en la pila.</text:p>
            </text:list-item>
            <text:list-item>
              <text:p text:style-name="List_20_1"><text:span text:style-name="Emphasis">Enviar atrás</text:span> (<text:span text:style-name="Keystroke">Ctrl</text:span>+<text:span text:style-name="Strong_20_Emphasis"><text:span text:style-name="T292">‒</text:span></text:span>): <text:span text:style-name="T290">coloca </text:span>el objeto seleccionado un nivel hacia abajo en la pila.</text:p>
            </text:list-item>
            <text:list-item>
              <text:p text:style-name="P192"><text:span text:style-name="Emphasis">Enviar al fondo</text:span> (<text:span text:style-name="Keystroke">Mayús</text:span>+<text:span text:style-name="Keystroke">Ctrl</text:span>+<text:span text:style-name="Strong_20_Emphasis"><text:span text:style-name="T292">‒</text:span></text:span>): <text:span text:style-name="T293">coloca </text:span>el objeto seleccionado detrás de los demás.</text:p>
            </text:list-item>
            <text:list-item>
              <text:p text:style-name="List_20_1"><text:soft-page-break/><text:span text:style-name="Emphasis">Delante del objeto</text:span>: <text:span text:style-name="T293">coloca </text:span>el primer objeto seleccionado delante del segundo objeto seleccionado.</text:p>
            </text:list-item>
            <text:list-item>
              <text:p text:style-name="List_20_1"><text:span text:style-name="Emphasis">Detrás del objeto</text:span>: <text:span text:style-name="T293">coloca</text:span> el primer objeto seleccionado detrás del segundo objeto seleccionado.</text:p>
            </text:list-item>
            <text:list-item>
              <text:p text:style-name="List_20_1"><text:span text:style-name="Emphasis">Invertir</text:span>: intercambia el orden de apilamiento de dos objetos seleccionados.</text:p>
            </text:list-item>
          </text:list>
          <text:h text:style-name="Heading_20_1" text:outline-level="2"><text:bookmark-start text:name="__RefHeading___Toc62432_747188774"/>Conectores y puntos de unión<text:bookmark-end text:name="__RefHeading___Toc62432_747188774"/></text:h>
          <text:p text:style-name="P193"><text:bookmark-start text:name="__RefHeading___Toc10597_1210483707"/>Conectores<text:bookmark-end text:name="__RefHeading___Toc10597_1210483707"/></text:p>
          <text:p text:style-name="P194">Los <text:span text:style-name="Emphasis">Conectores</text:span> son líneas o flechas cuyos extremos se ajustan automáticamente a un punto de unión de un objeto. <text:span text:style-name="T294">A</text:span><text:span text:style-name="T295">unque tienen el mismo aspecto, </text:span><text:span text:style-name="T294">l</text:span><text:span text:style-name="T295">os conectores se comportan de forma diferente a </text:span>las líneas <text:span text:style-name="T295">o</text:span> las flechas. Cuando los <text:span text:style-name="T296">objetos conectados</text:span> se mueven o reordenan, los conectores permanecen unidos a un punto de unión <text:span text:style-name="T296">y su línea se redibuja</text:span>. <text:span text:style-name="T294">Los conectores son </text:span><text:span text:style-name="T296">muy</text:span><text:span text:style-name="T294"> útiles al crear diagramas de flujo u organigramas.</text:span></text:p>
          <text:p text:style-name="P195">Impress ofrece una amplia variedad de conectores predefinidos, que difieren en la forma de la terminación (flecha, personalizado <text:span text:style-name="T296">o ninguna</text:span>) y en la forma en que se dibuja el conector (<text:span text:style-name="T214">estándar. </text:span>recto,<text:span text:style-name="T214"> </text:span>curvo <text:span text:style-name="T214">y </text:span>linea<text:span text:style-name="T214">l </text:span>).</text:p>
          <text:p text:style-name="P196">Se puede acceder a la gama completa de conectores predefinidos haciendo clic en el triángulo ▼ en la barra de título de la <text:span text:style-name="T297">paleta</text:span> de herramientas <text:span text:style-name="Emphasis">Conectores</text:span> y seleccionando <text:span text:style-name="Emphasis">Botones visibles</text:span>.</text:p>
          <text:p text:style-name="P197"><text:bookmark-start text:name="__RefHeading___Toc7557_284809881"/><text:span text:style-name="T298">Tipos</text:span> de conectores<text:bookmark-end text:name="__RefHeading___Toc7557_284809881"/></text:p>
          <text:p text:style-name="P198">Los conectores se dividen en cuatro grupos principales, según su tipo:</text:p>
          <text:list xml:id="list214948346718556" text:continue-numbering="true" text:style-name="List_20_1">
            <text:list-item>
              <text:p text:style-name="List_20_1"><text:span text:style-name="Emphasis"><text:span text:style-name="T299">E</text:span></text:span><text:span text:style-name="Emphasis">stándar</text:span>: Los segmentos de línea se dibujan vertical y horizontalmente. Los conectores <text:span text:style-name="T300">creados</text:span> se <text:span text:style-name="T300">pliegan</text:span> con uno o más ángulos de 90º.</text:p>
            </text:list-item>
            <text:list-item>
              <text:p text:style-name="List_20_1"><text:span text:style-name="Emphasis"><text:span text:style-name="T299">L</text:span></text:span><text:span text:style-name="Emphasis">ineales</text:span>: <text:span text:style-name="T299">Es</text:span> un segmento de línea con dos segmentos más pequeños en los extremos y dibujan un conector que se <text:span text:style-name="T300">pliega</text:span> cerca de un punto de unión. Para ajustar la longitud del segmento entre un punto de plegado y uno de unión, haga clic en el conector y <text:span text:style-name="T300">arrastre</text:span> el punto de plegado.</text:p>
            </text:list-item>
            <text:list-item>
              <text:p text:style-name="List_20_1"><text:span text:style-name="Emphasis"><text:span text:style-name="T299">R</text:span></text:span><text:span text:style-name="Emphasis">ectos</text:span>: Consisten en una sola línea y dibujan un conector en línea recta.</text:p>
            </text:list-item>
            <text:list-item>
              <text:p text:style-name="List_20_1"><text:span text:style-name="Emphasis"><text:span text:style-name="T299">C</text:span></text:span><text:span text:style-name="Emphasis">urvos</text:span>: Están basados en curvas Bézier, se dibuja un conector con una línea curvada.</text:p>
            </text:list-item>
          </text:list>
          <text:p text:style-name="Heading_20_3"><text:bookmark-start text:name="__RefHeading___Toc99818_3181081213"/>Dibujo de conectores<text:bookmark-end text:name="__RefHeading___Toc99818_3181081213"/></text:p>
          <text:list text:continue-list="list214946687227792" text:style-name="Numbering_20_1">
            <text:list-item text:start-value="1">
              <text:p text:style-name="Numbering_20_1">Haga clic en el triángulo ▼ a la derecha de <text:span text:style-name="Emphasis">Conectores</text:span> en la barra de herramientas <text:span text:style-name="Emphasis"><text:span text:style-name="T214">D</text:span></text:span><text:span text:style-name="Emphasis">ibujo</text:span> para abrir la <text:span text:style-name="T214">paleta </text:span>de herramientas <text:span text:style-name="Emphasis">Conectores</text:span> (figura <text:sequence-ref text:reference-format="value" text:ref-name="refFigure148">149</text:sequence-ref>). El icono que se muestra depende del último conector que se haya utilizado.</text:p>
            </text:list-item>
          </text:list>
          <text:p text:style-name="Figure"><draw:frame draw:style-name="fr3" draw:name="fram_IG26205-037" text:anchor-type="as-char" draw:z-index="303">
       <draw:text-box fo:min-height="0.041cm" fo:min-width="0.041cm">
        <text:p text:style-name="Figure">Figura <text:sequence text:ref-name="refFigure148" text:name="Figure" text:formula="ooow:Figure+1" style:num-format="1, 2, 3, ...">149</text:sequence>: Barra de herramientas Conectores</text:p>
        <text:p text:style-name="Figure"><draw:frame draw:style-name="fr4" draw:name="img_IG26205-038" text:anchor-type="as-char" svg:width="12.33cm" svg:height="1.76cm" draw:z-index="304"><draw:image xlink:href="Pictures/10000000000002060000004AC42D79F3.png" xlink:type="simple" xlink:show="embed" xlink:actuate="onLoad" draw:mime-type="image/png"/>
          <svg:title>Barra de herramientas Conectores</svg:title>
          <svg:desc>Barra de herramientas Conectores</svg:desc>
         </draw:frame></text:p>
       </draw:text-box>
      </draw:frame></text:p>
          <text:list text:continue-numbering="true" text:style-name="Numbering_20_1">
            <text:list-item>
              <text:p text:style-name="P199">Seleccione el tipo de conector que desee y sitúe el cursor sobre el primer objeto. Cuando el cursor esté sobre el primer objeto, aparecerá una linea discontinua resaltada alrededor del objeto y los puntos de unión como pequeños cuadrados también resaltados en azul, como se muestra en <text:span text:style-name="T300">la imagen izquierda de </text:span>la figura <text:sequence-ref text:reference-format="value" text:ref-name="refFigure149">150</text:sequence-ref>.</text:p>
            </text:list-item>
          </text:list>
          <text:p text:style-name="Figure"><text:soft-page-break/><draw:frame draw:style-name="fr3" draw:name="fram_IG26205-038" text:anchor-type="as-char" draw:z-index="305">
       <draw:text-box fo:min-height="0.041cm" fo:min-width="0.041cm">
        <text:p text:style-name="Figure">Figura <text:sequence text:ref-name="refFigure149" text:name="Figure" text:formula="ooow:Figure+1" style:num-format="1">150</text:sequence>: <text:span text:style-name="T300">P</text:span>untos de unión</text:p>
        <text:p text:style-name="Figure"><draw:frame draw:style-name="fr4" draw:name="img_IG26205-039" text:anchor-type="as-char" svg:width="8.361cm" svg:height="3.649cm" draw:z-index="306"><draw:image xlink:href="Pictures/10000001000000F30000006A83C63E0A.png" xlink:type="simple" xlink:show="embed" xlink:actuate="onLoad" draw:mime-type="image/png"/>
          <svg:title>Puntos de unión</svg:title>
          <svg:desc>Puntos de unión</svg:desc>
         </draw:frame></text:p>
       </draw:text-box>
      </draw:frame></text:p>
          <text:list xml:id="list214946996232754" text:continue-numbering="true" text:style-name="Numbering_20_1">
            <text:list-item>
              <text:p text:style-name="P199">Coloque el cursor sobre un punto de unión del primer objeto, luego haga clic y arrastre el cursor hacia otro objeto para comenzar a crear un conector. Cuando el cursor alcance al otro objeto, aparecerán <text:span text:style-name="T299">sus</text:span> puntos de unión.</text:p>
            </text:list-item>
            <text:list-item>
              <text:p text:style-name="P199">Coloque el cursor sobre el punto de unión que desee en el objeto <text:span text:style-name="T297">de destino </text:span>y suelte el conector. Los puntos de conexión de cada extremo del conector quedan unidos a los puntos de unión en cada objeto.</text:p>
            </text:list-item>
            <text:list-item>
              <text:p text:style-name="P199">De ser necesario, use los puntos de control cuadrados <text:span text:style-name="T297">que</text:span> aparecen cuando el conector está seleccionado para ajustar la <text:span text:style-name="T297">ruta del conector</text:span>.</text:p>
            </text:list-item>
          </text:list>
          <text:p text:style-name="Heading_20_3"><text:bookmark-start text:name="__RefHeading___Toc98211_1877407703"/>Formatear conectores<text:bookmark-end text:name="__RefHeading___Toc98211_1877407703"/></text:p>
          <text:list text:continue-list="list214948346718556" text:style-name="List_20_1">
            <text:list-item>
              <text:p text:style-name="List_20_1">Para desconectar o reposicionar un conector, arrastre uno de los extremos de la línea de conector a una posición distinta.</text:p>
            </text:list-item>
            <text:list-item>
              <text:p text:style-name="P200">Para cambiar la ruta del conector entre objetos evitando cualquier objeto en la ruta, haga clic en un punto de control <text:span text:style-name="T301">cuadrado (figura </text:span><text:span text:style-name="T301"><text:sequence-ref text:reference-format="value" text:ref-name="refFigure150">151</text:sequence-ref></text:span><text:span text:style-name="T301">) </text:span>en la línea del conector y arrástrelo a una nueva posición.</text:p>
            </text:list-item>
            <text:list-item>
              <text:p text:style-name="List_20_1">Para cambiar <text:span text:style-name="T301">el </text:span><text:s/>tipo de conector, haga clic con el botón derecho en el conector y seleccione <text:span text:style-name="Emphasis">Conector</text:span> en el menú contextual para abrir el diálogo <text:span text:style-name="Emphasis">Conector</text:span> (figura <text:sequence-ref text:reference-format="value" text:ref-name="refFigure151">152</text:sequence-ref>).</text:p>
            </text:list-item>
          </text:list>
          <text:p text:style-name="Figure"><draw:frame draw:style-name="fr3" draw:name="fram_IG26205-039" text:anchor-type="as-char" draw:z-index="307">
       <draw:text-box fo:min-height="0.041cm" fo:min-width="0.041cm">
        <text:p text:style-name="Figure">Figura <text:sequence text:ref-name="refFigure150" text:name="Figure" text:formula="ooow:Figure+1" style:num-format="1, 2, 3, ...">151</text:sequence>: Conector entre dos objetos</text:p>
        <text:p text:style-name="Figure"><draw:frame draw:style-name="fr4" draw:name="img_IG26205-040" text:anchor-type="as-char" svg:width="6.461cm" svg:height="3.565cm" draw:z-index="308"><draw:image xlink:href="Pictures/10000001000002130000012541ABBE6B.png" xlink:type="simple" xlink:show="embed" xlink:actuate="onLoad" draw:mime-type="image/png"/>
          <svg:title>Conector entre dos objetos</svg:title>
          <svg:desc>Conector entre dos objetos</svg:desc>
         </draw:frame></text:p>
       </draw:text-box>
      </draw:frame></text:p>
          <text:p text:style-name="P201">Utilice e<text:span text:style-name="T301">l diálogo Conector </text:span>para seleccionar un tipo de conector y cambiar las propiedades del conector.</text:p>
          <text:list xml:id="list214948040872456" text:continue-numbering="true" text:style-name="List_20_1">
            <text:list-item>
              <text:p text:style-name="List_20_1"><text:span text:style-name="Emphasis"><text:span text:style-name="T302">Desvío</text:span></text:span><text:span text:style-name="Emphasis"> de línea</text:span>: define la inclinación de la línea <text:span text:style-name="T302">(</text:span> la vista previa muestra el resultado<text:span text:style-name="T302">)</text:span>.</text:p>
            </text:list-item>
            <text:list-item>
              <text:p text:style-name="List_20_1"><text:span text:style-name="Emphasis"><text:span text:style-name="T302">Espaciado de línea</text:span></text:span>: establece el espaciado de los conectores.</text:p>
            </text:list-item>
          </text:list>
          <text:list xml:id="list214947606560555" text:continue-list="list214947322532501" text:style-name="List_20_2">
            <text:list-item>
              <text:p text:style-name="List_20_2"><text:span text:style-name="Emphasis"><text:span text:style-name="T302">Inicio</text:span></text:span><text:span text:style-name="Emphasis"> horizontal</text:span>: escriba la cantidad del interlineado horizontal que desee al comienzo del conector.</text:p>
            </text:list-item>
            <text:list-item>
              <text:p text:style-name="List_20_2"><text:span text:style-name="Emphasis">Fin</text:span><text:span text:style-name="Emphasis"><text:span text:style-name="T302">al</text:span></text:span><text:span text:style-name="Emphasis"> horizontal</text:span>: ingrese la cantidad de espacio horizontal que desea al final del conector.</text:p>
            </text:list-item>
            <text:list-item>
              <text:p text:style-name="List_20_2"><text:span text:style-name="Emphasis"><text:span text:style-name="T302">Inicio</text:span></text:span><text:span text:style-name="Emphasis"> vertical</text:span>: ingrese la cantidad de espacio vertical que desea al comienzo del conector.</text:p>
            </text:list-item>
            <text:list-item>
              <text:p text:style-name="List_20_2"><text:span text:style-name="Emphasis">Fin</text:span><text:span text:style-name="Emphasis"><text:span text:style-name="T302">al</text:span></text:span><text:span text:style-name="Emphasis"> vertical</text:span>: ingrese la cantidad de espacio vertical que desea al final del conector.</text:p>
            </text:list-item>
          </text:list>
          <text:list xml:id="list214947480688399" text:continue-list="list214948040872456" text:style-name="List_20_1">
            <text:list-item>
              <text:p text:style-name="List_20_1"><text:soft-page-break/><text:span text:style-name="Emphasis">Vista previa</text:span>: un clic con el botón izquierdo aumenta la vista y un clic con el botón derecho la reduce.</text:p>
            </text:list-item>
          </text:list>
          <text:p text:style-name="Figure"><draw:frame draw:style-name="fr3" draw:name="fram_IG26205-040" text:anchor-type="as-char" draw:z-index="309">
       <draw:text-box fo:min-height="0.041cm" fo:min-width="0.041cm">
        <text:p text:style-name="Figure">Figura <text:sequence text:ref-name="refFigure151" text:name="Figure" text:formula="ooow:Figure+1" style:num-format="1, 2, 3, ...">152</text:sequence>: Diálogo Conector</text:p>
        <text:p text:style-name="Figure"><draw:frame draw:style-name="fr4" draw:name="img_IG26205-041" text:anchor-type="as-char" svg:width="11.381cm" svg:height="8.751cm" draw:z-index="310"><draw:image xlink:href="Pictures/10000000000001FA00000183478C62CC.png" xlink:type="simple" xlink:show="embed" xlink:actuate="onLoad" draw:mime-type="image/png"/>
          <svg:title>Diálogo Conector</svg:title>
          <svg:desc>Diálogo Conector</svg:desc>
         </draw:frame></text:p>
       </draw:text-box>
      </draw:frame></text:p>
          <text:list xml:id="list214946550345032" text:continue-list="list214947494654466" text:style-name="Heading_20_Note">
            <text:list-item>
              <text:p text:style-name="Heading_20_Note">Nota</text:p>
            </text:list-item>
          </text:list>
          <text:p text:style-name="Body_20_Text_2c__20_Note">No puede intercambiar los extremos del conector mediante el diálogo <text:span text:style-name="Emphasis">Conector</text:span>, es decir, que el punto de inicio se convierta en el punto final y el punto final en el punto de inicio. Para intercambiar los extremos de un conector, debe dibujar un nuevo conector en la dirección opuesta.</text:p>
          <text:p text:style-name="Heading_20_2"><text:bookmark-start text:name="__RefHeading___Toc99826_3181081213"/>Puntos de unión<text:bookmark-end text:name="__RefHeading___Toc99826_3181081213"/></text:p>
          <text:p text:style-name="Text_20_body">Los puntos de unión no son los mismos que los controles de selección de un objeto. Los controles de selección sirven para mover o cambiar la forma de un objeto. Los puntos de unión se utilizan para fijar o pegar un conector a un objeto de modo que cuando el objeto se mueve, el conector permanece fijo a ese objeto. Todos los objetos tienen puntos de unión, que normalmente no se muestran y solo se vuelven visibles cuando se selecciona <text:span text:style-name="Emphasis">Conectores</text:span> en la barra de herramientas <text:span text:style-name="Emphasis">Dibujo</text:span>.</text:p>
          <text:p text:style-name="Body_20_Text_2c__20_List_20_Intro">Para agregar, personalizar o eliminar puntos de unión en un objeto <text:span text:style-name="T303">utilice la barra de </text:span>herramientas <text:span text:style-name="Emphasis">Puntos de unión</text:span> (figura <text:sequence-ref text:reference-format="value" text:ref-name="refFigure152">153</text:sequence-ref>) <text:span text:style-name="T303">que se abre después de entrar en modo de edición de puntos</text:span> usando uno de los siguientes métodos:</text:p>
          <text:list text:continue-list="list214947480688399" text:style-name="List_20_1">
            <text:list-item>
              <text:p text:style-name="List_20_1">Vaya a <text:span text:style-name="Strong_20_Emphasis">Editar &gt; Puntos de unión</text:span> en el menú.</text:p>
            </text:list-item>
            <text:list-item>
              <text:p text:style-name="List_20_1">Haga clic en <text:span text:style-name="Emphasis"><text:span text:style-name="T303">Pu</text:span></text:span><text:span text:style-name="Emphasis">nto</text:span><text:span text:style-name="Emphasis"><text:span text:style-name="T303">s</text:span></text:span><text:span text:style-name="Emphasis"> de unión</text:span> en la barra de herramientas <text:span text:style-name="Emphasis">Dibujo</text:span>.</text:p>
            </text:list-item>
          </text:list>
          <text:p text:style-name="Heading_20_3"><text:bookmark-start text:name="__RefHeading___Toc99828_3181081213"/>Tipos de Puntos<text:bookmark-end text:name="__RefHeading___Toc99828_3181081213"/></text:p>
          <text:p text:style-name="Text_20_body">Cuando se abre la barra de herramientas <text:span text:style-name="Emphasis">Puntos de unión</text:span> (figura <text:sequence-ref text:reference-format="value" text:ref-name="refFigure152">153</text:sequence-ref>), solo las seis herramientas a la izquierda de la barra de herramientas están activas. Las seis herramientas restantes a la derecha de la barra de herramientas solo se activan cuando <text:span text:style-name="T303">desmarca el icono </text:span><text:span text:style-name="Emphasis">Punto de unión relativo</text:span>.</text:p>
          <text:p text:style-name="Figure"><text:soft-page-break/><draw:frame draw:style-name="fr3" draw:name="fram_IG26205-041" text:anchor-type="as-char" draw:z-index="311">
       <draw:text-box fo:min-height="0.041cm" fo:min-width="0.041cm">
        <text:p text:style-name="Figure">Figura <text:sequence text:ref-name="refFigure152" text:name="Figure" text:formula="ooow:Figure+1" style:num-format="1, 2, 3, ...">153</text:sequence>: Barra de herramientas Puntos de unión</text:p>
        <text:p text:style-name="Figure"><draw:frame draw:style-name="fr4" draw:name="img_IG26205-042" text:anchor-type="as-char" svg:width="9.179cm" svg:height="1.401cm" draw:z-index="312"><draw:image xlink:href="Pictures/10000000000001B2000000424AF7A504.png" xlink:type="simple" xlink:show="embed" xlink:actuate="onLoad" draw:mime-type="image/png"/>
          <svg:title>Barra de herramientas Puntos de unión</svg:title>
          <svg:desc>Barra de herramientas Puntos de unión</svg:desc>
         </draw:frame></text:p>
       </draw:text-box>
      </draw:frame></text:p>
          <text:p text:style-name="Body_20_Text_2c__20_List_20_Intro">A continuación se describe brevemente la función de cada herramienta en la barra de herramientas puntos de unión:</text:p>
          <text:list text:continue-numbering="true" text:style-name="List_20_1">
            <text:list-item>
              <text:p text:style-name="List_20_1"><text:span text:style-name="Emphasis">Insertar punto de unión</text:span>: inserta un punto de unión al hacer clic en un objeto.</text:p>
            </text:list-item>
            <text:list-item>
              <text:p text:style-name="List_20_1"><text:span text:style-name="Emphasis">Dirección de salida a la izquierda</text:span>: el conector se <text:span text:style-name="T303">acopla</text:span> al borde izquierdo del punto de unión seleccionado.</text:p>
            </text:list-item>
            <text:list-item>
              <text:p text:style-name="List_20_1"><text:span text:style-name="Emphasis">Dirección de salida superior</text:span>: el conector se <text:span text:style-name="T303">acopla</text:span> al borde superior del punto de unión seleccionado.</text:p>
            </text:list-item>
            <text:list-item>
              <text:p text:style-name="List_20_1"><text:span text:style-name="Emphasis">Dirección de salida derecha</text:span>: el conector se <text:span text:style-name="T303">acopla</text:span> al borde derecho del punto de unión seleccionado.</text:p>
            </text:list-item>
            <text:list-item>
              <text:p text:style-name="List_20_1"><text:span text:style-name="Emphasis">Dirección de salida Inferior</text:span>: el conector se <text:span text:style-name="T303">acopla</text:span> al borde inferior del punto de unión seleccionado.</text:p>
            </text:list-item>
            <text:list-item>
              <text:p text:style-name="List_20_1"><text:span text:style-name="Emphasis">Punto de unión relativo</text:span>: mantiene la posición relativa de un punto de unión seleccionado cuando cambia el tamaño de un objeto. Esta herramienta se selecciona de forma predeterminada cuando se abre la barra de herramientas <text:span text:style-name="Emphasis">Puntos de unión</text:span>.</text:p>
            </text:list-item>
          </text:list>
          <text:p text:style-name="Body_20_Text_2c__20_List_20_Intro">Las siguientes seis herramientas solo se activan cuando se anula la selección de la herramienta <text:span text:style-name="Emphasis"><text:span text:style-name="T304">Punto de u</text:span></text:span><text:span text:style-name="Emphasis">nión relativo</text:span>.</text:p>
          <text:list xml:id="list214946924586394" text:continue-numbering="true" text:style-name="List_20_1">
            <text:list-item>
              <text:p text:style-name="List_20_1"><text:span text:style-name="Emphasis">Punto de unión horizontal a la izquierda</text:span>: cuando se cambia el tamaño del objeto, el punto de unión actual permanece fijo en el borde izquierdo del objeto.</text:p>
            </text:list-item>
            <text:list-item>
              <text:p text:style-name="List_20_1"><text:span text:style-name="Emphasis">Punto de unión horizontal central</text:span>: cuando se cambia el tamaño del objeto, el punto de unión actual permanece fijo en el centro del objeto.</text:p>
            </text:list-item>
            <text:list-item>
              <text:p text:style-name="List_20_1"><text:span text:style-name="Emphasis">Punto de unión horizontal a la derecha</text:span>: cuando se cambia el tamaño del objeto, el punto de unión actual permanece fijo en el borde derecho del objeto.</text:p>
            </text:list-item>
            <text:list-item>
              <text:p text:style-name="List_20_1"><text:span text:style-name="Emphasis">Punto de unión vertical arriba</text:span>: cuando se cambia el tamaño del objeto, el punto de unión actual permanece fijo en el borde superior del objeto.</text:p>
            </text:list-item>
            <text:list-item>
              <text:p text:style-name="List_20_1"><text:span text:style-name="Emphasis">Punto de unión vertical central</text:span>: cuando se cambia el tamaño del objeto, el punto de unión actual permanece fijo en el centro del objeto.</text:p>
            </text:list-item>
            <text:list-item>
              <text:p text:style-name="List_20_1"><text:span text:style-name="Emphasis">Punto de unión vertical abajo</text:span>: cuando se cambia el tamaño del objeto, el punto de unión actual permanece fijo en el borde inferior del objeto.</text:p>
            </text:list-item>
          </text:list>
          <text:list xml:id="list214948199871537" text:continue-list="list214946550345032" text:style-name="Heading_20_Note">
            <text:list-item>
              <text:p text:style-name="Heading_20_Note">Nota</text:p>
            </text:list-item>
          </text:list>
          <text:p text:style-name="Body_20_Text_2c__20_Note">Cada punto de unión que ha<text:span text:style-name="T303">ya</text:span> agregado puede tener solo una posición horizontal y una posición vertical. Solo una de las herramientas de posición horizontal y una de las herramientas de posición vertical se pueden seleccionar y utilizar a la vez.</text:p>
          <text:p text:style-name="Heading_20_3"><text:bookmark-start text:name="__RefHeading___Toc98001_1877407703"/>Agregar puntos de unión<text:bookmark-end text:name="__RefHeading___Toc98001_1877407703"/></text:p>
          <text:p text:style-name="Body_20_Text_2c__20_List_20_Intro">Por defecto, la mayoría de los objetos normalmente tienen cuatro puntos de unión. Agregue puntos de unión adicionales a un objeto de la siguiente manera:</text:p>
          <text:list xml:id="list214947454989767" text:continue-list="list214946996232754" text:style-name="Numbering_20_1">
            <text:list-item text:start-value="1">
              <text:p text:style-name="Numbering_20_1">Asegúrese de que no haya ningún objeto seleccionado y utilice uno de los siguientes métodos para <text:span text:style-name="T303">entrar en modo de edición de los </text:span><text:span text:style-name="Emphasis">Puntos de unión</text:span>:</text:p>
            </text:list-item>
          </text:list>
          <text:list xml:id="list214947702905968" text:continue-list="list214947606560555" text:style-name="List_20_2">
            <text:list-item>
              <text:p text:style-name="List_20_2">Vaya a <text:span text:style-name="Strong_20_Emphasis">Editar &gt; Puntos de unión</text:span> en el menú.</text:p>
            </text:list-item>
            <text:list-item>
              <text:p text:style-name="List_20_2">Haga clic en <text:span text:style-name="Emphasis"><text:span text:style-name="T303">Pu</text:span></text:span><text:span text:style-name="Emphasis">nto</text:span><text:span text:style-name="Emphasis"><text:span text:style-name="T303">s</text:span></text:span><text:span text:style-name="Emphasis"> de unión</text:span> en la barra de herramientas <text:span text:style-name="Emphasis">Dibujo</text:span>.</text:p>
            </text:list-item>
          </text:list>
          <text:list xml:id="list214946745665216" text:continue-list="list214947454989767" text:style-name="Numbering_20_1">
            <text:list-item>
              <text:p text:style-name="Numbering_20_1"><text:soft-page-break/>Seleccione el objeto, luego haga clic en <text:span text:style-name="Emphasis">Insertar punto de unión</text:span> en la barra de herramientas <text:span text:style-name="Emphasis">Puntos de unión</text:span>. Alternativamente, haga clic derecho en un punto de unión que haya insertado previamente y seleccione <text:span text:style-name="Emphasis">Insertar punto de unión</text:span> en el menú contextual.</text:p>
            </text:list-item>
            <text:list-item>
              <text:p text:style-name="Numbering_20_1">Mueva el cursor a una posición donde desee colocar el punto de unión en un objeto y haga clic para insertar el punto de unión.</text:p>
            </text:list-item>
            <text:list-item>
              <text:p text:style-name="Numbering_20_1">Seleccione el tipo de punto de unión requerido de las opciones de la barra de herramientas <text:span text:style-name="Emphasis">Puntos de unión.</text:span></text:p>
            </text:list-item>
            <text:list-item>
              <text:p text:style-name="Numbering_20_1">Para mover un punto de unión a otra posición, haga clic en el punto de unión y arrástrelo a su nueva posición.</text:p>
            </text:list-item>
          </text:list>
          <text:list xml:id="list214948189913497" text:continue-list="list214946599172339" text:style-name="Heading_20_Tip">
            <text:list-item>
              <text:p text:style-name="Heading_20_Tip">Consejo</text:p>
            </text:list-item>
          </text:list>
          <text:p text:style-name="Body_20_Text_2c__20_Note">Al agregar, mover o personalizar puntos de unión, se recomienda utilizar la función de <text:span text:style-name="T305">zum</text:span> para facilitar el trabajo con los puntos de unión. Además, los puntos de unión se ajustan a la retícula, lo que facilita la colocación de un punto de unión.</text:p>
          <text:p text:style-name="Heading_20_3"><text:bookmark-start text:name="__RefHeading___Toc99830_3181081213"/>Personalización de puntos de unión<text:bookmark-end text:name="__RefHeading___Toc99830_3181081213"/></text:p>
          <text:p text:style-name="Text_20_body">Solo se pueden personalizar los puntos de unión que se ha<text:span text:style-name="T306">ya</text:span>n agregado a un objeto. Los puntos de unión predeterminados incluidos con un objeto no se pueden personalizar.</text:p>
          <text:p text:style-name="Body_20_Text_2c__20_List_20_Intro">Personalice la dirección de salida para agregar un punto de unión de la siguiente manera:</text:p>
          <text:list text:continue-list="list214946745665216" text:style-name="Numbering_20_1">
            <text:list-item text:start-value="1">
              <text:p text:style-name="P202">Vaya a <text:span text:style-name="Strong_20_Emphasis">Editar &gt; Puntos de unión</text:span> en el menú.</text:p>
            </text:list-item>
            <text:list-item>
              <text:p text:style-name="P202">Haga doble clic en un punto de unión que haya agregado para seleccionar<text:span text:style-name="T307">lo.</text:span></text:p>
            </text:list-item>
            <text:list-item>
              <text:p text:style-name="Numbering_20_1">Seleccione una dirección de salida que desee usar para el conector de las opciones disponibles en la barra de herramientas <text:span text:style-name="Emphasis">Puntos de unión</text:span> o haga clic con el botón derecho en el punto de unión y seleccione la dirección de salida en el menú contextual.</text:p>
            </text:list-item>
          </text:list>
          <text:p text:style-name="Body_20_Text_2c__20_List_20_Intro">Personalice la posición horizontal y vertical para el punto de unión agregado de la siguiente manera:</text:p>
          <text:list text:continue-numbering="true" text:style-name="Numbering_20_1">
            <text:list-item text:start-value="1">
              <text:p text:style-name="Numbering_20_1">Vaya a <text:span text:style-name="Strong_20_Emphasis">Editar &gt; Puntos de unión</text:span> en el menú.</text:p>
            </text:list-item>
            <text:list-item>
              <text:p text:style-name="Numbering_20_1">Haga doble clic en un punto de unión que haya agregado para seleccionar<text:span text:style-name="T307">lo.</text:span></text:p>
            </text:list-item>
            <text:list-item>
              <text:p text:style-name="Numbering_20_1">Haga clic en <text:span text:style-name="Emphasis">Punto de unión relativo</text:span> en la barra de herramientas <text:span text:style-name="Emphasis">Puntos de unión</text:span> para anular la selección de esta herramienta o haga clic con el botón derecho en el punto de unión y anule la selección de <text:span text:style-name="Emphasis">Punto de unión relativo</text:span> en el menú contextual.</text:p>
            </text:list-item>
            <text:list-item>
              <text:p text:style-name="Numbering_20_1">Seleccione las herramientas de posicionamiento horizontal y vertical que desee utilizar para el punto de unión. Solo se puede utilizar una herramienta de posicionamiento horizontal y una herramienta de posicionamiento vertical a la vez.</text:p>
            </text:list-item>
          </text:list>
          <text:p text:style-name="Heading_20_3"><text:bookmark-start text:name="__RefHeading___Toc99832_3181081213"/>Eliminar puntos de unión<text:bookmark-end text:name="__RefHeading___Toc99832_3181081213"/></text:p>
          <text:p text:style-name="Body_20_Text_2c__20_List_20_Intro">Solo se pueden <text:span text:style-name="T308">eliminar</text:span> los puntos de unión que se han agregado a un objeto. Los puntos de unión predeterminados incluidos con un objeto no se pueden <text:span text:style-name="T308">eliminar</text:span>.</text:p>
          <text:list xml:id="list214947319269756" text:continue-numbering="true" text:style-name="Numbering_20_1">
            <text:list-item text:start-value="1">
              <text:p text:style-name="P203">Vaya a <text:span text:style-name="Strong_20_Emphasis">Editar &gt; Puntos de unión</text:span> en el menú.</text:p>
            </text:list-item>
            <text:list-item>
              <text:p text:style-name="Numbering_20_1">Seleccione el punto de unión que ha agregado anteriormente.</text:p>
            </text:list-item>
            <text:list-item>
              <text:p text:style-name="Numbering_20_1">Pulse la tecla <text:span text:style-name="Keystroke"><text:span text:style-name="T306">Supr</text:span></text:span> o vaya a <text:span text:style-name="Strong_20_Emphasis">Editar &gt; Cortar</text:span> en el menú.</text:p>
            </text:list-item>
          </text:list>
          <text:h text:style-name="Heading_20_1" text:outline-level="2"><text:bookmark-start text:name="__RefHeading___Toc62438_747188774"/><text:soft-page-break/><text:span text:style-name="T309">O</text:span>bjetos 3D<text:bookmark-end text:name="__RefHeading___Toc62438_747188774"/></text:h>
          <text:p text:style-name="Text_20_body">Aunque Impress ofrece funciones avanzadas para manipular objetos 3D, esta guía describe solo la configuración 3D aplicable a un objeto. Para <text:span text:style-name="T309">una</text:span> información adicional sobre cómo utilizar efectos 3D avanzados, como geometría y sombreado, consulte la <text:span text:style-name="Emphasis">Guía de Draw.</text:span></text:p>
          <text:p text:style-name="Body_20_Text_2c__20_List_20_Intro">Los objetos 3D se pueden crear en Impress de cualquiera de las siguientes formas:</text:p>
          <text:list text:continue-list="list214946924586394" text:style-name="List_20_1">
            <text:list-item>
              <text:p text:style-name="List_20_1">Haga clic en el triángulo ▼ a la derecha de <text:span text:style-name="Emphasis">Objetos 3D</text:span> en la barra de herramientas Dibujo y seleccione un objeto 3D de la lista desplegable. Dibuje <text:span text:style-name="T309">el</text:span> objeto 3D en una diapositiva como lo haría con cualquier objeto. El icono de <text:span text:style-name="Emphasis">Objetos 3D</text:span> en la barra de herramientas <text:span text:style-name="Emphasis">Dibujo</text:span> depende del objeto 3D que <text:span text:style-name="T309">haya </text:span>utilizado previamente.</text:p>
            </text:list-item>
            <text:list-item>
              <text:p text:style-name="List_20_1">Vaya a <text:span text:style-name="Strong_20_Emphasis">Ver &gt; Barras de herramientas &gt; Objetos 3D</text:span> en el menú para abrir la barra de herramientas <text:span text:style-name="Emphasis">Objetos 3D</text:span> (figura <text:sequence-ref text:reference-format="value" text:ref-name="refFigure153">154</text:sequence-ref>). <text:span text:style-name="T309">S</text:span>elecci<text:span text:style-name="T309">one y dibuje un </text:span>objetos 3D <text:span text:style-name="T309">como cualquier otro objeto.</text:span></text:p>
            </text:list-item>
          </text:list>
          <text:p text:style-name="Figure"><draw:frame draw:style-name="fr3" draw:name="fram_IG26205-042" text:anchor-type="as-char" draw:z-index="313">
       <draw:text-box fo:min-height="0.041cm" fo:min-width="0.041cm">
        <text:p text:style-name="Figure">Figura <text:sequence text:ref-name="refFigure153" text:name="Figure" text:formula="ooow:Figure+1" style:num-format="1, 2, 3, ...">154</text:sequence>: Barra de herramientas Objetos 3D</text:p>
        <text:p text:style-name="Figure"><draw:frame draw:style-name="fr4" draw:name="img_IG26205-043" text:anchor-type="as-char" svg:width="8.31cm" svg:height="1.829cm" draw:z-index="314"><draw:image xlink:href="Pictures/100000000000015D0000004DEB4DEA9D.png" xlink:type="simple" xlink:show="embed" xlink:actuate="onLoad" draw:mime-type="image/png"/>
          <svg:title>Barra de herramientas Objetos 3D</svg:title>
          <svg:desc>Barra de herramientas Objetos 3D</svg:desc>
         </draw:frame></text:p>
       </draw:text-box>
      </draw:frame></text:p>
          <text:list text:continue-numbering="true" text:style-name="List_20_1">
            <text:list-item>
              <text:p text:style-name="List_20_1">Haga clic con el botón derecho en un objeto ya dibujado en una diapositiva y seleccione <text:span text:style-name="Strong_20_Emphasis">Convertir &gt; </text:span><text:span text:style-name="Strong_20_Emphasis"><text:span text:style-name="T309">En</text:span></text:span><text:span text:style-name="Strong_20_Emphasis"> 3D</text:span> o <text:span text:style-name="Strong_20_Emphasis"><text:span text:style-name="T309">En</text:span></text:span><text:span text:style-name="Strong_20_Emphasis"> </text:span><text:span text:style-name="Strong_20_Emphasis"><text:span text:style-name="T309">cuerpo</text:span></text:span><text:span text:style-name="Strong_20_Emphasis"> de </text:span><text:span text:style-name="Strong_20_Emphasis"><text:span text:style-name="T309">giro </text:span></text:span><text:span text:style-name="Strong_20_Emphasis">3D</text:span> en el menú contextual. <text:span text:style-name="Emphasis"><text:span text:style-name="T309">En</text:span></text:span><text:span text:style-name="Emphasis"> 3D</text:span> agrega grosor al objeto para crear <text:span text:style-name="T309">el</text:span> objeto 3D. <text:span text:style-name="Emphasis"><text:span text:style-name="T309">En cuerpo de giro</text:span></text:span><text:span text:style-name="Emphasis"> 3D</text:span> crea un objeto 3D girando el objeto alrededor de un eje.</text:p>
            </text:list-item>
            <text:list-item>
              <text:p text:style-name="List_20_1">Seleccione un objeto y haga clic en <text:span text:style-name="Emphasis"><text:span text:style-name="T309">Alternar</text:span></text:span><text:span text:style-name="Emphasis"> extrusión</text:span> en la barra de herramientas <text:span text:style-name="Emphasis">Dibujo</text:span> para aplicar un efecto 3D básico y abrir la barra de herramientas <text:span text:style-name="Emphasis">Configuración 3D</text:span> (figura <text:sequence-ref text:reference-format="value" text:ref-name="refFigure154">155</text:sequence-ref>).Seleccione una de las opciones en la barra de herramientas <text:span text:style-name="Emphasis">Configuración 3D</text:span> para aplicar un efecto 3D diferente.</text:p>
            </text:list-item>
          </text:list>
          <text:p text:style-name="Figure"><draw:frame draw:style-name="fr3" draw:name="fram_IG26205-043" text:anchor-type="as-char" draw:z-index="315">
       <draw:text-box fo:min-height="0.041cm" fo:min-width="0.041cm">
        <text:p text:style-name="Figure">Figura <text:sequence text:ref-name="refFigure154" text:name="Figure" text:formula="ooow:Figure+1" style:num-format="1, 2, 3, ...">155</text:sequence>: Barra de herramientas <text:span text:style-name="T214">C</text:span>onfiguración 3D</text:p>
        <text:p text:style-name="Figure"><draw:frame draw:style-name="fr4" draw:name="img_IG26205-044" text:anchor-type="as-char" svg:width="11.98cm" svg:height="1.81cm" draw:z-index="316"><draw:image xlink:href="Pictures/10000000000001F70000004C73AA33AC.png" xlink:type="simple" xlink:show="embed" xlink:actuate="onLoad" draw:mime-type="image/png"/>
          <svg:title>Barra de herramientas Configuración 3D</svg:title>
          <svg:desc>Barra de herramientas Configuración 3D</svg:desc>
         </draw:frame></text:p>
       </draw:text-box>
      </draw:frame></text:p>
          <text:p text:style-name="Body_20_Text_2c__20_List_20_Intro">Las opciones disponibles en la barra de herramientas <text:span text:style-name="Emphasis">Configuración 3D</text:span> son las siguientes:</text:p>
          <text:list xml:id="list214947181686235" text:continue-numbering="true" text:style-name="List_20_1">
            <text:list-item>
              <text:p text:style-name="List_20_1"><text:span text:style-name="Emphasis">Alternar extrusión</text:span>: agrega grosor a un objeto y activa las propiedades 3D.</text:p>
            </text:list-item>
            <text:list-item>
              <text:p text:style-name="List_20_1"><text:span text:style-name="Emphasis">Inclinar hacia abajo</text:span>: inclina el objeto hacia abajo alrededor de un eje horizontal.</text:p>
            </text:list-item>
            <text:list-item>
              <text:p text:style-name="List_20_1"><text:span text:style-name="Emphasis">Inclinar hacia arriba</text:span>: inclina el objeto hacia arriba alrededor de un eje horizontal.</text:p>
            </text:list-item>
            <text:list-item>
              <text:p text:style-name="List_20_1"><text:span text:style-name="Emphasis">Inclinar a la izquierda</text:span>: inclina el objeto hacia la izquierda alrededor de un eje vertical.</text:p>
            </text:list-item>
            <text:list-item>
              <text:p text:style-name="List_20_1"><text:span text:style-name="Emphasis">Inclinar a la derecha</text:span>: inclina el objeto hacia la derecha alrededor de un eje vertical.</text:p>
            </text:list-item>
            <text:list-item>
              <text:p text:style-name="List_20_1"><text:span text:style-name="Emphasis">Profundidad</text:span>: determina el grosor de la forma. Se abre una <text:span text:style-name="T310">paleta</text:span> de herramientas donde se <text:span text:style-name="T311">ofrecen </text:span>unos valores predeterminados. Si ninguno de <text:span text:style-name="T311">esos</text:span> valores es satisfactorio, seleccione <text:span text:style-name="Emphasis">Personalizado</text:span> y luego ingrese el grosor deseado.</text:p>
            </text:list-item>
            <text:list-item>
              <text:p text:style-name="List_20_1"><text:span text:style-name="Emphasis">Dirección</text:span>: al hacer clic en el triángulo ▼ a la derecha del icono, se abre una <text:span text:style-name="T310">paleta</text:span> de herramientas que permite seleccionar la dirección de la perspectiva, así como el tipo (<text:span text:style-name="T310">en </text:span>paralelo o perspectiva).</text:p>
            </text:list-item>
            <text:list-item>
              <text:p text:style-name="List_20_1"><text:span text:style-name="Emphasis">Iluminación</text:span>: al hacer clic en el triángulo ▼ a la derecha del icono, se abre una <text:span text:style-name="T311">paleta</text:span> de herramientas que permite especificar la dirección y la intensidad de la luz.</text:p>
            </text:list-item>
            <text:list-item>
              <text:p text:style-name="List_20_1"><text:soft-page-break/><text:span text:style-name="Emphasis">Superficie</text:span>: al hacer clic en el triángulo ▼ a la derecha del icono, se abre una <text:span text:style-name="T311">paleta</text:span> de herramientas que permite especificar el tipo de superficie de <text:span text:style-name="Emphasis"><text:span text:style-name="T310">Estructura alámbrica</text:span></text:span>, <text:span text:style-name="Emphasis">Mate</text:span>, <text:span text:style-name="Emphasis">Plástico</text:span> o <text:span text:style-name="Emphasis">Metal</text:span>.</text:p>
            </text:list-item>
            <text:list-item>
              <text:p text:style-name="List_20_1"><text:span text:style-name="Emphasis">Color 3D</text:span>: al hacer clic en el triángulo ▼ a la derecha del icono, se abre una paleta de colores que permite seleccionar un color para el grosor del objeto.</text:p>
            </text:list-item>
          </text:list>
          <text:list xml:id="list214947163807823" text:continue-list="list214948199871537" text:style-name="Heading_20_Note">
            <text:list-item>
              <text:p text:style-name="Heading_20_Note">Nota</text:p>
            </text:list-item>
          </text:list>
          <text:p text:style-name="Body_20_Text_2c__20_Note">La mayoría de las formas de <text:span text:style-name="Emphasis">Fontwork</text:span> (ve<text:span text:style-name="T310">a </text:span>«<text:bookmark-ref text:reference-format="text" text:ref-name="__RefHeading___Toc86052_623447489">Objetos Fontwork</text:bookmark-ref>») tienen propiedades 3D y se pueden manipular con la barra de herramientas <text:span text:style-name="Emphasis">Configuración 3D.</text:span></text:p>
          <text:h text:style-name="Heading_20_1" text:outline-level="2"><text:bookmark-start text:name="__RefHeading___Toc62440_747188774"/>Convertir objetos<text:bookmark-end text:name="__RefHeading___Toc62440_747188774"/></text:h>
          <text:p text:style-name="Body_20_Text_2c__20_List_20_Intro">Puede convertir un objeto en un tipo diferente utilizando uno de los siguientes métodos:</text:p>
          <text:list text:continue-list="list214947181686235" text:style-name="List_20_1">
            <text:list-item>
              <text:p text:style-name="List_20_1">Haga clic con el botón derecho en el objeto y seleccione <text:span text:style-name="Emphasis">Convertir</text:span> en el menú contextual, luego seleccione una opción de conversión en el menú contextual.</text:p>
            </text:list-item>
            <text:list-item>
              <text:p text:style-name="List_20_1">Seleccione un objeto y vaya a <text:span text:style-name="Strong_20_Emphasis">Formato &gt; Convertir</text:span> en el menú y seleccione una opción de conversión en el menú contextual.</text:p>
            </text:list-item>
          </text:list>
          <text:p text:style-name="Body_20_Text_2c__20_List_20_Intro">Existen varias posibilidades:</text:p>
          <text:list xml:id="list214948013752380" text:continue-numbering="true" text:style-name="List_20_1">
            <text:list-item>
              <text:p text:style-name="List_20_1"><text:span text:style-name="Emphasis">En curva</text:span>: convierte el objeto seleccionado en una curva de Bézier. Haga clic en <text:span text:style-name="Emphasis">Puntos</text:span> en la barra de herramientas <text:span text:style-name="Emphasis">Dibujo</text:span> para editar los puntos después de la conversión.</text:p>
            </text:list-item>
            <text:list-item>
              <text:p text:style-name="List_20_1"><text:span text:style-name="Emphasis">En polígono</text:span>: convierte el objeto seleccionado en un polígono. Haga clic en <text:span text:style-name="Emphasis">Puntos</text:span> en la barra de herramientas <text:span text:style-name="Emphasis">Dibujo</text:span> para editar el objeto después de la conversión. Un polígono siempre consta de segmentos rectos.</text:p>
            </text:list-item>
            <text:list-item>
              <text:p text:style-name="List_20_1"><text:span text:style-name="Emphasis">En contorno</text:span>: para formas básicas y equivale a convertir a polígono. Para formas más complejas (o para objetos de texto), esta conversión crea un grupo de polígonos que luego puede manipular ingresando <text:span text:style-name="T311">en e</text:span>l grupo.</text:p>
            </text:list-item>
            <text:list-item>
              <text:p text:style-name="List_20_1"><text:span text:style-name="Emphasis">En 3D</text:span>: convierte el objeto seleccionado en un objeto 3D.</text:p>
            </text:list-item>
            <text:list-item>
              <text:p text:style-name="List_20_1"><text:span text:style-name="Emphasis">En cuerpo de giro 3D</text:span>: crea una forma <text:span text:style-name="T311">3D</text:span> al girar el objeto alrededor de su eje.</text:p>
            </text:list-item>
            <text:list-item>
              <text:p text:style-name="List_20_1"><text:span text:style-name="Emphasis">En mapa de bits</text:span>: convierte el objeto seleccionado en un mapa de bits.</text:p>
            </text:list-item>
            <text:list-item>
              <text:p text:style-name="List_20_1"><text:span text:style-name="Emphasis">En metarchivo</text:span>: Convierte el objeto seleccionado en Windows Metafile Format (WMF), que contiene datos de bitmap y de imágenes vectoriales.</text:p>
            </text:list-item>
          </text:list>
          <text:list xml:id="list214948302970903" text:continue-list="list214947163807823" text:style-name="Heading_20_Note">
            <text:list-item>
              <text:p text:style-name="Heading_20_Note">Nota</text:p>
            </text:list-item>
          </text:list>
          <text:p text:style-name="Body_20_Text_2c__20_Note">En la mayoría de los casos, la conversión a un tipo diferente no produce resultados visibles de inmediato.</text:p>
          <text:list xml:id="list214947108770305" text:continue-list="list214948189913497" text:style-name="Heading_20_Tip">
            <text:list-item>
              <text:p text:style-name="Heading_20_Tip">Consejo</text:p>
            </text:list-item>
          </text:list>
          <text:p text:style-name="Body_20_Text_2c__20_Note"><text:span text:style-name="Strong_20_Emphasis">En curva</text:span>, <text:span text:style-name="Strong_20_Emphasis">en polígono</text:span>, en <text:span text:style-name="Strong_20_Emphasis">3D y en cuerpo de giro 3D</text:span> se pueden agregar a la barra de herramientas dibujo como herramientas adicionales haciendo clic con el botón derecho en un área vacía de la barra de herramientas y seleccionando <text:span text:style-name="Emphasis">Botones visibles</text:span>. Consulte el «Apéndice B, Barras de herramientas».</text:p>
          <text:h text:style-name="Heading_20_1" text:outline-level="2"><text:bookmark-start text:name="__RefHeading___Toc62442_747188774"/><text:soft-page-break/>Interacción con objetos<text:bookmark-end text:name="__RefHeading___Toc62442_747188774"/></text:h>
          <text:p text:style-name="Body_20_Text_2c__20_List_20_Intro">Puede asociar un objeto a una acción que se realiza cuando se hace clic en él y esto se denomina interacción:</text:p>
          <text:list xml:id="list214948106769712" text:continue-list="list214947319269756" text:style-name="Numbering_20_1">
            <text:list-item text:start-value="1">
              <text:p text:style-name="Numbering_20_1">Seleccione el objeto para la interacción.</text:p>
            </text:list-item>
            <text:list-item>
              <text:p text:style-name="Numbering_20_1">Abra el diálogo <text:span text:style-name="Emphasis">Interacción</text:span> (figura <text:sequence-ref text:reference-format="value" text:ref-name="refFigure155">156</text:sequence-ref>) utilizando uno de los siguientes métodos:</text:p>
            </text:list-item>
          </text:list>
          <text:list xml:id="list214947752528116" text:continue-list="list214947702905968" text:style-name="List_20_2">
            <text:list-item>
              <text:p text:style-name="List_20_2">Haga clic en <text:span text:style-name="Emphasis">Interacción</text:span> en la barra de herramientas <text:span text:style-name="Emphasis">Líneas y relleno.</text:span></text:p>
            </text:list-item>
            <text:list-item>
              <text:p text:style-name="List_20_2">Haga clic derecho en el objeto y seleccione <text:span text:style-name="Emphasis">Interacción</text:span> en el menú contextual.</text:p>
            </text:list-item>
            <text:list-item>
              <text:p text:style-name="List_20_2">Vaya a <text:span text:style-name="Strong_20_Emphasis">Formato &gt; Interacción</text:span> en el menú.</text:p>
            </text:list-item>
          </text:list>
          <text:list text:continue-list="list214948106769712" text:style-name="Numbering_20_1">
            <text:list-item>
              <text:p text:style-name="Numbering_20_1">Seleccione la interacción de las opciones disponibles en <text:span text:style-name="Emphasis">Acción al hacer clic con el ratón</text:span> y cualquier parámetro (si corresponde) que pueda estar disponible. El diálogo <text:span text:style-name="Emphasis">Interacción</text:span> cambia según el tipo de interacción seleccionada. Las interacciones y los parámetros se explican en la tabla <text:sequence-ref text:reference-format="value" text:ref-name="refTable0">1</text:sequence-ref>.</text:p>
            </text:list-item>
          </text:list>
          <text:p text:style-name="Figure"><draw:frame draw:style-name="fr3" draw:name="fram_IG26205-044" text:anchor-type="as-char" draw:z-index="317">
       <draw:text-box fo:min-height="0.041cm" fo:min-width="0.041cm">
        <text:p text:style-name="Figure">Figura <text:sequence text:ref-name="refFigure155" text:name="Figure" text:formula="ooow:Figure+1" style:num-format="1, 2, 3, ...">156</text:sequence>: Diálogo Interacción</text:p>
        <text:p text:style-name="Figure"><draw:frame draw:style-name="fr4" draw:name="img_IG26205-045" text:anchor-type="as-char" svg:width="9.19cm" svg:height="5.219cm" draw:z-index="318"><draw:image xlink:href="Pictures/10000001000001F00000011A584CFAC0.png" xlink:type="simple" xlink:show="embed" xlink:actuate="onLoad" draw:mime-type="image/png"/>
          <svg:title>Diálogo Interacción</svg:title>
          <svg:desc>Diálogo Interacción</svg:desc>
         </draw:frame></text:p>
       </draw:text-box>
      </draw:frame></text:p>
          <text:list xml:id="list214946938688151" text:continue-numbering="true" text:style-name="Numbering_20_1">
            <text:list-item>
              <text:p text:style-name="Numbering_20_1">Haga clic en <text:span text:style-name="Emphasis">Aceptar</text:span> para guardar los cambios y cerrar el diálogo.</text:p>
            </text:list-item>
            <text:list-item>
              <text:p text:style-name="Numbering_20_1">Para eliminar una interacción de un objeto, siga los <text:span text:style-name="Emphasis">Pasos 1 y 2 </text:span>y luego seleccione <text:span text:style-name="Emphasis">Sin acción</text:span> como tipo de interacción en el <text:span text:style-name="Emphasis">Paso 3.</text:span></text:p>
            </text:list-item>
          </text:list>
          <text:p text:style-name="Caption">Tabla <text:sequence text:ref-name="refTable0" text:name="Table" text:formula="ooow:Table+1" style:num-format="1">1</text:sequence>: Tipos de interacción y sus parámetros</text:p>
          <table:table table:name="tb_IG26205-002" table:style-name="tb_5f_IG26205-002">
            <table:table-column table:style-name="tb_5f_IG26205-002.A"/>
            <table:table-column table:style-name="tb_5f_IG26205-002.B"/>
            <table:table-header-rows>
              <table:table-row table:style-name="tb_5f_IG26205-002.1">
                <table:table-cell table:style-name="tb_5f_IG26205-002.A1" office:value-type="string">
                  <text:p text:style-name="Table_20_Heading">Interacción</text:p>
                </table:table-cell>
                <table:table-cell table:style-name="tb_5f_IG26205-002.B1" office:value-type="string">
                  <text:p text:style-name="Table_20_Heading">Parámetros</text:p>
                </table:table-cell>
              </table:table-row>
            </table:table-header-rows>
            <table:table-row table:style-name="tb_5f_IG26205-002.2">
              <table:table-cell table:style-name="tb_5f_IG26205-002.A2" office:value-type="string">
                <text:p text:style-name="Table_20_Contents"><text:span text:style-name="T312">Ninguna</text:span> acción</text:p>
              </table:table-cell>
              <table:table-cell table:style-name="tb_5f_IG26205-002.B2" office:value-type="string">
                <text:p text:style-name="Table_20_Contents">Sin parámetros</text:p>
              </table:table-cell>
            </table:table-row>
            <table:table-row table:style-name="tb_5f_IG26205-002.2">
              <table:table-cell table:style-name="tb_5f_IG26205-002.A2" office:value-type="string">
                <text:p text:style-name="Table_20_Contents">Ir a la diapositiva anterior.</text:p>
              </table:table-cell>
              <table:table-cell table:style-name="tb_5f_IG26205-002.B2" office:value-type="string">
                <text:p text:style-name="Table_20_Contents">Sin parámetros</text:p>
              </table:table-cell>
            </table:table-row>
            <table:table-row table:style-name="tb_5f_IG26205-002.2">
              <table:table-cell table:style-name="tb_5f_IG26205-002.A2" office:value-type="string">
                <text:p text:style-name="Table_20_Contents">Ir a la diapositiva siguiente</text:p>
              </table:table-cell>
              <table:table-cell table:style-name="tb_5f_IG26205-002.B2" office:value-type="string">
                <text:p text:style-name="Table_20_Contents">Sin parámetros</text:p>
              </table:table-cell>
            </table:table-row>
            <table:table-row table:style-name="tb_5f_IG26205-002.2">
              <table:table-cell table:style-name="tb_5f_IG26205-002.A2" office:value-type="string">
                <text:p text:style-name="Table_20_Contents">Ir a la primera diapositiva</text:p>
              </table:table-cell>
              <table:table-cell table:style-name="tb_5f_IG26205-002.B2" office:value-type="string">
                <text:p text:style-name="Table_20_Contents">Sin parámetros</text:p>
              </table:table-cell>
            </table:table-row>
            <table:table-row table:style-name="tb_5f_IG26205-002.2">
              <table:table-cell table:style-name="tb_5f_IG26205-002.A2" office:value-type="string">
                <text:p text:style-name="Table_20_Contents">Ir a la última diapositiva</text:p>
              </table:table-cell>
              <table:table-cell table:style-name="tb_5f_IG26205-002.B2" office:value-type="string">
                <text:p text:style-name="Table_20_Contents">Sin parámetros</text:p>
              </table:table-cell>
            </table:table-row>
            <table:table-row table:style-name="tb_5f_IG26205-002.2">
              <table:table-cell table:style-name="tb_5f_IG26205-002.A2" office:value-type="string">
                <text:p text:style-name="Table_20_Contents">Ir a diapositiva u objeto</text:p>
              </table:table-cell>
              <table:table-cell table:style-name="tb_5f_IG26205-002.B2" office:value-type="string">
                <text:p text:style-name="Table_20_Contents">Especifique el destino de la lista en el cuadro <text:span text:style-name="Emphasis">Destino</text:span>. Puede buscar un objetivo específico en el cuadro <text:span text:style-name="Emphasis">Diapositiva / Objeto</text:span> en la parte inferior de la pantalla.</text:p>
              </table:table-cell>
            </table:table-row>
            <table:table-row table:style-name="tb_5f_IG26205-002.2">
              <table:table-cell table:style-name="tb_5f_IG26205-002.A2" office:value-type="string">
                <text:p text:style-name="Table_20_Contents">Ir al <text:span text:style-name="T312">documento</text:span></text:p>
              </table:table-cell>
              <table:table-cell table:style-name="tb_5f_IG26205-002.B2" office:value-type="string">
                <text:p text:style-name="Table_20_Contents">Seleccione el documento en el cuadro <text:span text:style-name="Emphasis">Documento</text:span>. Utilice <text:span text:style-name="Emphasis">Examinar</text:span> para abrir un explorador de archivos. Si el documento que se abrirá está en formato de presentación <text:span text:style-name="T312">ODF</text:span>, la lista de objetivos se completará permitiendo la selección del objetivo específico.</text:p>
              </table:table-cell>
            </table:table-row>
            <table:table-row table:style-name="tb_5f_IG26205-002.2">
              <table:table-cell table:style-name="tb_5f_IG26205-002.A2" office:value-type="string">
                <text:p text:style-name="Table_20_Contents">Reproducir <text:span text:style-name="T312">audio</text:span></text:p>
              </table:table-cell>
              <table:table-cell table:style-name="tb_5f_IG26205-002.B2" office:value-type="string">
                <text:p text:style-name="Table_20_Contents">Seleccione el archivo que contiene el sonido que se reproducirá. Utilice <text:span text:style-name="Emphasis">Examinar</text:span> para abrir un explorador de archivos.</text:p>
              </table:table-cell>
            </table:table-row>
            <text:soft-page-break/>
            <table:table-row table:style-name="tb_5f_IG26205-002.2">
              <table:table-cell table:style-name="tb_5f_IG26205-002.A2" office:value-type="string">
                <text:p text:style-name="Table_20_Contents">Ejecutar programa</text:p>
              </table:table-cell>
              <table:table-cell table:style-name="tb_5f_IG26205-002.B2" office:value-type="string">
                <text:p text:style-name="Table_20_Contents">Seleccione el programa a ejecutar. Utilice <text:span text:style-name="Emphasis">Examinar</text:span> para abrir un explorador de archivos.</text:p>
              </table:table-cell>
            </table:table-row>
            <table:table-row table:style-name="tb_5f_IG26205-002.2">
              <table:table-cell table:style-name="tb_5f_IG26205-002.A2" office:value-type="string">
                <text:p text:style-name="Table_20_Contents">Ejecutar macro</text:p>
              </table:table-cell>
              <table:table-cell table:style-name="tb_5f_IG26205-002.B2" office:value-type="string">
                <text:p text:style-name="Table_20_Contents">Seleccione una macro que se ejecutará durante la presentación. Utilice <text:span text:style-name="Emphasis">Examinar</text:span> para abrir el diálogo <text:span text:style-name="Emphasis">Selector de macros.</text:span></text:p>
              </table:table-cell>
            </table:table-row>
            <table:table-row table:style-name="tb_5f_IG26205-002.2">
              <table:table-cell table:style-name="tb_5f_IG26205-002.A2" office:value-type="string">
                <text:p text:style-name="Table_20_Contents">Salir de una presentación</text:p>
              </table:table-cell>
              <table:table-cell table:style-name="tb_5f_IG26205-002.B2" office:value-type="string">
                <text:p text:style-name="Table_20_Contents">Cuando se hace clic con el ratón, la presentación terminará.</text:p>
              </table:table-cell>
            </table:table-row>
          </table:table>
          <text:h text:style-name="P204" text:outline-level="2"><text:bookmark-start text:name="__RefHeading___Toc86052_623447489"/>Objetos Fontwork<text:bookmark-end text:name="__RefHeading___Toc86052_623447489"/></text:h>
          <text:p text:style-name="P205">Con Fontwork puede crear objetos de texto de arte gráfico para hacer su trabajo más atractivo. Hay muchas configuraciones diferentes para <text:span text:style-name="T313">estos </text:span>objetos (línea, área, posición, tamaño y más), por lo que dispone de una gran variedad de opciones.</text:p>
          <text:p text:style-name="P205">Fontwork también está disponible <text:span text:style-name="T313">en</text:span> los módulos Writer, Calc <text:span text:style-name="T314">y Draw</text:span> de LibreOffice, pero notará pequeñas diferencias en la forma en que cada uno de ellos lo muestra.</text:p>
          <text:p text:style-name="Figure"><draw:frame draw:style-name="fr3" draw:name="fram_IG26205-045" text:anchor-type="as-char" draw:z-index="319">
       <draw:text-box fo:min-height="0.041cm" fo:min-width="0.041cm">
        <text:p text:style-name="Figure">Figura <text:sequence text:ref-name="refFigure156" text:name="Figure" text:formula="ooow:Figure+1" style:num-format="1">157</text:sequence>: Galería de Fontwork</text:p>
        <text:p text:style-name="Figure"><draw:frame draw:style-name="fr4" draw:name="img_IG26205-046" text:anchor-type="as-char" svg:width="10.41cm" svg:height="9.92cm" draw:z-index="320"><draw:image xlink:href="Pictures/100000010000022A000002100456E479.png" xlink:type="simple" xlink:show="embed" xlink:actuate="onLoad" draw:mime-type="image/png"/>
          <svg:title>Galería de Fontwork</svg:title>
          <svg:desc>Galería de Fontwork</svg:desc>
         </draw:frame></text:p>
       </draw:text-box>
      </draw:frame></text:p>
          <text:p text:style-name="P206"><text:bookmark-start text:name="__RefHeading___Toc86054_623447489"/>Crear un objeto Fontwork<text:bookmark-end text:name="__RefHeading___Toc86054_623447489"/></text:p>
          <text:list text:continue-numbering="true" text:style-name="Numbering_20_1">
            <text:list-item text:start-value="1">
              <text:p text:style-name="P207">Haga clic en el icono de <text:span text:style-name="Emphasis">Insertar Fontwork</text:span> en la barra de herramientas <text:span text:style-name="Emphasis">Dibujo</text:span>, en el icono <text:span text:style-name="Emphasis">Insertar texto de Fontwork</text:span> de la barra de herramientas <text:span text:style-name="Emphasis">Estándar</text:span> o en el menú <text:span text:style-name="Strong_20_Emphasis">Insertar &gt; Fontwork</text:span> para abrir <text:span text:style-name="T313">la</text:span> <text:span text:style-name="Emphasis">Galería de Fontwork</text:span> (figura <text:sequence-ref text:reference-format="value" text:ref-name="refFigure156">157</text:sequence-ref>).</text:p>
            </text:list-item>
            <text:list-item>
              <text:p text:style-name="P207">Seleccione un estilo de Fontwork.</text:p>
            </text:list-item>
            <text:list-item>
              <text:p text:style-name="P207">Haga doble clic en el objeto Fontwork o haga clic en <text:span text:style-name="Emphasis">Aceptar</text:span>. El <text:span text:style-name="T313">estilo de </text:span>Fontwork seleccionado aparecerá en el centro del dibujo y <text:span text:style-name="T313">la</text:span> <text:span text:style-name="Emphasis">Galería de Fontwork</text:span> se cerrará.</text:p>
            </text:list-item>
            <text:list-item>
              <text:p text:style-name="P207">Haga doble clic en <text:span text:style-name="T313">el texto de</text:span> Fontwork para activar el modo de edición. El texto de Fontwork aparecerá en un tipo de letra de color negro en el centro del objeto, como se aprecia en la figura <text:sequence-ref text:reference-format="value" text:ref-name="refFigure157">158</text:sequence-ref>.</text:p>
            </text:list-item>
          </text:list>
          <text:p text:style-name="Figure"><text:soft-page-break/><draw:frame draw:style-name="fr3" draw:name="fram_IG26205-046" text:anchor-type="as-char" draw:z-index="321">
       <draw:text-box fo:min-height="0.041cm" fo:min-width="0.041cm">
        <text:p text:style-name="Figure">Figura <text:sequence text:ref-name="refFigure157" text:name="Figure" text:formula="ooow:Figure+1" style:num-format="1">158</text:sequence>: <text:span text:style-name="T315">T</text:span>exto <text:span text:style-name="T315">de </text:span>Fontwork</text:p>
        <text:p text:style-name="Figure"><draw:frame draw:style-name="fr4" draw:name="img_IG26205-047" text:anchor-type="as-char" svg:width="13.21cm" svg:height="5.121cm" draw:z-index="322"><draw:image xlink:href="Pictures/100000000000022B000000D794F33823.png" xlink:type="simple" xlink:show="embed" xlink:actuate="onLoad" draw:mime-type="image/png"/>
          <svg:title>Texto de Fontwork</svg:title>
          <svg:desc>Texto de Fontwork</svg:desc>
         </draw:frame></text:p>
       </draw:text-box>
      </draw:frame></text:p>
          <text:list xml:id="list214946853230371" text:continue-numbering="true" text:style-name="Numbering_20_1">
            <text:list-item>
              <text:p text:style-name="P207">Seleccione todo el texto de color negro y escriba el texto que desee para reemplazarlo.</text:p>
            </text:list-item>
            <text:list-item>
              <text:p text:style-name="P207">Pulse la tecla <text:span text:style-name="Keystroke">Esc</text:span> o haga clic fuera del área seleccionada para aplicar los cambios. <text:span text:style-name="T313">El texto escrito </text:span>aparecerá como un objeto Fontwork.</text:p>
            </text:list-item>
            <text:list-item>
              <text:p text:style-name="P207">Si lo considera necesario, mueva y cambie de tamaño al objeto Fontwork en el espacio de dibujo.</text:p>
            </text:list-item>
          </text:list>
          <text:p text:style-name="P206"><text:bookmark-start text:name="__RefHeading___Toc86056_623447489"/>Barra de herramientas Fontwork<text:bookmark-end text:name="__RefHeading___Toc86056_623447489"/></text:p>
          <text:p text:style-name="P205">La barra de herramientas <text:span text:style-name="Emphasis">Fontwork</text:span> (figura <text:sequence-ref text:reference-format="value" text:ref-name="refFigure158">159</text:sequence-ref>) se vuelve visible y activa en el espacio de trabajo cuando selecciona un objeto de Fontwork. Si la barra de herramientas no está visible, actível<text:span text:style-name="T313">a </text:span>mediante el menú <text:span text:style-name="Strong_20_Emphasis">Ver &gt; Barras de herramientas &gt; Fontwork</text:span>.</text:p>
          <text:p text:style-name="Figure"><draw:frame draw:style-name="fr3" draw:name="fram_IG26205-047" text:anchor-type="as-char" draw:z-index="323">
       <draw:text-box fo:min-height="0.041cm" fo:min-width="0.041cm">
        <text:p text:style-name="Figure">Figura <text:sequence text:ref-name="refFigure158" text:name="Figure" text:formula="ooow:Figure+1" style:num-format="1">159</text:sequence>: Barra de herramientas Fontwork</text:p>
        <text:p text:style-name="Figure"><draw:frame draw:style-name="fr4" draw:name="img_IG26205-048" text:anchor-type="as-char" svg:width="6.57cm" svg:height="1.951cm" draw:z-index="324"><draw:image xlink:href="Pictures/10000000000000E200000043CEB588C9.png" xlink:type="simple" xlink:show="embed" xlink:actuate="onLoad" draw:mime-type="image/png"/>
          <svg:title>Barra de herramientas Fontwork</svg:title>
          <svg:desc>Barra de herramientas Fontwork</svg:desc>
         </draw:frame></text:p>
       </draw:text-box>
      </draw:frame></text:p>
          <text:p text:style-name="P208">La barra de herramientas <text:span text:style-name="Emphasis">Fontwork</text:span> contiene las siguientes herramientas:</text:p>
          <text:p text:style-name="P209">Insertar texto de Fontwork</text:p>
          <text:p text:style-name="P210">Abre <text:span text:style-name="T316">la</text:span> <text:span text:style-name="Emphasis">Galería de Fontwork</text:span>.</text:p>
          <text:p text:style-name="P209">Forma de Fontwork</text:p>
          <text:p text:style-name="P210">Cambia la forma del objeto seleccionado. Haga clic para abrir una barra de herramientas flotante con diferentes opciones de formas disponibles (figura <text:sequence-ref text:reference-format="value" text:ref-name="refFigure159">160</text:sequence-ref>). Seleccione una y notará el cambio de forma de Fontwork inmediatamente.</text:p>
          <text:p text:style-name="Figure"><draw:frame draw:style-name="fr3" draw:name="fram_IG26205-048" text:anchor-type="as-char" draw:z-index="325">
       <draw:text-box fo:min-height="0.041cm" fo:min-width="0.041cm">
        <text:p text:style-name="Figure">Figura <text:sequence text:ref-name="refFigure159" text:name="Figure" text:formula="ooow:Figure+1" style:num-format="1">160</text:sequence>: Barra de herramientas Forma de Fontwork</text:p>
        <text:p text:style-name="Figure"><draw:frame draw:style-name="fr4" draw:name="img_IG26205-049" text:anchor-type="as-char" svg:width="13.621cm" svg:height="2.76cm" draw:z-index="326"><draw:image xlink:href="Pictures/10000000000001D40000005F7B61D60E.png" xlink:type="simple" xlink:show="embed" xlink:actuate="onLoad" draw:mime-type="image/png"/>
          <svg:title>Barra de herramientas Forma de Fontwork</svg:title>
          <svg:desc>Barra de herramientas Forma de Fontwork</svg:desc>
         </draw:frame></text:p>
       </draw:text-box>
      </draw:frame></text:p>
          <text:p text:style-name="P209">Misma altura de letras de Fontwork</text:p>
          <text:p text:style-name="P210">Cambia la altura de los caracteres en el objeto Fontwork seleccionado. Alterna entre dos opciones: la primera, en la que los caracteres tienen diferentes alturas <text:span text:style-name="T317">(texto normal) </text:span>y la segunda, en la que todos los caracteres tienen la misma altura. Puede <text:span text:style-name="T317">utilizar la palabra «</text:span>pr<text:span text:style-name="T317">ueb</text:span>a» para apreciar mejor la diferencia entre estas opciones. <text:span text:style-name="T317">Con </text:span><text:soft-page-break/><text:span text:style-name="T317">la segunda opción las letras se estiran hasta alcanzar el tamaño comprendido desde los rasgos inferiores de la «p» hasta los superiores de la «b».</text:span></text:p>
          <text:p text:style-name="P209">Alineación de Fontwork</text:p>
          <text:p text:style-name="P210">Especifica la alineación del texto dentro del marco. Las opciones disponibles son <text:span text:style-name="Emphasis">Alinear a la izquierda</text:span>, <text:span text:style-name="Emphasis">Centrar</text:span>, <text:span text:style-name="Emphasis">Alinear a la derecha</text:span> y <text:span text:style-name="Emphasis">Expandir justificación</text:span>. Los efectos de la alineación del texto solo se pueden ver si el texto ocupa dos o más líneas. En el modo de <text:span text:style-name="Emphasis">Expandir justificación</text:span> todas las líneas se rellenan completamente.</text:p>
          <text:p text:style-name="P209">Espacio entre caracteres de Fontwork</text:p>
          <text:p text:style-name="P210">Selecciona el espacio entre caracteres y si se deben usar pares de interletraje. Las opciones disponibles son <text:span text:style-name="Emphasis">Muy reducido</text:span>, <text:span text:style-name="Emphasis">Reducido</text:span>, <text:span text:style-name="Emphasis">Normal</text:span>, <text:span text:style-name="Emphasis">Amplio</text:span>, <text:span text:style-name="Emphasis">Muy amplio</text:span> y <text:span text:style-name="Emphasis">Personalizado</text:span>. Para el espaciado personalizado, introduzca un valor porcentual: 100% es el espaciado normal entre caracteres, <text:span text:style-name="T317">con </text:span>menos del 100% el espaciado entre caracteres <text:span text:style-name="T317">se</text:span> reduc<text:span text:style-name="T317">e</text:span> y <text:span text:style-name="T317">con </text:span>más del 100% el espaciado entre caracteres <text:span text:style-name="T317">se amplía</text:span>.</text:p>
          <text:p text:style-name="P209">Alternar extrusión</text:p>
          <text:p text:style-name="P210">Convierte el objeto Fontwork en una forma 3D mediante extrusión.</text:p>
          <text:p text:style-name="P206"><text:bookmark-start text:name="__RefHeading___Toc86058_623447489"/>Modificar objetos Fontwork<text:bookmark-end text:name="__RefHeading___Toc86058_623447489"/></text:p>
          <text:p text:style-name="P205">Un objeto de Fontwork puede tratarse como cualquier otro objeto en Draw. Como Fontwork consiste en texto, es posible aplicar un formato de texto, aunque mínimo, como cambiar el tipo de letra, el tamaño de letra, <text:span text:style-name="Strong_20_Emphasis">negritas</text:span> o <text:span text:style-name="Emphasis">itálicas</text:span>. Por otro lado, algunos objetos Fontwork, como aquellos que no poseen un efecto 3D, permiten cambiar sus propiedades de línea. Puede aplicar esto mediante un estilo de línea o a través del diálogo <text:span text:style-name="Emphasis">Línea</text:span>.</text:p>
          <text:p text:style-name="P205">Puede modificar algunas de las formas de Fontwork del mismo modo que modifica los ángulos de las formas básicas de trapezoide y paralelogramo moviendo el punto que se muestra junto con los controles de selección.</text:p>
          <text:h text:style-name="Heading_20_1" text:outline-level="2"><text:bookmark-start text:name="__RefHeading___Toc62450_747188774"/>Animaciones<text:bookmark-end text:name="__RefHeading___Toc62450_747188774"/></text:h>
          <text:p text:style-name="Text_20_body">Se pueden agregar transiciones de diapositivas animadas entre diapositivas para darle a su presentación un aspecto más profesional cuando cambie a la siguiente diapositiva (consulte el «Capítulo 9, Presentaciones <text:span text:style-name="T318">y álbumes fotográficos</text:span>» para más información sobre las transiciones). Sin embargo, Impress también le permite agregar animaciones a las diapositivas para crear más interés en su presentación.</text:p>
          <text:p text:style-name="Text_20_body">Una animación consta de una secuencia de imágenes u objetos denominados fotogramas que se muestran en sucesión cuando se ejecuta la animación. Cada cuadro puede contener uno o más objetos. Por ejemplo, haga que las viñetas aparezcan una por una; hacer que las imágenes, formas u otros objetos aparezcan individualmente o en grupo en una diapositiva. Las animaciones se pueden controlar mediante el teclado, el clic del ratón o automáticamente en una secuencia cronometrada.</text:p>
          <text:list xml:id="list214947287248071" text:continue-list="list214948302970903" text:style-name="Heading_20_Note">
            <text:list-item>
              <text:p text:style-name="Heading_20_Note">Nota</text:p>
            </text:list-item>
          </text:list>
          <text:p text:style-name="Body_20_Text_2c__20_Note">Todo lo que pueda colocarse en una diapositiva es un objeto: un objeto puede ser una imagen, una imagen <text:span text:style-name="T319">de la galería, una forma, </text:span>un texto etc.</text:p>
          <text:list xml:id="list214947736841177" text:continue-list="list214947108770305" text:style-name="Heading_20_Tip">
            <text:list-item>
              <text:p text:style-name="Heading_20_Tip">Consejo</text:p>
            </text:list-item>
          </text:list>
          <text:p text:style-name="Body_20_Text_2c__20_Note">Las animaciones pueden verse muy bien en una presentación, pero el uso excesivo de animaciones puede convertir una buena presentación en una presentación deficiente. Siempre use la discreción al agregar animaciones a su presentación.</text:p>
          <text:p text:style-name="Heading_20_2"><text:bookmark-start text:name="__RefHeading___Toc55586_1541253349"/><text:soft-page-break/>Crear una animación.<text:bookmark-end text:name="__RefHeading___Toc55586_1541253349"/></text:p>
          <text:list xml:id="list214946811489124" text:continue-list="list214946853230371" text:style-name="Numbering_20_1">
            <text:list-item text:start-value="1">
              <text:p text:style-name="Numbering_20_1">Seleccione un objeto en una diapositiva.</text:p>
            </text:list-item>
            <text:list-item>
              <text:p text:style-name="Numbering_20_1">Abra la página de animación en la barra lateral (figura <text:sequence-ref text:reference-format="value" text:ref-name="refFigure160">161</text:sequence-ref>) utilizando uno de los siguientes métodos:</text:p>
            </text:list-item>
          </text:list>
          <text:list xml:id="list214947954471194" text:continue-list="list214947752528116" text:style-name="List_20_2">
            <text:list-item>
              <text:p text:style-name="List_20_2">Haga clic en <text:span text:style-name="Emphasis">Animación</text:span> en la barra lateral.</text:p>
            </text:list-item>
            <text:list-item>
              <text:p text:style-name="List_20_2">Haga clic derecho en un objeto y seleccione <text:span text:style-name="Emphasis">Animación</text:span> en el menú contextual.</text:p>
            </text:list-item>
            <text:list-item>
              <text:p text:style-name="List_20_2">Vaya a <text:span text:style-name="Strong_20_Emphasis">Ver &gt; Animación</text:span> en el menú.</text:p>
            </text:list-item>
          </text:list>
          <text:p text:style-name="Figure"><draw:frame draw:style-name="fr3" draw:name="fram_IG26205-049" text:anchor-type="as-char" draw:z-index="327">
       <draw:text-box fo:min-height="0.041cm" fo:min-width="0.041cm">
        <text:p text:style-name="Figure">Figura <text:sequence text:ref-name="refFigure160" text:name="Figure" text:formula="ooow:Figure+1" style:num-format="1, 2, 3, ...">161</text:sequence>: P<text:span text:style-name="T320">ágina</text:span> <text:span text:style-name="T320">A</text:span>nimación en la Barra lateral</text:p>
        <text:p text:style-name="Figure"><draw:frame draw:style-name="fr4" draw:name="img_IG26205-050" text:anchor-type="as-char" svg:width="9.55cm" svg:height="11.869cm" draw:z-index="328"><draw:image xlink:href="Pictures/10000000000001A900000210E59245B1.png" xlink:type="simple" xlink:show="embed" xlink:actuate="onLoad" draw:mime-type="image/png"/>
          <svg:title>Página Animación en la Barra lateral</svg:title>
          <svg:desc>Página Animación en la Barra lateral</svg:desc>
         </draw:frame></text:p>
       </draw:text-box>
      </draw:frame></text:p>
          <text:list xml:id="list214947705575705" text:continue-list="list214946811489124" text:style-name="Numbering_20_1">
            <text:list-item>
              <text:p text:style-name="Numbering_20_1">Haga clic en <text:span text:style-name="Emphasis">A</text:span><text:span text:style-name="Emphasis"><text:span text:style-name="T321">ñadir</text:span></text:span> para agregar el objeto <text:span text:style-name="T321">a la lista de objetos en la parte superior del panel</text:span>.</text:p>
            </text:list-item>
            <text:list-item>
              <text:p text:style-name="Numbering_20_1">Seleccione un tipo de categoría de las opciones <text:span text:style-name="T322">de</text:span> la lista <text:span text:style-name="Emphasis">Categoría</text:span>.</text:p>
            </text:list-item>
            <text:list-item>
              <text:p text:style-name="Numbering_20_1">Seleccione un efecto de animación de las opciones <text:span text:style-name="T322">de</text:span> la lista<text:span text:style-name="Strong_20_Emphasis"> </text:span><text:span text:style-name="Emphasis">Efectos</text:span>.</text:p>
            </text:list-item>
            <text:list-item>
              <text:p text:style-name="Numbering_20_1">Seleccione cómo comienza la animación en las opciones <text:span text:style-name="T322">de</text:span> la lista <text:span text:style-name="Emphasis">Inicio</text:span>.</text:p>
            </text:list-item>
            <text:list-item>
              <text:p text:style-name="Numbering_20_1">Seleccione cómo aparece la animación <text:span text:style-name="T322">en</text:span> las opciones <text:span text:style-name="T322">de</text:span> la lista <text:span text:style-name="Emphasis">Dirección</text:span>.</text:p>
            </text:list-item>
            <text:list-item>
              <text:p text:style-name="Numbering_20_1">Ingrese un tiempo en segundos para la duración de la animación en <text:span text:style-name="Emphasis">Duración</text:span>.</text:p>
            </text:list-item>
            <text:list-item>
              <text:p text:style-name="Numbering_20_1">Ingrese un retraso de tiempo en segundos para cuando el objeto animado aparezca en la presentación en <text:span text:style-name="Emphasis">De</text:span><text:span text:style-name="Emphasis"><text:span text:style-name="T322">mora</text:span></text:span>.</text:p>
            </text:list-item>
            <text:list-item>
              <text:p text:style-name="Numbering_20_1">Si es necesario, haga clic en <text:span text:style-name="Emphasis">Opciones</text:span> para abrir el diálogo <text:span text:style-name="Emphasis">Opciones de</text:span><text:span text:style-name="Emphasis"><text:span text:style-name="T322">l</text:span></text:span><text:span text:style-name="Emphasis"> efecto</text:span> para establecer las opciones de efecto necesarias para la animación, luego haga clic en <text:span text:style-name="Emphasis">Aceptar</text:span> para cerrar el diálogo.</text:p>
            </text:list-item>
            <text:list-item>
              <text:p text:style-name="Numbering_20_1"><text:soft-page-break/>Si es necesario, cambie el orden en el que aparece el objeto seleccionado en la animación usando <text:span text:style-name="Emphasis"><text:span text:style-name="T322">Subir</text:span></text:span> o <text:span text:style-name="Emphasis"><text:span text:style-name="T322">Bajar</text:span></text:span>, <text:span text:style-name="T321">debajo de la lista de objetos</text:span>.</text:p>
            </text:list-item>
            <text:list-item>
              <text:p text:style-name="Numbering_20_1">Haga clic en <text:span text:style-name="Emphasis">Reproducir</text:span> para obtener una vista previa del efecto de animación.</text:p>
            </text:list-item>
            <text:list-item>
              <text:p text:style-name="Numbering_20_1">Si es necesario, seleccione <text:span text:style-name="Emphasis"><text:span text:style-name="T322">Previsualización</text:span></text:span><text:span text:style-name="Emphasis"> automática</text:span> para que cada vez que cambie la animación, <text:span text:style-name="T322">pueda ver </text:span>el efecto.</text:p>
            </text:list-item>
            <text:list-item>
              <text:p text:style-name="Numbering_20_1">Cuando esté satisfecho, <text:span text:style-name="T322">haga clic en </text:span><text:span text:style-name="Emphasis"><text:span text:style-name="T322">Reproducir</text:span></text:span> para comprobar <text:span text:style-name="T322">la</text:span> presentación.</text:p>
            </text:list-item>
          </text:list>
          <text:p text:style-name="Heading_20_2"><text:bookmark-start text:name="__RefHeading___Toc54585_2406923332"/>Opciones de animación<text:bookmark-end text:name="__RefHeading___Toc54585_2406923332"/></text:p>
          <text:p text:style-name="Body_20_Text_2c__20_List_20_Intro">Las opciones disponibles en la página de <text:span text:style-name="Emphasis">Animación</text:span> en la barra lateral le permiten controlar cómo se anima un objeto en una diapositiva.</text:p>
          <text:list xml:id="list214948435881362" text:continue-list="list214948013752380" text:style-name="List_20_1">
            <text:list-item>
              <text:p text:style-name="List_20_1"><text:span text:style-name="Emphasis">Agregar efecto</text:span>: haga clic para agregar <text:span text:style-name="T321">el </text:span>objeto <text:span text:style-name="T321">seleccionado </text:span>a l<text:span text:style-name="T321">a lista de objetos</text:span> y agregar efectos al objeto.</text:p>
            </text:list-item>
            <text:list-item>
              <text:p text:style-name="List_20_1"><text:span text:style-name="Emphasis"><text:span text:style-name="T321">Quit</text:span></text:span><text:span text:style-name="Emphasis">ar efecto</text:span>: haga clic para eliminar un objeto y sus efectos de <text:span text:style-name="T321">la lista de objetos</text:span>.</text:p>
            </text:list-item>
            <text:list-item>
              <text:p text:style-name="List_20_1"><text:span text:style-name="Emphasis"><text:span text:style-name="T321">Subir</text:span></text:span>: haga clic para mover el objeto seleccionado y su efecto de animación hacia arriba en el orden de los efectos de animación que se han aplicado a un objeto.</text:p>
            </text:list-item>
            <text:list-item>
              <text:p text:style-name="List_20_1"><text:span text:style-name="Emphasis"><text:span text:style-name="T321">Bajar</text:span></text:span>: haga clic para mover el efecto de animación seleccionado hacia abajo en el orden de los efectos de animación aplicado<text:span text:style-name="T321">s</text:span> a un objeto.</text:p>
            </text:list-item>
            <text:list-item>
              <text:p text:style-name="List_20_1"><text:span text:style-name="Emphasis">Categoría</text:span>: seleccione una categoría de las disponibles en la lista desplegable.</text:p>
            </text:list-item>
            <text:list-item>
              <text:p text:style-name="List_20_1"><text:span text:style-name="Emphasis">Efecto</text:span>: seleccione un efecto de animación de l<text:span text:style-name="T321">os</text:span> disponibles en la lista.</text:p>
            </text:list-item>
            <text:list-item>
              <text:p text:style-name="List_20_1"><text:span text:style-name="Emphasis">Inicio</text:span>: seleccione en la lista desplegable cómo comienza un efecto de animación cuando se ejecuta una animación:</text:p>
            </text:list-item>
          </text:list>
          <text:list xml:id="list214947330387710" text:continue-list="list214947954471194" text:style-name="List_20_2">
            <text:list-item>
              <text:p text:style-name="List_20_2"><text:span text:style-name="Emphasis">Al hacer clic</text:span>: <text:span text:style-name="T323">el efecto no comienza hasta que se hace </text:span>clic <text:span text:style-name="T323">con </text:span>el ratón.</text:p>
            </text:list-item>
            <text:list-item>
              <text:p text:style-name="List_20_2"><text:span text:style-name="Emphasis">Con anterior</text:span>: <text:span text:style-name="T321">el efecto</text:span> se ejecuta inmediatamente.</text:p>
            </text:list-item>
            <text:list-item>
              <text:p text:style-name="List_20_2"><text:span text:style-name="Emphasis">Después del anterior</text:span>: <text:span text:style-name="T321">el efecto </text:span>se ejecuta <text:span text:style-name="T321">cuando</text:span> <text:span text:style-name="T321">acaba </text:span><text:span text:style-name="T323">e</text:span><text:span text:style-name="T321">l </text:span>anterior.</text:p>
            </text:list-item>
          </text:list>
          <text:list text:continue-list="list214948435881362" text:style-name="List_20_1">
            <text:list-item>
              <text:p text:style-name="List_20_1"><text:span text:style-name="Emphasis">Dirección: </text:span>seleccione en la lista desplegable cómo aparece un efecto de animación en la diapositiva. Las opciones disponibles dependen del efecto de animación seleccionado.</text:p>
            </text:list-item>
            <text:list-item>
              <text:p text:style-name="List_20_1"><text:span text:style-name="Emphasis">Opciones: </text:span>haga clic en este icono para abrir el diálogo <text:span text:style-name="Emphasis">Opciones de efectos,</text:span> donde puede seleccionar, ajustar y aplicar opciones al efecto de animación y el tiempo.</text:p>
            </text:list-item>
            <text:list-item>
              <text:p text:style-name="List_20_1"><text:span text:style-name="Emphasis">Duración</text:span>: seleccione la duración en segundos del efecto de animación seleccionado.</text:p>
            </text:list-item>
            <text:list-item>
              <text:p text:style-name="List_20_1"><text:span text:style-name="Emphasis"><text:span text:style-name="T324">Demora</text:span></text:span>: seleccione el retraso en segundos desde que se inicia el efecto.</text:p>
            </text:list-item>
            <text:list-item>
              <text:p text:style-name="List_20_1"><text:span text:style-name="Emphasis"><text:span text:style-name="T324">Previsualización</text:span></text:span><text:span text:style-name="Emphasis"> automática</text:span>: seleccione esta opción para obtener una vista previa automática de un efecto de animación cuando se aplica a un objeto.</text:p>
            </text:list-item>
            <text:list-item>
              <text:p text:style-name="List_20_1"><text:span text:style-name="Emphasis">Reproducir:</text:span> haga clic en este icono para probar la ejecución de la animación.</text:p>
            </text:list-item>
          </text:list>
          <text:p text:style-name="Heading_20_2"><text:bookmark-start text:name="__RefHeading___Toc54810_1541253349"/><text:soft-page-break/>Diálogo Opciones de<text:span text:style-name="T325">l</text:span> efecto<text:bookmark-end text:name="__RefHeading___Toc54810_1541253349"/></text:p>
          <text:p text:style-name="Heading_20_3"><text:bookmark-start text:name="__RefHeading___Toc55588_1541253349"/><text:span text:style-name="T324">Página E</text:span>fecto<text:bookmark-end text:name="__RefHeading___Toc55588_1541253349"/></text:p>
          <text:p text:style-name="Body_20_Text_2c__20_List_20_Intro">La p<text:span text:style-name="T324">ágina</text:span> <text:span text:style-name="Strong_20_Emphasis"><text:span text:style-name="T324">E</text:span></text:span><text:span text:style-name="Strong_20_Emphasis">fecto</text:span> (figura <text:sequence-ref text:reference-format="value" text:ref-name="refFigure161">162</text:sequence-ref>) contiene las siguientes opciones:</text:p>
          <text:p text:style-name="Figure"><draw:frame draw:style-name="fr3" draw:name="fram_IG26205-050" text:anchor-type="as-char" draw:z-index="329">
       <draw:text-box fo:min-height="0.041cm" fo:min-width="0.041cm">
        <text:p text:style-name="Figure">Figura <text:sequence text:ref-name="refFigure161" text:name="Figure" text:formula="ooow:Figure+1" style:num-format="1, 2, 3, ...">162</text:sequence>: Diálogo Opciones de<text:span text:style-name="T326">l</text:span> efecto - <text:span text:style-name="T326">p</text:span><text:span text:style-name="T324">ágina</text:span> Efecto</text:p>
        <text:p text:style-name="Figure"><draw:frame draw:style-name="fr4" draw:name="img_IG26205-051" text:anchor-type="as-char" svg:width="8.209cm" svg:height="8.209cm" draw:z-index="330"><draw:image xlink:href="Pictures/1000000000000184000001840AC43EE3.png" xlink:type="simple" xlink:show="embed" xlink:actuate="onLoad" draw:mime-type="image/png"/>
          <svg:title>Diálogo Opciones del efecto - página Efecto</svg:title>
          <svg:desc>Diálogo Opciones del efecto - página Efecto</svg:desc>
         </draw:frame></text:p>
       </draw:text-box>
      </draw:frame></text:p>
          <text:p text:style-name="Definition_20_Term">Configuración</text:p>
          <text:list text:continue-numbering="true" text:style-name="List_20_1">
            <text:list-item>
              <text:p text:style-name="List_20_1"><text:span text:style-name="Emphasis">Dirección</text:span>: especifica la dirección del efecto de animación.</text:p>
            </text:list-item>
            <text:list-item>
              <text:p text:style-name="P211"><text:span text:style-name="Emphasis">Inicio acelerado</text:span> y <text:span text:style-name="Emphasis">Final desacelerado</text:span> Aumenta o disminuye la velocidad de la animación al inicio o al final. </text:p>
            </text:list-item>
          </text:list>
          <text:p text:style-name="Definition_20_Term">Mejora</text:p>
          <text:list xml:id="list214948479754669" text:continue-numbering="true" text:style-name="List_20_1">
            <text:list-item>
              <text:p text:style-name="List_20_1"><text:span text:style-name="Emphasis">Sonido</text:span>: seleccione un sonido de la lista desplegable cuando se ejecute el efecto de animación.</text:p>
            </text:list-item>
            <text:list-item>
              <text:p text:style-name="List_20_1"><text:span text:style-name="Emphasis">Después de la animación</text:span>: seleccione de la lista desplegable lo que sucede después de que finaliza un efecto de animación.</text:p>
            </text:list-item>
          </text:list>
          <text:list xml:id="list214946410785690" text:continue-list="list214947330387710" text:style-name="List_20_2">
            <text:list-item>
              <text:p text:style-name="List_20_2"><text:span text:style-name="Emphasis">No atenuar</text:span>: no se ejecutará ningún efecto secundario.</text:p>
            </text:list-item>
            <text:list-item>
              <text:p text:style-name="List_20_2"><text:span text:style-name="Emphasis">Atenuar con color</text:span>: después de la animación, un color atenuado llena <text:span text:style-name="T325">el objeto</text:span>.</text:p>
            </text:list-item>
            <text:list-item>
              <text:p text:style-name="List_20_2"><text:span text:style-name="Emphasis">Ocultar </text:span><text:span text:style-name="Emphasis"><text:span text:style-name="T325">tras</text:span></text:span><text:span text:style-name="Emphasis"> la animación</text:span>: oculta <text:span text:style-name="T325">el objeto</text:span> <text:span text:style-name="T325">después de f</text:span>inaliza<text:span text:style-name="T325">r</text:span> la animación.</text:p>
            </text:list-item>
            <text:list-item>
              <text:p text:style-name="List_20_2"><text:span text:style-name="Emphasis">Ocultar en la próxima animación</text:span>: oculta <text:span text:style-name="T325">el objeto </text:span>en la siguiente animación.</text:p>
            </text:list-item>
          </text:list>
          <text:list xml:id="list214948216872334" text:continue-list="list214948479754669" text:style-name="List_20_1">
            <text:list-item>
              <text:p text:style-name="List_20_1"><text:span text:style-name="Emphasis">Color </text:span><text:span text:style-name="Emphasis"><text:span text:style-name="T325">a</text:span></text:span><text:span text:style-name="Emphasis">tenu</text:span><text:span text:style-name="Emphasis"><text:span text:style-name="T325">ado</text:span></text:span>: seleccione un color tenue de las paletas de colores disponibles.</text:p>
            </text:list-item>
            <text:list-item>
              <text:p text:style-name="List_20_1"><text:span text:style-name="Emphasis">Animación de texto</text:span>: seleccione el modo de animación para el texto de un objeto:</text:p>
            </text:list-item>
          </text:list>
          <text:list xml:id="list214948368440961" text:continue-list="list214946410785690" text:style-name="List_20_2">
            <text:list-item>
              <text:p text:style-name="List_20_2"><text:span text:style-name="Emphasis">Todo a la vez</text:span>: anima el texto de una vez.</text:p>
            </text:list-item>
            <text:list-item>
              <text:p text:style-name="List_20_2"><text:span text:style-name="Emphasis">Palabra por palabra</text:span>: anima el texto palabra por palabra.</text:p>
            </text:list-item>
            <text:list-item>
              <text:p text:style-name="List_20_2"><text:span text:style-name="Emphasis">Letra por letra</text:span>: anima el texto letra por letra.</text:p>
            </text:list-item>
          </text:list>
          <text:list text:continue-list="list214948216872334" text:style-name="List_20_1">
            <text:list-item>
              <text:p text:style-name="List_20_1"><text:span text:style-name="Emphasis">Demora entre caracteres</text:span>: especifica el porcentaje de retraso entre animaciones de palabras o letras.</text:p>
            </text:list-item>
          </text:list>
          <text:p text:style-name="Heading_20_3"><text:bookmark-start text:name="__RefHeading___Toc54587_2406923332"/><text:soft-page-break/>P<text:span text:style-name="T324">ágina Temporización</text:span><text:bookmark-end text:name="__RefHeading___Toc54587_2406923332"/></text:p>
          <text:p text:style-name="P212">La pestaña <text:span text:style-name="Emphasis"><text:span text:style-name="T324">Temporización</text:span></text:span> (figura <text:sequence-ref text:reference-format="value" text:ref-name="refFigure162">163</text:sequence-ref>) contiene las siguientes opciones:</text:p>
          <text:p text:style-name="Figure"><draw:frame draw:style-name="fr3" draw:name="fram_IG26205-051" text:anchor-type="as-char" draw:z-index="331">
       <draw:text-box fo:min-height="0.041cm" fo:min-width="0.041cm">
        <text:p text:style-name="Figure">Figura <text:sequence text:ref-name="refFigure162" text:name="Figure" text:formula="ooow:Figure+1" style:num-format="1, 2, 3, ...">163</text:sequence>: Diálogo Opciones de<text:span text:style-name="T326">l</text:span> efecto - p<text:span text:style-name="T324">ágina</text:span> <text:span text:style-name="T324">Temporización</text:span></text:p>
        <text:p text:style-name="Figure"><draw:frame draw:style-name="fr4" draw:name="img_IG26205-052" text:anchor-type="as-char" svg:width="8.209cm" svg:height="8.209cm" draw:z-index="332"><draw:image xlink:href="Pictures/10000000000001840000018441351E72.png" xlink:type="simple" xlink:show="embed" xlink:actuate="onLoad" draw:mime-type="image/png"/>
          <svg:title>Diálogo Opciones del efecto - página Temporización</svg:title>
          <svg:desc>Diálogo Opciones del efecto - página Temporización</svg:desc>
         </draw:frame></text:p>
       </draw:text-box>
      </draw:frame></text:p>
          <text:p text:style-name="Definition_20_Term"><text:span text:style-name="Strong_20_Emphasis">Temporización</text:span></text:p>
          <text:list xml:id="list214947878485421" text:continue-numbering="true" text:style-name="List_20_1">
            <text:list-item>
              <text:p text:style-name="P213"><text:span text:style-name="Strong_20_Emphasis">Inicio</text:span> Muestra la propiedad de inicio del efecto de animación seleccionado.</text:p>
            </text:list-item>
          </text:list>
          <text:list xml:id="list214948527104861" text:continue-list="list214948368440961" text:style-name="List_20_2">
            <text:list-item>
              <text:p text:style-name="List_20_2"><text:span text:style-name="Emphasis">Al pulsar con el ratón</text:span>: la animación se detiene en este efecto hasta el siguiente clic.</text:p>
            </text:list-item>
            <text:list-item>
              <text:p text:style-name="List_20_2"><text:span text:style-name="Emphasis">Con anterior</text:span>: la animación se ejecuta inmediatamente.</text:p>
            </text:list-item>
            <text:list-item>
              <text:p text:style-name="List_20_2"><text:span text:style-name="Emphasis">Después del anterior</text:span>: la animación se ejecuta <text:span text:style-name="T327">cuando</text:span> finaliza la anterior.</text:p>
            </text:list-item>
          </text:list>
          <text:list xml:id="list214947203041304" text:continue-list="list214947878485421" text:style-name="List_20_1">
            <text:list-item>
              <text:p text:style-name="List_20_1"><text:span text:style-name="Emphasis"><text:span text:style-name="T327">Demora</text:span></text:span>: especifica un retraso en segundos antes de que comience el efecto.</text:p>
            </text:list-item>
            <text:list-item>
              <text:p text:style-name="List_20_1"><text:span text:style-name="Emphasis"><text:span text:style-name="T327">Duración</text:span></text:span>: especifica la duración en segundos del efecto.</text:p>
            </text:list-item>
            <text:list-item>
              <text:p text:style-name="List_20_1"><text:span text:style-name="Emphasis">Repetir</text:span>: especifica si se debe repetir el efecto actual y cómo hacerlo. Entra el número de repeticiones o seleccione desde la lista:</text:p>
            </text:list-item>
          </text:list>
          <text:list xml:id="list214948143284608" text:continue-list="list214948527104861" text:style-name="List_20_2">
            <text:list-item>
              <text:p text:style-name="List_20_2"><text:span text:style-name="Emphasis">Ninguno</text:span>: el efecto no se repite.</text:p>
            </text:list-item>
            <text:list-item>
              <text:p text:style-name="List_20_2"><text:span text:style-name="Emphasis">Hasta </text:span><text:span text:style-name="Emphasis"><text:span text:style-name="T327">la próxima pulsación</text:span></text:span>: la animación se repite hasta el siguiente clic del ratón.</text:p>
            </text:list-item>
            <text:list-item>
              <text:p text:style-name="List_20_2"><text:span text:style-name="Emphasis">Hasta el final de la diapositiva</text:span>: la animación se repite mientras se muestra la diapositiva.</text:p>
            </text:list-item>
          </text:list>
          <text:list text:continue-list="list214947203041304" text:style-name="List_20_1">
            <text:list-item>
              <text:p text:style-name="List_20_1"><text:span text:style-name="Emphasis">Rebobinar cuando termine de reproducirse:</text:span> especifica si se debe permitir que el objeto animado vuelva a su estado inicial después de que finalice la animación.</text:p>
            </text:list-item>
          </text:list>
          <text:p text:style-name="Definition_20_Term"><text:span text:style-name="Emphasis">Desencadenador</text:span></text:p>
          <text:list text:continue-numbering="true" text:style-name="List_20_1">
            <text:list-item>
              <text:p text:style-name="List_20_1"><text:span text:style-name="Emphasis">Animar como parte de secuencia de cli</text:span><text:span text:style-name="Emphasis"><text:span text:style-name="T327">cs</text:span></text:span>: especifica si deja que la animación comience en la secuencia de clic normal.</text:p>
            </text:list-item>
            <text:list-item>
              <text:p text:style-name="List_20_1"><text:span text:style-name="Emphasis">Iniciar efecto al hacer </text:span><text:span text:style-name="Emphasis"><text:span text:style-name="T327">pulsar</text:span></text:span><text:span text:style-name="Emphasis"> en</text:span>: especifica si dejar que la animación comience cuando se hace clic en un <text:span text:style-name="T327">objeto</text:span> específic<text:span text:style-name="T327">o</text:span>. Seleccione <text:span text:style-name="T327">el objeto</text:span> por su nombre en la lista desplegable.</text:p>
            </text:list-item>
          </text:list>
          <text:p text:style-name="Heading_20_3"><text:bookmark-start text:name="__RefHeading___Toc54589_2406923332"/><text:soft-page-break/>P<text:span text:style-name="T326">ágina A</text:span>nimación de texto<text:bookmark-end text:name="__RefHeading___Toc54589_2406923332"/></text:p>
          <text:p text:style-name="Body_20_Text_2c__20_List_20_Intro">La <text:span text:style-name="T326">página</text:span> <text:span text:style-name="Emphasis">Animación de texto</text:span> (figura <text:sequence-ref text:reference-format="value" text:ref-name="refFigure163">164</text:sequence-ref>) contiene las siguientes opciones y solo aparece cuando se selecciona texto <text:span text:style-name="T328">o un objeto con texto</text:span>:</text:p>
          <text:list xml:id="list214947426977564" text:continue-numbering="true" text:style-name="List_20_1">
            <text:list-item>
              <text:p text:style-name="List_20_1"><text:span text:style-name="Emphasis"><text:span text:style-name="T329">Agrupar el texto</text:span></text:span>: especifica cómo se anima el texto</text:p>
            </text:list-item>
          </text:list>
          <text:list xml:id="list214948456996927" text:continue-list="list214948143284608" text:style-name="List_20_2">
            <text:list-item>
              <text:p text:style-name="List_20_2"><text:span text:style-name="Emphasis">Como un solo objeto</text:span>: todo el objeto de texto está animado.</text:p>
            </text:list-item>
            <text:list-item>
              <text:p text:style-name="List_20_2"><text:span text:style-name="Emphasis">Todos los párrafos a la vez</text:span>: todos los párrafos de texto están animados.</text:p>
            </text:list-item>
            <text:list-item>
              <text:p text:style-name="List_20_2"><text:span text:style-name="Emphasis">Por párrafos de 1er. nivel</text:span>: el texto del nivel de esquema seleccionado está animado- Las opciones disponibles dependen de cuántos niveles de esquema haya en el texto animado.</text:p>
            </text:list-item>
          </text:list>
          <text:p text:style-name="Figure"><draw:frame draw:style-name="fr3" draw:name="fram_IG26205-052" text:anchor-type="as-char" draw:z-index="333">
       <draw:text-box fo:min-height="0.041cm" fo:min-width="0.041cm">
        <text:p text:style-name="Figure">Figura <text:sequence text:ref-name="refFigure163" text:name="Figure" text:formula="ooow:Figure+1" style:num-format="1, 2, 3, ...">164</text:sequence>: Diálogo Opciones de<text:span text:style-name="T326">l</text:span> efecto - p<text:span text:style-name="T326">ágina</text:span> Animación de texto</text:p>
        <text:p text:style-name="Figure"><draw:frame draw:style-name="fr4" draw:name="img_IG26205-053" text:anchor-type="as-char" svg:width="8.209cm" svg:height="3.87cm" draw:z-index="334"><draw:image xlink:href="Pictures/1000000000000184000000B7CFCDB8B1.png" xlink:type="simple" xlink:show="embed" xlink:actuate="onLoad" draw:mime-type="image/png"/>
          <svg:title>Diálogo Opciones del efecto - página Animación de texto</svg:title>
          <svg:desc>Diálogo Opciones del efecto - página Animación de texto</svg:desc>
         </draw:frame></text:p>
       </draw:text-box>
      </draw:frame></text:p>
          <text:list xml:id="list214946393562415" text:continue-list="list214947426977564" text:style-name="List_20_1">
            <text:list-item>
              <text:p text:style-name="List_20_1"><text:span text:style-name="Emphasis">Automáticamente despué</text:span><text:span text:style-name="Emphasis"><text:span text:style-name="T329">s</text:span></text:span>: especifica un retraso en segundos antes de que comience el efecto de animación de texto.</text:p>
            </text:list-item>
            <text:list-item>
              <text:p text:style-name="List_20_1"><text:span text:style-name="Emphasis">Animar </text:span><text:span text:style-name="Emphasis"><text:span text:style-name="T329">la </text:span></text:span><text:span text:style-name="Emphasis">forma adjunta</text:span>: anima <text:span text:style-name="T330">el </text:span>objeto que contiene texto.</text:p>
            </text:list-item>
            <text:list-item>
              <text:p text:style-name="List_20_1"><text:span text:style-name="Emphasis">En orden inverso</text:span>: los párrafos de texto se animan en orden inverso.</text:p>
            </text:list-item>
          </text:list>
          <text:p text:style-name="Heading_20_2"><text:bookmark-start text:name="__RefHeading___Toc62462_747188774"/>Imágenes animadas<text:bookmark-end text:name="__RefHeading___Toc62462_747188774"/></text:p>
          <text:p text:style-name="Text_20_body">Puede animar objetos de dibujo, objetos de texto y objetos gráficos (imágenes) en sus diapositivas para hacer su presentación más interesante. LibreOffice Impress proporciona un editor de animación simple donde puede crear imágenes anima<text:span text:style-name="T331">das</text:span> (<text:span text:style-name="T331">en </text:span>cuadros) ensamblando objetos de su diapositiva. El efecto de animación se consigue mediante el recorrido por las imágenes estáticas creadas.</text:p>
          <text:p text:style-name="Heading_20_3"><text:bookmark-start text:name="__RefHeading___Toc56071_2406923332"/>Crear una imagen animada<text:bookmark-end text:name="__RefHeading___Toc56071_2406923332"/></text:p>
          <text:list xml:id="list214946850385759" text:continue-list="list214947705575705" text:style-name="Numbering_20_1">
            <text:list-item text:start-value="1">
              <text:p text:style-name="Numbering_20_1">Seleccione un objeto o grupo de objetos que desee incluir en su animación y vaya a <text:span text:style-name="Strong_20_Emphasis">Insertar &gt; Multimedia &gt; Imagen animada</text:span> para abrir el diálogo <text:span text:style-name="Emphasis">Animación</text:span> (figura <text:sequence-ref text:reference-format="value" text:ref-name="refFigure164">165</text:sequence-ref>)</text:p>
            </text:list-item>
            <text:list-item>
              <text:p text:style-name="Numbering_20_1">Agregue un objeto u objetos mediante uno de los siguientes métodos:</text:p>
            </text:list-item>
          </text:list>
          <text:list xml:id="list214948214095157" text:continue-list="list214948456996927" text:style-name="List_20_2">
            <text:list-item>
              <text:p text:style-name="List_20_2">Haga clic en <text:span text:style-name="Emphasis">Aplicar objeto</text:span> para agregar un solo objeto o un grupo de objetos al <text:span text:style-name="T331">la lista de objetos.</text:span>.</text:p>
            </text:list-item>
            <text:list-item>
              <text:p text:style-name="List_20_2">Haga clic en el botón <text:span text:style-name="Emphasis">Aplicar objetos individualmente</text:span> para crear un <text:span text:style-name="T332">fotograma</text:span> de animación independiente para cada uno de los objetos seleccionados.</text:p>
            </text:list-item>
          </text:list>
          <text:list xml:id="list214946867877438" text:continue-list="list214946850385759" text:style-name="Numbering_20_1">
            <text:list-item>
              <text:p text:style-name="Numbering_20_1">En <text:span text:style-name="Emphasis">Grupo de animación</text:span>, seleccione <text:span text:style-name="Emphasis">Objeto de mapa de bits</text:span>.</text:p>
            </text:list-item>
            <text:list-item>
              <text:p text:style-name="Numbering_20_1">Introduzca el número de fotograma en <text:span text:style-name="Emphasis">Número de imagen</text:span> para <text:span text:style-name="T332">el objeto o</text:span> imagen que desea configurar.</text:p>
            </text:list-item>
            <text:list-item>
              <text:p text:style-name="Numbering_20_1">En <text:span text:style-name="Emphasis">Duración</text:span>, especifique <text:span text:style-name="T331">la duración </text:span>en segundos <text:span text:style-name="T331">del</text:span> fotograma.</text:p>
            </text:list-item>
            <text:list-item>
              <text:p text:style-name="Numbering_20_1">Especifique el número de veces que se muestra un fotograma en la secuencia de animación en <text:span text:style-name="Emphasis"><text:span text:style-name="T331">Cantidad de secuencias</text:span></text:span>.</text:p>
            </text:list-item>
            <text:list-item>
              <text:p text:style-name="Numbering_20_1"><text:soft-page-break/>Repita los pasos 4 a 6 para cada imagen u objeto utilizado <text:span text:style-name="T332">en</text:span> la imagen animada.</text:p>
            </text:list-item>
            <text:list-item>
              <text:p text:style-name="Numbering_20_1">Haga clic en <text:span text:style-name="Emphasis">Crear</text:span> y la imagen animada aparecerá en el centro de la diapositiva.</text:p>
            </text:list-item>
          </text:list>
          <text:p text:style-name="Figure"><draw:frame draw:style-name="fr3" draw:name="fram_IG26205-053" text:anchor-type="as-char" draw:z-index="335">
       <draw:text-box fo:min-height="0.041cm" fo:min-width="0.041cm">
        <text:p text:style-name="Figure">Figura <text:sequence text:ref-name="refFigure164" text:name="Figure" text:formula="ooow:Figure+1" style:num-format="1, 2, 3, ...">165</text:sequence>: Diálogo de animación</text:p>
        <text:p text:style-name="Figure"><draw:frame draw:style-name="fr4" draw:name="img_IG26205-054" text:anchor-type="as-char" svg:width="7.391cm" svg:height="8.52cm" draw:z-index="336"><draw:image xlink:href="Pictures/100000000000018F000001CCB3A4B7AF.png" xlink:type="simple" xlink:show="embed" xlink:actuate="onLoad" draw:mime-type="image/png"/>
          <svg:title>Diálogo de animación</svg:title>
          <svg:desc>Diálogo de animación</svg:desc>
         </draw:frame></text:p>
       </draw:text-box>
      </draw:frame></text:p>
          <text:list xml:id="list214946674371819" text:continue-list="list214947287248071" text:style-name="Heading_20_Note">
            <text:list-item>
              <text:p text:style-name="Heading_20_Note">Nota</text:p>
            </text:list-item>
          </text:list>
          <text:p text:style-name="Body_20_Text_2c__20_Note">Si <text:span text:style-name="T332">el objeto</text:span> que se va a <text:span text:style-name="T332">utilizar</text:span> <text:span text:style-name="T332">es un grupo de </text:span>varios objetos, puede optar por tratar cada objeto como un <text:span text:style-name="T332">fotograma</text:span> independiente. En este caso, haga clic en <text:span text:style-name="Emphasis">Aplicar objetos individualmente</text:span>. Recuerde que cada objeto estará centrado en la animación.</text:p>
          <text:p text:style-name="Heading_20_3"><text:bookmark-start text:name="__RefHeading___Toc56073_2406923332"/>Controles de diálogo de animación<text:bookmark-end text:name="__RefHeading___Toc56073_2406923332"/></text:p>
          <text:list xml:id="list214946605869730" text:continue-list="list214946393562415" text:style-name="List_20_1">
            <text:list-item>
              <text:p text:style-name="List_20_1"><text:span text:style-name="Emphasis">Primera imagen</text:span>: salta a la primera imagen de la secuencia de animación.</text:p>
            </text:list-item>
            <text:list-item>
              <text:p text:style-name="List_20_1"><text:span text:style-name="Emphasis">Al revés</text:span>: reproduce la animación al revés.</text:p>
            </text:list-item>
            <text:list-item>
              <text:p text:style-name="List_20_1"><text:span text:style-name="Emphasis">Detener</text:span>: detiene la reproducción de la animación.</text:p>
            </text:list-item>
            <text:list-item>
              <text:p text:style-name="List_20_1"><text:span text:style-name="Emphasis">Reproducir</text:span>: reproduce la animación.</text:p>
            </text:list-item>
            <text:list-item>
              <text:p text:style-name="List_20_1"><text:span text:style-name="Emphasis">Última imagen</text:span>: salta a la última imagen de la secuencia de animación.</text:p>
            </text:list-item>
            <text:list-item>
              <text:p text:style-name="List_20_1"><text:span text:style-name="Emphasis">Número de imagen</text:span>: indica la posición de la imagen actual en la secuencia de animación. Si desea ver otra imagen, escriba su número o haga clic en las flechas.</text:p>
            </text:list-item>
            <text:list-item>
              <text:p text:style-name="List_20_1"><text:span text:style-name="Emphasis">Duración</text:span>: ingrese <text:span text:style-name="T333">la duración en </text:span>segundos para mostrar la imagen. Esta opción solo está disponible si selecciona el objeto <text:span text:style-name="Emphasis">Mapa de bits</text:span> en el grupo <text:span text:style-name="Emphasis">Animación</text:span>.</text:p>
            </text:list-item>
            <text:list-item>
              <text:p text:style-name="List_20_1"><text:span text:style-name="Emphasis"><text:span text:style-name="T333">Cantidad de secuencias</text:span></text:span>: establece el número de veces que se reproducirá la animación. Si desea que la animación se reproduzca de forma continua, seleccione <text:span text:style-name="Emphasis">Máx</text:span>. Esta opción solo está disponible si selecciona <text:span text:style-name="Emphasis"><text:span text:style-name="T333">Objeto de </text:span></text:span><text:span text:style-name="Emphasis">Mapa de bits</text:span>.</text:p>
            </text:list-item>
            <text:list-item>
              <text:p text:style-name="List_20_1"><text:span text:style-name="Emphasis">Aplicar objeto</text:span>: agrega el objeto u objetos seleccionados como una sola imagen.</text:p>
            </text:list-item>
            <text:list-item>
              <text:p text:style-name="List_20_1"><text:span text:style-name="Emphasis">Aplicar objetos individualmente</text:span>: agrega una imagen para cada objeto <text:span text:style-name="T333">de un grupo </text:span>seleccionado.</text:p>
            </text:list-item>
          </text:list>
          <text:list xml:id="list214946979801915" text:continue-list="list214946674371819" text:style-name="Heading_20_Note">
            <text:list-item>
              <text:p text:style-name="Heading_20_Note"><text:soft-page-break/>Nota</text:p>
            </text:list-item>
          </text:list>
          <text:p text:style-name="Body_20_Text_2c__20_Note">También puede seleccionar una animación, como un GIF animado y hacer clic en este icono para abrirlo y editarlo. Cuando haya terminado de editar la animación, haga clic en <text:span text:style-name="Emphasis">Crear</text:span> para insertar una nueva animación en su diapositiva.</text:p>
          <text:list xml:id="list214946509676896" text:continue-list="list214946605869730" text:style-name="List_20_1">
            <text:list-item>
              <text:p text:style-name="List_20_1"><text:span text:style-name="Emphasis">Eliminar imagen actual</text:span>: eliminar la imagen actual de la secuencia de animación.</text:p>
            </text:list-item>
            <text:list-item>
              <text:p text:style-name="List_20_1"><text:span text:style-name="Emphasis">Eliminar todas las imágenes</text:span>: elimina todas las imágenes de la animación.</text:p>
            </text:list-item>
            <text:list-item>
              <text:p text:style-name="List_20_1"><text:span text:style-name="Emphasis">Número</text:span>: número total de imágenes de la animación.</text:p>
            </text:list-item>
            <text:list-item>
              <text:p text:style-name="List_20_1"><text:span text:style-name="Emphasis">Objeto de grupo</text:span>: reúne imágenes en un solo objeto para que se puedan mover como un grupo. Aún puede editar los objetos por separado haciendo doble clic en el grupo de la diapositiva.</text:p>
            </text:list-item>
            <text:list-item>
              <text:p text:style-name="List_20_1"><text:span text:style-name="Emphasis">Objeto de mapa de bits</text:span>: combina imágenes en una sola imagen.</text:p>
            </text:list-item>
            <text:list-item>
              <text:p text:style-name="List_20_1"><text:span text:style-name="Emphasis">Crear</text:span>: inserta la animación en la diapositiva actual.<text:bookmark-end text:name="__RefHeading___Toc1847_1473846649 Copia 2"/></text:p>
            </text:list-item>
          </text:list>
        </text:section>
        <text:p text:style-name="Text_20_body"/>
      </text:section>
      <text:section text:style-name="Sect1" text:name="IG26206-FormatearObjetosGraficos.odt">
        <text:section text:style-name="Sect1" text:name="Sección26">
          <text:p text:style-name="P11"><draw:frame draw:style-name="fr2" draw:name=" LibreOffice Logo Copia 6" text:anchor-type="as-char" svg:width="8.47cm" svg:height="2.12cm" draw:z-index="337"><draw:image xlink:href="Pictures/10000001000001400000005018DC0722.png" xlink:type="simple" xlink:show="embed" xlink:actuate="onLoad" draw:mime-type="image/png"/>
       <svg:title>LibreOffice Logo</svg:title>
       <svg:desc>LibreOffice Logo</svg:desc>
      </draw:frame></text:p>
        </text:section>
        <text:section text:style-name="Sect1" text:name="Sección27">
          <text:p text:style-name="Guide_20_Name"><text:user-defined style:data-style-name="N0" text:name="Guide Name">Guía de Impress</text:user-defined><text:s/><text:user-defined style:data-style-name="N0" text:name="LibreOffice Version">26.2</text:user-defined></text:p>
        </text:section>
        <text:section text:style-name="Sect1" text:name="Sección28">
          <text:h text:style-name="Title" text:outline-level="1"><text:bookmark-start text:name="__RefHeading___Toc33056_1810457014"/><text:span text:style-name="Chapter_20_Number">Capítulo 6</text:span><text:line-break/>Formatear objetos gráficos<text:bookmark-end text:name="__RefHeading___Toc33056_1810457014"/></text:h>
          <text:p text:style-name="Subtitle"/>
        </text:section>
        <text:section text:style-name="Sect1" text:name="Sección29">
          <text:h text:style-name="Heading_20_1_20_First" text:outline-level="2"><text:bookmark-start text:name="__RefHeading___Toc1847_14738466491"/><text:bookmark-start text:name="__RefHeading___Toc77905_3936610811"/>Introducción<text:bookmark-end text:name="__RefHeading___Toc77905_3936610811"/></text:h>
          <text:p text:style-name="Text_20_body">El formato de cada objeto gráfico, además de su tamaño, rotación y posición en la diapositiva, está determinado por una serie de atributos que definen la línea, el texto y el relleno de área de cada objeto. Estos atributos (entre otros) también contribuyen a un estilo gráfico. Aunque este capítulo analiza principalmente el formato manual de objetos, concluye mostrando cómo crear, aplicar, modificar y eliminar estilos gráficos.</text:p>
          <text:list xml:id="list214947654245189" text:continue-list="list214946979801915" text:style-name="Heading_20_Note">
            <text:list-item>
              <text:p text:style-name="Heading_20_Note">Nota</text:p>
            </text:list-item>
          </text:list>
          <text:p text:style-name="Body_20_Text_2c__20_Note">Cuando pasa el cursor del ratón sobre un icono o herramienta de una barra de herramientas o en la <text:span text:style-name="Emphasis">Barra lateral</text:span>, una descripción emergente indicará el propósito del icono o herramienta.</text:p>
          <text:h text:style-name="Heading_20_1" text:outline-level="2"><text:bookmark-start text:name="__RefHeading___Toc69081_3936610811"/>Formato de línea<text:bookmark-end text:name="__RefHeading___Toc69081_3936610811"/></text:h>
          <text:p text:style-name="Text_20_body">En LibreOffice, el término línea indica un segmento (línea), el borde exterior de una forma (borde) o una flecha. Generalmente, las propiedades de línea que se pueden modificar son su estilo (sólido, discontinuo, invisible, etc.), grosor, color y el tipo de punta de flecha.</text:p>
          <text:p text:style-name="Heading_20_2"><text:bookmark-start text:name="__RefHeading___Toc52625_4218460738"/>Barra de herramientas Líneas y relleno<text:bookmark-end text:name="__RefHeading___Toc52625_4218460738"/></text:p>
          <text:p text:style-name="Body_20_Text_2c__20_List_20_Intro">Formatee líneas usando la barra de herramientas <text:span text:style-name="Emphasis">Líneas y relleno</text:span> (figura <text:sequence-ref text:reference-format="value" text:ref-name="refFigure165">166</text:sequence-ref>):</text:p>
          <text:list text:continue-list="list214946867877438" text:style-name="Numbering_20_1">
            <text:list-item text:start-value="1">
              <text:p text:style-name="Numbering_20_1">Asegúrese de que la línea esté seleccionada en una diapositiva.</text:p>
            </text:list-item>
            <text:list-item>
              <text:p text:style-name="Numbering_20_1">Seleccione el estilo de línea de la lista desplegable <text:span text:style-name="Emphasis">Estilos de línea</text:span>.</text:p>
            </text:list-item>
            <text:list-item>
              <text:p text:style-name="Numbering_20_1">Escriba el ancho de la línea en el cuadro <text:span text:style-name="Emphasis">Grosor de línea</text:span> o use las flechas hacia arriba y hacia abajo para cambiar el valor.</text:p>
            </text:list-item>
            <text:list-item>
              <text:p text:style-name="Numbering_20_1">Haga clic en el triángulo ▼ a la derecha de <text:span text:style-name="Emphasis">Color de línea</text:span> y seleccione un color de una de las paletas de colores disponibles.</text:p>
            </text:list-item>
            <text:list-item>
              <text:p text:style-name="Numbering_20_1">Seleccione del desplegable <text:span text:style-name="Emphasis">Puntas de flecha</text:span> el tipo de punta de flecha para cada extremo de la línea se quiere usar una flecha.</text:p>
            </text:list-item>
            <text:list-item>
              <text:p text:style-name="Numbering_20_1">Si es necesario, haga clic en <text:span text:style-name="Emphasis">Sombra</text:span> para agregar una sombra a la línea. La sombra utiliza la configuración establecida en el diálogo <text:span text:style-name="Emphasis">Línea</text:span> (figura <text:sequence-ref text:reference-format="value" text:ref-name="refFigure170">171</text:sequence-ref>).</text:p>
            </text:list-item>
            <text:list-item>
              <text:p text:style-name="Numbering_20_1">Haga clic en una parte de la diapositiva para anular la selección y guardar los cambios.</text:p>
            </text:list-item>
          </text:list>
          <text:p text:style-name="Figure"><draw:frame draw:style-name="fr3" draw:name="fram_IG26206-000" text:anchor-type="as-char" draw:z-index="338">
       <draw:text-box fo:min-height="0.041cm" fo:min-width="0.041cm">
        <text:p text:style-name="Figure">Figura <text:sequence text:ref-name="refFigure165" text:name="Figure" text:formula="ooow:Figure+1" style:num-format="1">166</text:sequence>: Barra de herramientas Líneas y relleno</text:p>
        <text:p text:style-name="Figure"><draw:frame draw:style-name="fr4" draw:name="img_IG26206_001" text:anchor-type="as-char" svg:width="15.48cm" svg:height="2.401cm" draw:z-index="339"><draw:image xlink:href="Pictures/100000000000030C000000798E3AA62B.png" xlink:type="simple" xlink:show="embed" xlink:actuate="onLoad" draw:mime-type="image/png"/>
          <svg:title>Barra de herramientas Líneas y relleno</svg:title>
          <svg:desc>Barra de herramientas Líneas y relleno</svg:desc>
         </draw:frame></text:p>
       </draw:text-box>
      </draw:frame></text:p>
          <text:p text:style-name="Heading_20_2"><text:bookmark-start text:name="__RefHeading___Toc52627_4218460738"/>Barra lateral<text:bookmark-end text:name="__RefHeading___Toc52627_4218460738"/></text:p>
          <text:list text:continue-numbering="true" text:style-name="Numbering_20_1">
            <text:list-item text:start-value="1">
              <text:p text:style-name="Numbering_20_1">Seleccione la línea</text:p>
            </text:list-item>
            <text:list-item>
              <text:p text:style-name="Numbering_20_1">Haga clic en el icono <text:span text:style-name="Emphasis">Propiedades</text:span> en la <text:span text:style-name="Emphasis">Barra lateral</text:span>.</text:p>
            </text:list-item>
            <text:list-item>
              <text:p text:style-name="Numbering_20_1">Despliegue el panel <text:span text:style-name="Emphasis">Línea</text:span> (figura <text:sequence-ref text:reference-format="value" text:ref-name="refFigure166">167</text:sequence-ref>) haciendo clic en el símbolo de expansión a la izquierda del título del panel.</text:p>
            </text:list-item>
          </text:list>
          <text:p text:style-name="Figure"><text:soft-page-break/><draw:frame draw:style-name="fr3" draw:name="fram_IG26206-001" text:anchor-type="as-char" draw:z-index="340">
       <draw:text-box fo:min-height="0.041cm" fo:min-width="0.041cm">
        <text:p text:style-name="Figure">Figura <text:sequence text:ref-name="refFigure166" text:name="Figure" text:formula="ooow:Figure+1" style:num-format="1">167</text:sequence>: Panel Línea en la página Propiedades de la Barra lateral</text:p>
        <text:p text:style-name="Figure"><draw:frame draw:style-name="fr9" draw:name="img_IG26206_002" text:anchor-type="as-char" svg:width="9.46cm" svg:height="5.159cm" draw:z-index="341"><draw:image xlink:href="Pictures/10000000000001FF000001177607DD6D.png" xlink:type="simple" xlink:show="embed" xlink:actuate="onLoad" draw:mime-type="image/png"/>
          <svg:title>Panel Línea en la página Propiedades de la Barra lateral</svg:title>
          <svg:desc>Panel Línea en la página Propiedades de la Barra lateral</svg:desc>
         </draw:frame></text:p>
       </draw:text-box>
      </draw:frame></text:p>
          <text:list text:continue-numbering="true" text:style-name="Numbering_20_1">
            <text:list-item>
              <text:p text:style-name="Numbering_20_1">Seleccione en <text:span text:style-name="Emphasis">Estilo de línea</text:span> el tipo de línea de las opciones disponibles.</text:p>
            </text:list-item>
            <text:list-item>
              <text:p text:style-name="Numbering_20_1">Seleccione el ancho de línea de las opciones en la lista desplegable <text:span text:style-name="Emphasis">Grosor</text:span> o ingrese un ancho en el cuadro <text:span text:style-name="Emphasis">Grosor de línea personalizado</text:span>.</text:p>
            </text:list-item>
            <text:list-item>
              <text:p text:style-name="Numbering_20_1">Seleccione un color de línea de una de las paletas de colores que están disponibles en la lista desplegable <text:span text:style-name="Emphasis">Color</text:span>. Y en <text:span text:style-name="Emphasis">Transparencia</text:span> ingrese un valor porcentual.</text:p>
            </text:list-item>
            <text:list-item>
              <text:p text:style-name="Numbering_20_1">Seleccione en la lista desplegable <text:span text:style-name="Emphasis">Estilo de flecha</text:span> el tipo de punta de flecha de cada extremo de la línea si quiere cambiar la línea por una flecha.</text:p>
            </text:list-item>
            <text:list-item>
              <text:p text:style-name="Numbering_20_1">Si es necesario, haga clic en <text:span text:style-name="Emphasis">Más opciones</text:span> en la esquina derecha de la barra de título para abrir el diálogo <text:span text:style-name="Emphasis">Línea</text:span> (figura <text:sequence-ref text:reference-format="value" text:ref-name="refFigure167">168</text:sequence-ref>) que le da más control sobre las líneas de formato.</text:p>
            </text:list-item>
          </text:list>
          <text:p text:style-name="Heading_20_2"><text:bookmark-start text:name="__RefHeading___Toc6260_4218460738"/>Diálogo Línea<text:bookmark-end text:name="__RefHeading___Toc6260_4218460738"/></text:p>
          <text:p text:style-name="Body_20_Text_2c__20_List_20_Intro">Si desea cambiar completamente la apariencia de una línea, se utiliza el diálogo <text:span text:style-name="Emphasis">Línea</text:span>. Este diálogo consta de cuatro páginas: <text:span text:style-name="Emphasis">Línea</text:span>, <text:span text:style-name="Emphasis">Estilo de línea</text:span> y <text:span text:style-name="Emphasis">Estilos de flecha</text:span>.</text:p>
          <text:p text:style-name="Figure"><draw:frame draw:style-name="fr3" draw:name="fram_IG26206-002" text:anchor-type="as-char" draw:z-index="342">
       <draw:text-box fo:min-height="0.041cm" fo:min-width="0.041cm">
        <text:p text:style-name="Figure">Figura <text:sequence text:ref-name="refFigure167" text:name="Figure" text:formula="ooow:Figure+1" style:num-format="1">168</text:sequence>: Diálogo Línea - pagina Línea</text:p>
        <text:p text:style-name="Figure"><draw:frame draw:style-name="fr4" draw:name="img_IG26206_003" text:anchor-type="as-char" svg:width="14.259cm" svg:height="7.35cm" draw:z-index="343"><draw:image xlink:href="Pictures/10000000000003020000018E3F99980B.png" xlink:type="simple" xlink:show="embed" xlink:actuate="onLoad" draw:mime-type="image/png"/>
          <svg:title>Diálogo Línea - pagina Línea</svg:title>
          <svg:desc>Diálogo Línea - pagina Línea</svg:desc>
         </draw:frame></text:p>
       </draw:text-box>
      </draw:frame></text:p>
          <text:list xml:id="list214947546476820" text:continue-numbering="true" text:style-name="Numbering_20_1">
            <text:list-item text:start-value="1">
              <text:p text:style-name="Numbering_20_1">Seleccione la línea en una diapositiva.</text:p>
            </text:list-item>
            <text:list-item>
              <text:p text:style-name="Numbering_20_1">Abra el diálogo <text:span text:style-name="Emphasis">Línea</text:span> (figura <text:sequence-ref text:reference-format="value" text:ref-name="refFigure167">168</text:sequence-ref>) utilizando uno de los siguientes métodos:</text:p>
            </text:list-item>
          </text:list>
          <text:list xml:id="list214947991357068" text:continue-list="list214948214095157" text:style-name="List_20_2">
            <text:list-item>
              <text:p text:style-name="List_20_2">Vaya a <text:span text:style-name="Strong_20_Emphasis">Formato &gt; Objeto y forma &gt; Línea</text:span> en el menú.</text:p>
            </text:list-item>
            <text:list-item>
              <text:p text:style-name="List_20_2"><text:soft-page-break/>Haga clic con el botón derecho en la línea y seleccione <text:span text:style-name="Emphasis">Línea</text:span> en el menú contextual.</text:p>
            </text:list-item>
          </text:list>
          <text:list xml:id="list214948328582436" text:continue-list="list214947546476820" text:style-name="Numbering_20_1">
            <text:list-item>
              <text:p text:style-name="Numbering_20_1">Cuando haya realizado todos los cambios en la línea seleccionada, haga clic en <text:span text:style-name="Emphasis">Aceptar</text:span> para cerrar el diálogo y guardar los cambios. La vista previa en la parte inferior del diálogo muestra el efecto de los cambios realizados.</text:p>
            </text:list-item>
          </text:list>
          <text:p text:style-name="Heading_20_2"><text:bookmark-start text:name="__RefHeading___Toc52629_4218460738"/>Líneas<text:bookmark-end text:name="__RefHeading___Toc52629_4218460738"/></text:p>
          <text:p text:style-name="Body_20_Text_2c__20_List_20_Intro">La página <text:span text:style-name="Emphasis">Línea</text:span> en el diálogo <text:span text:style-name="Emphasis">Línea</text:span> (figura <text:sequence-ref text:reference-format="value" text:ref-name="refFigure167">168</text:sequence-ref>) es donde se establecen los parámetros básicos de una línea y se divide en tres secciones de la siguiente manera.</text:p>
          <text:list xml:id="list214946885769864" text:continue-list="list214946509676896" text:style-name="List_20_1">
            <text:list-item>
              <text:p text:style-name="List_20_1"><text:span text:style-name="Emphasis">Propiedades de línea</text:span>: esta sección se usa para configurar los siguientes parámetros:</text:p>
            </text:list-item>
          </text:list>
          <text:list xml:id="list214948007990184" text:continue-list="list214947991357068" text:style-name="List_20_2">
            <text:list-item>
              <text:p text:style-name="List_20_2"><text:span text:style-name="Emphasis">Estilo de línea</text:span>: seleccione un estilo de línea de la lista desplegable.</text:p>
            </text:list-item>
            <text:list-item>
              <text:p text:style-name="List_20_2"><text:span text:style-name="Emphasis">Color</text:span>: seleccione un color predefinido de las paletas de colores disponibles. Para crear un color personalizado, consulte <text:bookmark-ref text:reference-format="text" text:ref-name="__RefHeading___Toc3407_847411568">Crear colores personalizados</text:bookmark-ref><text:s/>más adelante.</text:p>
            </text:list-item>
            <text:list-item>
              <text:p text:style-name="List_20_2"><text:span text:style-name="Emphasis">Grosor</text:span>: especifica el grosor de la línea.</text:p>
            </text:list-item>
            <text:list-item>
              <text:p text:style-name="List_20_2"><text:span text:style-name="Emphasis">Transparencia</text:span>: establece el porcentaje de transparencia de una línea. La figura <text:sequence-ref text:reference-format="value" text:ref-name="refFigure168">169</text:sequence-ref> muestra el efecto de diferentes niveles de transparencia de línea.</text:p>
            </text:list-item>
          </text:list>
          <text:p text:style-name="Figure"><draw:frame draw:style-name="fr3" draw:name="fram_IG26206-003" text:anchor-type="as-char" draw:z-index="344">
       <draw:text-box fo:min-height="0.041cm" fo:min-width="0.041cm">
        <text:p text:style-name="Figure">Figura <text:sequence text:ref-name="refFigure168" text:name="Figure" text:formula="ooow:Figure+1" style:num-format="1">169</text:sequence>: Transparencia de línea (0%, 25%, 50%, 75% de izquierda a derecha)</text:p>
        <text:p text:style-name="Figure"><draw:frame draw:style-name="fr4" draw:name="img_IG26206_004" text:anchor-type="as-char" svg:width="5.069cm" svg:height="3.069cm" draw:z-index="345"><draw:image xlink:href="Pictures/100000000000017F000000E8E03D7257.png" xlink:type="simple" xlink:show="embed" xlink:actuate="onLoad" draw:mime-type="image/png"/>
          <svg:title>Transparencia de línea (0%, 25%, 50%, 75% de izquierda a derecha)</svg:title>
          <svg:desc>Transparencia de línea (0%, 25%, 50%, 75% de izquierda a derecha)</svg:desc>
         </draw:frame></text:p>
       </draw:text-box>
      </draw:frame></text:p>
          <text:list xml:id="list214948322468807" text:continue-list="list214946885769864" text:style-name="List_20_1">
            <text:list-item>
              <text:p text:style-name="List_20_1"><text:span text:style-name="Emphasis">Estilos de flecha</text:span>: esta sección solo se aplica a líneas aisladas, no se utiliza para líneas de los bordes de un objeto.</text:p>
            </text:list-item>
          </text:list>
          <text:list xml:id="list214946422373181" text:continue-list="list214948007990184" text:style-name="List_20_2">
            <text:list-item>
              <text:p text:style-name="List_20_2"><text:span text:style-name="Emphasis">Estilo inicial</text:span>: seleccione el estilo de flecha para el inicio de una línea en la lista desplegable.</text:p>
            </text:list-item>
            <text:list-item>
              <text:p text:style-name="List_20_2"><text:span text:style-name="Emphasis">Anchura</text:span>: especifica el grosor del final de la flecha de inicio.</text:p>
            </text:list-item>
            <text:list-item>
              <text:p text:style-name="List_20_2"><text:span text:style-name="Emphasis">Estilo final</text:span>: seleccione el estilo de flecha para el final de una línea en la lista desplegable.</text:p>
            </text:list-item>
            <text:list-item>
              <text:p text:style-name="List_20_2"><text:span text:style-name="Emphasis">Anchura</text:span>: especifica el grosor de la flecha.</text:p>
            </text:list-item>
            <text:list-item>
              <text:p text:style-name="List_20_2"><text:span text:style-name="Emphasis">Centrar</text:span>: mueve el centro de las terminaciones de las flechas al punto final de la línea. La figura <text:sequence-ref text:reference-format="value" text:ref-name="refFigure169">170</text:sequence-ref> es un ejemplo de los efectos de seleccionar esta opción.</text:p>
            </text:list-item>
            <text:list-item>
              <text:p text:style-name="List_20_2"><text:span text:style-name="Emphasis">Sincronizar extremos</text:span>: hace que los dos extremos de la línea sean idénticos.</text:p>
            </text:list-item>
          </text:list>
          <text:p text:style-name="Figure"><draw:frame draw:style-name="fr3" draw:name="fram_IG26206-004" text:anchor-type="as-char" draw:z-index="346">
       <draw:text-box fo:min-height="0.041cm" fo:min-width="0.041cm">
        <text:p text:style-name="Figure">Figura <text:sequence text:ref-name="refFigure169" text:name="Figure" text:formula="ooow:Figure+1" style:num-format="1">170</text:sequence>: Arriba: Inicio y final predeterminados, Abajo: Centrados.</text:p>
        <text:p text:style-name="Figure"><draw:frame draw:style-name="fr9" draw:name="img_IG26206_005" text:anchor-type="as-char" svg:width="5.189cm" svg:height="1.3cm" draw:z-index="347"><draw:image xlink:href="Pictures/10000000000001180000004685DB5578.png" xlink:type="simple" xlink:show="embed" xlink:actuate="onLoad" draw:mime-type="image/png"/>
          <svg:title>Arriba: Inicio y final predeterminados, Abajo: Centrados.</svg:title>
          <svg:desc>Arriba: Inicio y final predeterminados, Abajo: Centrados.</svg:desc>
         </draw:frame></text:p>
       </draw:text-box>
      </draw:frame></text:p>
          <text:list xml:id="list214948244977974" text:continue-list="list214948322468807" text:style-name="List_20_1">
            <text:list-item>
              <text:p text:style-name="List_20_1"><text:span text:style-name="Emphasis">Estilos de esquina y extremo</text:span>: determina el aspecto de la conexión entre dos segmentos de una línea. Para apreciar la diferencia entre los estilos de esquina y e, elija un estilo de línea gruesa y observe cómo cambia la vista previa a medida que se selecciona cada opción.</text:p>
            </text:list-item>
          </text:list>
          <text:list xml:id="list214947458562650" text:continue-list="list214946422373181" text:style-name="List_20_2">
            <text:list-item>
              <text:p text:style-name="List_20_2"><text:soft-page-break/><text:span text:style-name="Emphasis">Estilo de esquina</text:span>: seleccione la forma utilizada en las esquinas de la línea de la lista desplegable. Para un ángulo pequeño entre líneas, una forma en inglete se reemplaza con una forma biselada.</text:p>
            </text:list-item>
            <text:list-item>
              <text:p text:style-name="List_20_2"><text:span text:style-name="Emphasis">Estilo de extremo</text:span>: seleccione el estilo de las tapas de los extremos de la línea en la lista desplegable. Las tapas también se agregan a los guiones internos.</text:p>
            </text:list-item>
          </text:list>
          <text:p text:style-name="Heading_20_2"><text:bookmark-start text:name="__RefHeading___Toc6270_4218460738"/>Sombras de línea<text:bookmark-end text:name="__RefHeading___Toc6270_4218460738"/></text:p>
          <text:p text:style-name="Text_20_body">Utilice la página <text:span text:style-name="Emphasis">Sombra</text:span> (figura <text:sequence-ref text:reference-format="value" text:ref-name="refFigure170">171</text:sequence-ref>) del diálogo <text:span text:style-name="Emphasis">Línea</text:span> para agregar y dar formato a una sombra de línea. Para configurar la sombra en este diálogo se procede igual que en el de otros objetos aunque la configuración de sombra que se aplica tiene valores distintos para líneas que para objetos. Para más información sobre la configuración de sombras, consulte «<text:bookmark-ref text:reference-format="text" text:ref-name="__RefHeading___Toc128450_2797889899">Sombras</text:bookmark-ref>» más adelante.</text:p>
          <text:p text:style-name="Text_20_body">Una forma rápida de aplicar una sombra a una línea es usar su herramienta en la barra de herramientas <text:span text:style-name="Emphasis">Líneas y relleno</text:span> (figura  <text:sequence-ref text:reference-format="value" text:ref-name="refFigure165">166</text:sequence-ref>).El uso de esta herramienta crea la sombra utilizando la configuración de la página <text:span text:style-name="Emphasis">Sombra</text:span> del diálogo <text:span text:style-name="Emphasis">Línea</text:span>.</text:p>
          <text:p text:style-name="Figure"><draw:frame draw:style-name="fr3" draw:name="fram_IG26206-005" text:anchor-type="as-char" draw:z-index="348">
       <draw:text-box fo:min-height="0.041cm" fo:min-width="0.041cm">
        <text:p text:style-name="Figure">Figura <text:sequence text:ref-name="refFigure170" text:name="Figure" text:formula="ooow:Figure+1" style:num-format="1">171</text:sequence>: Diálogo Línea - página de Sombra</text:p>
        <text:p text:style-name="Figure"><draw:frame draw:style-name="fr4" draw:name="img_IG26206_006" text:anchor-type="as-char" svg:width="14.259cm" svg:height="6.13cm" draw:z-index="349"><draw:image xlink:href="Pictures/10000000000003020000014B7E42D2F6.png" xlink:type="simple" xlink:show="embed" xlink:actuate="onLoad" draw:mime-type="image/png"/>
          <svg:title>Diálogo Línea - página de Sombra</svg:title>
          <svg:desc>Diálogo Línea - página de Sombra</svg:desc>
         </draw:frame></text:p>
       </draw:text-box>
      </draw:frame></text:p>
          <text:p text:style-name="Heading_20_2"><text:bookmark-start text:name="__RefHeading___Toc23239_2749329638"/>Estilos de línea<text:bookmark-end text:name="__RefHeading___Toc23239_2749329638"/></text:p>
          <text:p text:style-name="Text_20_body">Utilice la página <text:span text:style-name="Emphasis">Estilos de línea</text:span> (figura <text:sequence-ref text:reference-format="value" text:ref-name="refFigure171">172</text:sequence-ref>) para cambiar el estilo de línea de las opciones disponibles en la sección <text:span text:style-name="Emphasis">Propiedades</text:span> o cree un nuevo estilo. El estilo de línea seleccionado o creado se muestra en la parte inferior de la de diálogo.</text:p>
          <text:p text:style-name="Figure"><draw:frame draw:style-name="fr3" draw:name="fram_IG26206-006" text:anchor-type="as-char" draw:z-index="350">
       <draw:text-box fo:min-height="0.041cm" fo:min-width="0.041cm">
        <text:p text:style-name="Figure">Figura <text:sequence text:ref-name="refFigure171" text:name="Figure" text:formula="ooow:Figure+1" style:num-format="1">172</text:sequence>: Diálogo Línea - página Estilos de línea</text:p>
        <text:p text:style-name="Figure"><draw:frame draw:style-name="fr4" draw:name="img_IG26206_007" text:anchor-type="as-char" svg:width="14.259cm" svg:height="6.369cm" draw:z-index="351"><draw:image xlink:href="Pictures/1000000100000302000001588FC7F042.png" xlink:type="simple" xlink:show="embed" xlink:actuate="onLoad" draw:mime-type="image/png"/>
          <svg:title>Diálogo Línea - página Estilos de línea</svg:title>
          <svg:desc>Diálogo Línea - página Estilos de línea</svg:desc>
         </draw:frame></text:p>
       </draw:text-box>
      </draw:frame></text:p>
          <text:p text:style-name="Heading_20_3"><text:bookmark-start text:name="__RefHeading___Toc23241_2749329638"/><text:soft-page-break/>Crear estilos de línea<text:bookmark-end text:name="__RefHeading___Toc23241_2749329638"/></text:p>
          <text:list xml:id="list214947363866905" text:continue-list="list214948328582436" text:style-name="Numbering_20_1">
            <text:list-item text:start-value="1">
              <text:p text:style-name="Numbering_20_1">Abra el diálogo <text:span text:style-name="Emphasis">Línea</text:span> usando uno de los siguientes métodos:</text:p>
            </text:list-item>
          </text:list>
          <text:list xml:id="list214948023180396" text:continue-list="list214947458562650" text:style-name="List_20_2">
            <text:list-item>
              <text:p text:style-name="List_20_2">Vaya a <text:span text:style-name="Strong_20_Emphasis">Formato &gt; Objeto y forma &gt; Línea</text:span> en el menú.</text:p>
            </text:list-item>
            <text:list-item>
              <text:p text:style-name="List_20_2">Haga clic con el botón derecho en la línea y seleccione <text:span text:style-name="Emphasis">Línea</text:span> en el menú contextual.</text:p>
            </text:list-item>
          </text:list>
          <text:list text:continue-list="list214947363866905" text:style-name="Numbering_20_1">
            <text:list-item>
              <text:p text:style-name="Numbering_20_1">Haga clic en la pestaña <text:span text:style-name="Emphasis">Estilos de línea</text:span> para abrir la página correspondiente.</text:p>
            </text:list-item>
            <text:list-item>
              <text:p text:style-name="Numbering_20_1">Seleccione en el desplegable <text:span text:style-name="Emphasis">Estilo de línea</text:span> un estilo similar al estilo que desea crear.</text:p>
            </text:list-item>
            <text:list-item>
              <text:p text:style-name="Numbering_20_1">Haga clic en <text:span text:style-name="Emphasis">Agregar</text:span> y escriba un nombre para el nuevo estilo de línea en el diálogo que se abre, luego haga clic en <text:span text:style-name="Emphasis">Aceptar</text:span>.</text:p>
            </text:list-item>
            <text:list-item>
              <text:p text:style-name="Numbering_20_1">Defina el nuevo estilo seleccionando el tipo deseado. Para alternar dos tipos de línea (por ejemplo, guiones y puntos) dentro de una sola línea, seleccione diferentes tipos en los dos cuadros <text:span text:style-name="Emphasis">Tipo</text:span>.</text:p>
            </text:list-item>
            <text:list-item>
              <text:p text:style-name="Numbering_20_1">Especifique el <text:span text:style-name="Emphasis">número</text:span> y <text:span text:style-name="Emphasis">longitud</text:span> de guiones (no disponible para estilos punteados) de cada tipo de línea elegido.</text:p>
            </text:list-item>
            <text:list-item>
              <text:p text:style-name="Numbering_20_1">Establezca el <text:span text:style-name="Emphasis">espaciado</text:span> entre los distintos elementos.</text:p>
            </text:list-item>
            <text:list-item>
              <text:p text:style-name="Numbering_20_1">Si es necesario, seleccione <text:span text:style-name="Emphasis">Ajustar a la anchura de la línea</text:span> para que el nuevo estilo se ajuste al ancho de la línea seleccionada.</text:p>
            </text:list-item>
            <text:list-item>
              <text:p text:style-name="Numbering_20_1">Si es necesario, haga clic en el botón <text:span text:style-name="Emphasis">Modificar</text:span> para cambiar el nombre del estilo.</text:p>
            </text:list-item>
            <text:list-item>
              <text:p text:style-name="Numbering_20_1">Haga clic en <text:span text:style-name="Emphasis">Aceptar</text:span> para cerrar el diálogo y guardar los cambios.</text:p>
            </text:list-item>
          </text:list>
          <text:p text:style-name="Text_20_body">El nuevo estilo de línea creado solo está disponible en el documento actual. Si desea utilizar el estilo de línea en otros documentos, haga clic en el ícono <text:span text:style-name="Emphasis">Guardar estilos de línea</text:span> y escriba un nombre único de archivo en el diálogo <text:span text:style-name="Emphasis">Guardar como</text:span> que se abre. Los estilos de línea guardados tienen la extensión de archivo <text:span text:style-name="Code">.sod</text:span>.</text:p>
          <text:p text:style-name="Text_20_body">Para usar un estilo de línea previamente guardado, haga clic en el ícono <text:span text:style-name="Emphasis">Cargar estilos de línea</text:span> y seleccione un estilo de la lista de estilos guardados. Haga clic en <text:span text:style-name="Emphasis">Abrir</text:span> para cargar el archivo con las definiciones de estilo en su documento.</text:p>
          <text:p text:style-name="Heading_20_3"><text:bookmark-start text:name="__RefHeading___Toc44739_2726862246"/>Eliminar estilos de línea<text:bookmark-end text:name="__RefHeading___Toc44739_2726862246"/></text:p>
          <text:list xml:id="list214948079156465" text:continue-numbering="true" text:style-name="Numbering_20_1">
            <text:list-item text:start-value="1">
              <text:p text:style-name="Numbering_20_1">Abra el diálogo <text:span text:style-name="Emphasis">Línea</text:span> como se indicó anteriormente.</text:p>
            </text:list-item>
            <text:list-item>
              <text:p text:style-name="Numbering_20_1">Haga clic en la pestaña <text:span text:style-name="Emphasis">Estilos de línea</text:span> para abrir la página correspondiente.</text:p>
            </text:list-item>
            <text:list-item>
              <text:p text:style-name="Numbering_20_1">Seleccione el estilo de línea que desea eliminar en el desplegable <text:span text:style-name="Emphasis">Estilos de línea</text:span>.</text:p>
            </text:list-item>
            <text:list-item>
              <text:p text:style-name="Numbering_20_1">Haga clic en <text:span text:style-name="Emphasis">Eliminar</text:span>, luego confirme la eliminación haciendo.</text:p>
            </text:list-item>
            <text:list-item>
              <text:p text:style-name="Numbering_20_1">Haga clic en <text:span text:style-name="Emphasis">Aceptar</text:span> para guardar los cambios y cerrar el diálogo <text:span text:style-name="Emphasis">Línea</text:span>.</text:p>
            </text:list-item>
          </text:list>
          <text:list xml:id="list214948404425511" text:continue-list="list214947654245189" text:style-name="Heading_20_Note">
            <text:list-item>
              <text:p text:style-name="Heading_20_Note">Nota</text:p>
            </text:list-item>
          </text:list>
          <text:p text:style-name="Body_20_Text_2c__20_Note">Al eliminar estilos de línea, asegúrese de que el estilo de línea no se utilice en otra presentación. </text:p>
          <text:p text:style-name="Heading_20_2"><text:bookmark-start text:name="__RefHeading___Toc2596_513549051"/>Estilos de flecha<text:bookmark-end text:name="__RefHeading___Toc2596_513549051"/></text:p>
          <text:p text:style-name="Text_20_body">Utilice la página de <text:span text:style-name="Emphasis">Estilos de flecha</text:span> (figura <text:sequence-ref text:reference-format="value" text:ref-name="refFigure172">173</text:sequence-ref>) en el diálogo <text:span text:style-name="Emphasis">Línea</text:span> para crear nuevos estilos de flecha, modificar estilos de flecha existentes o cargar estilos de flecha guardados previamente.</text:p>
          <text:p text:style-name="Figure"><text:soft-page-break/><draw:frame draw:style-name="fr3" draw:name="fram_IG26206-007" text:anchor-type="as-char" draw:z-index="352">
       <draw:text-box fo:min-height="0.041cm" fo:min-width="0.041cm">
        <text:p text:style-name="Figure">Figura <text:sequence text:ref-name="refFigure172" text:name="Figure" text:formula="ooow:Figure+1" style:num-format="1">173</text:sequence>: Diálogo Línea, página Estilos de Flecha</text:p>
        <text:p text:style-name="Figure"><draw:frame draw:style-name="fr9" draw:name="img_IG26206_008" text:anchor-type="as-char" svg:width="14.259cm" svg:height="6.59cm" draw:z-index="353"><draw:image xlink:href="Pictures/10000001000003020000016484CECCA2.png" xlink:type="simple" xlink:show="embed" xlink:actuate="onLoad" draw:mime-type="image/png"/>
          <svg:title>Diálogo Línea, página Estilos de Flecha</svg:title>
          <svg:desc>Diálogo Línea, página Estilos de Flecha</svg:desc>
         </draw:frame></text:p>
       </draw:text-box>
      </draw:frame></text:p>
          <text:p text:style-name="Heading_20_3"><text:bookmark-start text:name="__RefHeading___Toc4351_487888092"/>Crear estilos de flecha<text:bookmark-end text:name="__RefHeading___Toc4351_487888092"/></text:p>
          <text:p text:style-name="Body_20_Text_2c__20_List_20_Intro">Para crear un nuevo estilo de flecha:</text:p>
          <text:list text:continue-list="list214948079156465" text:style-name="Numbering_20_1">
            <text:list-item text:start-value="1">
              <text:p text:style-name="Numbering_20_1">Primero dibuje una curva en la forma que desea usar para la punta de flecha, o cree una forma y conviértala en curva. La punta de la forma debe mirar hacia arriba (como se muestra en la figura <text:sequence-ref text:reference-format="value" text:ref-name="refFigure173">174</text:sequence-ref>).</text:p>
            </text:list-item>
          </text:list>
          <text:p text:style-name="Figure"><draw:frame draw:style-name="fr3" draw:name="fram_IG26206-008" text:anchor-type="as-char" draw:z-index="354">
       <draw:text-box fo:min-height="0.041cm" fo:min-width="0.041cm">
        <text:p text:style-name="Figure">Figura <text:sequence text:ref-name="refFigure173" text:name="Figure" text:formula="ooow:Figure+1" style:num-format="1">174</text:sequence>: Forma para estilo de flecha</text:p>
        <text:p text:style-name="Figure"><draw:frame draw:style-name="fr9" draw:name="img_IG26206_009" text:anchor-type="as-char" svg:width="2.45cm" svg:height="3.02cm" draw:z-index="355"><draw:image xlink:href="Pictures/100000000000010900000144CA360F2C.png" xlink:type="simple" xlink:show="embed" xlink:actuate="onLoad" draw:mime-type="image/png"/>
          <svg:title>Forma para estilo de flecha</svg:title>
          <svg:desc>Forma para estilo de flecha</svg:desc>
         </draw:frame></text:p>
       </draw:text-box>
      </draw:frame></text:p>
          <text:list xml:id="list214948106885763" text:continue-numbering="true" text:style-name="Numbering_20_1">
            <text:list-item>
              <text:p text:style-name="Numbering_20_1">Seleccione la forma y, si es necesario, haga clic con el botón derecho y elija <text:span text:style-name="Strong_20_Emphasis">Convertir &gt; En curva </text:span>en el menú contextual para convertir la forma en una curva. Si la forma ya es una curva, Esta opción no estará disponible.</text:p>
            </text:list-item>
            <text:list-item>
              <text:p text:style-name="Numbering_20_1">Con la forma seleccionada, use la entrada de menú <text:span text:style-name="Strong_20_Emphasis">Formato &gt; Línea</text:span>, o haga clic con el botón derecho y elija <text:span text:style-name="Emphasis">Línea</text:span> en el menú contextual.</text:p>
            </text:list-item>
            <text:list-item>
              <text:p text:style-name="Numbering_20_1">Vaya a la página <text:span text:style-name="Emphasis">Estilos de flecha</text:span>, haga clic en el botón <text:span text:style-name="Emphasis">Añadir</text:span>, escriba un nombre para el nuevo estilo de flecha y haga clic en <text:span text:style-name="Emphasis">Aceptar</text:span>. El nuevo estilo de punta de flecha se mostrará en la vista previa.</text:p>
            </text:list-item>
            <text:list-item>
              <text:p text:style-name="Numbering_20_1">Ahora puede seleccionar el nuevo estilo de la lista de <text:span text:style-name="Emphasis">Estilos de flecha</text:span>, que se mostrará en la parte inferior de la lista desplegable.</text:p>
            </text:list-item>
            <text:list-item>
              <text:p text:style-name="Numbering_20_1">Si es necesario haga clic en el botón <text:span text:style-name="Emphasis">Modificar</text:span> para cambiar el nombre del estilo.</text:p>
            </text:list-item>
            <text:list-item>
              <text:p text:style-name="Numbering_20_1">Haga clic en <text:span text:style-name="Emphasis">Aceptar</text:span> para cerrar el diálogo y guardar los cambios.</text:p>
            </text:list-item>
          </text:list>
          <text:p text:style-name="Text_20_body">El nuevo estilo de punta de flecha creado está disponible solo en el documento actual. Si desea utilizar este estilo de punta de flecha en otros documentos, haga clic en el ícono <text:span text:style-name="Emphasis">Guardar estilos de línea</text:span> y escriba un nombre de archivo único en el diálogo <text:span text:style-name="Emphasis">Guardar como</text:span> que se abre. Los estilos guardados tienen la extensión de archivo <text:span text:style-name="Code">.sod</text:span>.</text:p>
          <text:p text:style-name="Text_20_body">Para usar estilos de punta de flecha guardados previamente, haga clic en el ícono <text:span text:style-name="Emphasis">Cargar estilos de flecha</text:span> y seleccione el estilo de la lista de estilos guardados. Haga clic en <text:span text:style-name="Emphasis">Abrir</text:span> para cargar el estilo en su documento.</text:p>
          <text:list xml:id="list214947144500438" text:continue-list="list214948404425511" text:style-name="Heading_20_Note">
            <text:list-item>
              <text:p text:style-name="Heading_20_Note"><text:soft-page-break/>Nota</text:p>
            </text:list-item>
          </text:list>
          <text:p text:style-name="Body_20_Text_2c__20_Note">La punta de la flecha tiene que ser una curva, que es aquello que se puede dibujar sin levantar el lápiz del papel. Por ejemplo, una estrella puede ser una curva, pero una cara sonriente no puede ser una curva porque hay que re-posicionar el lápiz sobre el papel para dibujar los ojos y la boca.</text:p>
          <text:p text:style-name="Heading_20_3"><text:bookmark-start text:name="__RefHeading___Toc4353_487888092"/>Eliminar estilos de flecha<text:bookmark-end text:name="__RefHeading___Toc4353_487888092"/></text:p>
          <text:p text:style-name="Body_20_Text_2c__20_List_20_Intro">Para eliminar un estilo de flecha:</text:p>
          <text:list xml:id="list214946583798551" text:continue-list="list214948106885763" text:style-name="Numbering_20_1">
            <text:list-item text:start-value="1">
              <text:p text:style-name="Numbering_20_1">Abra el diálogo <text:span text:style-name="Emphasis">Línea</text:span> como se indicó anteriormente.</text:p>
            </text:list-item>
            <text:list-item>
              <text:p text:style-name="Numbering_20_1">Haga clic en la pestaña <text:span text:style-name="Emphasis">Estilos de flecha</text:span> y seleccione el estilo de flecha que desea eliminar de la lista desplegable en la página <text:span text:style-name="Emphasis">Estilos de flecha</text:span> (figura <text:sequence-ref text:reference-format="value" text:ref-name="refFigure172">173</text:sequence-ref>)</text:p>
            </text:list-item>
            <text:list-item>
              <text:p text:style-name="Numbering_20_1">Haga clic en el botón <text:span text:style-name="Emphasis">Eliminar</text:span>, y confirme haciendo clic en el botón <text:span text:style-name="Emphasis">Sí</text:span> en el diálogo de confirmación.</text:p>
            </text:list-item>
            <text:list-item>
              <text:p text:style-name="Numbering_20_1">Haga clic en <text:span text:style-name="Emphasis">Aceptar</text:span> para cerrar el diálogo <text:span text:style-name="Emphasis">Línea</text:span> y guardar los cambios realizados.</text:p>
            </text:list-item>
          </text:list>
          <text:list xml:id="list214948181065459" text:continue-list="list214947144500438" text:style-name="Heading_20_Note">
            <text:list-item>
              <text:p text:style-name="Heading_20_Note">Nota</text:p>
            </text:list-item>
          </text:list>
          <text:p text:style-name="Body_20_Text_2c__20_Note">Al eliminar un estilo de flecha, revise que no se use en otro dibujo o documento.</text:p>
          <text:h text:style-name="Heading_20_1" text:outline-level="2"><text:bookmark-start text:name="__RefHeading___Toc6278_4218460738"/>Aplicar rellenos de área<text:bookmark-end text:name="__RefHeading___Toc6278_4218460738"/></text:h>
          <text:p text:style-name="Text_20_body">El término relleno de área se refiere al interior de un objeto cerrado, que puede tener un color uniforme, degradado, en trama, mapa de bits, motivo o el mismo fondo de la diapositiva. Un relleno de área se puede hacer parcial o totalmente transparente y puede proyectar sombra.</text:p>
          <text:p text:style-name="Figure"><draw:frame draw:style-name="fr3" draw:name="fram_IG26206-009" text:anchor-type="as-char" draw:z-index="356">
       <draw:text-box fo:min-height="0.041cm" fo:min-width="0.041cm">
        <text:p text:style-name="Figure">Figura <text:sequence text:ref-name="refFigure174" text:name="Figure" text:formula="ooow:Figure+1" style:num-format="1">175</text:sequence>: Tipos de relleno de área</text:p>
        <text:p text:style-name="Figure"><draw:frame draw:style-name="fr9" draw:name="img_IG26206_010" text:anchor-type="as-char" svg:width="9.329cm" svg:height="6.01cm" draw:z-index="357"><draw:image xlink:href="Pictures/10000000000001B90000011CCC8FB698.jpg" xlink:type="simple" xlink:show="embed" xlink:actuate="onLoad" draw:mime-type="image/jpeg"/>
          <svg:title>Tipos de relleno de área</svg:title>
          <svg:desc>Tipos de relleno de área</svg:desc>
         </draw:frame></text:p>
       </draw:text-box>
      </draw:frame></text:p>
          <text:p text:style-name="Heading_20_2"><text:bookmark-start text:name="__RefHeading___Toc89893_2726862246"/>Barra de herramientas de Líneas y relleno<text:bookmark-end text:name="__RefHeading___Toc89893_2726862246"/></text:p>
          <text:p text:style-name="Body_20_Text_2c__20_List_20_Intro">Las herramientas de la barra de herramientas <text:span text:style-name="Emphasis">Líneas y relleno</text:span> proporcionan varios rellenos para formatear rápidamente objetos gráficos. Si esta barra de herramientas no se muestra, vaya a <text:span text:style-name="Strong_20_Emphasis">Ver &gt; Barras de herramientas &gt; Líneas y relleno</text:span> en el menú.</text:p>
          <text:list text:continue-list="list214946583798551" text:style-name="Numbering_20_1">
            <text:list-item text:start-value="1">
              <text:p text:style-name="Numbering_20_1">Seleccione un objeto.</text:p>
            </text:list-item>
            <text:list-item>
              <text:p text:style-name="Numbering_20_1">En la lista desplegable <text:span text:style-name="Emphasis">Estilo de área / Relleno</text:span> de la barra de herramientas <text:span text:style-name="Emphasis">Líneas y relleno</text:span>, seleccione el tipo de relleno deseado (<text:span text:style-name="Emphasis">Ninguno</text:span>, <text:span text:style-name="Emphasis">Color</text:span>, <text:span text:style-name="Emphasis">Degradado</text:span>, <text:span text:style-name="Emphasis">Trama</text:span>, <text:span text:style-name="Emphasis">Mapa de bits</text:span>, <text:span text:style-name="Emphasis">Motivo</text:span> o <text:span text:style-name="Emphasis">Utilizar fondo de diapositiva</text:span>).</text:p>
            </text:list-item>
            <text:list-item>
              <text:p text:style-name="Numbering_20_1"><text:soft-page-break/>Anule la selección del objeto para guardar los cambios.</text:p>
            </text:list-item>
          </text:list>
          <text:p text:style-name="Heading_20_2"><text:bookmark-start text:name="__RefHeading___Toc6282_4218460738"/>Barra lateral<text:bookmark-end text:name="__RefHeading___Toc6282_4218460738"/></text:p>
          <text:list text:continue-numbering="true" text:style-name="Numbering_20_1">
            <text:list-item text:start-value="1">
              <text:p text:style-name="Numbering_20_1">Asegúrese de que el objeto esté seleccionado.</text:p>
            </text:list-item>
            <text:list-item>
              <text:p text:style-name="Numbering_20_1">Haga clic en <text:span text:style-name="Emphasis">Propiedades</text:span> en la <text:span text:style-name="Emphasis">Barra lateral</text:span> para abrir la página <text:span text:style-name="Emphasis">Propiedades</text:span>, luego </text:p>
            </text:list-item>
            <text:list-item>
              <text:p text:style-name="Numbering_20_1">Despliegue el panel <text:span text:style-name="Emphasis">Área</text:span> (figura <text:sequence-ref text:reference-format="value" text:ref-name="refFigure175">176</text:sequence-ref>), haciendo clic en el símbolo de expansión a la izquierda del título del panel.</text:p>
            </text:list-item>
          </text:list>
          <text:p text:style-name="Figure"><draw:frame draw:style-name="fr3" draw:name="fram_IG26206-010" text:anchor-type="as-char" draw:z-index="358">
       <draw:text-box fo:min-height="0.041cm" fo:min-width="0.041cm">
        <text:p text:style-name="Figure">Figura <text:sequence text:ref-name="refFigure175" text:name="Figure" text:formula="ooow:Figure+1" style:num-format="1">176</text:sequence>: Panel Area en la página Propiedades en la Barra lateral</text:p>
        <text:p text:style-name="Figure"><draw:frame draw:style-name="fr4" draw:name="img_IG26206_011" text:anchor-type="as-char" svg:width="9.46cm" svg:height="2.739cm" draw:z-index="359"><draw:image xlink:href="Pictures/10000000000001FF00000094437A6B68.png" xlink:type="simple" xlink:show="embed" xlink:actuate="onLoad" draw:mime-type="image/png"/>
          <svg:title>Panel Area en la página Propiedades en la Barra lateral</svg:title>
          <svg:desc>Panel Area en la página Propiedades en la Barra lateral</svg:desc>
         </draw:frame></text:p>
       </draw:text-box>
      </draw:frame></text:p>
          <text:list text:continue-numbering="true" text:style-name="Numbering_20_1">
            <text:list-item>
              <text:p text:style-name="Numbering_20_1">Utilice las diversas opciones de las listas desplegables <text:span text:style-name="Emphasis">Relleno</text:span> y <text:span text:style-name="Emphasis">Transparencia</text:span> para formatear el relleno y la transparencia de un objeto.</text:p>
            </text:list-item>
            <text:list-item>
              <text:p text:style-name="Numbering_20_1">Anule la selección del objeto para guardar los cambios.</text:p>
            </text:list-item>
            <text:list-item>
              <text:p text:style-name="Numbering_20_1">Si es necesario, haga clic en <text:span text:style-name="Emphasis">Más opciones</text:span> a la derecha del título del panel para abrir el diálogo <text:span text:style-name="Emphasis">Área</text:span> que brinda más control sobre la apariencia del relleno del objeto.</text:p>
            </text:list-item>
          </text:list>
          <text:p text:style-name="Heading_20_2"><text:bookmark-start text:name="__RefHeading___Toc89256_2726862246"/>Diálogo de área<text:bookmark-end text:name="__RefHeading___Toc89256_2726862246"/></text:p>
          <text:p text:style-name="Body_20_Text_2c__20_List_20_Intro">Utilice el diálogo <text:span text:style-name="Emphasis">Área</text:span> (figura <text:sequence-ref text:reference-format="value" text:ref-name="refFigure176">177</text:sequence-ref>) para cambiar los rellenos de área existentes con mayor control o para crear un relleno personalizado.</text:p>
          <text:p text:style-name="Figure"><draw:frame draw:style-name="fr3" draw:name="fram_IG26206-011" text:anchor-type="as-char" draw:z-index="360">
       <draw:text-box fo:min-height="0.041cm" fo:min-width="0.041cm">
        <text:p text:style-name="Figure">Figura <text:sequence text:ref-name="refFigure176" text:name="Figure" text:formula="ooow:Figure+1" style:num-format="1">177</text:sequence>: Diálogo Área - página Color</text:p>
        <text:p text:style-name="Figure"><draw:frame draw:style-name="fr9" draw:name="img_IG26206_012" text:anchor-type="as-char" svg:width="13.681cm" svg:height="6.92cm" draw:z-index="361"><draw:image xlink:href="Pictures/1000000000000360000001B449D925F3.png" xlink:type="simple" xlink:show="embed" xlink:actuate="onLoad" draw:mime-type="image/png"/>
          <svg:title>Diálogo Área - página Color</svg:title>
          <svg:desc>Diálogo Área - página Color</svg:desc>
         </draw:frame></text:p>
       </draw:text-box>
      </draw:frame></text:p>
          <text:list xml:id="list214948017964908" text:continue-numbering="true" text:style-name="Numbering_20_1">
            <text:list-item text:start-value="1">
              <text:p text:style-name="Numbering_20_1">Seleccione el objeto que desea editar.</text:p>
            </text:list-item>
            <text:list-item>
              <text:p text:style-name="Numbering_20_1">Abra el diálogo <text:span text:style-name="Emphasis">Área</text:span> usando uno de los siguientes métodos:</text:p>
            </text:list-item>
          </text:list>
          <text:list xml:id="list214948395587575" text:continue-list="list214948023180396" text:style-name="List_20_2">
            <text:list-item>
              <text:p text:style-name="List_20_2">Vaya a <text:span text:style-name="Strong_20_Emphasis">Formato &gt; Objeto y forma &gt; Área en el menú</text:span>.</text:p>
            </text:list-item>
            <text:list-item>
              <text:p text:style-name="List_20_2">Haga clic con el botón derecho en el objeto y seleccione <text:span text:style-name="Emphasis">Área</text:span> en el menú contextual.</text:p>
            </text:list-item>
          </text:list>
          <text:list text:continue-list="list214948017964908" text:style-name="Numbering_20_1">
            <text:list-item>
              <text:p text:style-name="Numbering_20_1">Haga clic en la pestaña <text:span text:style-name="Emphasis">Área</text:span> para abrir la página <text:span text:style-name="Emphasis">Área</text:span>.</text:p>
            </text:list-item>
            <text:list-item>
              <text:p text:style-name="Numbering_20_1"><text:soft-page-break/><text:s/>seleccione el tipo de relleno deseado (<text:span text:style-name="Emphasis">Ninguno</text:span>, <text:span text:style-name="Emphasis">Color</text:span>, <text:span text:style-name="Emphasis">Degradado</text:span>, <text:span text:style-name="Emphasis">Trama</text:span>, <text:span text:style-name="Emphasis">Imagen (o Mapa de bits)</text:span>, <text:span text:style-name="Emphasis">Motivo</text:span> o <text:span text:style-name="Emphasis">Utilizar fondo de diapositiva</text:span>)</text:p>
            </text:list-item>
            <text:list-item>
              <text:p text:style-name="Numbering_20_1">Seleccione un estilo de relleno de área de las opciones disponibles. El número de opciones disponibles dependerá del tipo de relleno de área seleccionado.</text:p>
            </text:list-item>
            <text:list-item>
              <text:p text:style-name="Numbering_20_1">Haga clic en <text:span text:style-name="Emphasis">Aceptar</text:span> para cerrar el diálogo <text:span text:style-name="Emphasis">Área</text:span> y guardar los cambios.</text:p>
            </text:list-item>
          </text:list>
          <text:p text:style-name="Heading_20_2"><text:bookmark-start text:name="__RefHeading___Toc90184_2726862246"/>Tipos de relleno de área<text:bookmark-end text:name="__RefHeading___Toc90184_2726862246"/></text:p>
          <text:p text:style-name="Heading_20_3"><text:bookmark-start text:name="__RefHeading___Toc90186_2726862246"/>Color<text:bookmark-end text:name="__RefHeading___Toc90186_2726862246"/></text:p>
          <text:list xml:id="list214947552322102" text:continue-numbering="true" text:style-name="Numbering_20_1">
            <text:list-item text:start-value="1">
              <text:p text:style-name="Numbering_20_1">Seleccione un objeto de dibujo con relleno en la diapositiva.</text:p>
            </text:list-item>
            <text:list-item>
              <text:p text:style-name="Numbering_20_1">Abra el diálogo <text:span text:style-name="Emphasis">Área</text:span> y haga clic en la pestaña <text:span text:style-name="Emphasis">Área</text:span>.</text:p>
            </text:list-item>
            <text:list-item>
              <text:p text:style-name="Numbering_20_1">Haga clic en <text:span text:style-name="Emphasis">Color</text:span> (figura <text:sequence-ref text:reference-format="value" text:ref-name="refFigure176">177</text:sequence-ref>) para abrir las opciones disponibles de relleno de color.</text:p>
            </text:list-item>
            <text:list-item>
              <text:p text:style-name="Numbering_20_1">En <text:span text:style-name="Emphasis">Paleta</text:span>, seleccione una paleta de colores y el color de los que se muestran. Todos los rellenos de color son colores sólidos.</text:p>
            </text:list-item>
          </text:list>
          <text:p text:style-name="Numbering_20_1_20_Cont."><text:span text:style-name="Emphasis">Activo</text:span>: muestra el relleno de color actual del objeto seleccionado. Después de seleccionar un nuevo color, aparece una vista previa del color seleccionado en <text:span text:style-name="Emphasis">Nuevo</text:span>.</text:p>
          <text:list xml:id="list214947050862520" text:continue-list="list214948395587575" text:style-name="List_20_2">
            <text:list-item>
              <text:p text:style-name="List_20_2">Ingrese los valores <text:span text:style-name="Emphasis">RGB</text:span> o <text:span text:style-name="Emphasis">Hex</text:span> de un color en el cuadro de texto correspondiente.</text:p>
            </text:list-item>
            <text:list-item>
              <text:p text:style-name="List_20_2">Si quiere volver a utilizar un color que haya utilizado antes, puede seleccionarlo entre los que se muestran en <text:span text:style-name="Emphasis">Colores recientes</text:span>.</text:p>
            </text:list-item>
            <text:list-item>
              <text:p text:style-name="List_20_2">Alternativamente, haga clic en <text:span text:style-name="Emphasis">Elegir</text:span> para abrir el diálogo <text:span text:style-name="Emphasis">Elegir un color </text:span>(figura <text:sequence-ref text:reference-format="value" text:ref-name="refFigure177">178</text:sequence-ref>). Seleccione un punto en el cuadro de color o ingrese los valores <text:span text:style-name="Emphasis">RGB</text:span>, <text:span text:style-name="Emphasis">Hex</text:span>, <text:span text:style-name="Emphasis">HSB</text:span> o <text:span text:style-name="Emphasis">CMYK</text:span> para el nuevo color y haga clic en <text:span text:style-name="Emphasis">Aceptar</text:span>.</text:p>
            </text:list-item>
          </text:list>
          <text:p text:style-name="Figure"><draw:frame draw:style-name="fr3" draw:name="fram_IG26206-012" text:anchor-type="as-char" draw:z-index="362">
       <draw:text-box fo:min-height="0.041cm" fo:min-width="0.041cm">
        <text:p text:style-name="Figure">Figura <text:sequence text:ref-name="refFigure177" text:name="Figure" text:formula="ooow:Figure+1" style:num-format="1">178</text:sequence>: Diálogo Elija un color</text:p>
        <text:p text:style-name="Figure"><draw:frame draw:style-name="fr4" draw:name="img_IG26206_013" text:anchor-type="as-char" svg:width="9.021cm" svg:height="8.44cm" draw:z-index="363"><draw:image xlink:href="Pictures/10000000000001E7000001C8B4E88BBE.png" xlink:type="simple" xlink:show="embed" xlink:actuate="onLoad" draw:mime-type="image/png"/>
          <svg:title>Diálogo Elija un color</svg:title>
          <svg:desc>Diálogo Elija un color</svg:desc>
         </draw:frame></text:p>
       </draw:text-box>
      </draw:frame></text:p>
          <text:list text:continue-list="list214947552322102" text:style-name="Numbering_20_1">
            <text:list-item>
              <text:p text:style-name="Numbering_20_1">Haga clic en <text:span text:style-name="Emphasis">Aceptar</text:span> para cerrar el diálogo <text:span text:style-name="Emphasis">Área</text:span> y aplicar los cambios.</text:p>
            </text:list-item>
          </text:list>
          <text:p text:style-name="Heading_20_3"><text:bookmark-start text:name="__RefHeading___Toc90188_2726862246"/>Degradado<text:bookmark-end text:name="__RefHeading___Toc90188_2726862246"/></text:p>
          <text:list text:continue-numbering="true" text:style-name="Numbering_20_1">
            <text:list-item text:start-value="1">
              <text:p text:style-name="Numbering_20_1">Abra el diálogo <text:span text:style-name="Emphasis">Área</text:span> en la página <text:span text:style-name="Emphasis">Área</text:span>.</text:p>
            </text:list-item>
            <text:list-item>
              <text:p text:style-name="Numbering_20_1">Haga clic en <text:span text:style-name="Emphasis">Degradado</text:span> (figura <text:sequence-ref text:reference-format="value" text:ref-name="refFigure178">179</text:sequence-ref>) para abrir las opciones disponibles para este tipo.</text:p>
            </text:list-item>
          </text:list>
          <text:p text:style-name="Figure"><text:soft-page-break/><draw:frame draw:style-name="fr3" draw:name="fram_IG26206-013" text:anchor-type="as-char" draw:z-index="364">
       <draw:text-box fo:min-height="0.041cm" fo:min-width="0.041cm">
        <text:p text:style-name="Figure">Figura <text:sequence text:ref-name="refFigure178" text:name="Figure" text:formula="ooow:Figure+1" style:num-format="1">179</text:sequence>: Diálogo Área: página Degradado</text:p>
        <text:p text:style-name="Figure"><draw:frame draw:style-name="fr4" draw:name="img_IG26206_014" text:anchor-type="as-char" svg:width="13.711cm" svg:height="7.729cm" draw:z-index="365"><draw:image xlink:href="Pictures/1000000000000360000001E727640B28.png" xlink:type="simple" xlink:show="embed" xlink:actuate="onLoad" draw:mime-type="image/png"/>
          <svg:title>Diálogo Área: página Degradado</svg:title>
          <svg:desc>Diálogo Área: página Degradado</svg:desc>
         </draw:frame></text:p>
       </draw:text-box>
      </draw:frame></text:p>
          <text:list text:continue-numbering="true" text:style-name="Numbering_20_1">
            <text:list-item>
              <text:p text:style-name="Numbering_20_1">En <text:span text:style-name="Emphasis">Degradado</text:span>, seleccione un degradado de los disponibles en la lista, aparecerá en la <text:s/><text:span text:style-name="Emphasis">Previsualización</text:span>.</text:p>
            </text:list-item>
            <text:list-item>
              <text:p text:style-name="Numbering_20_1">Para cambiar la transición predeterminada de degradado, anule la selección de <text:span text:style-name="Emphasis">Automático</text:span> en <text:span text:style-name="Emphasis">Opciones</text:span> y luego ingrese los valores de <text:span text:style-name="Emphasis">Tipo</text:span>, <text:span text:style-name="Emphasis">Incremento</text:span>, <text:span text:style-name="Emphasis">Ángulo</text:span>, <text:span text:style-name="Emphasis">Borde</text:span>, <text:span text:style-name="Emphasis">Color inicial</text:span> y <text:span text:style-name="Emphasis">Color final</text:span> en los cuadros correspondientes.</text:p>
            </text:list-item>
            <text:list-item>
              <text:p text:style-name="Numbering_20_1">Haga clic en <text:span text:style-name="Emphasis">Aceptar</text:span> para cerrar el diálogo y guardar los cambios.</text:p>
            </text:list-item>
          </text:list>
          <text:p text:style-name="Heading_20_3"><text:bookmark-start text:name="__RefHeading___Toc90190_2726862246"/>Imagen (mapas de bits)<text:bookmark-end text:name="__RefHeading___Toc90190_2726862246"/></text:p>
          <text:list text:continue-numbering="true" text:style-name="Numbering_20_1">
            <text:list-item text:start-value="1">
              <text:p text:style-name="Numbering_20_1">Abra el diálogo <text:span text:style-name="Emphasis">Área</text:span> en la página <text:span text:style-name="Emphasis">Área</text:span>.</text:p>
            </text:list-item>
            <text:list-item>
              <text:p text:style-name="Numbering_20_1">Haga clic en <text:span text:style-name="Emphasis">Imagen</text:span> (figura <text:sequence-ref text:reference-format="value" text:ref-name="refFigure179">180</text:sequence-ref>) para abrir las opciones disponibles para este relleno.</text:p>
            </text:list-item>
          </text:list>
          <text:p text:style-name="Figure"><draw:frame draw:style-name="fr3" draw:name="fram_IG26206-014" text:anchor-type="as-char" draw:z-index="366">
       <draw:text-box fo:min-height="0.041cm" fo:min-width="0.041cm">
        <text:p text:style-name="Figure">Figura <text:sequence text:ref-name="refFigure179" text:name="Figure" text:formula="ooow:Figure+1" style:num-format="1">180</text:sequence>: Diálogo Área - página Imagen (mapa de bits)</text:p>
        <text:p text:style-name="Figure"><draw:frame draw:style-name="fr4" draw:name="img_IG26206_015" text:anchor-type="as-char" svg:width="13.711cm" svg:height="7.68cm" draw:z-index="367"><draw:image xlink:href="Pictures/1000000000000360000001E42CA9647F.png" xlink:type="simple" xlink:show="embed" xlink:actuate="onLoad" draw:mime-type="image/png"/>
          <svg:title>Diálogo Área - página Imagen (mapa de bits)</svg:title>
          <svg:desc>Diálogo Área - página Imagen (mapa de bits)</svg:desc>
         </draw:frame></text:p>
       </draw:text-box>
      </draw:frame></text:p>
          <text:list text:continue-numbering="true" text:style-name="Numbering_20_1">
            <text:list-item>
              <text:p text:style-name="Numbering_20_1">En <text:span text:style-name="Emphasis">Imagen</text:span>, seleccione una imagen de las disponibles, aparecerá en <text:span text:style-name="Emphasis">Previsualización</text:span>. Alternativamente, haga clic en <text:span text:style-name="Emphasis">Agregar / Importar</text:span> y seleccione una imagen del cuadro de selección de archivo que se abre para usar como relleno de imagen.</text:p>
            </text:list-item>
            <text:list-item>
              <text:p text:style-name="Numbering_20_1"><text:soft-page-break/>Para cambiar la configuración de la imagen, ingrese los valores en los cuadros de <text:span text:style-name="Emphasis">Estilo</text:span>, <text:span text:style-name="Emphasis">Tamaño</text:span>, <text:span text:style-name="Emphasis">Posición</text:span>, <text:span text:style-name="Emphasis">Posición de mosaico</text:span> y <text:span text:style-name="Emphasis">Desplazamiento de mosaico</text:span>. Consulte la tabla <text:sequence-ref text:reference-format="value" text:ref-name="refTable2">3</text:sequence-ref> para una <text:s/>información sobre las opciones.</text:p>
            </text:list-item>
            <text:list-item>
              <text:p text:style-name="Numbering_20_1">Haga clic en <text:span text:style-name="Emphasis">Aceptar</text:span> para cerrar el diálogo y guardar los cambios.</text:p>
            </text:list-item>
          </text:list>
          <text:p text:style-name="Heading_20_3"><text:bookmark-start text:name="__RefHeading___Toc45972_793499565"/>Motivo<text:bookmark-end text:name="__RefHeading___Toc45972_793499565"/></text:p>
          <text:list text:continue-numbering="true" text:style-name="Numbering_20_1">
            <text:list-item text:start-value="1">
              <text:p text:style-name="Numbering_20_1">Abra el diálogo <text:span text:style-name="Emphasis">Área</text:span> en la página <text:span text:style-name="Emphasis">Área</text:span>.</text:p>
            </text:list-item>
            <text:list-item>
              <text:p text:style-name="Numbering_20_1">Haga clic en <text:span text:style-name="Emphasis">Motivo</text:span> (figura <text:sequence-ref text:reference-format="value" text:ref-name="refFigure180">181</text:sequence-ref>) para abrir las opciones disponibles para este relleno.</text:p>
            </text:list-item>
          </text:list>
          <text:p text:style-name="Figure"><draw:frame draw:style-name="fr3" draw:name="fram_IG26206-015" text:anchor-type="as-char" draw:z-index="368">
       <draw:text-box fo:min-height="0.041cm" fo:min-width="0.041cm">
        <text:p text:style-name="Figure">Figura <text:sequence text:ref-name="refFigure180" text:name="Figure" text:formula="ooow:Figure+1" style:num-format="1">181</text:sequence>: Diálogo Área - página Motivo</text:p>
        <text:p text:style-name="Figure"><draw:frame draw:style-name="fr4" draw:name="img_IG26206_016" text:anchor-type="as-char" svg:width="13.711cm" svg:height="7.789cm" draw:z-index="369"><draw:image xlink:href="Pictures/1000000000000360000001EB0EEA15E3.png" xlink:type="simple" xlink:show="embed" xlink:actuate="onLoad" draw:mime-type="image/png"/>
          <svg:title>Diálogo Área - página Motivo</svg:title>
          <svg:desc>Diálogo Área - página Motivo</svg:desc>
         </draw:frame></text:p>
       </draw:text-box>
      </draw:frame></text:p>
          <text:list text:continue-numbering="true" text:style-name="Numbering_20_1">
            <text:list-item>
              <text:p text:style-name="Numbering_20_1">En <text:span text:style-name="Emphasis">Motivo</text:span>, seleccione uno de los patrones disponibles, aparecerá en <text:span text:style-name="Emphasis">Vista previa</text:span>.</text:p>
            </text:list-item>
            <text:list-item>
              <text:p text:style-name="Numbering_20_1">Haga clic en <text:span text:style-name="Emphasis">Aceptar</text:span> para cerrar el diálogo y guardar los cambios.</text:p>
            </text:list-item>
          </text:list>
          <text:p text:style-name="Heading_20_3"><text:bookmark-start text:name="__RefHeading___Toc47985_1110360613"/>Trama<text:bookmark-end text:name="__RefHeading___Toc47985_1110360613"/></text:p>
          <text:list text:continue-numbering="true" text:style-name="Numbering_20_1">
            <text:list-item text:start-value="1">
              <text:p text:style-name="Numbering_20_1">Abra el diálogo <text:span text:style-name="Emphasis">Área</text:span> en la página <text:span text:style-name="Emphasis">Área</text:span>.</text:p>
            </text:list-item>
          </text:list>
          <text:p text:style-name="Figure"><draw:frame draw:style-name="fr3" draw:name="fram_IG26206-016" text:anchor-type="as-char" draw:z-index="370">
       <draw:text-box fo:min-height="0.041cm" fo:min-width="0.041cm">
        <text:p text:style-name="Figure">Figura <text:sequence text:ref-name="refFigure181" text:name="Figure" text:formula="ooow:Figure+1" style:num-format="1">182</text:sequence>: Diálogo Área - página Trama</text:p>
        <text:p text:style-name="Figure"><draw:frame draw:style-name="fr4" draw:name="img_IG26206_017" text:anchor-type="as-char" svg:width="13.711cm" svg:height="7.71cm" draw:z-index="371"><draw:image xlink:href="Pictures/1000000000000360000001E6E4DB1D03.png" xlink:type="simple" xlink:show="embed" xlink:actuate="onLoad" draw:mime-type="image/png"/>
          <svg:title>Diálogo Área - página Trama</svg:title>
          <svg:desc>Diálogo Área - página Trama</svg:desc>
         </draw:frame></text:p>
       </draw:text-box>
      </draw:frame></text:p>
          <text:list xml:id="list214947568438872" text:continue-numbering="true" text:style-name="Numbering_20_1">
            <text:list-item>
              <text:p text:style-name="Numbering_20_1"><text:soft-page-break/>Haga clic en <text:span text:style-name="Emphasis">Trama</text:span> (figura <text:sequence-ref text:reference-format="value" text:ref-name="refFigure181">182</text:sequence-ref>) para abrir las opciones disponibles para este relleno.</text:p>
            </text:list-item>
            <text:list-item>
              <text:p text:style-name="Numbering_20_1">En <text:span text:style-name="Emphasis">Trama</text:span>, seleccione una de la lista de tramas disponibles, aparecerá en <text:span text:style-name="Emphasis">Vista previa</text:span>.</text:p>
            </text:list-item>
            <text:list-item>
              <text:p text:style-name="Numbering_20_1">Para cambiar la configuración de la trama en su selección, ingrese nuevos valores para <text:span text:style-name="Emphasis">Opciones</text:span> en los cuadros de <text:span text:style-name="Emphasis">Espaciado</text:span>, <text:span text:style-name="Emphasis">Ángulo</text:span>, <text:span text:style-name="Emphasis">Tipo de línea</text:span>, <text:span text:style-name="Emphasis">Color de línea</text:span> y <text:span text:style-name="Emphasis">Color de fondo</text:span>.</text:p>
            </text:list-item>
            <text:list-item>
              <text:p text:style-name="Numbering_20_1">Haga clic en <text:span text:style-name="Emphasis">Aceptar</text:span> para cerrar el diálogo y guardar los cambios. El relleno de área aparece en el objeto seleccionado.</text:p>
            </text:list-item>
          </text:list>
          <text:p text:style-name="Heading_20_2"><text:bookmark-start text:name="__RefHeading___Toc40303_255575492"/>Fondo de diapositiva<text:bookmark-end text:name="__RefHeading___Toc40303_255575492"/></text:p>
          <text:p text:style-name="Text_20_body">Este tipo de relleno está pensado para utilizar un objeto como una ventana que muestre la imagen del fondo de la diapositiva. La figura <text:sequence-ref text:reference-format="value" text:ref-name="refFigure182">183</text:sequence-ref><text:s/>muestra un círculo usado como ventana para visualizar parte de la imagen de fondo a través del hexágono y el rectángulo subyacentes.</text:p>
          <text:p text:style-name="Figure"><draw:frame draw:style-name="fr3" draw:name="fram_IG26206-017" text:anchor-type="as-char" draw:z-index="372">
       <draw:text-box fo:min-height="0.041cm" fo:min-width="0.041cm">
        <text:p text:style-name="Figure">Figura <text:sequence text:ref-name="refFigure182" text:name="Figure" text:formula="ooow:Figure+1" style:num-format="1">183</text:sequence>: Relleno de área con imagen de fondo</text:p>
        <text:p text:style-name="Figure"><draw:frame draw:style-name="fr4" draw:name="img_IG26206_018" text:anchor-type="as-char" svg:width="12.04cm" svg:height="6.77cm" draw:z-index="373"><draw:image xlink:href="Pictures/10000000000003F3000002399AD059BE.png" xlink:type="simple" xlink:show="embed" xlink:actuate="onLoad" draw:mime-type="image/png"/>
          <svg:title>Relleno de área con imagen de fondo</svg:title>
          <svg:desc>Relleno de área con imagen de fondo</svg:desc>
         </draw:frame></text:p>
       </draw:text-box>
      </draw:frame></text:p>
          <text:list xml:id="list214947690638846" text:continue-list="list214948181065459" text:style-name="Heading_20_Note">
            <text:list-item>
              <text:p text:style-name="Heading_20_Note">Not<text:span text:style-name="T334">a</text:span></text:p>
            </text:list-item>
          </text:list>
          <text:p text:style-name="Body_20_Text_2c__20_Note">No hay ajustes disponibles cuando se utiliza un relleno de imagen de fondo. Al aplicar este tipo de relleno, se utiliza toda el área del objeto.</text:p>
          <text:list xml:id="list214946897328940" text:continue-list="list214947568438872" text:style-name="Numbering_20_1">
            <text:list-item text:start-value="1">
              <text:p text:style-name="Numbering_20_1">Utilice una presentación que no esté basada en una plantilla, que tenga el patrón predeterminado.</text:p>
            </text:list-item>
            <text:list-item>
              <text:p text:style-name="Numbering_20_1"><text:s/>Seleccione una diapositiva en una presentación que utilice una imagen de fondo.</text:p>
            </text:list-item>
            <text:list-item>
              <text:p text:style-name="Numbering_20_1">Inserte varios objetos de dibujo en la diapositiva y colóquelos superpuestos.</text:p>
            </text:list-item>
            <text:list-item>
              <text:p text:style-name="Numbering_20_1">Agregue un objeto que se utilizará como ventana en la pila de objetos como el objeto superior y asegúrese de que esté seleccionado.</text:p>
            </text:list-item>
            <text:list-item>
              <text:p text:style-name="Numbering_20_1">Cambie el relleno del objeto superior a <text:span text:style-name="Emphasis">Utilizar fondo</text:span> mediante uno de los siguientes métodos:</text:p>
            </text:list-item>
          </text:list>
          <text:list xml:id="list214947431346060" text:continue-list="list214947050862520" text:style-name="List_20_2">
            <text:list-item>
              <text:p text:style-name="List_20_2">Abra el diálogo <text:span text:style-name="Emphasis">Área</text:span> y seleccione <text:span text:style-name="Emphasis">Utilizar fondo</text:span> en la página <text:span text:style-name="Emphasis">Área</text:span>.</text:p>
            </text:list-item>
            <text:list-item>
              <text:p text:style-name="List_20_2">Seleccione <text:span text:style-name="Emphasis">Utilizar fondo</text:span> en la lista desplegable <text:span text:style-name="Emphasis">Estilo de área /relleno</text:span> en la barra de herramientas <text:span text:style-name="Emphasis">Líneas y relleno</text:span>, o en el panel <text:span text:style-name="Emphasis">Área</text:span> de la página <text:span text:style-name="Emphasis">Propiedades</text:span> de la <text:span text:style-name="Emphasis">Barra lateral</text:span>.</text:p>
            </text:list-item>
          </text:list>
          <text:list xml:id="list214946899222730" text:continue-list="list214946897328940" text:style-name="Numbering_20_1">
            <text:list-item>
              <text:p text:style-name="Numbering_20_1">Anule la selección del objeto haciendo clic en otra parte de la diapositiva</text:p>
            </text:list-item>
          </text:list>
          <text:h text:style-name="Heading_20_1" text:outline-level="2"><text:bookmark-start text:name="__RefHeading___Toc39952_54555266"/><text:soft-page-break/>Rellenos de área personalizados<text:bookmark-end text:name="__RefHeading___Toc39952_54555266"/></text:h>
          <text:p text:style-name="Heading_20_2"><text:bookmark-start text:name="__RefHeading___Toc3405_847411568"/>Rellenos de Color<text:bookmark-end text:name="__RefHeading___Toc3405_847411568"/></text:p>
          <text:p text:style-name="Heading_20_3"><text:bookmark-start text:name="__RefHeading___Toc3407_847411568"/>Crear colores personalizados<text:bookmark-end text:name="__RefHeading___Toc3407_847411568"/></text:p>
          <text:p text:style-name="Body_20_Text_2c__20_List_20_Intro">Usando el diálogo <text:span text:style-name="Emphasis">Área</text:span> (figura <text:sequence-ref text:reference-format="value" text:ref-name="refFigure176">177</text:sequence-ref>), se puede crear un nuevo color y agregarlo a la paleta Personalizado de la siguiente manera</text:p>
          <text:list xml:id="list214948536701176" text:continue-numbering="true" text:style-name="Numbering_20_1">
            <text:list-item text:start-value="1">
              <text:p text:style-name="Numbering_20_1">Seleccione un objeto de dibujo con relleno en la diapositiva.</text:p>
            </text:list-item>
            <text:list-item>
              <text:p text:style-name="Numbering_20_1">Haga clic derecho en el objeto y seleccione <text:span text:style-name="Emphasis">Área</text:span> en el menú emergente para abrir el diálogo correspondiente.</text:p>
            </text:list-item>
            <text:list-item>
              <text:p text:style-name="Numbering_20_1">Diríjase a <text:s/>la página <text:span text:style-name="Emphasis">Área</text:span> y pulse el botón <text:s/><text:span text:style-name="Emphasis">Color</text:span>.</text:p>
            </text:list-item>
            <text:list-item>
              <text:p text:style-name="Numbering_20_1">Elija los valores para el nuevo color por uno de los siguientes métodos</text:p>
            </text:list-item>
          </text:list>
          <text:list xml:id="list214948631268468" text:continue-list="list214945848199843" text:style-name="Numbering_20_2">
            <text:list-item text:start-value="1">
              <text:p text:style-name="Numbering_20_2">Especifique los valores (de 0 a 255 ) para los colores rojo, verde y azul <text:s/>en los cuadros correspondientes de la sección <text:span text:style-name="Emphasis">Nuevo</text:span> para crear el color nuevo.</text:p>
            </text:list-item>
            <text:list-item>
              <text:p text:style-name="Numbering_20_2">Haga clic en el botón <text:span text:style-name="Emphasis">Elegir</text:span> para abrir el diálogo <text:span text:style-name="Emphasis">Elija un color</text:span> (figura <text:sequence-ref text:reference-format="value" text:ref-name="refFigure177">178</text:sequence-ref>).</text:p>
            </text:list-item>
          </text:list>
          <text:list xml:id="list214947791702581" text:continue-list="list214947431346060" text:style-name="List_20_2">
            <text:list-item>
              <text:p text:style-name="List_20_2">Seleccione color utilizando en el cuadro de colores y la barra de color o bien introduciendo directamente los valores <text:span text:style-name="Code">RGB</text:span>, <text:s/><text:span text:style-name="Code">CMYK</text:span> o <text:span text:style-name="Code">HSB</text:span> y haga clic en <text:span text:style-name="Emphasis">Aceptar</text:span> para crear el color nuevo.</text:p>
            </text:list-item>
          </text:list>
          <text:list text:continue-list="list214948536701176" text:style-name="Numbering_20_1">
            <text:list-item>
              <text:p text:style-name="Numbering_20_1">Haga clic en el botón <text:span text:style-name="Emphasis">Añadir</text:span> en la sección <text:span text:style-name="Emphasis">Paleta personalizada</text:span>, se abrirá el diálogo <text:span text:style-name="Emphasis">Nombre</text:span>, introduzca un nombre significativo y haga clic en <text:span text:style-name="Emphasis">Aceptar</text:span>.</text:p>
            </text:list-item>
            <text:list-item>
              <text:p text:style-name="Numbering_20_1">Se agregará el color nuevo a la paleta <text:span text:style-name="Emphasis">Personalizado</text:span>.</text:p>
            </text:list-item>
            <text:list-item>
              <text:p text:style-name="Numbering_20_1">Haga clic en <text:span text:style-name="Emphasis">Aceptar</text:span> para aplicar el color al objeto seleccionado o en cancelar si no quiere usar el color en ese momento.</text:p>
            </text:list-item>
          </text:list>
          <text:p text:style-name="Heading_20_3"><text:bookmark-start text:name="__RefHeading___Toc4357_487888092"/>Eliminar colores personalizados<text:bookmark-end text:name="__RefHeading___Toc4357_487888092"/></text:p>
          <text:list text:continue-numbering="true" text:style-name="Numbering_20_1">
            <text:list-item text:start-value="1">
              <text:p text:style-name="Numbering_20_1">Seleccione un objeto de dibujo con relleno en la diapositiva.</text:p>
            </text:list-item>
            <text:list-item>
              <text:p text:style-name="Numbering_20_1">Abra el diálogo <text:span text:style-name="Emphasis">Área</text:span> usando uno de los métodos ya mencionados.</text:p>
            </text:list-item>
            <text:list-item>
              <text:p text:style-name="Numbering_20_1">Haga clic en el botón <text:span text:style-name="Emphasis">Color</text:span> para abrir la página <text:span text:style-name="Emphasis">Color</text:span>.</text:p>
            </text:list-item>
            <text:list-item>
              <text:p text:style-name="Numbering_20_1">Seleccione <text:span text:style-name="Emphasis">Personalizado</text:span> en la lista desplegable <text:span text:style-name="Emphasis">Paleta</text:span>.</text:p>
            </text:list-item>
            <text:list-item>
              <text:p text:style-name="Numbering_20_1">Seleccione el color que desea eliminar y haga clic en el botón <text:span text:style-name="Emphasis">Eliminar</text:span>.</text:p>
            </text:list-item>
            <text:list-item>
              <text:p text:style-name="Numbering_20_1">Haga clic en <text:span text:style-name="Emphasis">Aceptar</text:span> para guardar los cambios y cerrar el diálogo <text:span text:style-name="Emphasis">Área</text:span>.</text:p>
            </text:list-item>
          </text:list>
          <text:p text:style-name="Heading_20_3"><text:bookmark-start text:name="__RefHeading___Toc40251_255575492"/>Agregar paletas de colores<text:bookmark-end text:name="__RefHeading___Toc40251_255575492"/></text:p>
          <text:p text:style-name="Body_20_Text_2c__20_List_20_Intro">Se pueden agregar paletas de colores compatibles con LibreOffice usando <text:span text:style-name="Emphasis">Extensiones: Paletas de colores</text:span> de la siguiente manera:</text:p>
          <text:list xml:id="list214947906111197" text:continue-numbering="true" text:style-name="Numbering_20_1">
            <text:list-item text:start-value="1">
              <text:p text:style-name="Numbering_20_1">Seleccione un objeto de dibujo con relleno en la diapositiva.</text:p>
            </text:list-item>
            <text:list-item>
              <text:p text:style-name="Numbering_20_1">Haga clic derecho en el objeto y seleccione <text:span text:style-name="Emphasis">Área</text:span> en el menú emergente para abrir el diálogo correspondiente. Diríjase a <text:s/>la página <text:span text:style-name="Emphasis">Área</text:span> y pulse el botón <text:s/><text:span text:style-name="Emphasis">Color</text:span>.</text:p>
            </text:list-item>
            <text:list-item>
              <text:p text:style-name="Numbering_20_1">Haga clic en el icono a la derecha del selector de paletas de color para abrir el diálogo <text:span text:style-name="Emphasis">Extensiones: Paleta de colores</text:span> (figura <text:sequence-ref text:reference-format="value" text:ref-name="refFigure183">184</text:sequence-ref>).</text:p>
            </text:list-item>
            <text:list-item>
              <text:p text:style-name="Numbering_20_1">Seleccione una paleta de colores de la lista de extensiones y haga clic en Instalar.</text:p>
            </text:list-item>
            <text:list-item>
              <text:p text:style-name="Numbering_20_1">Haga clic en Cerrar para cerrar el diálogo de extensiones; la paleta de colores aparecerá en la lista desplegable <text:span text:style-name="Emphasis">Paleta</text:span> lista para su uso.</text:p>
            </text:list-item>
          </text:list>
          <text:p text:style-name="Figure"><text:soft-page-break/><draw:frame draw:style-name="fr3" draw:name="fram_IG26206-018" text:anchor-type="as-char" draw:z-index="374">
       <draw:text-box fo:min-height="0.041cm" fo:min-width="0.041cm">
        <text:p text:style-name="Figure">Figura <text:sequence text:ref-name="refFigure183" text:name="Figure" text:formula="ooow:Figure+1" style:num-format="1">184</text:sequence>: Instalar paletas de color desde extensiones</text:p>
        <text:p text:style-name="Figure"><draw:frame draw:style-name="fr4" draw:name="img_IG26206_019" text:anchor-type="as-char" svg:width="9.73cm" svg:height="10.051cm" draw:z-index="375"><draw:image xlink:href="Pictures/10000001000002280000023AF15131A2.png" xlink:type="simple" xlink:show="embed" xlink:actuate="onLoad" draw:mime-type="image/png"/>
          <svg:title>Instalar paletas de color desde extensiones</svg:title>
          <svg:desc>Instalar paletas de color desde extensiones</svg:desc>
         </draw:frame></text:p>
       </draw:text-box>
      </draw:frame></text:p>
          <text:p text:style-name="Heading_20_2"><text:bookmark-start text:name="__RefHeading___Toc4359_487888092"/>Rellenos de Degradado<text:bookmark-end text:name="__RefHeading___Toc4359_487888092"/></text:p>
          <text:p text:style-name="Text_20_body">Para crear un nuevo degradado o modificar uno existente, seleccione la pestaña <text:span text:style-name="Emphasis">Degradados</text:span> en el diálogo <text:span text:style-name="Emphasis">Área</text:span>. Hay varios tipos de degradados predefinidos y, en la mayoría de los casos, cambiar los colores será suficiente para obtener el resultado deseado.</text:p>
          <text:list xml:id="list214946588681913" text:continue-list="list214947690638846" text:style-name="Heading_20_Note">
            <text:list-item>
              <text:p text:style-name="Heading_20_Note">Nota</text:p>
            </text:list-item>
          </text:list>
          <text:p text:style-name="Body_20_Text_2c__20_Note">Se recomienda crear nuevos degradado en lugar de modificar los predefinidos. La modificación de los predefinidos puede afectar a otros documentos u objetos. Los degradados predefinidos deben usarse unicamente como punto de partida. </text:p>
          <text:p text:style-name="Heading_20_3"><text:bookmark-start text:name="__RefHeading___Toc4361_487888092"/>Crear nuevos degradados<text:bookmark-end text:name="__RefHeading___Toc4361_487888092"/></text:p>
          <text:list text:continue-list="list214947906111197" text:style-name="Numbering_20_1">
            <text:list-item text:start-value="1">
              <text:p text:style-name="Numbering_20_1">Seleccione un objeto de dibujo con relleno en la diapositiva.</text:p>
            </text:list-item>
            <text:list-item>
              <text:p text:style-name="Numbering_20_1">Haga clic derecho en el objeto y seleccione <text:span text:style-name="Emphasis">Área</text:span> en el menú emergente para abrir el diálogo correspondiente.</text:p>
            </text:list-item>
            <text:list-item>
              <text:p text:style-name="Numbering_20_1">Diríjase a <text:s/>la página <text:span text:style-name="Emphasis">Área</text:span> y pulse el botón <text:span text:style-name="Emphasis">Degradado</text:span> (figura <text:sequence-ref text:reference-format="value" text:ref-name="refFigure178">179</text:sequence-ref>).</text:p>
            </text:list-item>
            <text:list-item>
              <text:p text:style-name="Numbering_20_1">Seleccione el <text:span text:style-name="Emphasis">Tipo</text:span> de degradado de la lista desplegable: <text:span text:style-name="Emphasis">Lineal</text:span>, <text:span text:style-name="Emphasis">Axial</text:span>, <text:span text:style-name="Emphasis">Radial</text:span>, <text:span text:style-name="Emphasis">Elipsoidal</text:span>, <text:span text:style-name="Emphasis">Cuadrático</text:span> o <text:span text:style-name="Emphasis">Cuadrado</text:span>.</text:p>
            </text:list-item>
            <text:list-item>
              <text:p text:style-name="Numbering_20_1">Seleccione <text:span text:style-name="Emphasis">Color inicial</text:span> y <text:span text:style-name="Emphasis">Color final</text:span> de las listas desplegables.</text:p>
            </text:list-item>
            <text:list-item>
              <text:p text:style-name="Numbering_20_1">Configure todas las propiedades como desee. Las propiedades utilizadas para crear un degradado se resumen en la tabla <text:sequence-ref text:reference-format="value" text:ref-name="refTable2">3</text:sequence-ref>., Algunas propiedades están desactivadas en función del tipo de degradado seleccionado.</text:p>
            </text:list-item>
            <text:list-item>
              <text:p text:style-name="Numbering_20_1">Haga clic en el botón <text:span text:style-name="Emphasis">Añadir</text:span> para abrir el diálogo <text:span text:style-name="Emphasis">Nombre</text:span>. Introduzca un nombre para el nuevo degradado, luego haga clic en <text:span text:style-name="Emphasis">Aceptar</text:span> para cerrar el diálogo.</text:p>
            </text:list-item>
            <text:list-item>
              <text:p text:style-name="Numbering_20_1">Haga clic en <text:span text:style-name="Emphasis">Aceptar</text:span> para cerrar el diálogo <text:span text:style-name="Emphasis">Área</text:span> y guardar los cambios.</text:p>
            </text:list-item>
          </text:list>
          <text:p text:style-name="Table"><text:soft-page-break/>Tabla <text:sequence text:ref-name="refTable1" text:name="Table" text:formula="ooow:Table+1" style:num-format="1">2</text:sequence>: Tipos de degradado</text:p>
          <table:table table:name="tb_IG26206-001" table:style-name="tb_5f_IG26206-001">
            <table:table-column table:style-name="tb_5f_IG26206-001.A"/>
            <table:table-column table:style-name="tb_5f_IG26206-001.B"/>
            <table:table-header-rows>
              <table:table-row table:style-name="tb_5f_IG26206-001.1">
                <table:table-cell table:style-name="tb_5f_IG26206-001.A1" office:value-type="string">
                  <text:p text:style-name="Table_20_Heading">Tipo</text:p>
                </table:table-cell>
                <table:table-cell table:style-name="tb_5f_IG26206-001.B1" office:value-type="string">
                  <text:p text:style-name="Table_20_Heading">Transición entre colores</text:p>
                </table:table-cell>
              </table:table-row>
            </table:table-header-rows>
            <table:table-row table:style-name="tb_5f_IG26206-001.2">
              <table:table-cell table:style-name="tb_5f_IG26206-001.A2" office:value-type="string">
                <text:p text:style-name="Table_20_Contents">Lineal</text:p>
              </table:table-cell>
              <table:table-cell table:style-name="tb_5f_IG26206-001.B2" office:value-type="string">
                <text:p text:style-name="Table_20_Contents">La transición se lleva a cabo de un extremo a otro en línea recta <text:line-break/>(horizontal, vertical o diagonal).</text:p>
              </table:table-cell>
            </table:table-row>
            <table:table-row table:style-name="tb_5f_IG26206-001.2">
              <table:table-cell table:style-name="tb_5f_IG26206-001.A2" office:value-type="string">
                <text:p text:style-name="Table_20_Contents">Axial</text:p>
              </table:table-cell>
              <table:table-cell table:style-name="tb_5f_IG26206-001.B2" office:value-type="string">
                <text:p text:style-name="Table_20_Contents">Es un degradado lineal desde el centro hasta un extremo y su reflejo <text:line-break/>en el sentido contrario.</text:p>
              </table:table-cell>
            </table:table-row>
            <table:table-row table:style-name="tb_5f_IG26206-001.2">
              <table:table-cell table:style-name="tb_5f_IG26206-001.A2" office:value-type="string">
                <text:p text:style-name="Table_20_Contents">Radial</text:p>
              </table:table-cell>
              <table:table-cell table:style-name="tb_5f_IG26206-001.B2" office:value-type="string">
                <text:p text:style-name="Table_20_Contents">Los colores se extienden desde el centro hacia afuera en un patrón circular.</text:p>
              </table:table-cell>
            </table:table-row>
            <table:table-row table:style-name="tb_5f_IG26206-001.2">
              <table:table-cell table:style-name="tb_5f_IG26206-001.A2" office:value-type="string">
                <text:p text:style-name="Table_20_Contents">Elipsoidal, Cuadrado, Rectangular</text:p>
              </table:table-cell>
              <table:table-cell table:style-name="tb_5f_IG26206-001.B2" office:value-type="string">
                <text:p text:style-name="Table_20_Contents">Los colores se extienden desde un punto central hacia afuera siguiendo <text:line-break/>un patrón de elipse, cuadrado o rectángulo respectivamente</text:p>
              </table:table-cell>
            </table:table-row>
          </table:table>
          <text:p text:style-name="Table">Tabla <text:sequence text:ref-name="refTable2" text:name="Table" text:formula="ooow:Table+1" style:num-format="1">3</text:sequence>: Propiedades de Degradado.</text:p>
          <table:table table:name="tb_IG26206-002" table:style-name="tb_5f_IG26206-002">
            <table:table-column table:style-name="tb_5f_IG26206-002.A"/>
            <table:table-column table:style-name="tb_5f_IG26206-002.B"/>
            <table:table-header-rows>
              <table:table-row table:style-name="tb_5f_IG26206-002.1">
                <table:table-cell table:style-name="tb_5f_IG26206-002.A1" office:value-type="string">
                  <text:p text:style-name="Table_20_Heading">Propiedad.</text:p>
                </table:table-cell>
                <table:table-cell table:style-name="tb_5f_IG26206-002.B1" office:value-type="string">
                  <text:p text:style-name="Table_20_Heading">Significado</text:p>
                </table:table-cell>
              </table:table-row>
            </table:table-header-rows>
            <table:table-row table:style-name="tb_5f_IG26206-002.2">
              <table:table-cell table:style-name="tb_5f_IG26206-002.A2" office:value-type="string">
                <text:p text:style-name="Table_20_Contents">Centro X,<text:line-break/>Centro Y</text:p>
              </table:table-cell>
              <table:table-cell table:style-name="tb_5f_IG26206-002.B2" office:value-type="string">
                <text:p text:style-name="Table_20_Contents">Para degradados <text:span text:style-name="Emphasis">Radial</text:span>, <text:span text:style-name="Emphasis">Elipsoidal</text:span>, <text:span text:style-name="Emphasis">Cuadrado</text:span> y <text:span text:style-name="Emphasis">Rectangular</text:span>, modifique el <text:line-break/>valor para establecer el desplazamiento horizontal o vertical del centro del <text:line-break/>degradado.</text:p>
              </table:table-cell>
            </table:table-row>
            <table:table-row table:style-name="tb_5f_IG26206-002.2">
              <table:table-cell table:style-name="tb_5f_IG26206-002.A2" office:value-type="string">
                <text:p text:style-name="Table_20_Contents">Ángulo</text:p>
              </table:table-cell>
              <table:table-cell table:style-name="tb_5f_IG26206-002.B2" office:value-type="string">
                <text:p text:style-name="Table_20_Contents">Para todo tipo de degradado, especifique el ángulo del eje de degradado.</text:p>
              </table:table-cell>
            </table:table-row>
            <table:table-row table:style-name="tb_5f_IG26206-002.2">
              <table:table-cell table:style-name="tb_5f_IG26206-002.A2" office:value-type="string">
                <text:p text:style-name="Table_20_Contents">Borde</text:p>
              </table:table-cell>
              <table:table-cell table:style-name="tb_5f_IG26206-002.B2" office:value-type="string">
                <text:p text:style-name="Table_20_Contents">Aumente este valor para que el degradado comience más lejos del borde <text:line-break/>del objeto.</text:p>
              </table:table-cell>
            </table:table-row>
            <table:table-row table:style-name="tb_5f_IG26206-002.2">
              <table:table-cell table:style-name="tb_5f_IG26206-002.A2" office:value-type="string">
                <text:p text:style-name="Table_20_Contents">Color inicial</text:p>
              </table:table-cell>
              <table:table-cell table:style-name="tb_5f_IG26206-002.B2" office:value-type="string">
                <text:p text:style-name="Table_20_Contents">El color de inicio del degradado. Introduzca la intensidad del color: 0% <text:line-break/>corresponde a totalmente oscuro (negro), 100% a todo color.</text:p>
              </table:table-cell>
            </table:table-row>
            <table:table-row table:style-name="tb_5f_IG26206-002.2">
              <table:table-cell table:style-name="tb_5f_IG26206-002.A2" office:value-type="string">
                <text:p text:style-name="Table_20_Contents">Color final</text:p>
              </table:table-cell>
              <table:table-cell table:style-name="tb_5f_IG26206-002.B2" office:value-type="string">
                <text:p text:style-name="Table_20_Contents">El color de final del degradado. Introduzca la intensidad del color: 0% <text:line-break/>corresponde a totalmente oscuro (negro), 100% a todo color.</text:p>
              </table:table-cell>
            </table:table-row>
          </table:table>
          <text:p text:style-name="Heading_20_3"><text:bookmark-start text:name="__RefHeading___Toc4363_487888092"/>Modificar degradados<text:bookmark-end text:name="__RefHeading___Toc4363_487888092"/></text:p>
          <text:list text:continue-numbering="true" text:style-name="Numbering_20_1">
            <text:list-item text:start-value="1">
              <text:p text:style-name="Numbering_20_1">Seleccione un objeto de dibujo con relleno en la diapositiva.</text:p>
            </text:list-item>
            <text:list-item>
              <text:p text:style-name="Numbering_20_1">Haga clic derecho en el objeto y seleccione <text:span text:style-name="Emphasis">Área</text:span> en el menú emergente para abrir el diálogo correspondiente.</text:p>
            </text:list-item>
            <text:list-item>
              <text:p text:style-name="Numbering_20_1">Diríjase a <text:s/>la página <text:span text:style-name="Emphasis">Área</text:span> y pulse el botón <text:span text:style-name="Emphasis">Degradado</text:span> (figura <text:sequence-ref text:reference-format="value" text:ref-name="refFigure178">179</text:sequence-ref>).</text:p>
            </text:list-item>
            <text:list-item>
              <text:p text:style-name="Numbering_20_1">Seleccione un degradado de los que se muestran a la izquierda del diálogo.</text:p>
            </text:list-item>
            <text:list-item>
              <text:p text:style-name="Numbering_20_1">Introduzca los nuevos valores para las propiedades del degradado que desea cambiar. Vea la tabla <text:sequence-ref text:reference-format="value" text:ref-name="refTable2">3</text:sequence-ref> para más información sobre las propiedades de los degradados.</text:p>
            </text:list-item>
            <text:list-item>
              <text:p text:style-name="Numbering_20_1">Haga clic en <text:span text:style-name="Emphasis">Modificar</text:span> para guardar los cambios.</text:p>
            </text:list-item>
            <text:list-item>
              <text:p text:style-name="Numbering_20_1">Haga clic en <text:span text:style-name="Emphasis">Aceptar</text:span> para cerrar el diálogo <text:span text:style-name="Emphasis">Área</text:span> y guardar los cambios.</text:p>
            </text:list-item>
          </text:list>
          <text:p text:style-name="Heading_20_3"><text:bookmark-start text:name="__RefHeading___Toc4365_487888092"/>Eliminar degradados<text:bookmark-end text:name="__RefHeading___Toc4365_487888092"/></text:p>
          <text:list xml:id="list214948390083012" text:continue-numbering="true" text:style-name="Numbering_20_1">
            <text:list-item text:start-value="1">
              <text:p text:style-name="Numbering_20_1">Seleccione un objeto relleno que use el relleno degradado que desea eliminar.</text:p>
            </text:list-item>
            <text:list-item>
              <text:p text:style-name="Numbering_20_1">Abra el diálogo <text:span text:style-name="Emphasis">Área</text:span> y haga clic en el botón <text:span text:style-name="Emphasis">Degradado</text:span> para abrir la página <text:span text:style-name="Emphasis">Degradado</text:span> (figura <text:sequence-ref text:reference-format="value" text:ref-name="refFigure178">179</text:sequence-ref>).</text:p>
            </text:list-item>
            <text:list-item>
              <text:p text:style-name="Numbering_20_1">Seleccione el degradado que desea eliminar.</text:p>
            </text:list-item>
            <text:list-item>
              <text:p text:style-name="Numbering_20_1">Haga clic con el botón derecho en el degradado y seleccione <text:span text:style-name="Emphasis">Eliminar</text:span> en el menú emergente. Haga clic en <text:span text:style-name="Emphasis">Sí</text:span> para confirmar la eliminación.</text:p>
            </text:list-item>
            <text:list-item>
              <text:p text:style-name="Numbering_20_1">Haga clic en <text:span text:style-name="Emphasis">Aceptar</text:span> para guardar los cambios y cerrar el diálogo <text:span text:style-name="Emphasis">Área</text:span>.</text:p>
            </text:list-item>
          </text:list>
          <text:list xml:id="list214948367458047" text:continue-list="list214946588681913" text:style-name="Heading_20_Note">
            <text:list-item>
              <text:p text:style-name="Heading_20_Note"><text:soft-page-break/>Nota</text:p>
            </text:list-item>
          </text:list>
          <text:p text:style-name="Body_20_Text_2c__20_Note">Se recomienda modificar o eliminar solo los degradados que haya creado. Eliminar degradados que están instalados con LibreOffice puede causar problemas en los documentos que utilizan alguno de estos degradados.</text:p>
          <text:p text:style-name="Heading_20_3"><text:bookmark-start text:name="__RefHeading___Toc4367_487888092"/>Controles avanzados para degradados<text:bookmark-end text:name="__RefHeading___Toc4367_487888092"/></text:p>
          <text:p text:style-name="Body_20_Text_2c__20_List_20_Intro">LibreOffice proporciona controles avanzados para degradados de la siguiente manera.</text:p>
          <text:list xml:id="list214948575422466" text:continue-list="list214948390083012" text:style-name="Numbering_20_1">
            <text:list-item text:start-value="1">
              <text:p text:style-name="Numbering_20_1">Seleccione un objeto que contenga el degradado como relleno.</text:p>
            </text:list-item>
            <text:list-item>
              <text:p text:style-name="Numbering_20_1">Vaya a <text:span text:style-name="Strong_20_Emphasis">Ver &gt; Barras de herramientas &gt; Transformaciones</text:span> en el menú principal y seleccione la <text:span text:style-name="Emphasis">Herramienta interactiva de degradado</text:span> o haga clic en el ícono Transformaciones en la barra de herramientas <text:span text:style-name="Emphasis">Líneas y relleno</text:span> para abrir la barra de <text:span text:style-name="Emphasis">Transformaciones</text:span>.</text:p>
            </text:list-item>
            <text:list-item>
              <text:p text:style-name="Numbering_20_1">Esto muestra una línea discontinua que conecta dos tiradores de colores. Que representan el <text:span text:style-name="Emphasis">Color inicial</text:span> y el <text:span text:style-name="Emphasis">Color final</text:span> del degradado seleccionado (figura <text:sequence-ref text:reference-format="value" text:ref-name="refFigure184">185</text:sequence-ref>).</text:p>
            </text:list-item>
            <text:list-item>
              <text:p text:style-name="Numbering_20_1">En la <text:span text:style-name="Emphasis">Barra lateral</text:span> puede modificar algunas las opciones de transformación, seleccionando la pestaña <text:span text:style-name="Emphasis">Propiedades</text:span> y desplegando el panel <text:span text:style-name="Emphasis">Área</text:span>.</text:p>
            </text:list-item>
            <text:list-item>
              <text:p text:style-name="Numbering_20_1">Seleccione el tipo de degradado que desea utilizar para el objeto de la lista desplegable <text:span text:style-name="Emphasis">Tipo</text:span>. Las propiedades que puede ajustar dependerán del tipo de degradado que haya seleccionado y se explican a continuación.</text:p>
            </text:list-item>
          </text:list>
          <text:p text:style-name="Figure"><draw:frame draw:style-name="fr3" draw:name="fram_IG26206-019" text:anchor-type="as-char" draw:z-index="376">
       <draw:text-box fo:min-height="0.041cm" fo:min-width="0.041cm">
        <text:p text:style-name="Figure">Figura <text:sequence text:ref-name="refFigure184" text:name="Figure" text:formula="ooow:Figure+1" style:num-format="1">185</text:sequence>: Herramienta interactiva de degradado</text:p>
        <text:p text:style-name="Figure"><draw:frame draw:style-name="fr9" draw:name="img_IG26206_020" text:anchor-type="as-char" svg:width="11.24cm" svg:height="3.96cm" draw:z-index="377"><draw:image xlink:href="Pictures/1000000000000213000000BB78321246.png" xlink:type="simple" xlink:show="embed" xlink:actuate="onLoad" draw:mime-type="image/png"/>
          <svg:title>Herramienta interactiva de degradado</svg:title>
          <svg:desc>Herramienta interactiva de degradado</svg:desc>
         </draw:frame></text:p>
       </draw:text-box>
      </draw:frame></text:p>
          <text:list xml:id="list214948118358199" text:continue-list="list214947791702581" text:style-name="List_20_2">
            <text:list-item>
              <text:p text:style-name="List_20_2"><text:span text:style-name="Strong_20_Emphasis">Lineal</text:span> – mueva el tirador correspondiente al <text:span text:style-name="Emphasis">Color inicial</text:span> para cambiar el inicio del degradado (valor del borde). Mueva el tirador correspondiente al <text:span text:style-name="Emphasis">Color final</text:span> para cambiar la orientación (valor del ángulo).</text:p>
            </text:list-item>
            <text:list-item>
              <text:p text:style-name="List_20_2"><text:span text:style-name="Strong_20_Emphasis">Axial</text:span> – mueva <text:span text:style-name="Emphasis">Color final</text:span> para cambiar las propiedades del ángulo y del borde del degradado. Solo se puede mover el tirador correspondiente al <text:span text:style-name="Emphasis">Color final</text:span>.</text:p>
            </text:list-item>
            <text:list-item>
              <text:p text:style-name="List_20_2"><text:span text:style-name="Strong_20_Emphasis">Radial </text:span>– mueva <text:span text:style-name="Emphasis">Color inicial</text:span> para modificar la propiedad del borde y establecer el ancho del círculo degradado. Mueva <text:span text:style-name="Emphasis">Color final</text:span> para cambiar el punto donde termina el degradado (valores de <text:span text:style-name="Emphasis">Centro X</text:span> y <text:span text:style-name="Emphasis">Centro Y</text:span>).</text:p>
            </text:list-item>
            <text:list-item>
              <text:p text:style-name="List_20_2"><text:span text:style-name="Strong_20_Emphasis">Elipsoidal</text:span> – mueva <text:span text:style-name="Emphasis">Color inicial</text:span> para modificar la propiedad del borde y establecer el tamaño de la elipse de degradado. Mueva el botón <text:span text:style-name="Emphasis">Color final</text:span> para cambiar el ángulo del eje del elipsoide y el eje mismo.</text:p>
            </text:list-item>
            <text:list-item>
              <text:p text:style-name="List_20_2"><text:span text:style-name="Strong_20_Emphasis">Cuadrado</text:span> o <text:span text:style-name="Emphasis">Rectangular</text:span> – mueva <text:span text:style-name="Emphasis">Color inicial</text:span> para modificar el borde y establecer el tamaño del degradado y el ángulo de la forma degradada. Mueva el botón <text:span text:style-name="Emphasis">Color final</text:span> para cambiar el centro del degradado.</text:p>
            </text:list-item>
          </text:list>
          <text:list xml:id="list214946649723762" text:continue-list="list214948575422466" text:style-name="Numbering_20_1">
            <text:list-item>
              <text:p text:style-name="Numbering_20_1">Haga clic fuera del objeto para salir del modo de edición.</text:p>
            </text:list-item>
          </text:list>
          <text:list xml:id="list214947672726591" text:continue-list="list214948367458047" text:style-name="Heading_20_Note">
            <text:list-item>
              <text:p text:style-name="Heading_20_Note"><text:soft-page-break/>Nota</text:p>
            </text:list-item>
          </text:list>
          <text:p text:style-name="Body_20_Text_2c__20_Note">Los tiradores tendrán diferentes posiciones según el tipo de degradado. Por ejemplo, para un degradado lineal, los tiradores inicial y final del degradado siempre estarán situados a ambos lados del punto central del objeto.</text:p>
          <text:p text:style-name="Heading_20_2"><text:bookmark-start text:name="__RefHeading___Toc7416_4078653624"/>Rellenos de Imagen (mapa de bits)<text:bookmark-end text:name="__RefHeading___Toc7416_4078653624"/></text:p>
          <text:p text:style-name="Heading_20_3"><text:bookmark-start text:name="__RefHeading___Toc7418_4078653624"/>Editar el relleno de imagen<text:bookmark-end text:name="__RefHeading___Toc7418_4078653624"/></text:p>
          <text:p text:style-name="Body_20_Text_2c__20_List_20_Intro">Seleccione un objeto que contenga una imagen como relleno o inserte un mapa de bits en un objeto seleccionado.</text:p>
          <text:list text:continue-list="list214946649723762" text:style-name="Numbering_20_1">
            <text:list-item text:start-value="1">
              <text:p text:style-name="Numbering_20_1">Seleccione un objeto de dibujo con relleno en la diapositiva.</text:p>
            </text:list-item>
            <text:list-item>
              <text:p text:style-name="Numbering_20_1">Haga clic derecho en el objeto y seleccione <text:span text:style-name="Emphasis">Área</text:span> en el menú emergente para abrir el diálogo correspondiente.</text:p>
            </text:list-item>
            <text:list-item>
              <text:p text:style-name="Numbering_20_1">Diríjase a <text:s/>la página <text:span text:style-name="Emphasis">Área</text:span> y pulse el botón <text:span text:style-name="Emphasis">Imagen</text:span> para abrir la página <text:span text:style-name="Emphasis">Imagen</text:span> (figura <text:sequence-ref text:reference-format="value" text:ref-name="refFigure179">180</text:sequence-ref>).</text:p>
            </text:list-item>
            <text:list-item>
              <text:p text:style-name="Numbering_20_1">Seleccione una imagen que desee usar y edite sus propiedades.</text:p>
            </text:list-item>
            <text:list-item>
              <text:p text:style-name="Numbering_20_1">Seleccione las opciones de <text:span text:style-name="Emphasis">Estilo</text:span>, <text:span text:style-name="Emphasis">Tamaño</text:span>, <text:span text:style-name="Emphasis">Posición</text:span>, <text:span text:style-name="Emphasis">Posición de mosaico</text:span> y <text:span text:style-name="Emphasis">Desplazamiento</text:span> <text:span text:style-name="Emphasis">X</text:span> e <text:span text:style-name="Emphasis">Y</text:span> (vea la tabla <text:sequence-ref text:reference-format="value" text:ref-name="refTable3">4</text:sequence-ref>). La mejor forma de comprender las opciones es experimentar con ellas. La figura <text:sequence-ref text:reference-format="value" text:ref-name="refFigure185">186</text:sequence-ref> muestra ejemplos de rellenos de mapa de bits y las propiedades utilizadas.</text:p>
            </text:list-item>
            <text:list-item>
              <text:p text:style-name="Numbering_20_1">Haga clic en <text:span text:style-name="Emphasis">Aceptar</text:span> para guardar los cambios y cerrar el diálogo <text:span text:style-name="Emphasis">Área</text:span>.</text:p>
            </text:list-item>
          </text:list>
          <text:p text:style-name="Figure"><draw:frame draw:style-name="fr3" draw:name="fram_IG26206-020" text:anchor-type="as-char" draw:z-index="378">
       <draw:text-box fo:min-height="0.041cm" fo:min-width="0.041cm">
        <text:p text:style-name="Figure">Figura <text:sequence text:ref-name="refFigure185" text:name="Figure" text:formula="ooow:Figure+1" style:num-format="1">186</text:sequence>: Rellenos de Imagen</text:p>
        <text:p text:style-name="Figure"><draw:frame draw:style-name="fr9" draw:name="img_IG26206_021" text:anchor-type="as-char" svg:width="8.46cm" svg:height="5.001cm" draw:z-index="379"><draw:image xlink:href="Pictures/10000000000002150000013BA79A09B5.jpg" xlink:type="simple" xlink:show="embed" xlink:actuate="onLoad" draw:mime-type="image/jpeg"/>
          <svg:title>Rellenos de Imagen</svg:title>
          <svg:desc>Rellenos de Imagen</svg:desc>
         </draw:frame></text:p>
       </draw:text-box>
      </draw:frame></text:p>
          <text:p text:style-name="Table">Tabla <text:sequence text:ref-name="refTable3" text:name="Table" text:formula="ooow:Table+1" style:num-format="1">4</text:sequence>: Opciones de Imagen (mapa de bits).</text:p>
          <table:table table:name="tb_IG26206-003" table:style-name="tb_5f_IG26206-003">
            <table:table-column table:style-name="tb_5f_IG26206-003.A"/>
            <table:table-column table:style-name="tb_5f_IG26206-003.B"/>
            <table:table-header-rows>
              <table:table-row table:style-name="tb_5f_IG26206-003.1">
                <table:table-cell table:style-name="tb_5f_IG26206-003.A1" office:value-type="string">
                  <text:p text:style-name="Table_20_Heading">Opción</text:p>
                </table:table-cell>
                <table:table-cell table:style-name="tb_5f_IG26206-003.B1" office:value-type="string">
                  <text:p text:style-name="Table_20_Heading">Significado</text:p>
                </table:table-cell>
              </table:table-row>
            </table:table-header-rows>
            <table:table-row table:style-name="tb_5f_IG26206-003.2">
              <table:table-cell table:style-name="tb_5f_IG26206-003.A2" office:value-type="string">
                <text:p text:style-name="Table_20_Contents">Estilo: <text:span text:style-name="Emphasis">Posición y tamaño personalizados</text:span></text:p>
              </table:table-cell>
              <table:table-cell table:style-name="tb_5f_IG26206-003.B2" office:value-type="string">
                <text:p text:style-name="Table_20_Contents">Determina la posición de la imagen en el objeto y el tamaño de la misma.</text:p>
              </table:table-cell>
            </table:table-row>
            <table:table-row table:style-name="tb_5f_IG26206-003.2">
              <table:table-cell table:style-name="tb_5f_IG26206-003.A2" office:value-type="string">
                <text:p text:style-name="Table_20_Contents">Estilo: <text:span text:style-name="Emphasis">En mosaico</text:span></text:p>
              </table:table-cell>
              <table:table-cell table:style-name="tb_5f_IG26206-003.B2" office:value-type="string">
                <text:p text:style-name="Table_20_Contents">La imagen se colocará en mosaico para llenar el área. El tamaño de la imagen utilizada para el mosaico está determinado por la configuración en <text:span text:style-name="Emphasis">Tamaño</text:span></text:p>
              </table:table-cell>
            </table:table-row>
            <table:table-row table:style-name="tb_5f_IG26206-003.2">
              <table:table-cell table:style-name="tb_5f_IG26206-003.A2" office:value-type="string">
                <text:p text:style-name="Table_20_Contents">Estilo: <text:span text:style-name="Emphasis">Extendido</text:span></text:p>
              </table:table-cell>
              <table:table-cell table:style-name="tb_5f_IG26206-003.B2" office:value-type="string">
                <text:p text:style-name="Table_20_Contents">El mapa de bits se ampliará para llenar el área del objeto.</text:p>
              </table:table-cell>
            </table:table-row>
            <table:table-row table:style-name="tb_5f_IG26206-003.2">
              <table:table-cell table:style-name="tb_5f_IG26206-003.A2" office:value-type="string">
                <text:p text:style-name="Table_20_Contents"><text:span text:style-name="Emphasis">Anchura</text:span></text:p>
              </table:table-cell>
              <table:table-cell table:style-name="tb_5f_IG26206-003.B2" office:value-type="string">
                <text:p text:style-name="Table_20_Contents">Establece la anchura de la imagen. 100% significa que se cambiará la anchura de la imagen para ocupar toda la anchura del área de relleno, 50% significa que la anchura de la imagen será la mitad de la del área de relleno.</text:p>
              </table:table-cell>
            </table:table-row>
            <text:soft-page-break/>
            <table:table-row table:style-name="tb_5f_IG26206-003.2">
              <table:table-cell table:style-name="tb_5f_IG26206-003.A2" office:value-type="string">
                <text:p text:style-name="Table_20_Contents"><text:span text:style-name="Emphasis">Altura</text:span></text:p>
              </table:table-cell>
              <table:table-cell table:style-name="tb_5f_IG26206-003.B2" office:value-type="string">
                <text:p text:style-name="Table_20_Contents">Establece la altura de la imagen. 100% significa que se cambiará la altura de la imagen para ocupar toda la altura del área de relleno, 50% significa que la altura de la imagen será la mitad de la del área de relleno.</text:p>
              </table:table-cell>
            </table:table-row>
            <table:table-row table:style-name="tb_5f_IG26206-003.2">
              <table:table-cell table:style-name="tb_5f_IG26206-003.A2" office:value-type="string">
                <text:p text:style-name="Table_20_Contents"><text:span text:style-name="Emphasis">Como porcentaje del padre</text:span></text:p>
              </table:table-cell>
              <table:table-cell table:style-name="tb_5f_IG26206-003.B2" office:value-type="string">
                <text:p text:style-name="Table_20_Contents">Cuando se marca esta casilla, el tamaño de la imagen se proporciona en porcentaje. Al desmarcar la casilla, el tamaño de la imagen se proporciona en unidades de medida.</text:p>
              </table:table-cell>
            </table:table-row>
            <table:table-row table:style-name="tb_5f_IG26206-003.2">
              <table:table-cell table:style-name="tb_5f_IG26206-003.A2" office:value-type="string">
                <text:p text:style-name="Table_20_Contents"><text:span text:style-name="Emphasis">Posición</text:span></text:p>
              </table:table-cell>
              <table:table-cell table:style-name="tb_5f_IG26206-003.B2" office:value-type="string">
                <text:p text:style-name="Table_20_Contents">Determina el punto de anclaje de la imagen.</text:p>
              </table:table-cell>
            </table:table-row>
            <table:table-row table:style-name="tb_5f_IG26206-003.2">
              <table:table-cell table:style-name="tb_5f_IG26206-003.A2" office:value-type="string">
                <text:p text:style-name="Table_20_Contents">Posición de mosaico: <text:span text:style-name="Emphasis">Desplazamiento X</text:span></text:p>
              </table:table-cell>
              <table:table-cell table:style-name="tb_5f_IG26206-003.B2" office:value-type="string">
                <text:p text:style-name="Table_20_Contents">Establece el desplazamiento de la anchura de la imagen. 50% significa que Draw colocará la parte media de la imagen en el punto de anclaje y comenzará a crear el mosaico desde allí.</text:p>
              </table:table-cell>
            </table:table-row>
            <table:table-row table:style-name="tb_5f_IG26206-003.2">
              <table:table-cell table:style-name="tb_5f_IG26206-003.A2" office:value-type="string">
                <text:p text:style-name="Table_20_Contents">Posición de mosaico: <text:span text:style-name="Emphasis">Desplazamiento Y</text:span></text:p>
              </table:table-cell>
              <table:table-cell table:style-name="tb_5f_IG26206-003.B2" office:value-type="string">
                <text:p text:style-name="Table_20_Contents">Establece el desplazamiento de la altura de la imagen. 50% significa que Draw colocará la parte media de la imagen en el punto de anclaje y comenzará a crear el mosaico desde allí.</text:p>
              </table:table-cell>
            </table:table-row>
            <table:table-row table:style-name="tb_5f_IG26206-003.2">
              <table:table-cell table:style-name="tb_5f_IG26206-003.A2" office:value-type="string">
                <text:p text:style-name="Table_20_Contents"><text:span text:style-name="Emphasis">Desplazamiento de mosaico</text:span></text:p>
              </table:table-cell>
              <table:table-cell table:style-name="tb_5f_IG26206-003.B2" office:value-type="string">
                <text:p text:style-name="Table_20_Contents">Desplaza las columnas o filas de las imágenes en mosaico por el porcentaje introducido para que las dos columnas o filas posteriores de la imagen no queden alineadas.</text:p>
              </table:table-cell>
            </table:table-row>
          </table:table>
          <text:p text:style-name="Heading_20_3"><text:bookmark-start text:name="__RefHeading___Toc7420_4078653624"/>Importar Imágenes<text:bookmark-end text:name="__RefHeading___Toc7420_4078653624"/></text:p>
          <text:list text:continue-numbering="true" text:style-name="Numbering_20_1">
            <text:list-item text:start-value="1">
              <text:p text:style-name="Numbering_20_1">Abra el diálogo <text:span text:style-name="Emphasis">Área</text:span> usando uno de los métodos ya mencionados y abra la página <text:span text:style-name="Emphasis">Imagen</text:span>.</text:p>
            </text:list-item>
            <text:list-item>
              <text:p text:style-name="Numbering_20_1">Haga clic en el botón <text:span text:style-name="Emphasis">Agregar / importar</text:span> y se abrirá un diálogo del navegador de archivos.</text:p>
            </text:list-item>
            <text:list-item>
              <text:p text:style-name="Numbering_20_1">Seleccione el archivo de <text:span text:style-name="Emphasis">Imagen</text:span> desde el directorio de ubicación y haga clic en <text:span text:style-name="Emphasis">Abrir</text:span>.</text:p>
            </text:list-item>
            <text:list-item>
              <text:p text:style-name="Numbering_20_1">Introduzca un nombre para el nuevo mapa de bits en el diálogo <text:span text:style-name="Emphasis">Nombre</text:span> y haga clic en <text:span text:style-name="Emphasis">Aceptar</text:span> para cambiar el nombre.</text:p>
            </text:list-item>
            <text:list-item>
              <text:p text:style-name="Numbering_20_1">Haga clic en <text:span text:style-name="Emphasis">Aceptar</text:span> para importar la imagen, aplicarla al objeto y cerrar el diálogo.</text:p>
            </text:list-item>
          </text:list>
          <text:p text:style-name="Heading_20_3"><text:bookmark-start text:name="__RefHeading___Toc7422_4078653624"/>Renombrar o Eliminar Imágenes<text:bookmark-end text:name="__RefHeading___Toc7422_4078653624"/></text:p>
          <text:p text:style-name="Body_20_Text_2c__20_List_20_Intro">Seleccione un objeto relleno que utilice el relleno de imagen que desea renombrar o eliminar.</text:p>
          <text:list xml:id="list214946658708241" text:continue-numbering="true" text:style-name="Numbering_20_1">
            <text:list-item text:start-value="1">
              <text:p text:style-name="Numbering_20_1">Abra el diálogo <text:span text:style-name="Emphasis">Área</text:span> usando uno de los métodos ya mencionados.</text:p>
            </text:list-item>
            <text:list-item>
              <text:p text:style-name="Numbering_20_1">Diríjase a la página <text:span text:style-name="Emphasis">Área</text:span> y pulse el botón <text:span text:style-name="Emphasis">Imagen</text:span> para abrir la página <text:span text:style-name="Emphasis">Imagen</text:span>.</text:p>
            </text:list-item>
            <text:list-item>
              <text:p text:style-name="Numbering_20_1">Haga clic con el botón derecho en el mapa de bits deseado y seleccione <text:span text:style-name="Emphasis">Cambiar nombre</text:span> o <text:span text:style-name="Emphasis">Eliminar</text:span> en el menú emergente. Haga clic en <text:span text:style-name="Emphasis">Sí</text:span> para confirmar la eliminación.</text:p>
            </text:list-item>
            <text:list-item>
              <text:p text:style-name="Numbering_20_1">Haga clic en <text:span text:style-name="Emphasis">Aceptar</text:span> para guardar los cambios y cerrar el diálogo <text:span text:style-name="Emphasis">Área</text:span>.</text:p>
            </text:list-item>
          </text:list>
          <text:list xml:id="list214948615816700" text:continue-list="list214947672726591" text:style-name="Heading_20_Note">
            <text:list-item>
              <text:p text:style-name="Heading_20_Note">Nota</text:p>
            </text:list-item>
          </text:list>
          <text:p text:style-name="Body_20_Text_2c__20_Note">Se recomienda renombrar o eliminar unicamente <text:s/>las imágenes que haya importado. Eliminar las imágenes instaladas con LibreOffice puede causar problemas en documentos que utilicen esas imágenes como fondo de objetos.</text:p>
          <text:p text:style-name="Heading_20_2"><text:bookmark-start text:name="__RefHeading___Toc7424_4078653624"/><text:soft-page-break/>Rellenos de Motivo<text:bookmark-end text:name="__RefHeading___Toc7424_4078653624"/></text:p>
          <text:p text:style-name="Heading_20_3"><text:bookmark-start text:name="__RefHeading___Toc13071_4078653624"/>Crear o editar Motivos<text:bookmark-end text:name="__RefHeading___Toc13071_4078653624"/></text:p>
          <text:p text:style-name="Body_20_Text_2c__20_List_20_Intro">Seleccione un objeto que contenga un Motivo como relleno o inserte un Motivo en un objeto seleccionado</text:p>
          <text:list text:continue-list="list214946658708241" text:style-name="Numbering_20_1">
            <text:list-item text:start-value="1">
              <text:p text:style-name="Numbering_20_1">Abra el diálogo <text:span text:style-name="Emphasis">Área</text:span> usando uno de los métodos ya mencionados.</text:p>
            </text:list-item>
            <text:list-item>
              <text:p text:style-name="Numbering_20_1">Diríjase a <text:s/>la página <text:span text:style-name="Emphasis">Área</text:span> y pulse el botón <text:span text:style-name="Emphasis">Motivo</text:span> para abrir la página <text:span text:style-name="Emphasis">Motivo</text:span>.</text:p>
            </text:list-item>
            <text:list-item>
              <text:p text:style-name="Numbering_20_1">Seleccione un Motivo de las opciones disponibles en <text:span text:style-name="Emphasis">Motivo</text:span>.</text:p>
            </text:list-item>
            <text:list-item>
              <text:p text:style-name="Numbering_20_1">Seleccione los colores que desee usar en las listas desplegables para <text:span text:style-name="Emphasis">Color de primer plano</text:span> y <text:span text:style-name="Emphasis">Color de fondo</text:span> (figura <text:sequence-ref text:reference-format="value" text:ref-name="refFigure186">187</text:sequence-ref>).</text:p>
            </text:list-item>
          </text:list>
          <text:p text:style-name="Figure"><draw:frame draw:style-name="fr3" draw:name="fram_IG26206-021" text:anchor-type="as-char" draw:z-index="380">
       <draw:text-box fo:min-height="0.041cm" fo:min-width="0.041cm">
        <text:p text:style-name="Figure">Figura <text:sequence text:ref-name="refFigure186" text:name="Figure" text:formula="ooow:Figure+1" style:num-format="1">187</text:sequence>: Editor de motivos en la página Motivo del diálogo Área</text:p>
        <text:p text:style-name="Figure"><draw:frame draw:style-name="fr9" draw:name="img_IG26206_022" text:anchor-type="as-char" svg:width="9.449cm" svg:height="5.93cm" draw:z-index="381"><draw:image xlink:href="Pictures/10000000000001FE000001400B6483B9.png" xlink:type="simple" xlink:show="embed" xlink:actuate="onLoad" draw:mime-type="image/png"/>
          <svg:title>Editor de motivos en la página Motivo del diálogo Área</svg:title>
          <svg:desc>Editor de motivos en la página Motivo del diálogo Área</svg:desc>
         </draw:frame></text:p>
       </draw:text-box>
      </draw:frame></text:p>
          <text:list text:continue-numbering="true" text:style-name="Numbering_20_1">
            <text:list-item>
              <text:p text:style-name="Numbering_20_1">Comience a crear o editar el motivo haciendo clic con el botón izquierdo del ratón en los cuadrados (píxeles) que desea llenar con <text:span text:style-name="Emphasis">Color de primer plano</text:span>. Compruebe la ventana <text:span text:style-name="Emphasis">Previsualización</text:span> para ver si se está logrando el efecto deseado.</text:p>
            </text:list-item>
          </text:list>
          <text:p text:style-name="Numbering_20_1_20_Cont.">Si ha creado un nuevo motivo, haga clic en el botón <text:span text:style-name="Emphasis">Añadir</text:span>, se abrirá el diálogo <text:span text:style-name="Emphasis">Nombre</text:span>. Escriba un nombre y haga clic en <text:span text:style-name="Emphasis">Aceptar</text:span> para cerrar el diálogo.</text:p>
          <text:p text:style-name="Numbering_20_1_20_Cont.">Si ha editado un motivo, haga clic en <text:span text:style-name="Emphasis">Modificar</text:span> para guardar los cambios. No se proporciona ninguna confirmación al guardar un motivo editado.</text:p>
          <text:list text:continue-numbering="true" text:style-name="Numbering_20_1">
            <text:list-item>
              <text:p text:style-name="Numbering_20_1">Haga clic en <text:span text:style-name="Emphasis">Aceptar</text:span> para guardar los cambios y cerrar el diálogo <text:span text:style-name="Emphasis">Área</text:span>.</text:p>
            </text:list-item>
          </text:list>
          <text:p text:style-name="Heading_20_3"><text:bookmark-start text:name="__RefHeading___Toc16613_4078653624"/>Renombrar o eliminar Motivos<text:bookmark-end text:name="__RefHeading___Toc16613_4078653624"/></text:p>
          <text:p text:style-name="Body_20_Text_2c__20_List_20_Intro">Seleccione un objeto que utilice el relleno de motivo que desea renombrar o eliminar.</text:p>
          <text:list xml:id="list214946713808421" text:continue-numbering="true" text:style-name="Numbering_20_1">
            <text:list-item text:start-value="1">
              <text:p text:style-name="Numbering_20_1">Abra el diálogo <text:span text:style-name="Emphasis">Área</text:span> usando uno de los métodos ya mencionados.</text:p>
            </text:list-item>
            <text:list-item>
              <text:p text:style-name="Numbering_20_1">Haga clic en la pestaña <text:span text:style-name="Emphasis">Motivo</text:span> para abrir la página <text:span text:style-name="Emphasis">Motivo</text:span> (figura <text:sequence-ref text:reference-format="value" text:ref-name="refFigure180">181</text:sequence-ref>)</text:p>
            </text:list-item>
            <text:list-item>
              <text:p text:style-name="Numbering_20_1">Haga clic con el botón derecho en el patrón y seleccione <text:span text:style-name="Emphasis">Eliminar</text:span> en el menú emergente. Haga clic en <text:span text:style-name="Emphasis">Sí</text:span> para confirmar la eliminación.</text:p>
            </text:list-item>
            <text:list-item>
              <text:p text:style-name="Numbering_20_1">Haga clic en <text:span text:style-name="Emphasis">Aceptar</text:span> para guardar los cambios y cerrar el diálogo <text:span text:style-name="Emphasis">Área</text:span>.</text:p>
            </text:list-item>
          </text:list>
          <text:list xml:id="list214947403520380" text:continue-list="list214948615816700" text:style-name="Heading_20_Note">
            <text:list-item>
              <text:p text:style-name="Heading_20_Note">Nota</text:p>
            </text:list-item>
          </text:list>
          <text:p text:style-name="Body_20_Text_2c__20_Note">Se recomienda renombrar o eliminar unicamente los motivos que haya creado. Eliminar motivos instalados con LibreOffice puede causar problemas en documentos que usan uno de estos motivos.</text:p>
          <text:p text:style-name="Heading_20_2"><text:bookmark-start text:name="__RefHeading___Toc14129_3042725236"/><text:soft-page-break/>Rellenos de Trama<text:bookmark-end text:name="__RefHeading___Toc14129_3042725236"/></text:p>
          <text:p text:style-name="Text_20_body">Para crear un nuevo relleno de Trama o modificar uno existente, seleccione la pestaña <text:span text:style-name="Emphasis">Trama</text:span> del diálogo <text:span text:style-name="Emphasis">Área</text:span>. Al igual que con los degradados y los colores, es mejor crear un nuevo relleno de Trama en lugar de modificar uno predefinido. Las propiedades que se pueden establecer para un modelo de Trama se muestran en la <text:s/>tabla <text:sequence-ref text:reference-format="value" text:ref-name="refTable4">5</text:sequence-ref><text:s/>«<text:sequence-ref text:reference-format="caption" text:ref-name="refTable4">Opciones de trama</text:sequence-ref>»</text:p>
          <text:p text:style-name="Table">Tabla <text:sequence text:ref-name="refTable4" text:name="Table" text:formula="ooow:Table+1" style:num-format="1">5</text:sequence>: Opciones de trama</text:p>
          <table:table table:name="tb_IG26206-004" table:style-name="tb_5f_IG26206-004">
            <table:table-column table:style-name="tb_5f_IG26206-004.A"/>
            <table:table-column table:style-name="tb_5f_IG26206-004.B"/>
            <table:table-header-rows>
              <table:table-row table:style-name="tb_5f_IG26206-004.1">
                <table:table-cell table:style-name="tb_5f_IG26206-004.A1" office:value-type="string">
                  <text:p text:style-name="Table_20_Heading">Opción</text:p>
                </table:table-cell>
                <table:table-cell table:style-name="tb_5f_IG26206-004.B1" office:value-type="string">
                  <text:p text:style-name="Table_20_Heading">Significado</text:p>
                </table:table-cell>
              </table:table-row>
            </table:table-header-rows>
            <table:table-row table:style-name="tb_5f_IG26206-004.2">
              <table:table-cell table:style-name="tb_5f_IG26206-004.A2" office:value-type="string">
                <text:p text:style-name="Table_20_Contents"><text:span text:style-name="Emphasis">Espaciado</text:span></text:p>
              </table:table-cell>
              <table:table-cell table:style-name="tb_5f_IG26206-004.B2" office:value-type="string">
                <text:p text:style-name="Table_20_Contents">Determina el espacio entre dos líneas del relleno de trama. A medida que se cambia el valor, se actualiza la ventana de vista previa. <text:s/></text:p>
              </table:table-cell>
            </table:table-row>
            <table:table-row table:style-name="tb_5f_IG26206-004.2">
              <table:table-cell table:style-name="tb_5f_IG26206-004.A2" office:value-type="string">
                <text:p text:style-name="Table_20_Contents"><text:span text:style-name="Emphasis">Ángulo</text:span></text:p>
              </table:table-cell>
              <table:table-cell table:style-name="tb_5f_IG26206-004.B2" office:value-type="string">
                <text:p text:style-name="Table_20_Contents">Utilice el minimapa bajo del valor numérico para establecer el ángulo formado por la línea en múltiplos de 45 grados. Si el ángulo requerido no es múltiplo de 45 grados, introduzca el valor deseado en el cuadro de edición.</text:p>
              </table:table-cell>
            </table:table-row>
            <table:table-row table:style-name="tb_5f_IG26206-004.2">
              <table:table-cell table:style-name="tb_5f_IG26206-004.A2" office:value-type="string">
                <text:p text:style-name="Table_20_Contents"><text:span text:style-name="Emphasis">Tipo de línea</text:span></text:p>
              </table:table-cell>
              <table:table-cell table:style-name="tb_5f_IG26206-004.B2" office:value-type="string">
                <text:p text:style-name="Table_20_Contents">Ponga una línea simple, doble o triple para el estilo del relleno de trama.</text:p>
              </table:table-cell>
            </table:table-row>
            <table:table-row table:style-name="tb_5f_IG26206-004.2">
              <table:table-cell table:style-name="tb_5f_IG26206-004.A2" office:value-type="string">
                <text:p text:style-name="Table_20_Contents"><text:span text:style-name="Emphasis">Color de línea</text:span></text:p>
              </table:table-cell>
              <table:table-cell table:style-name="tb_5f_IG26206-004.B2" office:value-type="string">
                <text:p text:style-name="Table_20_Contents">Seleccione de la lista el color de las líneas que formarán el relleno trama.</text:p>
              </table:table-cell>
            </table:table-row>
            <table:table-row table:style-name="tb_5f_IG26206-004.2">
              <table:table-cell table:style-name="tb_5f_IG26206-004.A2" office:value-type="string">
                <text:p text:style-name="Table_20_Contents"><text:span text:style-name="Emphasis">Color de fondo</text:span></text:p>
              </table:table-cell>
              <table:table-cell table:style-name="tb_5f_IG26206-004.B2" office:value-type="string">
                <text:p text:style-name="Table_20_Contents">Seleccione un color para el fondo de las líneas usadas para el relleno de trama.</text:p>
              </table:table-cell>
            </table:table-row>
          </table:table>
          <text:p text:style-name="Heading_20_3"><text:bookmark-start text:name="__RefHeading___Toc7426_4078653624"/>Crear nuevos rellenos de Trama<text:bookmark-end text:name="__RefHeading___Toc7426_4078653624"/></text:p>
          <text:p text:style-name="Body_20_Text_2c__20_List_20_Intro">Seleccione el objeto relleno que desea editar. </text:p>
          <text:list text:continue-list="list214946713808421" text:style-name="Numbering_20_1">
            <text:list-item text:start-value="1">
              <text:p text:style-name="Numbering_20_1">Abra el diálogo <text:span text:style-name="Emphasis">Área</text:span> usando uno de los métodos ya mencionados.</text:p>
            </text:list-item>
            <text:list-item>
              <text:p text:style-name="Numbering_20_1">Diríjase a la página <text:span text:style-name="Emphasis">Área</text:span> y pulse el botón <text:span text:style-name="Emphasis">Trama</text:span> para abrir la página <text:span text:style-name="Emphasis">Trama</text:span>.</text:p>
            </text:list-item>
            <text:list-item>
              <text:p text:style-name="Numbering_20_1">Como punto de partida, seleccione un relleno de trama similar al que desea crear.</text:p>
            </text:list-item>
            <text:list-item>
              <text:p text:style-name="Numbering_20_1">Modifique las opciones de las líneas que forman el relleno de trama. Se muestra una vista previa en la ventana debajo de los modelos disponibles. Vea la tabla <text:sequence-ref text:reference-format="value" text:ref-name="refTable4">5</text:sequence-ref> para información sobre las opciones de trama.</text:p>
            </text:list-item>
            <text:list-item>
              <text:p text:style-name="Numbering_20_1">Haga clic en el botón <text:span text:style-name="Emphasis">Añadir</text:span> y se abrirá el diálogo <text:span text:style-name="Emphasis">Nombre</text:span>. Introduzca un nombre para el nuevo relleno de trama, luego haga clic en <text:span text:style-name="Emphasis">Aceptar</text:span> para cerrar el diálogo. La nueva trama aparece en la parte inferior de los rellenos de trama que se muestran en <text:span text:style-name="Emphasis">Trama</text:span>.</text:p>
            </text:list-item>
            <text:list-item>
              <text:p text:style-name="Numbering_20_1">Haga clic en <text:span text:style-name="Emphasis">Aceptar</text:span> para cerrar el diálogo <text:span text:style-name="Emphasis">Área</text:span> y guardar los cambios.</text:p>
            </text:list-item>
          </text:list>
          <text:p text:style-name="Heading_20_3"><text:bookmark-start text:name="__RefHeading___Toc7428_4078653624"/>Modificar rellenos de Trama<text:bookmark-end text:name="__RefHeading___Toc7428_4078653624"/></text:p>
          <text:p text:style-name="Body_20_Text_2c__20_List_20_Intro">Seleccione el objeto con relleno de trama que desee editar</text:p>
          <text:list text:continue-numbering="true" text:style-name="Numbering_20_1">
            <text:list-item text:start-value="1">
              <text:p text:style-name="Numbering_20_1">Abra el diálogo <text:span text:style-name="Emphasis">Área</text:span> usando uno de los métodos ya mencionados.</text:p>
            </text:list-item>
            <text:list-item>
              <text:p text:style-name="Numbering_20_1">Diríjase a la página <text:span text:style-name="Emphasis">Área</text:span> y pulse el botón <text:span text:style-name="Emphasis">Trama</text:span> para abrir la página <text:span text:style-name="Emphasis">Trama</text:span>.</text:p>
            </text:list-item>
            <text:list-item>
              <text:p text:style-name="Numbering_20_1">Seleccione una trama que haya creado previamente y agregado a las tramas que se muestran en el diálogo <text:span text:style-name="Emphasis">Área</text:span>.</text:p>
            </text:list-item>
            <text:list-item>
              <text:p text:style-name="Numbering_20_1">Introduzca los nuevos valores para cambiar las opciones de trama. Vea la tabla <text:sequence-ref text:reference-format="value" text:ref-name="refTable4">5</text:sequence-ref> para más información sobre las opciones de trama.</text:p>
            </text:list-item>
            <text:list-item>
              <text:p text:style-name="Numbering_20_1">Haga clic en <text:span text:style-name="Emphasis">Modificar</text:span> para guardar los cambios.</text:p>
            </text:list-item>
            <text:list-item>
              <text:p text:style-name="Numbering_20_1">Haga clic en <text:span text:style-name="Emphasis">Aceptar</text:span> para cerrar el diálogo <text:span text:style-name="Emphasis">Área</text:span> y guardar los cambios.</text:p>
            </text:list-item>
          </text:list>
          <text:p text:style-name="Heading_20_3"><text:bookmark-start text:name="__RefHeading___Toc7430_4078653624"/>Eliminar rellenos Trama<text:bookmark-end text:name="__RefHeading___Toc7430_4078653624"/></text:p>
          <text:p text:style-name="Body_20_Text_2c__20_List_20_Intro">Seleccione un objeto que contenga el relleno trama que desea eliminar</text:p>
          <text:list xml:id="list214948357721422" text:continue-numbering="true" text:style-name="Numbering_20_1">
            <text:list-item text:start-value="1">
              <text:p text:style-name="Numbering_20_1">Abra el diálogo <text:span text:style-name="Emphasis">Área</text:span> usando uno de los métodos ya mencionados.</text:p>
            </text:list-item>
            <text:list-item>
              <text:p text:style-name="Numbering_20_1"><text:soft-page-break/>Diríjase a <text:s/>la página <text:span text:style-name="Emphasis">Área</text:span> y pulse el botón <text:span text:style-name="Emphasis">Trama</text:span> para abrir la página <text:span text:style-name="Emphasis">Trama</text:span>.</text:p>
            </text:list-item>
            <text:list-item>
              <text:p text:style-name="Numbering_20_1">Seleccione la trama que desea eliminar.</text:p>
            </text:list-item>
            <text:list-item>
              <text:p text:style-name="Numbering_20_1">Haga clic con el botón derecho en la trama y seleccione <text:span text:style-name="Emphasis">Eliminar</text:span> en el menú emergente. Haga clic en <text:span text:style-name="Emphasis">Sí</text:span> para confirmar la eliminación.</text:p>
            </text:list-item>
            <text:list-item>
              <text:p text:style-name="Numbering_20_1">Haga clic en <text:span text:style-name="Emphasis">Aceptar</text:span> para cerrar el diálogo <text:span text:style-name="Emphasis">Área</text:span> y guardar los cambios.</text:p>
            </text:list-item>
          </text:list>
          <text:list xml:id="list214948639733159" text:continue-list="list214947403520380" text:style-name="Heading_20_Note">
            <text:list-item>
              <text:p text:style-name="Heading_20_Note">Nota</text:p>
            </text:list-item>
          </text:list>
          <text:p text:style-name="Body_20_Text_2c__20_Note"><text:bookmark-start text:name="__RefHeading___Toc6322_4218460738"/>Se recomienda renombrar o eliminar unicamente las tramas que haya creado. Eliminar las tramas que se instalan con LibreOffice puede causar problemas en los documentos que usen una de estas tramas.<text:bookmark-end text:name="__RefHeading___Toc6322_4218460738"/></text:p>
          <text:h text:style-name="Heading_20_1" text:outline-level="2"><text:bookmark-start text:name="__RefHeading___Toc128450_2797889899"/>Sombras<text:bookmark-end text:name="__RefHeading___Toc128450_2797889899"/></text:h>
          <text:p text:style-name="Heading_20_2"><text:bookmark-start text:name="__RefHeading___Toc19259_4078653624"/>Sombras predeterminadas<text:bookmark-end text:name="__RefHeading___Toc19259_4078653624"/></text:p>
          <text:p text:style-name="Text_20_body">Para aplicar rápidamente una sombra a un objeto, seleccione el objeto y haga clic en el ícono <text:span text:style-name="Emphasis">Sombra</text:span> en la barra de herramientas <text:span text:style-name="Emphasis">Líneas y relleno</text:span>. La sombra aplicada a un objeto mediante este método se establecerá con la configuración predeterminada.</text:p>
          <text:p text:style-name="Heading_20_3"><text:bookmark-start text:name="__RefHeading___Toc105455_387751301"/>Formato de sombras<text:bookmark-end text:name="__RefHeading___Toc105455_387751301"/></text:p>
          <text:p text:style-name="Body_20_Text_2c__20_List_20_Intro">Para un mayor control al agregar sombras a un objeto, debe usar la página <text:span text:style-name="Emphasis">Sombra</text:span> en el diálogo <text:span text:style-name="Emphasis">Área</text:span> de la siguiente manera:</text:p>
          <text:list xml:id="list214948003295924" text:continue-list="list214948357721422" text:style-name="Numbering_20_1">
            <text:list-item text:start-value="1">
              <text:p text:style-name="Numbering_20_1">Seleccione un objeto en el que desee aplicar una sombra y abra el diálogo <text:span text:style-name="Emphasis">Área</text:span> usando uno de los siguientes métodos:</text:p>
            </text:list-item>
          </text:list>
          <text:list xml:id="list214947602335983" text:continue-list="list214948118358199" text:style-name="List_20_2">
            <text:list-item>
              <text:p text:style-name="List_20_2">Vaya a <text:span text:style-name="Strong_20_Emphasis">Formato &gt; Área</text:span> en el menú principal.</text:p>
            </text:list-item>
            <text:list-item>
              <text:p text:style-name="List_20_2">Haga clic en el ícono <text:span text:style-name="Emphasis">Área</text:span> en la barra de herramientas <text:span text:style-name="Emphasis">Líneas y relleno</text:span>.</text:p>
            </text:list-item>
            <text:list-item>
              <text:p text:style-name="List_20_2">Haga clic con el botón derecho en el objeto y seleccione <text:span text:style-name="Emphasis">Área.</text:span></text:p>
            </text:list-item>
          </text:list>
          <text:list text:continue-list="list214948003295924" text:style-name="Numbering_20_1">
            <text:list-item>
              <text:p text:style-name="Numbering_20_1">Haga clic en la pestaña <text:span text:style-name="Emphasis">Sombra</text:span> para abrir la página <text:span text:style-name="Emphasis">Sombra</text:span> (figura <text:sequence-ref text:reference-format="value" text:ref-name="refFigure187">188</text:sequence-ref>).</text:p>
            </text:list-item>
          </text:list>
          <text:p text:style-name="Figure"><draw:frame draw:style-name="fr3" draw:name="fram_IG26206-022" text:anchor-type="as-char" draw:z-index="382">
       <draw:text-box fo:min-height="0.041cm" fo:min-width="0.041cm">
        <text:p text:style-name="Figure">Figura <text:sequence text:ref-name="refFigure187" text:name="Figure" text:formula="ooow:Figure+1" style:num-format="1">188</text:sequence>: Diálogo Área, página Sombra</text:p>
        <text:p text:style-name="Figure"><draw:frame draw:style-name="fr9" draw:name="img_IG26206_023" text:anchor-type="as-char" svg:width="13.37cm" svg:height="5.11cm" draw:z-index="383"><draw:image xlink:href="Pictures/10000000000002F600000122739DBDC6.png" xlink:type="simple" xlink:show="embed" xlink:actuate="onLoad" draw:mime-type="image/png"/>
          <svg:title>Diálogo Área, página Sombra</svg:title>
          <svg:desc>Diálogo Área, página Sombra</svg:desc>
         </draw:frame></text:p>
       </draw:text-box>
      </draw:frame></text:p>
          <text:list text:continue-numbering="true" text:style-name="Numbering_20_1">
            <text:list-item>
              <text:p text:style-name="Numbering_20_1">Seleccione <text:span text:style-name="Emphasis">Utilizar sombra</text:span> para que se activen las opciones de sombra.</text:p>
            </text:list-item>
            <text:list-item>
              <text:p text:style-name="Numbering_20_1">Seleccione el punto de la dirección de la sombra proyectada en relación con el objeto.</text:p>
            </text:list-item>
            <text:list-item>
              <text:p text:style-name="Numbering_20_1">En <text:span text:style-name="Emphasis">Color</text:span>, seleccione la paleta de colores y el color que necesita para la sombra.</text:p>
            </text:list-item>
            <text:list-item>
              <text:p text:style-name="Numbering_20_1">En <text:span text:style-name="Emphasis">Distancia</text:span>, introduzca una distancia en el cuadro de texto para establecer el espacio entre el objeto y la sombra.</text:p>
            </text:list-item>
            <text:list-item>
              <text:p text:style-name="Numbering_20_1"><text:soft-page-break/>En <text:span text:style-name="Emphasis">Transparencia</text:span>, introduzca el porcentaje en el cuadro de texto para la transparencia de la sombra.</text:p>
            </text:list-item>
            <text:list-item>
              <text:p text:style-name="Numbering_20_1">Haga clic en <text:span text:style-name="Emphasis">Aceptar</text:span> para cerrar el diálogo <text:span text:style-name="Emphasis">Área</text:span> y guardar los cambios.</text:p>
            </text:list-item>
          </text:list>
          <text:p text:style-name="Heading_20_3"><text:bookmark-start text:name="__RefHeading___Toc235908_2271583246"/>Formato de sombras en la barra lateral<text:bookmark-end text:name="__RefHeading___Toc235908_2271583246"/></text:p>
          <text:list text:continue-numbering="true" text:style-name="Numbering_20_1">
            <text:list-item text:start-value="1">
              <text:p text:style-name="Numbering_20_1">Seleccione un objeto en el que se aplicará una sombra.</text:p>
            </text:list-item>
            <text:list-item>
              <text:p text:style-name="Numbering_20_1">Haga clic en <text:span text:style-name="Emphasis">Propiedades</text:span> para abrir la página <text:span text:style-name="Emphasis">Propiedades</text:span> de la <text:span text:style-name="Emphasis">Barra lateral</text:span>.</text:p>
            </text:list-item>
            <text:list-item>
              <text:p text:style-name="Numbering_20_1">Haga clic en <text:span text:style-name="Emphasis">Sombra</text:span> para abrir el panel <text:span text:style-name="Emphasis">Sombra</text:span> (figura <text:sequence-ref text:reference-format="value" text:ref-name="refFigure188">189</text:sequence-ref>).</text:p>
            </text:list-item>
          </text:list>
          <text:p text:style-name="Figure"><draw:frame draw:style-name="fr3" draw:name="fram_IG26206-023" text:anchor-type="as-char" draw:z-index="384">
       <draw:text-box fo:min-height="0.041cm" fo:min-width="0.041cm">
        <text:p text:style-name="Figure">Figura <text:sequence text:ref-name="refFigure188" text:name="Figure" text:formula="ooow:Figure+1" style:num-format="1">189</text:sequence>: Panel Sombra en la Barra lateral</text:p>
        <text:p text:style-name="Figure"><draw:frame draw:style-name="fr4" draw:name="img_IG26206_024" text:anchor-type="as-char" svg:width="8.301cm" svg:height="4.611cm" draw:z-index="385"><draw:image xlink:href="Pictures/1000000000000188000000DA47170F14.png" xlink:type="simple" xlink:show="embed" xlink:actuate="onLoad" draw:mime-type="image/png"/>
          <svg:title>Panel Sombra en la Barra lateral</svg:title>
          <svg:desc>Panel Sombra en la Barra lateral</svg:desc>
         </draw:frame></text:p>
       </draw:text-box>
      </draw:frame></text:p>
          <text:list xml:id="list214946662565886" text:continue-numbering="true" text:style-name="Numbering_20_1">
            <text:list-item>
              <text:p text:style-name="Numbering_20_1">Seleccione <text:span text:style-name="Emphasis">Activar</text:span> y las opciones de sombra se habilitarán.</text:p>
            </text:list-item>
            <text:list-item>
              <text:p text:style-name="Numbering_20_1">En <text:span text:style-name="Emphasis">Ángulo</text:span>, seleccione una de las opciones en la lista desplegable para establecer la dirección en la que se proyectará la sombra en relación con el objeto.</text:p>
            </text:list-item>
            <text:list-item>
              <text:p text:style-name="Numbering_20_1">En <text:span text:style-name="Emphasis">Color</text:span>, seleccione la paleta de colores de la lista desplegable de paletas disponibles y luego seleccione el color requerido para la sombra.</text:p>
            </text:list-item>
            <text:list-item>
              <text:p text:style-name="Numbering_20_1">En <text:span text:style-name="Emphasis">Distancia</text:span>, ingrese una distancia para establecer el espaciado entre el objeto y la sombra.</text:p>
            </text:list-item>
            <text:list-item>
              <text:p text:style-name="Numbering_20_1">En <text:span text:style-name="Emphasis">Desenfoque</text:span>, ingrese un valor para suavizar los bordes de la sombra.</text:p>
            </text:list-item>
            <text:list-item>
              <text:p text:style-name="Numbering_20_1">En <text:span text:style-name="Emphasis">Transparencia</text:span>, mueva el control deslizante o ingrese un porcentaje en el cuadro de texto para establecer la transparencia de la sombra.</text:p>
            </text:list-item>
            <text:list-item>
              <text:p text:style-name="Numbering_20_1">Elimine la selección del objeto para guardar los cambios realizados</text:p>
            </text:list-item>
          </text:list>
          <text:h text:style-name="Heading_20_1" text:outline-level="2"><text:bookmark-start text:name="__RefHeading___Toc6328_4218460738"/>Transparencia<text:bookmark-end text:name="__RefHeading___Toc6328_4218460738"/></text:h>
          <text:p text:style-name="Body_20_Text_2c__20_List_20_Intro">Las transparencias se pueden aplicar tanto a objetos rellenos como a sombras y líneas.</text:p>
          <text:list xml:id="list214946881737518" text:continue-list="list214948244977974" text:style-name="List_20_1">
            <text:list-item>
              <text:p text:style-name="List_20_1">Para aplicar transparencia a líneas, consulte «<text:bookmark-ref text:reference-format="text" text:ref-name="__RefHeading___Toc6270_4218460738">Sombras de línea</text:bookmark-ref>».</text:p>
            </text:list-item>
            <text:list-item>
              <text:p text:style-name="List_20_1">Para aplicar una transparencia a sombras, consulte «<text:bookmark-ref text:reference-format="number" text:ref-name="__RefHeading___Toc105455_387751301"/><text:bookmark-ref text:reference-format="text" text:ref-name="__RefHeading___Toc105455_387751301">Formato de sombras</text:bookmark-ref>».</text:p>
            </text:list-item>
          </text:list>
          <text:p text:style-name="Body_20_Text_2c__20_List_20_Intro">Para aplicar transparencia a objetos usando la página <text:span text:style-name="Emphasis">Transparencia</text:span> en el diálogo <text:span text:style-name="Emphasis">Área</text:span>:</text:p>
          <text:list xml:id="list214947268568757" text:continue-list="list214946662565886" text:style-name="Numbering_20_1">
            <text:list-item text:start-value="1">
              <text:p text:style-name="Numbering_20_1">Seleccione un objeto en el que desee aplicar una transparencia y abra el diálogo <text:span text:style-name="Emphasis">Área</text:span> usando uno de los siguientes métodos:</text:p>
            </text:list-item>
          </text:list>
          <text:list xml:id="list214946943407237" text:continue-list="list214947602335983" text:style-name="List_20_2">
            <text:list-item>
              <text:p text:style-name="List_20_2">Vaya a <text:span text:style-name="Strong_20_Emphasis">Formato &gt; Área</text:span> en el menú principal.</text:p>
            </text:list-item>
            <text:list-item>
              <text:p text:style-name="List_20_2">Haga clic en el ícono <text:span text:style-name="Emphasis">Área</text:span> en la barra de herramientas <text:span text:style-name="Emphasis">Líneas y relleno</text:span>.</text:p>
            </text:list-item>
            <text:list-item>
              <text:p text:style-name="List_20_2">Haga clic con el botón derecho en el objeto y seleccione <text:span text:style-name="Emphasis">Área</text:span>.</text:p>
            </text:list-item>
          </text:list>
          <text:list text:continue-list="list214947268568757" text:style-name="Numbering_20_1">
            <text:list-item>
              <text:p text:style-name="Numbering_20_1">Haga clic en la pestaña <text:span text:style-name="Emphasis">Transparencia</text:span> para abrir la página <text:span text:style-name="Emphasis">Transparencia</text:span> (figura <text:sequence-ref text:reference-format="value" text:ref-name="refFigure189">190</text:sequence-ref>).</text:p>
            </text:list-item>
            <text:list-item>
              <text:p text:style-name="Numbering_20_1"><text:soft-page-break/>Para crear una transparencia uniforme, seleccione <text:span text:style-name="Emphasis">Transparencia</text:span> e introduzca un porcentaje en el cuadro de texto.</text:p>
            </text:list-item>
          </text:list>
          <text:p text:style-name="Figure"><draw:frame draw:style-name="fr3" draw:name="fram_IG26206-024" text:anchor-type="as-char" draw:z-index="386">
       <draw:text-box fo:min-height="0.041cm" fo:min-width="0.041cm">
        <text:p text:style-name="Figure">Figura <text:sequence text:ref-name="refFigure189" text:name="Figure" text:formula="ooow:Figure+1" style:num-format="1">190</text:sequence>: Diálogo Área, página Transparencia</text:p>
        <text:p text:style-name="Figure"><draw:frame draw:style-name="fr9" draw:name="img_IG26206_025" text:anchor-type="as-char" svg:width="13.711cm" svg:height="5.669cm" draw:z-index="387"><draw:image xlink:href="Pictures/1000000000000360000001657FC0991D.png" xlink:type="simple" xlink:show="embed" xlink:actuate="onLoad" draw:mime-type="image/png"/>
          <svg:title>Diálogo Área, página Transparencia</svg:title>
          <svg:desc>Diálogo Área, página Transparencia</svg:desc>
         </draw:frame></text:p>
       </draw:text-box>
      </draw:frame></text:p>
          <text:list xml:id="list214946742860996" text:continue-numbering="true" text:style-name="Numbering_20_1">
            <text:list-item>
              <text:p text:style-name="Numbering_20_1">Para crear una transparencia de degradado de modo que el área se vuelva gradualmente transparente, seleccione <text:span text:style-name="Emphasis">Degradado</text:span> y seleccione el tipo de transparencia de degradado de la lista desplegable: <text:span text:style-name="Emphasis">Lineal, Axial</text:span>, <text:span text:style-name="Emphasis">Radial</text:span>, <text:span text:style-name="Emphasis">Elipsoidal</text:span>, <text:span text:style-name="Emphasis">Cuadrado</text:span> o <text:span text:style-name="Emphasis">Rectangular</text:span>.</text:p>
            </text:list-item>
            <text:list-item>
              <text:p text:style-name="Numbering_20_1">Establezca los parámetros para el tipo de transparencia de degradado que seleccionó anteriormente. Consulte la tabla <text:sequence-ref text:reference-format="value" text:ref-name="refTable5">6</text:sequence-ref><text:s/>«<text:sequence-ref text:reference-format="caption" text:ref-name="refTable5">Parámetros de Transparencia en degradado</text:sequence-ref>» para una descripción de las propiedades. Los parámetros disponibles dependerán del tipo de transparencia de degradado seleccionado anteriormente.</text:p>
            </text:list-item>
            <text:list-item>
              <text:p text:style-name="Numbering_20_1">Haga clic en <text:span text:style-name="Emphasis">Aceptar</text:span> para cerrar el diálogo <text:span text:style-name="Emphasis">Área</text:span> y guardar los cambios.</text:p>
            </text:list-item>
          </text:list>
          <text:p text:style-name="Table">Tabla <text:sequence text:ref-name="refTable5" text:name="Table" text:formula="ooow:Table+1" style:num-format="1">6</text:sequence>: Parámetros de Transparencia en degradado</text:p>
          <table:table table:name="tb_IG26206-005" table:style-name="tb_5f_IG26206-005">
            <table:table-column table:style-name="tb_5f_IG26206-005.A"/>
            <table:table-column table:style-name="tb_5f_IG26206-005.B"/>
            <table:table-header-rows>
              <table:table-row table:style-name="tb_5f_IG26206-005.1">
                <table:table-cell table:style-name="tb_5f_IG26206-005.A1" office:value-type="string">
                  <text:p text:style-name="Table_20_Heading">Parámetro</text:p>
                </table:table-cell>
                <table:table-cell table:style-name="tb_5f_IG26206-005.B1" office:value-type="string">
                  <text:p text:style-name="Table_20_Heading">Significado</text:p>
                </table:table-cell>
              </table:table-row>
            </table:table-header-rows>
            <table:table-row table:style-name="tb_5f_IG26206-005.2">
              <table:table-cell table:style-name="tb_5f_IG26206-005.A2" office:value-type="string">
                <text:p text:style-name="Table_20_Contents">Centro X.</text:p>
              </table:table-cell>
              <table:table-cell table:style-name="tb_5f_IG26206-005.B2" office:value-type="string">
                <text:p text:style-name="Table_20_Contents">Para degradados <text:span text:style-name="Emphasis">Radial</text:span>, <text:span text:style-name="Emphasis">Elipsoidal</text:span>, <text:span text:style-name="Emphasis">Cuadrado</text:span> y <text:span text:style-name="Emphasis">Rectangular</text:span>, modifique el valor para establecer el desplazamiento horizontal del centro del degradado.</text:p>
              </table:table-cell>
            </table:table-row>
            <table:table-row table:style-name="tb_5f_IG26206-005.2">
              <table:table-cell table:style-name="tb_5f_IG26206-005.A2" office:value-type="string">
                <text:p text:style-name="Table_20_Contents">Centro Y</text:p>
              </table:table-cell>
              <table:table-cell table:style-name="tb_5f_IG26206-005.B2" office:value-type="string">
                <text:p text:style-name="Table_20_Contents">Para degradados <text:span text:style-name="Emphasis">Radial</text:span>, <text:span text:style-name="Emphasis">Elipsoidal</text:span>, <text:span text:style-name="Emphasis">Cuadrado</text:span> y <text:span text:style-name="Emphasis">Rectangular</text:span>, modifique el valor para establecer el desplazamiento vertical del centro de degradado.</text:p>
              </table:table-cell>
            </table:table-row>
            <table:table-row table:style-name="tb_5f_IG26206-005.2">
              <table:table-cell table:style-name="tb_5f_IG26206-005.A2" office:value-type="string">
                <text:p text:style-name="Table_20_Contents">Ángulo</text:p>
              </table:table-cell>
              <table:table-cell table:style-name="tb_5f_IG26206-005.B2" office:value-type="string">
                <text:p text:style-name="Table_20_Contents">Para todo tipo de degradado, especifique el ángulo del eje de degradado.</text:p>
              </table:table-cell>
            </table:table-row>
            <table:table-row table:style-name="tb_5f_IG26206-005.2">
              <table:table-cell table:style-name="tb_5f_IG26206-005.A2" office:value-type="string">
                <text:p text:style-name="Table_20_Contents">Inicio de transición</text:p>
              </table:table-cell>
              <table:table-cell table:style-name="tb_5f_IG26206-005.B2" office:value-type="string">
                <text:p text:style-name="Table_20_Contents">Aumente este valor para que el degradado comience más lejos del borde del objeto.</text:p>
              </table:table-cell>
            </table:table-row>
            <table:table-row table:style-name="tb_5f_IG26206-005.2">
              <table:table-cell table:style-name="tb_5f_IG26206-005.A2" office:value-type="string">
                <text:p text:style-name="Table_20_Contents">Valor inicial</text:p>
              </table:table-cell>
              <table:table-cell table:style-name="tb_5f_IG26206-005.B2" office:value-type="string">
                <text:p text:style-name="Table_20_Contents">Valor del degradado de transparencia inicial. 0% significa completamente opaco, 100% significa completamente transparente.</text:p>
              </table:table-cell>
            </table:table-row>
            <table:table-row table:style-name="tb_5f_IG26206-005.2">
              <table:table-cell table:style-name="tb_5f_IG26206-005.A2" office:value-type="string">
                <text:p text:style-name="Table_20_Contents">Valor final</text:p>
              </table:table-cell>
              <table:table-cell table:style-name="tb_5f_IG26206-005.B2" office:value-type="string">
                <text:p text:style-name="Table_20_Contents">Valor del degradado de transparencia final. 0% significa completamente opaco, 100% significa completamente transparente.</text:p>
              </table:table-cell>
            </table:table-row>
          </table:table>
          <text:h text:style-name="Heading_20_1" text:outline-level="2"><text:bookmark-start text:name="__RefHeading___Toc128452_2797889899"/>Texto en objetos<text:bookmark-end text:name="__RefHeading___Toc128452_2797889899"/></text:h>
          <text:p text:style-name="Text_20_body">De forma predeterminada, un objeto no es dinámico y no se comporta como un cuadro de texto. El texto se escribe en una sola línea y no se ajusta a las palabras. Para mantener el texto dentro de los bordes de un objeto, use párrafos, saltos de línea, disminución del tamaño de letra, aumento del tamaño de objeto o una combinación de los cuatro métodos.</text:p>
          <text:p text:style-name="Heading_20_2"><text:bookmark-start text:name="__RefHeading___Toc6332_4218460738"/><text:soft-page-break/>Añadir texto<text:bookmark-end text:name="__RefHeading___Toc6332_4218460738"/></text:p>
          <text:list xml:id="list214948168718497" text:continue-numbering="true" text:style-name="Numbering_20_1">
            <text:list-item text:start-value="1">
              <text:p text:style-name="Numbering_20_1">Seleccione un objeto al que agregará texto.</text:p>
            </text:list-item>
            <text:list-item>
              <text:p text:style-name="Numbering_20_1">Ponga el objeto seleccionado en modo texto usando uno de los siguientes métodos. </text:p>
            </text:list-item>
          </text:list>
          <text:p text:style-name="Numbering_20_1_20_Cont.">El cursor parpadeará en el centro del objeto, indicando que está en modo texto. La barra de herramientas de <text:span text:style-name="Emphasis">Formato de texto</text:span> reemplaza a la de <text:span text:style-name="Emphasis">Líneas y relleno</text:span>.</text:p>
          <text:list xml:id="list214947406416602" text:continue-list="list214946943407237" text:style-name="List_20_2">
            <text:list-item>
              <text:p text:style-name="List_20_2">Haga doble clic en el objeto.</text:p>
            </text:list-item>
            <text:list-item>
              <text:p text:style-name="List_20_2">Haga clic en <text:span text:style-name="Emphasis">Insertar cuadro de texto</text:span> en la barra de herramientas <text:span text:style-name="Emphasis">Dibujo</text:span>.</text:p>
            </text:list-item>
            <text:list-item>
              <text:p text:style-name="List_20_2">Utilice el atajo de teclado <text:span text:style-name="Keystroke">F2</text:span>.</text:p>
            </text:list-item>
            <text:list-item>
              <text:p text:style-name="List_20_2">Vaya a <text:span text:style-name="Strong_20_Emphasis">Insertar &gt; Cuadro de texto en el menú</text:span>.</text:p>
            </text:list-item>
          </text:list>
          <text:list xml:id="list214947080915890" text:continue-list="list214948639733159" text:style-name="Heading_20_Note">
            <text:list-item>
              <text:p text:style-name="Heading_20_Note">Nota</text:p>
            </text:list-item>
          </text:list>
          <text:p text:style-name="Body_20_Text_2c__20_Note">Si el doble clic no funciona, abra la barra de herramientas <text:span text:style-name="Emphasis">Opciones</text:span> en el menú <text:span text:style-name="Strong_20_Emphasis">Ver &gt; Barras de herramientas</text:span> y seleccione <text:span text:style-name="Emphasis">Pulsar dos veces para editar texto</text:span>.</text:p>
          <text:list text:continue-list="list214948168718497" text:style-name="Numbering_20_1">
            <text:list-item>
              <text:p text:style-name="Numbering_20_1">Para cambiar a texto vertical después de poner el objeto en modo texto, haga clic en <text:span text:style-name="Emphasis">Insertar texto vertical</text:span> en la barra de herramientas <text:span text:style-name="Emphasis">Dibujo</text:span>.</text:p>
            </text:list-item>
            <text:list-item>
              <text:p text:style-name="Numbering_20_1">Escriba el texto. La esquina izquierda de la <text:span text:style-name="Emphasis">Barra de estado</text:span> indica el modo de edición de texto y la posición del cursor de texto (figura <text:sequence-ref text:reference-format="value" text:ref-name="refFigure190">191</text:sequence-ref>).</text:p>
            </text:list-item>
          </text:list>
          <text:p text:style-name="Numbering_20_1_20_Cont.">Alternativamente, copie y pegue texto en el objeto seleccionado. Se recomienda pegar texto en un objeto Impress como texto sin formato y luego aplicar el formato necesario.</text:p>
          <text:list text:continue-numbering="true" text:style-name="Numbering_20_1">
            <text:list-item>
              <text:p text:style-name="Numbering_20_1">Cuando termine, haga clic fuera del objeto o pulse <text:span text:style-name="Keystroke">Esc</text:span> para cancelar el modo de texto.</text:p>
            </text:list-item>
          </text:list>
          <text:p text:style-name="Figure"><draw:frame draw:style-name="fr3" draw:name="fram_IG26206-025" text:anchor-type="as-char" draw:z-index="388">
       <draw:text-box fo:min-height="0.041cm" fo:min-width="0.041cm">
        <text:p text:style-name="Figure">Figura <text:sequence text:ref-name="refFigure190" text:name="Figure" text:formula="ooow:Figure+1" style:num-format="1">191</text:sequence>: Información de texto en la barra de estado</text:p>
        <text:p text:style-name="Figure"><draw:frame draw:style-name="fr4" draw:name="img_IG26206_026" text:anchor-type="as-char" svg:width="7.352cm" svg:height="4.32cm" draw:z-index="389"><draw:image xlink:href="Pictures/1000000000000174000000DAC3BE132C.png" xlink:type="simple" xlink:show="embed" xlink:actuate="onLoad" draw:mime-type="image/png"/>
          <svg:title>Información de texto en la barra de estado</svg:title>
          <svg:desc>Información de texto en la barra de estado</svg:desc>
         </draw:frame></text:p>
       </draw:text-box>
      </draw:frame></text:p>
          <text:p text:style-name="Heading_20_2"><text:bookmark-start text:name="__RefHeading___Toc6334_4218460738"/>Dar formato al texto en objetos<text:bookmark-end text:name="__RefHeading___Toc6334_4218460738"/></text:p>
          <text:p text:style-name="P214">Este Título solo cubre el formato del texto dentro de un objeto de dibujo. Para más información sobre atributos de texto, consulte el «Capítulo 3, A<text:span text:style-name="T220">ñadir y formatear texto</text:span>».</text:p>
          <text:list xml:id="list214947015328388" text:continue-numbering="true" text:style-name="Numbering_20_1">
            <text:list-item text:start-value="1">
              <text:p text:style-name="Numbering_20_1">Seleccione el objeto que contiene texto y utilice uno de los siguientes métodos para abrir el diálogo <text:span text:style-name="Emphasis">Texto</text:span> (figura <text:sequence-ref text:reference-format="value" text:ref-name="refFigure191">192</text:sequence-ref>):</text:p>
            </text:list-item>
          </text:list>
          <text:list xml:id="list214947550624327" text:continue-list="list214947406416602" text:style-name="List_20_2">
            <text:list-item>
              <text:p text:style-name="List_20_2">Vaya a <text:span text:style-name="Strong_20_Emphasis">Formato &gt; Cuadro de texto y forma &gt; Atributos de texto</text:span> en el menú.</text:p>
            </text:list-item>
            <text:list-item>
              <text:p text:style-name="List_20_2">Haga clic derecho en el texto del objeto y seleccione <text:span text:style-name="Emphasis">Atributos de texto</text:span> en el menú contextual.</text:p>
            </text:list-item>
          </text:list>
          <text:list text:continue-list="list214947015328388" text:style-name="Numbering_20_1">
            <text:list-item>
              <text:p text:style-name="Numbering_20_1">Haga clic en la pestaña <text:span text:style-name="Emphasis">Texto</text:span> para abrir la página <text:span text:style-name="Emphasis">Texto</text:span>.</text:p>
            </text:list-item>
          </text:list>
          <text:p text:style-name="Figure"><text:soft-page-break/><draw:frame draw:style-name="fr3" draw:name="fram_IG26206-026" text:anchor-type="as-char" draw:z-index="390">
       <draw:text-box fo:min-height="0.041cm" fo:min-width="0.041cm">
        <text:p text:style-name="Figure">Figura <text:sequence text:ref-name="refFigure191" text:name="Figure" text:formula="ooow:Figure+1" style:num-format="1">192</text:sequence>: Diálogo Texto - Página Texto</text:p>
        <text:p text:style-name="Figure"><draw:frame draw:style-name="fr4" draw:name="img_IG26206_027" text:anchor-type="as-char" svg:width="11.659cm" svg:height="5.57cm" draw:z-index="391"><draw:image xlink:href="Pictures/100000000000022700000107087737DF.png" xlink:type="simple" xlink:show="embed" xlink:actuate="onLoad" draw:mime-type="image/png"/>
          <svg:title>Diálogo Texto - Página Texto</svg:title>
          <svg:desc>Diálogo Texto - Página Texto</svg:desc>
         </draw:frame></text:p>
       </draw:text-box>
      </draw:frame></text:p>
          <text:list text:continue-numbering="true" text:style-name="Numbering_20_1">
            <text:list-item>
              <text:p text:style-name="Numbering_20_1">Formatee y edite la posición del texto del objeto utilizando las opciones disponibles. Las opciones se describen en la tabla <text:sequence-ref text:reference-format="value" text:ref-name="refTable6">7</text:sequence-ref>. Algunas opciones no estarán disponibles según el tipo de objeto al que se haya agregado el texto.</text:p>
            </text:list-item>
            <text:list-item>
              <text:p text:style-name="Numbering_20_1">Haga clic en <text:span text:style-name="Emphasis">Aceptar</text:span> para cerrar el diálogo <text:span text:style-name="Emphasis">Texto</text:span> y guardar los cambios.</text:p>
            </text:list-item>
            <text:list-item>
              <text:p text:style-name="P215">Para formatear los atributos de texto (por ejemplo, alineación de párrafo o tipo de letra) use las herramientas disponibles en la barra de herramientas de <text:span text:style-name="Emphasis">Formato de texto</text:span> o vaya a <text:span text:style-name="Emphasis">Formato</text:span> en el menú y use las opciones disponibles. Consulte el «Capítulo 3, A<text:span text:style-name="T220">ñadir y formatear texto</text:span>» para más información sobre los atributos de texto.</text:p>
            </text:list-item>
          </text:list>
          <text:p text:style-name="Table">Tabla <text:sequence text:ref-name="refTable6" text:name="Table" text:formula="ooow:Table+1" style:num-format="1">7</text:sequence>: Opciones de formato de texto</text:p>
          <table:table table:name="tb_IG26206-006" table:style-name="tb_5f_IG26206-006">
            <table:table-column table:style-name="tb_5f_IG26206-006.A"/>
            <table:table-column table:style-name="tb_5f_IG26206-006.B"/>
            <table:table-header-rows>
              <table:table-row table:style-name="tb_5f_IG26206-006.1">
                <table:table-cell table:style-name="tb_5f_IG26206-006.A1" office:value-type="string">
                  <text:p text:style-name="Table_20_Heading">Opciones de texto </text:p>
                </table:table-cell>
                <table:table-cell table:style-name="tb_5f_IG26206-006.B1" office:value-type="string">
                  <text:p text:style-name="Table_20_Heading">Significado</text:p>
                </table:table-cell>
              </table:table-row>
            </table:table-header-rows>
            <table:table-row table:style-name="tb_5f_IG26206-006.2">
              <table:table-cell table:style-name="tb_5f_IG26206-006.A2" office:value-type="string">
                <text:p text:style-name="Table_20_Contents">Ajustar texto a la forma</text:p>
              </table:table-cell>
              <table:table-cell table:style-name="tb_5f_IG26206-006.B2" office:value-type="string">
                <text:p text:style-name="Table_20_Contents">Inicia una nueva línea automáticamente cuando se alcanza el borde del objeto.</text:p>
              </table:table-cell>
            </table:table-row>
            <table:table-row table:style-name="tb_5f_IG26206-006.2">
              <table:table-cell table:style-name="tb_5f_IG26206-006.A2" office:value-type="string">
                <text:p text:style-name="Table_20_Contents">Redimensionar forma para <text:line-break/>ajustarla al texto</text:p>
              </table:table-cell>
              <table:table-cell table:style-name="tb_5f_IG26206-006.B2" office:value-type="string">
                <text:p text:style-name="Table_20_Contents">Expande el objeto cuando el texto insertado es demasiado extenso.</text:p>
              </table:table-cell>
            </table:table-row>
            <table:table-row table:style-name="tb_5f_IG26206-006.2">
              <table:table-cell table:style-name="tb_5f_IG26206-006.A2" office:value-type="string">
                <text:p text:style-name="Table_20_Contents">Distancia a los bordes</text:p>
              </table:table-cell>
              <table:table-cell table:style-name="tb_5f_IG26206-006.B2" office:value-type="string">
                <text:p text:style-name="Table_20_Contents">Especifique el espacio entre los bordes del objeto y el texto. Esto es similar a establecer la sangría y el espaciado de los párrafos.</text:p>
              </table:table-cell>
            </table:table-row>
            <table:table-row table:style-name="tb_5f_IG26206-006.2">
              <table:table-cell table:style-name="tb_5f_IG26206-006.A2" office:value-type="string">
                <text:p text:style-name="Table_20_Contents">Anclaje de texto</text:p>
              </table:table-cell>
              <table:table-cell table:style-name="tb_5f_IG26206-006.B2" office:value-type="string">
                <text:p text:style-name="Table_20_Contents">Se utiliza para anclar el texto a un punto particular dentro del objeto.</text:p>
              </table:table-cell>
            </table:table-row>
            <table:table-row table:style-name="tb_5f_IG26206-006.2">
              <table:table-cell table:style-name="tb_5f_IG26206-006.A2" office:value-type="string">
                <text:p text:style-name="Table_20_Contents">Ancho completo</text:p>
              </table:table-cell>
              <table:table-cell table:style-name="tb_5f_IG26206-006.B2" office:value-type="string">
                <text:p text:style-name="Table_20_Contents">Ancla el texto en el centro del objeto y utiliza todo el ancho del objeto para desplegar el texto.</text:p>
              </table:table-cell>
            </table:table-row>
          </table:table>
          <text:p text:style-name="Heading_20_2"><text:bookmark-start text:name="__RefHeading___Toc97986_2946831774"/>Animación de texto<text:bookmark-end text:name="__RefHeading___Toc97986_2946831774"/></text:p>
          <text:p text:style-name="Body_20_Text_2c__20_List_20_Intro">Se puede hacer una animación del texto de dentro de un objeto y es una animación separada de la animación del objeto. Para una información sobre la animación de objetos, consulte el «Capítulo 5, Gesti<text:span text:style-name="T335">onar</text:span> objetos gráficos».</text:p>
          <text:list xml:id="list214947033202300" text:continue-numbering="true" text:style-name="Numbering_20_1">
            <text:list-item text:start-value="1">
              <text:p text:style-name="Numbering_20_1">Seleccione el objeto que contiene texto y abra el diálogo <text:span text:style-name="Emphasis">Texto</text:span> como se mencionó anteriormente.</text:p>
            </text:list-item>
            <text:list-item>
              <text:p text:style-name="Numbering_20_1">Haga clic en la pestaña <text:span text:style-name="Emphasis">Animación de texto</text:span> para abrir la página correspondiente (figura <text:sequence-ref text:reference-format="value" text:ref-name="refFigure196">197</text:sequence-ref>).</text:p>
            </text:list-item>
            <text:list-item>
              <text:p text:style-name="Numbering_20_1">Seleccione el tipo de animación requerida de la lista desplegable <text:span text:style-name="Emphasis">Efecto</text:span>:</text:p>
            </text:list-item>
          </text:list>
          <text:list xml:id="list214946974592874" text:continue-list="list214947550624327" text:style-name="List_20_2">
            <text:list-item>
              <text:p text:style-name="List_20_2"><text:span text:style-name="Emphasis">Sin efecto</text:span>: configuración predeterminada.</text:p>
            </text:list-item>
            <text:list-item>
              <text:p text:style-name="List_20_2"><text:span text:style-name="Emphasis">Parpadeo</text:span>: el texto parpadeará en la pantalla.</text:p>
            </text:list-item>
            <text:list-item>
              <text:p text:style-name="List_20_2"><text:soft-page-break/><text:span text:style-name="Emphasis">Desplazamiento</text:span>: el texto se moverá hacia el objeto y luego hacia afuera siguiendo la dirección seleccionada.</text:p>
            </text:list-item>
            <text:list-item>
              <text:p text:style-name="List_20_2"><text:span text:style-name="Emphasis">Desplazamiento bidireccional</text:span>: el texto se moverá primero en la dirección seleccionada, pero rebotará en el borde del objeto.</text:p>
            </text:list-item>
            <text:list-item>
              <text:p text:style-name="List_20_2"><text:span text:style-name="Emphasis">Entrar</text:span>: el texto se desplazará hacia la dirección indicada comenzando desde el borde del objeto y se detendrá en el centro.</text:p>
            </text:list-item>
          </text:list>
          <text:list text:continue-list="list214947033202300" text:style-name="Numbering_20_1">
            <text:list-item>
              <text:p text:style-name="Numbering_20_1">Establezca la <text:span text:style-name="Emphasis">Dirección</text:span> de la animación usando una de las cuatro flechas para establecer la dirección de desplazamiento del texto.</text:p>
            </text:list-item>
          </text:list>
          <text:p text:style-name="Figure"><draw:frame draw:style-name="fr3" draw:name="fram_IG26206-027" text:anchor-type="as-char" draw:z-index="392">
       <draw:text-box fo:min-height="0.041cm" fo:min-width="0.041cm">
        <text:p text:style-name="Figure">Figura <text:sequence text:ref-name="refFigure192" text:name="Figure" text:formula="ooow:Figure+1" style:num-format="1">193</text:sequence>: Diálogo de texto - página Animación de texto</text:p>
        <text:p text:style-name="Figure"><draw:frame draw:style-name="fr4" draw:name="img_IG26206_028" text:anchor-type="as-char" svg:width="11.659cm" svg:height="6.2cm" draw:z-index="393"><draw:image xlink:href="Pictures/100000000000022700000125C9B77140.png" xlink:type="simple" xlink:show="embed" xlink:actuate="onLoad" draw:mime-type="image/png"/>
          <svg:title>Diálogo de texto - página Animación de texto</svg:title>
          <svg:desc>Diálogo de texto - página Animación de texto</svg:desc>
         </draw:frame></text:p>
       </draw:text-box>
      </draw:frame></text:p>
          <text:list xml:id="list214947443916950" text:continue-numbering="true" text:style-name="Numbering_20_1">
            <text:list-item>
              <text:p text:style-name="Numbering_20_1">Establezca las <text:span text:style-name="Emphasis">Propiedades</text:span> de la animación usando las siguientes opciones:</text:p>
            </text:list-item>
          </text:list>
          <text:list xml:id="list214947893847271" text:continue-list="list214946974592874" text:style-name="List_20_2">
            <text:list-item>
              <text:p text:style-name="List_20_2"><text:span text:style-name="Emphasis">Iniciar dentro</text:span>: la animación comienza desde el interior del objeto.</text:p>
            </text:list-item>
            <text:list-item>
              <text:p text:style-name="List_20_2"><text:span text:style-name="Emphasis">Texto visible al salir</text:span>: seleccione para ver el texto durante la edición.</text:p>
            </text:list-item>
            <text:list-item>
              <text:p text:style-name="List_20_2"><text:span text:style-name="Emphasis">Ciclos de animación</text:span>: establezca un número específico de ciclos para la animación o seleccione <text:span text:style-name="Emphasis">Continuo</text:span> para que nunca pare la animación.</text:p>
            </text:list-item>
            <text:list-item>
              <text:p text:style-name="List_20_2"><text:span text:style-name="Emphasis">Incremento</text:span>: establezca la cantidad de <text:span text:style-name="Emphasis">píxeles</text:span> por los que desplazar la animación. Las unidades de medida dependen de la configuración en <text:span text:style-name="Strong_20_Emphasis">Herramientas &gt; Opciones &gt; LibreOffice Impress &gt; General.</text:span></text:p>
            </text:list-item>
            <text:list-item>
              <text:p text:style-name="List_20_2"><text:span text:style-name="Emphasis">Demora</text:span>:LibreOffice calcula automáticamente el tiempo de espera antes de repetir el efecto al seleccionar <text:span text:style-name="Emphasis">Automáticamente</text:span> o después del periodo indicado en Demora.</text:p>
            </text:list-item>
          </text:list>
          <text:list text:continue-list="list214947443916950" text:style-name="Numbering_20_1">
            <text:list-item>
              <text:p text:style-name="Numbering_20_1">Haga clic en <text:span text:style-name="Emphasis">Aceptar</text:span> para cerrar el diálogo y guardar el efecto de animación.</text:p>
            </text:list-item>
          </text:list>
          <text:p text:style-name="Heading_20_2"><text:bookmark-start text:name="__RefHeading___Toc40327_255575492"/>Columnas de texto<text:bookmark-end text:name="__RefHeading___Toc40327_255575492"/></text:p>
          <text:p text:style-name="Body_20_Text_2c__20_List_20_Intro">Cuando se utilizan columnas para el texto de un objeto, todo el texto utiliza el mismo número de columnas, no se pueden crear secciones de texto con distinto número de columnas.</text:p>
          <text:list xml:id="list214946755113745" text:continue-numbering="true" text:style-name="Numbering_20_1">
            <text:list-item text:start-value="1">
              <text:p text:style-name="Numbering_20_1">Seleccione el objeto que contiene texto y abra el diálogo <text:span text:style-name="Emphasis">Texto</text:span> como se mencionó anteriormente.</text:p>
            </text:list-item>
            <text:list-item>
              <text:p text:style-name="Numbering_20_1">Haga clic en la pestaña <text:span text:style-name="Emphasis">Columnas</text:span> para abrir la página correspondiente (figura <text:sequence-ref text:reference-format="value" text:ref-name="refFigure193">194</text:sequence-ref>).</text:p>
            </text:list-item>
            <text:list-item>
              <text:p text:style-name="Numbering_20_1">Especifique el número de columnas en el cuadro correspondiente.</text:p>
            </text:list-item>
            <text:list-item>
              <text:p text:style-name="Numbering_20_1">Introduzca el espaciado entre columnas en el cuadro <text:span text:style-name="Emphasis">Espaciado</text:span>. Las unidades de medida dependen de la configuración en <text:span text:style-name="Strong_20_Emphasis">Herramientas &gt; Opciones &gt; LibreOffice Impress &gt; General.</text:span></text:p>
            </text:list-item>
            <text:list-item>
              <text:p text:style-name="Numbering_20_1">Haga clic en <text:span text:style-name="Emphasis">Aceptar</text:span> para cerrar el diálogo y guardar los cambios.</text:p>
            </text:list-item>
          </text:list>
          <text:p text:style-name="Figure"><text:soft-page-break/><draw:frame draw:style-name="fr3" draw:name="fram_IG26206-028" text:anchor-type="as-char" draw:z-index="394">
       <draw:text-box fo:min-height="0.041cm" fo:min-width="0.041cm">
        <text:p text:style-name="Figure">Figura <text:sequence text:ref-name="refFigure193" text:name="Figure" text:formula="ooow:Figure+1" style:num-format="1">194</text:sequence>: Diálogo Texto - página Columnas</text:p>
        <text:p text:style-name="Figure"><draw:frame draw:style-name="fr9" draw:name="img_IG26206_029" text:anchor-type="as-char" svg:width="11.659cm" svg:height="5.039cm" draw:z-index="395"><draw:image xlink:href="Pictures/1000000000000227000000EE3334F04C.png" xlink:type="simple" xlink:show="embed" xlink:actuate="onLoad" draw:mime-type="image/png"/>
          <svg:title>Diálogo Texto - página Columnas</svg:title>
          <svg:desc>Diálogo Texto - página Columnas</svg:desc>
         </draw:frame></text:p>
       </draw:text-box>
      </draw:frame></text:p>
          <text:h text:style-name="Heading_20_1" text:outline-level="2"><text:bookmark-start text:name="__RefHeading___Toc19536_2883455056"/>Resplandor<text:bookmark-end text:name="__RefHeading___Toc19536_2883455056"/></text:h>
          <text:p text:style-name="Body_20_Text_2c__20_List_20_Intro">Puede aplicar un efecto de resplandor a los objetos de la diapositiva. Este efecto crea un halo alrededor del objeto de un color especificado, como se muestra en la figura <text:sequence-ref text:reference-format="value" text:ref-name="refFigure194">195</text:sequence-ref>.</text:p>
          <text:list xml:id="list214947937358575" text:continue-numbering="true" text:style-name="Numbering_20_1">
            <text:list-item text:start-value="1">
              <text:p text:style-name="Numbering_20_1">Seleccione un objeto en la diapositiva</text:p>
            </text:list-item>
            <text:list-item>
              <text:p text:style-name="Numbering_20_1">Abra el panel <text:span text:style-name="Emphasis">Efecto</text:span> en la página <text:span text:style-name="Emphasis">Propiedades</text:span> de la <text:span text:style-name="Emphasis">Barra lateral</text:span> (figura <text:sequence-ref text:reference-format="value" text:ref-name="refFigure195">196</text:sequence-ref>).</text:p>
            </text:list-item>
            <text:list-item>
              <text:p text:style-name="Numbering_20_1">Introduzca un valor para el <text:span text:style-name="Emphasis">Radio</text:span>.</text:p>
            </text:list-item>
            <text:list-item>
              <text:p text:style-name="Numbering_20_1">Seleccione un <text:span text:style-name="Emphasis">Color</text:span> de la lista desplegable.</text:p>
            </text:list-item>
            <text:list-item>
              <text:p text:style-name="Numbering_20_1">Utilice un valor porcentual si desea aplicar una <text:span text:style-name="Emphasis">Transparencia</text:span>.</text:p>
            </text:list-item>
            <text:list-item>
              <text:p text:style-name="Numbering_20_1">Si lo desea, introduzca un valor para el <text:span text:style-name="Emphasis">Radio</text:span> del <text:span text:style-name="Emphasis">Borde desdibujado</text:span>.</text:p>
            </text:list-item>
          </text:list>
          <text:p text:style-name="Figure"><draw:frame draw:style-name="fr3" draw:name="fram_IG26206-029" text:anchor-type="as-char" draw:z-index="396">
       <draw:text-box fo:min-height="0.041cm" fo:min-width="0.041cm">
        <text:p text:style-name="Figure">Figura <text:sequence text:ref-name="refFigure194" text:name="Figure" text:formula="ooow:Figure+1" style:num-format="1">195</text:sequence>: Objeto con efecto Resplandor</text:p>
        <text:p text:style-name="Figure"><draw:frame draw:style-name="fr4" draw:name="img_IG26206_030" text:anchor-type="as-char" svg:width="4.33cm" svg:height="4.129cm" draw:z-index="397"><draw:image xlink:href="Pictures/100000000000014700000138D58FEFD1.png" xlink:type="simple" xlink:show="embed" xlink:actuate="onLoad" draw:mime-type="image/png"/>
          <svg:title>Objeto con efecto Resplandor</svg:title>
          <svg:desc>Objeto con efecto Resplandor</svg:desc>
         </draw:frame></text:p>
       </draw:text-box>
      </draw:frame></text:p>
          <text:p text:style-name="Figure"><draw:frame draw:style-name="fr3" draw:name="fram_IG26206-030" text:anchor-type="as-char" draw:z-index="398">
       <draw:text-box fo:min-height="0.041cm" fo:min-width="0.041cm">
        <text:p text:style-name="Figure">Figura <text:sequence text:ref-name="refFigure195" text:name="Figure" text:formula="ooow:Figure+1" style:num-format="1">196</text:sequence>: Panel Efecto en la página Propiedades de la Barra lateral</text:p>
        <text:p text:style-name="Figure"><draw:frame draw:style-name="fr4" draw:name="img_IG26206_031" text:anchor-type="as-char" svg:width="8.31cm" svg:height="3.709cm" draw:z-index="399"><draw:image xlink:href="Pictures/100000000000015D0000009CDFD1EB3D.png" xlink:type="simple" xlink:show="embed" xlink:actuate="onLoad" draw:mime-type="image/png"/>
          <svg:title>Panel Efecto en la página Propiedades de la Barra lateral</svg:title>
          <svg:desc>Panel Efecto en la página Propiedades de la Barra lateral</svg:desc>
         </draw:frame></text:p>
       </draw:text-box>
      </draw:frame></text:p>
          <text:h text:style-name="Heading_20_1" text:outline-level="2"><text:bookmark-start text:name="__RefHeading___Toc6338_4218460738"/><text:soft-page-break/>Formato de conectores<text:bookmark-end text:name="__RefHeading___Toc6338_4218460738"/></text:h>
          <text:p text:style-name="Body_20_Text_2c__20_List_20_Intro">Los conectores son líneas que unen dos objetos y siempre comienzan o terminan en un punto de unión de un objeto. Consulte el «Capítulo 5, Gesti<text:span text:style-name="T335">onar</text:span> objetos gráficos» para una descripción y uso de los conectores.</text:p>
          <text:list xml:id="list214946782262776" text:continue-numbering="true" text:style-name="Numbering_20_1">
            <text:list-item text:start-value="1">
              <text:p text:style-name="Numbering_20_1">Haga clic con el botón derecho en un conector y seleccione <text:span text:style-name="Emphasis">Conector</text:span> en el menú contextual para abrir el diálogo correspondiente (figura <text:sequence-ref text:reference-format="value" text:ref-name="refFigure197">198</text:sequence-ref>). Se mostrará una vista previa del conector a medida que se realizan los cambios.</text:p>
            </text:list-item>
            <text:list-item>
              <text:p text:style-name="Numbering_20_1">Seleccione el tipo de conector de la lista desplegable <text:span text:style-name="Emphasis">Tipo</text:span>.</text:p>
            </text:list-item>
            <text:list-item>
              <text:p text:style-name="Numbering_20_1">Establezca el <text:span text:style-name="Emphasis">Desvío de líneas</text:span>. El <text:span text:style-name="Emphasis">Desvío de línea</text:span> se utiliza para establecer la longitud de los segmentos y así evitar que el conector se superponga sobre otros objetos.</text:p>
            </text:list-item>
            <text:list-item>
              <text:p text:style-name="Numbering_20_1">Establezca el <text:span text:style-name="Emphasis">Espaciado de línea</text:span>. El <text:span text:style-name="Emphasis">Espaciado de línea</text:span> se utiliza para establecer el espacio horizontal y vertical entre el conector y el objeto de cada extremo del conector.</text:p>
            </text:list-item>
            <text:list-item>
              <text:p text:style-name="Numbering_20_1">Haga clic en <text:span text:style-name="Emphasis">Aceptar</text:span> para cerrar el diálogo <text:span text:style-name="Emphasis">Conector</text:span> y guardar los cambios.</text:p>
            </text:list-item>
          </text:list>
          <text:p text:style-name="Figure"><draw:frame draw:style-name="fr3" draw:name="fram_IG26206-031" text:anchor-type="as-char" draw:z-index="400">
       <draw:text-box fo:min-height="0.041cm" fo:min-width="0.041cm">
        <text:p text:style-name="Figure">Figura <text:sequence text:ref-name="refFigure196" text:name="Figure" text:formula="ooow:Figure+1" style:num-format="1">197</text:sequence>: Diálogo Conector</text:p>
        <text:p text:style-name="Figure"><draw:frame draw:style-name="fr4" draw:name="img_IG26206_032" text:anchor-type="as-char" svg:width="12.051cm" svg:height="9.26cm" draw:z-index="401"><draw:image xlink:href="Pictures/10000000000001FA0000018347B8BC05.png" xlink:type="simple" xlink:show="embed" xlink:actuate="onLoad" draw:mime-type="image/png"/>
          <svg:title>Diálogo Conector</svg:title>
          <svg:desc>Diálogo Conector</svg:desc>
         </draw:frame></text:p>
       </draw:text-box>
      </draw:frame></text:p>
          <text:h text:style-name="Heading_20_1" text:outline-level="2"><text:bookmark-start text:name="__RefHeading___Toc6340_4218460738"/>Trabajar con estilos de dibujo<text:bookmark-end text:name="__RefHeading___Toc6340_4218460738"/></text:h>
          <text:p text:style-name="Text_20_body">Para lograr la coherencia de estilo en las diapositivas o presentación o para aplicar el mismo formato a varios objetos, se recomienda utilizar estilos de dibujo. En Impress, los estilos de los objetos se denominan estilos de dibujo.</text:p>
          <text:p text:style-name="Text_20_body">Los estilos de dibujo son similares a los estilos de párrafo que se utilizan para el texto en Writer. Un estilo de dibujo agrupa todas las propiedades de formato aplicables a un objeto gráfico y luego asocia estas propiedades con un nombre. Esto permite que el grupo de propiedades se aplique en otros objetos gráficos. Si se modifica un estilo de dibujo (por ejemplo, cambiando el color del área), los cambios se aplican automáticamente a todos los objetos que utilizan el mismo estilo de dibujo.</text:p>
          <text:p text:style-name="Text_20_body"><text:soft-page-break/>Si usa Impress con frecuencia, una biblioteca de estilos de dibujo bien definidos es una herramienta invaluable para acelerar el proceso de formato de objetos según las pautas de estilo que deba seguir (por ejemplo, colores o tipografías de la empresa).</text:p>
          <text:p text:style-name="Text_20_body">Para más información sobre estos estilos, consulte el «Capítulo 2, Patrones, estilos y plantillas».</text:p>
          <text:p text:style-name="Heading_20_2"><text:bookmark-start text:name="__RefHeading___Toc6342_4218460738"/>Estilos de dibujo vinculados<text:bookmark-end text:name="__RefHeading___Toc6342_4218460738"/></text:p>
          <text:p text:style-name="Text_20_body">Los estilos de dibujo admiten herencia, lo que permite que un estilo se vincule con otro estilo (padre) para «heredar» los atributos de formato de este último. Esta herencia crea familias de estilos.</text:p>
          <text:p text:style-name="Text_20_body">Por ejemplo, si se requieren varios cuadrados que solo difieren en color, pero que tienen el iguales el resto de formato, se recomienda definir un estilo de dibujo para el cuadrado que incluya bordes, relleno de área, tipo de letra, etc. como estilo principal. A continuación, se crean varios estilos de dibujo que dependan jerárquicamente del estilo principal (padre), pero que solo se diferencien en el color de relleno. Si necesita cambiar el tamaño de la letra o el grosor del borde, se cambia el estilo principal y todos los demás estilos cambian en consecuencia.</text:p>
          <text:p text:style-name="Heading_20_2"><text:bookmark-start text:name="__RefHeading___Toc97202_2314089547"/>Estilo de dibujo predeterminado<text:bookmark-end text:name="__RefHeading___Toc97202_2314089547"/></text:p>
          <text:p text:style-name="Text_20_body">En Impress, los estilos de dibujo se encuentran en la página <text:span text:style-name="Emphasis">Estilos</text:span> en la <text:span text:style-name="Emphasis">Barra lateral </text:span>(figura <text:sequence-ref text:reference-format="value" text:ref-name="refFigure197">198</text:sequence-ref>) en la sección <text:span text:style-name="Emphasis">Estilos de dibujo</text:span>. El estilo de dibujo predeterminado no se puede eliminar y se aplica automáticamente a cualquier objeto gráfico creado en una diapositiva. Este estilo es el punto de partida para crear nuevos estilos de dibujo.</text:p>
          <text:p text:style-name="Figure"><draw:frame draw:style-name="fr3" draw:name="fram_IG26206-032" text:anchor-type="as-char" draw:z-index="402">
       <draw:text-box fo:min-height="0.041cm" fo:min-width="0.041cm">
        <text:p text:style-name="Figure">Figura <text:sequence text:ref-name="refFigure197" text:name="Figure" text:formula="ooow:Figure+1" style:num-format="1">198</text:sequence>: Página Estilos en la Barra lateral</text:p>
        <text:p text:style-name="Figure"><draw:frame draw:style-name="fr9" draw:name="img_IG26206_033" text:anchor-type="as-char" svg:width="8.08cm" svg:height="10.201cm" draw:z-index="403"><draw:image xlink:href="Pictures/100000000000017E000001E226CB1EAB.png" xlink:type="simple" xlink:show="embed" xlink:actuate="onLoad" draw:mime-type="image/png"/>
          <svg:title>Página Estilos en la Barra lateral</svg:title>
          <svg:desc>Página Estilos en la Barra lateral</svg:desc>
         </draw:frame></text:p>
       </draw:text-box>
      </draw:frame></text:p>
          <text:list xml:id="list214947390285019" text:continue-list="list214947080915890" text:style-name="Heading_20_Note">
            <text:list-item>
              <text:p text:style-name="Heading_20_Note">Nota</text:p>
            </text:list-item>
          </text:list>
          <text:p text:style-name="Body_20_Text_2c__20_Note">El estilo de dibujo predeterminado se puede modificar. Sin embargo, las modificaciones hechas a un estilo de dibujo predeterminado solo se aplicarán a la presentación donde se modifique.</text:p>
          <text:p text:style-name="Heading_20_2"><text:bookmark-start text:name="__RefHeading___Toc6344_4218460738"/><text:soft-page-break/>Crear estilos de dibujo<text:bookmark-end text:name="__RefHeading___Toc6344_4218460738"/></text:p>
          <text:p text:style-name="Text_20_body">Después de crear un nuevo estilo, aparecerá en <text:span text:style-name="Emphasis">Todos los estilos</text:span> y <text:span text:style-name="Emphasis">Estilos personalizados</text:span> en la página <text:span text:style-name="Emphasis">Estilos</text:span> de la <text:span text:style-name="Emphasis">Barra lateral</text:span>. Cuando se aplica un nuevo estilo a un objeto, también aparecerá en <text:span text:style-name="Emphasis">Estilos aplicados</text:span>.</text:p>
          <text:p text:style-name="Heading_20_3"><text:bookmark-start text:name="__RefHeading___Toc14555_150210844"/>Con la página de estilos en la Barra lateral<text:bookmark-end text:name="__RefHeading___Toc14555_150210844"/></text:p>
          <text:p text:style-name="Body_20_Text_2c__20_List_20_Intro">Haga clic en la pestaña <text:span text:style-name="Emphasis">Estilos</text:span> en la <text:span text:style-name="Emphasis">Barra lateral</text:span> para abrir la página <text:s/><text:span text:style-name="Emphasis">Estilos</text:span> (figura <text:sequence-ref text:reference-format="value" text:ref-name="refFigure197">198</text:sequence-ref>).</text:p>
          <text:list text:continue-list="list214946782262776" text:style-name="Numbering_20_1">
            <text:list-item text:start-value="1">
              <text:p text:style-name="Numbering_20_1">Haga clic con el botón derecho en un estilo y seleccione <text:span text:style-name="Emphasis">Nuevo</text:span> en el menú contextual para abrir el diálogo <text:span text:style-name="Emphasis">Estilos gráficos</text:span> (figura <text:sequence-ref text:reference-format="value" text:ref-name="refFigure198">199</text:sequence-ref>).</text:p>
            </text:list-item>
            <text:list-item>
              <text:p text:style-name="Numbering_20_1">Clic en la pestaña <text:span text:style-name="Emphasis">Generales</text:span>. Para abrir la página correspondiente.</text:p>
            </text:list-item>
          </text:list>
          <text:p text:style-name="Figure"><draw:frame draw:style-name="fr3" draw:name="fram_IG26206-033" text:anchor-type="as-char" draw:z-index="404">
       <draw:text-box fo:min-height="0.041cm" fo:min-width="0.041cm">
        <text:p text:style-name="Figure">Figura <text:sequence text:ref-name="refFigure198" text:name="Figure" text:formula="ooow:Figure+1" style:num-format="1">199</text:sequence>: Diálogo Estilos gráficos - página Generales</text:p>
        <text:p text:style-name="Figure"><draw:frame draw:style-name="fr9" draw:name="img_IG26206_034" text:anchor-type="as-char" svg:width="13.82cm" svg:height="3.51cm" draw:z-index="405"><draw:image xlink:href="Pictures/1000000000000367000000DDCE89A366.png" xlink:type="simple" xlink:show="embed" xlink:actuate="onLoad" draw:mime-type="image/png"/>
          <svg:title>Diálogo Estilos gráficos - página Generales</svg:title>
          <svg:desc>Diálogo Estilos gráficos - página Generales</svg:desc>
         </draw:frame></text:p>
       </draw:text-box>
      </draw:frame></text:p>
          <text:list xml:id="list214948570516674" text:continue-numbering="true" text:style-name="Numbering_20_1">
            <text:list-item>
              <text:p text:style-name="Numbering_20_1">En el cuadro de texto <text:span text:style-name="Emphasis">Nombre</text:span>, escriba un nombre de estilo fácil de recordar.</text:p>
            </text:list-item>
            <text:list-item>
              <text:p text:style-name="Numbering_20_1">En <text:span text:style-name="Emphasis">Heredar de</text:span>, seleccione un estilo de la lista desplegable si desea que su nuevo estilo herede la configuración de un estilo ya existente.</text:p>
            </text:list-item>
            <text:list-item>
              <text:p text:style-name="Numbering_20_1">Utilice las distintas páginas y opciones disponibles en el diálogo <text:span text:style-name="Emphasis">Estilos gráficos</text:span> para formatear y clasificar su nuevo estilo.</text:p>
            </text:list-item>
          </text:list>
          <text:list xml:id="list214948736898754" text:continue-list="list214947893847271" text:style-name="List_20_2">
            <text:list-item>
              <text:p text:style-name="List_20_2"><text:span text:style-name="Emphasis">Generales</text:span>: contiene un resumen del estilo y su posición jerárquica.</text:p>
            </text:list-item>
            <text:list-item>
              <text:p text:style-name="List_20_2"><text:span text:style-name="Emphasis">Tipo de letra</text:span>, <text:span text:style-name="Emphasis">Efectos tipográficos</text:span>, <text:span text:style-name="Emphasis">Sangrías y espaciado</text:span>, <text:span text:style-name="Emphasis">Alineación</text:span> <text:span text:style-name="Emphasis">Tipografía asiática</text:span> y <text:span text:style-name="Emphasis">Tabulaciones:</text:span> establece las propiedades del texto insertado en un cuadro de texto o en un objeto gráfico.</text:p>
            </text:list-item>
            <text:list-item>
              <text:p text:style-name="List_20_2"><text:span text:style-name="Emphasis">Cotas</text:span>: se utiliza para establecer el estilo de las líneas de dimensión.</text:p>
            </text:list-item>
            <text:list-item>
              <text:p text:style-name="List_20_2"><text:span text:style-name="Emphasis">Texto</text:span>, <text:span text:style-name="Emphasis">Animación del texto</text:span>, <text:span text:style-name="Emphasis">Conector</text:span>, <text:span text:style-name="Emphasis">Línea</text:span>, <text:span text:style-name="Emphasis">Área</text:span>, <text:span text:style-name="Emphasis">Sombras</text:span>, <text:s/><text:span text:style-name="Emphasis">Transparencia</text:span> y <text:span text:style-name="Emphasis">Resalte</text:span>: determinan el formato del objeto.</text:p>
            </text:list-item>
          </text:list>
          <text:list text:continue-list="list214948570516674" text:style-name="Numbering_20_1">
            <text:list-item>
              <text:p text:style-name="Numbering_20_1">Haga clic en <text:span text:style-name="Emphasis">Aceptar</text:span> para guardar su nuevo estilo y cerrar el diálogo <text:span text:style-name="Emphasis">Estilos gráficos</text:span>.</text:p>
            </text:list-item>
          </text:list>
          <text:p text:style-name="Heading_20_3"><text:bookmark-start text:name="__RefHeading___Toc20762_751401546"/>Estilo nuevo a partir de selección<text:bookmark-end text:name="__RefHeading___Toc20762_751401546"/></text:p>
          <text:list text:continue-numbering="true" text:style-name="Numbering_20_1">
            <text:list-item text:start-value="1">
              <text:p text:style-name="Numbering_20_1">Seleccione el objeto que desea usar para crear su nuevo estilo o cree un nuevo objeto en el dibujo.</text:p>
            </text:list-item>
            <text:list-item>
              <text:p text:style-name="Numbering_20_1">Utilice las distintas opciones de las páginas de las herramientas de la barra de herramientas <text:span text:style-name="Emphasis">Líneas y relleno</text:span> o las herramientas del menú principal <text:span text:style-name="Emphasis">Formato</text:span> para realizar cambios en el objeto.</text:p>
            </text:list-item>
            <text:list-item>
              <text:p text:style-name="Numbering_20_1">Vaya a <text:span text:style-name="Strong_20_Emphasis">Formato &gt; Estilos &gt; Nuevo estilo &gt; Estilo nuevo a partir de selección</text:span> en el menú principal o haga clic en el ícono <text:span text:style-name="Emphasis">Estilo nuevo a partir de la selección</text:span> (el símbolo de suma «<text:span text:style-name="Strong_20_Emphasis">+</text:span>») en la página <text:span text:style-name="Emphasis">Estilos</text:span> de la <text:span text:style-name="Emphasis">Barra lateral</text:span>.</text:p>
            </text:list-item>
            <text:list-item>
              <text:p text:style-name="Numbering_20_1">En el diálogo <text:span text:style-name="Emphasis">Crear estilo</text:span> que se abre (figura <text:sequence-ref text:reference-format="value" text:ref-name="refFigure199">200</text:sequence-ref>), escriba un nombre para el nuevo estilo. Este diálogo también muestra los estilos personalizados ya existentes.</text:p>
            </text:list-item>
            <text:list-item>
              <text:p text:style-name="Numbering_20_1">Haga clic en <text:span text:style-name="Emphasis">Aceptar</text:span> para guardar el nuevo estilo y cerrar el diálogo.</text:p>
            </text:list-item>
          </text:list>
          <text:p text:style-name="Figure"><text:soft-page-break/><draw:frame draw:style-name="fr3" draw:name="fram_IG26206-034" text:anchor-type="as-char" draw:z-index="406">
       <draw:text-box fo:min-height="0.041cm" fo:min-width="0.041cm">
        <text:p text:style-name="Figure">Figura <text:sequence text:ref-name="refFigure199" text:name="Figure" text:formula="ooow:Figure+1" style:num-format="1">200</text:sequence>: Diálogo Estilo nuevo desde selección</text:p>
        <text:p text:style-name="Figure"><draw:frame draw:style-name="fr4" draw:name="img_IG26206_035" text:anchor-type="as-char" svg:width="5.459cm" svg:height="4.911cm" draw:z-index="407"><draw:image xlink:href="Pictures/10000001000001270000010982C90C09.png" xlink:type="simple" xlink:show="embed" xlink:actuate="onLoad" draw:mime-type="image/png"/>
          <svg:title>Diálogo Estilo nuevo desde selección</svg:title>
          <svg:desc>Diálogo Estilo nuevo desde selección</svg:desc>
         </draw:frame></text:p>
       </draw:text-box>
      </draw:frame></text:p>
          <text:p text:style-name="Heading_20_2"><text:bookmark-start text:name="__RefHeading___Toc6384_3424295185"/>Modificar o editar estilos<text:bookmark-end text:name="__RefHeading___Toc6384_3424295185"/></text:p>
          <text:p text:style-name="Body_20_Text_2c__20_List_20_Intro">Se recomienda modificar o editar unicamente los estilos que haya creado. La modificación o edición de estilos instalados con LibreOffice puede causar problemas en otros documentos que utilicen uno de estos estilos.</text:p>
          <text:list xml:id="list214947082328933" text:continue-numbering="true" text:style-name="Numbering_20_1">
            <text:list-item text:start-value="1">
              <text:p text:style-name="Numbering_20_1">Seleccione un objeto en el dibujo o un estilo de la página <text:span text:style-name="Emphasis">Estilos</text:span> en la <text:span text:style-name="Emphasis">Barra lateral</text:span>.</text:p>
            </text:list-item>
            <text:list-item>
              <text:p text:style-name="Numbering_20_1">Abra el diálogo <text:span text:style-name="Emphasis">Estilos gráficos</text:span> (figura <text:sequence-ref text:reference-format="value" text:ref-name="refFigure198">199</text:sequence-ref>) utilizando uno de los siguientes métodos:</text:p>
            </text:list-item>
          </text:list>
          <text:list xml:id="list214947586413603" text:continue-list="list214948736898754" text:style-name="List_20_2">
            <text:list-item>
              <text:p text:style-name="List_20_2">Vaya a <text:span text:style-name="Strong_20_Emphasis">Formato &gt; Estilos &gt; Editar estilo</text:span> en el menú.</text:p>
            </text:list-item>
            <text:list-item>
              <text:p text:style-name="List_20_2">Haga clic derecho en el objeto y seleccione <text:span text:style-name="Emphasis">Editar estilo</text:span> en el menú contextual.</text:p>
            </text:list-item>
            <text:list-item>
              <text:p text:style-name="List_20_2">Clic derecho en el estilo de dibujo en la página <text:span text:style-name="Emphasis">Estilos</text:span> de la <text:span text:style-name="Emphasis">Barra lateral</text:span> y seleccione <text:span text:style-name="Emphasis">Modificar</text:span> en el menú contextual.</text:p>
            </text:list-item>
          </text:list>
          <text:list text:continue-list="list214947082328933" text:style-name="Numbering_20_1">
            <text:list-item>
              <text:p text:style-name="Numbering_20_1">Utilice las distintas páginas y opciones disponibles en el diálogo <text:span text:style-name="Emphasis">Estilos gráficos</text:span> para modificar o editar el estilo del objeto.</text:p>
            </text:list-item>
            <text:list-item>
              <text:p text:style-name="Numbering_20_1">Haga clic en <text:span text:style-name="Emphasis">Aceptar</text:span> para guardar los cambios y cerrar el diálogo.</text:p>
            </text:list-item>
          </text:list>
          <text:p text:style-name="Heading_20_2"><text:bookmark-start text:name="__RefHeading___Toc19704_3424295185"/>Actualizar estilos<text:bookmark-end text:name="__RefHeading___Toc19704_3424295185"/></text:p>
          <text:p text:style-name="Body_20_Text_2c__20_List_20_Intro">Para actualizar un estilo a partir de los cambios realizados en un objeto:</text:p>
          <text:list xml:id="list214946717085020" text:continue-numbering="true" text:style-name="Numbering_20_1">
            <text:list-item text:start-value="1">
              <text:p text:style-name="Numbering_20_1">Seleccione el objeto que tiene el estilo que desea modificar.</text:p>
            </text:list-item>
            <text:list-item>
              <text:p text:style-name="Numbering_20_1">Utilice las diversas herramientas de la barra de herramientas <text:span text:style-name="Emphasis">Líneas y relleno</text:span> para realizar cambios en el objeto o las distintas opciones de las páginas del diálogo <text:s/><text:span text:style-name="Emphasis">Estilos gráficos</text:span> (figura <text:sequence-ref text:reference-format="value" text:ref-name="refFigure198">199</text:sequence-ref>) para realizar cambios en el estilo.</text:p>
            </text:list-item>
            <text:list-item>
              <text:p text:style-name="Numbering_20_1">Utilice uno de los siguientes métodos para actualizar el estilo que se ha aplicado al objeto.</text:p>
            </text:list-item>
          </text:list>
          <text:list xml:id="list214947119317274" text:continue-list="list214947586413603" text:style-name="List_20_2">
            <text:list-item>
              <text:p text:style-name="List_20_2">Haga clic en el ícono <text:span text:style-name="Emphasis">Actualizar estilo</text:span> en la página <text:span text:style-name="Emphasis">Estilos</text:span> de la <text:span text:style-name="Emphasis">Barra lateral</text:span>.</text:p>
            </text:list-item>
            <text:list-item>
              <text:p text:style-name="List_20_2">Haga clic en <text:span text:style-name="Strong_20_Emphasis">Formato &gt; Estilos &gt; Actualizar estilo seleccionado</text:span> en el menú.</text:p>
            </text:list-item>
          </text:list>
          <text:p text:style-name="Heading_20_2"><text:bookmark-start text:name="__RefHeading___Toc19706_3424295185"/>Aplicar estilos<text:bookmark-end text:name="__RefHeading___Toc19706_3424295185"/></text:p>
          <text:p text:style-name="Body_20_Text_2c__20_List_20_Intro">Para aplicar un estilo de objeto de dibujo use la página <text:span text:style-name="Emphasis">Estilos</text:span> de la <text:span text:style-name="Emphasis">Barra lateral</text:span> como sigue:</text:p>
          <text:list xml:id="list214947374702537" text:continue-list="list214946717085020" text:style-name="Numbering_20_1">
            <text:list-item text:start-value="1">
              <text:p text:style-name="Numbering_20_1">Seleccione el objeto al que desea aplicar un estilo.</text:p>
            </text:list-item>
            <text:list-item>
              <text:p text:style-name="Numbering_20_1">Para abrir una lista de estilos disponibles, haga clic en el ícono <text:span text:style-name="Emphasis">Mostrar barra lateral de Estilos (F11)</text:span> de la barra de herramientas <text:span text:style-name="Emphasis">Líneas y relleno</text:span>, o haga clic en la pestaña <text:span text:style-name="Emphasis">Estilos</text:span> de la <text:span text:style-name="Emphasis">Barra lateral</text:span> (figura <text:sequence-ref text:reference-format="value" text:ref-name="refFigure197">198</text:sequence-ref>).</text:p>
            </text:list-item>
            <text:list-item>
              <text:p text:style-name="Numbering_20_1">Haga doble clic en el nombre del estilo para aplicar el estilo al objeto seleccionado.</text:p>
            </text:list-item>
          </text:list>
          <text:list xml:id="list214947536619329" text:continue-list="list214947736841177" text:style-name="Heading_20_Tip">
            <text:list-item>
              <text:p text:style-name="Heading_20_Tip"><text:soft-page-break/>Consejo</text:p>
            </text:list-item>
          </text:list>
          <text:p text:style-name="Body_20_Text_2c__20_Note">En la parte inferior de la página <text:span text:style-name="Emphasis">Estilos</text:span> en la <text:span text:style-name="Emphasis">Barra lateral</text:span> hay una lista desplegable. Aquí puede elegir mostrar todos los estilos o por grupos de estilos, como <text:span text:style-name="Emphasis">Estilos aplicados</text:span> o <text:span text:style-name="Emphasis">Estilos personalizados</text:span>.</text:p>
          <text:p text:style-name="Heading_20_2"><text:bookmark-start text:name="__RefHeading___Toc6356_4218460738"/>Eliminar estilos de dibujo<text:bookmark-end text:name="__RefHeading___Toc6356_4218460738"/></text:p>
          <text:p text:style-name="Body_20_Text_2c__20_List_20_Intro">No puede eliminar ninguno de los estilos de dibujo predefinidos en Impress, incluso si el estilo de dibujo predefinido no está en uso. Solo se pueden eliminar los estilos personalizados (definidos por el usuario).</text:p>
          <text:list xml:id="list214947456634162" text:continue-list="list214947374702537" text:style-name="Numbering_20_1">
            <text:list-item text:start-value="1">
              <text:p text:style-name="Numbering_20_1">Abra la página de <text:span text:style-name="Emphasis">Estilos</text:span> en la <text:span text:style-name="Emphasis">Barra lateral</text:span> y seleccione <text:s/><text:span text:style-name="Emphasis">Estilos de dibujo</text:span>.</text:p>
            </text:list-item>
            <text:list-item>
              <text:p text:style-name="Numbering_20_1">Haga clic con el botón derecho en un estilo de dibujo y haga clic en <text:span text:style-name="Emphasis">Eliminar</text:span> en el menú contextual.</text:p>
            </text:list-item>
            <text:list-item>
              <text:p text:style-name="Numbering_20_1">Haga clic en <text:span text:style-name="Emphasis">Sí</text:span> para confirmar la eliminación del estilo de dibujo.</text:p>
            </text:list-item>
          </text:list>
          <text:list xml:id="list214946714285592" text:continue-list="list214947390285019" text:style-name="Heading_20_Note">
            <text:list-item>
              <text:p text:style-name="Heading_20_Note">Nota</text:p>
            </text:list-item>
          </text:list>
          <text:p text:style-name="Body_20_Text_2c__20_Note">Antes de eliminar un estilo de dibujo personalizado, asegúrese de que el estilo no esté en uso en la presentación.<text:bookmark-end text:name="__RefHeading___Toc1847_14738466491"/></text:p>
        </text:section>
        <text:p text:style-name="Text_20_body"/>
      </text:section>
      <text:section text:style-name="Sect1" text:name="IG26207-OleHojasCalculoGraficos.odt">
        <text:section text:style-name="Sect1" text:name="Sección31">
          <text:p text:style-name="P11"><draw:frame draw:style-name="fr2" draw:name=" LibreOffice Logo Copia 7" text:anchor-type="as-char" svg:width="8.47cm" svg:height="2.12cm" draw:z-index="408"><draw:image xlink:href="Pictures/10000001000001400000005018DC0722.png" xlink:type="simple" xlink:show="embed" xlink:actuate="onLoad" draw:mime-type="image/png"/>
       <svg:title>LibreOffice Logo</svg:title>
       <svg:desc>LibreOffice Logo</svg:desc>
      </draw:frame></text:p>
        </text:section>
        <text:section text:style-name="Sect1" text:name="Sección32">
          <text:p text:style-name="Guide_20_Name"><text:user-defined style:data-style-name="N0" text:name="Guide Name">Guía de Impress</text:user-defined></text:p>
        </text:section>
        <text:section text:style-name="Sect1" text:name="Sección33">
          <text:h text:style-name="Title" text:outline-level="1"><text:bookmark-start text:name="__RefHeading___Toc33058_1810457014"/><text:span text:style-name="Chapter_20_Number">Capítulo 7 </text:span><text:line-break/>Objetos OLE, hojas de cálculo, gráficos y otros<text:bookmark-end text:name="__RefHeading___Toc33058_1810457014"/></text:h>
          <text:p text:style-name="Subtitle"/>
        </text:section>
        <text:section text:style-name="Sect1" text:name="Sección34">
          <text:h text:style-name="Heading_20_1_20_First" text:outline-level="2"><text:bookmark-start text:name="__RefHeading___Toc1331_4256543436 Copia 2"/>Objetos OLE<text:bookmark-end text:name="__RefHeading___Toc1331_4256543436 Copia 2"/></text:h>
          <text:p text:style-name="Body_20_Text_2c__20_List_20_Intro">OLE (Object Linking and Embedding) es una tecnología de software que permite enlazar o incrustar archivos de diferentes formatos en otro archivo distinto. los siguientes tipos de archivo se pueden usar en una presentación de Impress como objetos OLE:.</text:p>
          <text:p text:style-name="List_20_Contents">Hojas de cálculo de LibreOffice</text:p>
          <text:p text:style-name="List_20_Contents">Gráficos de LibreOffice</text:p>
          <text:p text:style-name="List_20_Contents">Dibujos de LibreOffice</text:p>
          <text:p text:style-name="List_20_Contents">Fórmulas de LibreOffice</text:p>
          <text:p text:style-name="List_20_Contents">Texto de LibreOffice</text:p>
          <text:p text:style-name="Text_20_body">El principal beneficio de los objetos OLE es que proporciona un método rápido y fácil de editar el objeto directamente desde Impress sin necesidad de abrir de manera independiente la aplicación que lo creo. A la hora de insertar un objeto OLE, el archivo compatible, se puede crear desde cero o utilizar un archivo ya existente.</text:p>
          <text:p text:style-name="Heading_20_2"><text:bookmark-start text:name="__RefHeading___Toc4834_418550720"/>Crear objetos OLE al Insertarlo<text:bookmark-end text:name="__RefHeading___Toc4834_418550720"/></text:p>
          <text:list text:continue-list="list214947456634162" text:style-name="Numbering_20_1">
            <text:list-item text:start-value="1">
              <text:p text:style-name="Numbering_20_1">Seleccione la diapositiva donde desea insertar un objeto <text:span text:style-name="Emphasis">OLE</text:span>.</text:p>
            </text:list-item>
            <text:list-item>
              <text:p text:style-name="Numbering_20_1">Vaya a <text:span text:style-name="Strong_20_Emphasis">Insertar &gt; Objeto OLE &gt; Objeto OLE</text:span> en el menú para abrir el diálogo correspondiente (figura <text:sequence-ref text:reference-format="value" text:ref-name="refFigure200">201</text:sequence-ref>).</text:p>
            </text:list-item>
            <text:list-item>
              <text:p text:style-name="Numbering_20_1">Seleccione <text:span text:style-name="Emphasis">Crear nuevo</text:span> y luego seleccione el tipo de objeto <text:span text:style-name="Emphasis">OLE</text:span> que desea crear.</text:p>
            </text:list-item>
            <text:list-item>
              <text:p text:style-name="Numbering_20_1">Haga clic en <text:span text:style-name="Emphasis">Aceptar</text:span> y se insertará un nuevo objeto <text:span text:style-name="Emphasis">OLE</text:span> en el centro de la diapositiva en modo de edición. Las herramientas que se muestran cambian proporcionando las necesarias para crear el nuevo objeto <text:span text:style-name="Emphasis">OLE</text:span>.</text:p>
            </text:list-item>
          </text:list>
          <text:p text:style-name="Figure"><draw:frame draw:style-name="fr3" draw:name="fram_IG26207-000" text:anchor-type="as-char" draw:z-index="409">
       <draw:text-box fo:min-height="0.041cm" fo:min-width="0.041cm">
        <text:p text:style-name="Figure">Figura <text:sequence text:ref-name="refFigure200" text:name="Figure" text:formula="ooow:Figure+1" style:num-format="1, 2, 3, ...">201</text:sequence>: Diálogo Insertar objeto OLE</text:p>
        <text:p text:style-name="Figure"><draw:frame draw:style-name="fr4" draw:name="img_IG26207_001" text:anchor-type="as-char" svg:width="7.28cm" svg:height="5.761cm" draw:z-index="410"><draw:image xlink:href="Pictures/100000000000015800000110B337CA2F.png" xlink:type="simple" xlink:show="embed" xlink:actuate="onLoad" draw:mime-type="image/png"/>
          <svg:title>Diálogo Insertar objeto OLE</svg:title>
          <svg:desc>Diálogo Insertar objeto OLE</svg:desc>
         </draw:frame></text:p>
       </draw:text-box>
      </draw:frame></text:p>
          <text:p text:style-name="Heading_20_2"><text:bookmark-start text:name="__RefHeading___Toc4836_418550720"/>Insertar objetos OLE desde archivos<text:bookmark-end text:name="__RefHeading___Toc4836_418550720"/></text:p>
          <text:p text:style-name="Body_20_Text_2c__20_List_20_Intro">Para insertar un archivo en su presentación como un objeto <text:span text:style-name="Emphasis">OLE</text:span>:</text:p>
          <text:list xml:id="list214947374165920" text:continue-numbering="true" text:style-name="Numbering_20_1">
            <text:list-item text:start-value="1">
              <text:p text:style-name="Numbering_20_1">Seleccione la diapositiva donde desea insertar un objeto <text:span text:style-name="Emphasis">OLE</text:span>.</text:p>
            </text:list-item>
            <text:list-item>
              <text:p text:style-name="Numbering_20_1">Abra el diálogo <text:span text:style-name="Emphasis">Insertar objeto OLE</text:span> como se indicó anteriormente</text:p>
            </text:list-item>
            <text:list-item>
              <text:p text:style-name="Numbering_20_1">Seleccione <text:span text:style-name="Emphasis">Crear a partir de un archivo</text:span> y diálogo cambiará para que indique la ruta o busque el archivo. Al hacer clic en <text:span text:style-name="Emphasis">Buscar</text:span> se mostrará un navegador de archivos.</text:p>
            </text:list-item>
            <text:list-item>
              <text:p text:style-name="Numbering_20_1">Si considera conveniente seleccione las opciones de inserción del objeto OLE</text:p>
            </text:list-item>
          </text:list>
          <text:list xml:id="list214947409165968" text:continue-list="list214947119317274" text:style-name="List_20_2">
            <text:list-item>
              <text:p text:style-name="List_20_2">Seleccione <text:span text:style-name="Emphasis">Enlazar a archivo</text:span>, para insertar el objeto con un vínculo al archivo original</text:p>
            </text:list-item>
            <text:list-item>
              <text:p text:style-name="List_20_2"><text:soft-page-break/>Seleccione <text:span text:style-name="Emphasis">Mostrar como icono</text:span> para insertar el objeto como icono. Cuando se haga clic en el icono, el objeto OLE se abrirá en una nueva ventana.</text:p>
            </text:list-item>
          </text:list>
          <text:list xml:id="list214946847050730" text:continue-list="list214947374165920" text:style-name="Numbering_20_1">
            <text:list-item>
              <text:p text:style-name="Numbering_20_1">Haga clic en <text:span text:style-name="Emphasis">Aceptar</text:span> para insertar el archivo con las opciones seleccionadas.</text:p>
            </text:list-item>
          </text:list>
          <text:p text:style-name="Figure"><draw:frame draw:style-name="fr3" draw:name="fram_IG26207-001" text:anchor-type="as-char" draw:z-index="411">
       <draw:text-box fo:min-height="0.041cm" fo:min-width="0.041cm">
        <text:p text:style-name="Figure">Figura <text:sequence text:ref-name="refFigure201" text:name="Figure" text:formula="ooow:Figure+1" style:num-format="1, 2, 3, ...">202</text:sequence>: Diálogo Insertar objeto OLE desde archivo</text:p>
        <text:p text:style-name="Figure"><draw:frame draw:style-name="fr4" draw:name="img_IG26207_002" text:anchor-type="as-char" svg:width="7.28cm" svg:height="5.099cm" draw:z-index="412"><draw:image xlink:href="Pictures/1000000100000158000000F145389C33.png" xlink:type="simple" xlink:show="embed" xlink:actuate="onLoad" draw:mime-type="image/png"/>
          <svg:title>Diálogo Insertar objeto OLE desde archivo</svg:title>
          <svg:desc>Diálogo Insertar objeto OLE desde archivo</svg:desc>
         </draw:frame></text:p>
       </draw:text-box>
      </draw:frame></text:p>
          <text:list xml:id="list214948450726252" text:continue-list="list214946714285592" text:style-name="Heading_20_Note">
            <text:list-item>
              <text:p text:style-name="Heading_20_Note">Nota</text:p>
            </text:list-item>
          </text:list>
          <text:p text:style-name="Body_20_Text_2c__20_Note">Al <text:span text:style-name="Emphasis">Crear nuevo</text:span> archivo cuando se inserta el objeto OLE, solo estará disponible en la presentación en la que se inserta. Estos objetos sólo se pueden editar con Impress.</text:p>
          <text:p text:style-name="Body_20_Text_2c__20_Note">Si no marca la casilla <text:span text:style-name="Emphasis">Enlazar a archivo</text:span>, el archivo se incrusta en la diapositiva; cualquier cambio realizado en el archivo original <text:s/>inserción no afecta a la copia del archivo insertado en la presentación. Además, los cambios en la copia del archivo de la presentación no modifican el archivo original. Si desea que los cambios realizados se sincronicen en el original y en la presentación, debe enlazar al archivo original al insertar el objeto OLE en la presentación.</text:p>
          <text:p text:style-name="Body_20_Text_2c__20_Note">En equipos con Windows, aparece la opción extra <text:span text:style-name="Emphasis">Otros objetos</text:span> en el diálogo Insertar objeto OLE, al marcar esta opción y pulsar en Aceptar el diálogo cambia y permite elegir otros objetos OLE compatibles con LibreOffice (figura <text:sequence-ref text:reference-format="value" text:ref-name="refFigure202">203</text:sequence-ref>).</text:p>
          <text:p text:style-name="Figure"><draw:frame draw:style-name="fr3" draw:name="fram_IG26207-002" text:anchor-type="as-char" draw:z-index="413">
       <draw:text-box fo:min-height="0.041cm" fo:min-width="0.041cm">
        <text:p text:style-name="Figure">Figura <text:sequence text:ref-name="refFigure202" text:name="Figure" text:formula="ooow:Figure+1" style:num-format="1, 2, 3, ...">203</text:sequence>: Mas opciones en el diálogo Insertar objeto (en Windows)</text:p>
        <text:p text:style-name="Figure"><draw:frame draw:style-name="fr4" draw:name="img_IG26207_003" text:anchor-type="as-char" svg:width="10.329cm" svg:height="6.451cm" draw:z-index="414"><draw:image xlink:href="Pictures/10000000000001E80000013108BF76F4.png" xlink:type="simple" xlink:show="embed" xlink:actuate="onLoad" draw:mime-type="image/png"/>
          <svg:title>Mas opciones en el diálogo Insertar objeto (en Windows)</svg:title>
          <svg:desc>Mas opciones en el diálogo Insertar objeto (en Windows)</svg:desc>
         </draw:frame></text:p>
       </draw:text-box>
      </draw:frame></text:p>
          <text:p text:style-name="Heading_20_2"><text:bookmark-start text:name="__RefHeading___Toc4838_418550720"/>Editar objetos OLE<text:bookmark-end text:name="__RefHeading___Toc4838_418550720"/></text:p>
          <text:list xml:id="list214947962649743" text:continue-list="list214946847050730" text:style-name="Numbering_20_1">
            <text:list-item text:start-value="1">
              <text:p text:style-name="Numbering_20_1">Haga doble clic en el objeto OLE para abrirlo en modo de edición. Las barras de herramientas de Impress cambiarán para proporcionar las herramientas de edición específicas para el tipo de objeto OLE.</text:p>
            </text:list-item>
            <text:list-item>
              <text:p text:style-name="Numbering_20_1"><text:soft-page-break/>Cuando termine de editar el objeto OLE, haga clic en cualquier lugar fuera del objeto.</text:p>
            </text:list-item>
            <text:list-item>
              <text:p text:style-name="Numbering_20_1">Guarde la presentación. También se guardan los cambios realizados en el objeto OLE.</text:p>
            </text:list-item>
          </text:list>
          <text:p text:style-name="Heading_20_2"><text:bookmark-start text:name="__RefHeading___Toc22847_418550720"/>Cambiar el tamaño y mover objetos OLE<text:bookmark-end text:name="__RefHeading___Toc22847_418550720"/></text:p>
          <text:p text:style-name="Text_20_body">Cambiar el tamaño y mover objetos <text:span text:style-name="Emphasis">OLE</text:span> funciona exactamente igual que cambiar el tamaño y mover objetos gráficos en Impress. Para más información, consulte el «Capítulo 5, Gesti<text:span text:style-name="T336">onar</text:span> objetos gráficos».</text:p>
          <text:h text:style-name="Heading_20_1" text:outline-level="2"><text:bookmark-start text:name="__RefHeading___Toc4840_418550720"/>Hojas de cálculo<text:bookmark-end text:name="__RefHeading___Toc4840_418550720"/></text:h>
          <text:p text:style-name="Text_20_body">Para incluir una hoja de cálculo en una diapositiva, puede insertar un archivo de hoja de cálculo existente o crear <text:s/>una nueva hoja de cálculo como un objeto OLE. Para más información sobre hojas de cálculo, consulte la <text:span text:style-name="Emphasis">Guía de iniciación</text:span> y la la <text:span text:style-name="Emphasis">Guía de Calc</text:span>.</text:p>
          <text:p text:style-name="Text_20_body">Incrustar una hoja de cálculo en Impress incluye la mayor parte de la funcionalidad de una hoja de cálculo de Calc. Impress es capaz de utilizar las funciones de Calc para realizar cálculos y análisis de datos. Sin embargo, si planea usar fórmulas o datos complejos, se recomienda realizar esas operaciones en una hoja de cálculo de Calc separada y luego incrustar en Impress la hoja de cálculo con los resultados.</text:p>
          <text:list text:continue-list="list214948450726252" text:style-name="Heading_20_Note">
            <text:list-item>
              <text:p text:style-name="Heading_20_Note">Notas</text:p>
            </text:list-item>
          </text:list>
          <text:p text:style-name="Body_20_Text_2c__20_Note">Al cambiar el tamaño o mover una hoja de cálculo en las diapositivas, ignore las barras de desplazamiento horizontales y verticales y la primera fila y la primera columna. La primera fila y la primera columna son fácilmente reconocibles debido a su color de fondo claro. Solo se utilizan con fines de edición de hojas de cálculo y no se incluirán en la hoja de cálculo que aparece como un objeto <text:span text:style-name="Emphasis">OLE</text:span> en la diapositiva.</text:p>
          <text:p text:style-name="Body_20_Text_2c__20_Note">No haga doble clic en un objeto <text:span text:style-name="Emphasis">OLE</text:span> de hoja de cálculo al editar. Al hacer doble clic, se abre el modo de edición de objetos <text:span text:style-name="Emphasis">OLE</text:span> para hojas de cálculo.</text:p>
          <text:p text:style-name="P216">Aunque las hojas de cálculo en Impress se pueden usar para crear tablas o presentar datos en formato tabular, insertar una tabla en Impress suele ser más adecuado y rápido en ciertas ocasiones. Consulte el «Capítulo 3, A<text:span text:style-name="T220">ñadir y formatear texto</text:span>» para más información sobre insertar y formatear tablas.</text:p>
          <text:list xml:id="list214948281971598" text:continue-numbering="true" text:style-name="Heading_20_Note">
            <text:list-item>
              <text:p text:style-name="Heading_20_Note">Nota</text:p>
            </text:list-item>
          </text:list>
          <text:p text:style-name="Body_20_Text_2c__20_Note">Al insertar una hoja de cálculo, la hoja de cálculo completa se inserta en una diapositiva como un objeto <text:span text:style-name="Emphasis">OLE.</text:span> Si la hoja (libro) de cálculo contiene más de una hoja y la necesaria no está visible, haga doble clic y luego seleccione la hoja en la barra de pestañas.</text:p>
          <text:p text:style-name="Heading_20_2"><text:bookmark-start text:name="__RefHeading___Toc4848_418550720"/>Editar hojas de cálculo<text:bookmark-end text:name="__RefHeading___Toc4848_418550720"/></text:p>
          <text:p text:style-name="Body_20_Text_2c__20_List_20_Intro">Cuando se inserta una hoja de cálculo en una diapositiva, se presenta en modo de edición, lista para insertar o modificar datos formato (figura <text:sequence-ref text:reference-format="value" text:ref-name="refFigure203">204</text:sequence-ref>). Verá también los siguientes cambios:</text:p>
          <text:list text:continue-list="list214946881737518" text:style-name="List_20_1">
            <text:list-item>
              <text:p text:style-name="List_20_1">La ventana de Impress se modifica, presentando, en la parte superior de la ventana, <text:s/>la <text:span text:style-name="Emphasis">Barra de fórmulas</text:span> que proporciona las herramientas propias para un formato básico de la hoja de cálculo.</text:p>
            </text:list-item>
            <text:list-item>
              <text:p text:style-name="List_20_1">Se abre la barra de herramientas <text:span text:style-name="Emphasis">Formato</text:span> para hojas de cálculo (figura <text:sequence-ref text:reference-format="value" text:ref-name="refFigure204">205</text:sequence-ref>) remplazando a la barra de herramientas <text:span text:style-name="Emphasis">Lineas y relleno</text:span>.</text:p>
            </text:list-item>
          </text:list>
          <text:p text:style-name="Figure"><text:soft-page-break/><draw:frame draw:style-name="fr3" draw:name="fram_IG26207-003" text:anchor-type="as-char" draw:z-index="415">
       <draw:text-box fo:min-height="0.041cm" fo:min-width="0.041cm">
        <text:p text:style-name="Figure">Figura <text:sequence text:ref-name="refFigure203" text:name="Figure" text:formula="ooow:Figure+1" style:num-format="1, 2, 3, ...">204</text:sequence>: Hoja de cálculo OLE en modo de edición</text:p>
        <text:p text:style-name="Figure"><draw:frame draw:style-name="fr4" draw:name="img_IG26207_004" text:anchor-type="as-char" svg:width="10.94cm" svg:height="4.33cm" draw:z-index="416"><draw:image xlink:href="Pictures/10000000000001780000009580B813C4.png" xlink:type="simple" xlink:show="embed" xlink:actuate="onLoad" draw:mime-type="image/png"/>
          <svg:title>Hoja de cálculo OLE en modo de edición</svg:title>
          <svg:desc>Hoja de cálculo OLE en modo de edición</svg:desc>
         </draw:frame></text:p>
       </draw:text-box>
      </draw:frame></text:p>
          <text:p text:style-name="Figure"><draw:frame draw:style-name="fr3" draw:name="fram_IG26207-004" text:anchor-type="as-char" draw:z-index="417">
       <draw:text-box fo:min-height="0.041cm" fo:min-width="0.041cm">
        <text:p text:style-name="Figure">Figura <text:sequence text:ref-name="refFigure204" text:name="Figure" text:formula="ooow:Figure+1" style:num-format="1, 2, 3, ...">205</text:sequence>: Barra de herramientas Formato (hojas de cálculo)</text:p>
        <text:p text:style-name="Figure"><draw:frame draw:style-name="fr4" draw:name="img_IG26207_005" text:anchor-type="as-char" svg:width="15.67cm" svg:height="1.97cm" draw:z-index="418"><draw:image xlink:href="Pictures/10000000000003CB0000007AF0F9D18A.png" xlink:type="simple" xlink:show="embed" xlink:actuate="onLoad" draw:mime-type="image/png"/>
          <svg:title>Barra de herramientas Formato (hojas de cálculo)</svg:title>
          <svg:desc>Barra de herramientas Formato (hojas de cálculo)</svg:desc>
         </draw:frame></text:p>
       </draw:text-box>
      </draw:frame></text:p>
          <text:p text:style-name="Body_20_Text_2c__20_List_20_Intro">La <text:span text:style-name="Emphasis">Barra de fórmulas</text:span> contiene lo siguiente de izquierda a derecha:</text:p>
          <text:list text:continue-numbering="true" text:style-name="List_20_1">
            <text:list-item>
              <text:p text:style-name="List_20_1"><text:span text:style-name="Emphasis">Cuadro de nombre</text:span>: muestra la referencia a la celda activa o el nombre de un intervalo de celdas seleccionado.</text:p>
            </text:list-item>
            <text:list-item>
              <text:p text:style-name="List_20_1"><text:span text:style-name="Emphasis">Asistente de funciones</text:span>, <text:span text:style-name="Emphasis">Selector de funciones</text:span> y <text:span text:style-name="Emphasis">Fórmula</text:span>: herramientas para crear o modificar fórmulas.</text:p>
            </text:list-item>
            <text:list-item>
              <text:p text:style-name="List_20_1">Cuadro de entrada: cuadro de edición para ingresar o editar el contenido de la celda activa. Haga clic en el triángulo pequeño ▼ a la derecha del cuadro de edición para expandirlo si es necesario.</text:p>
            </text:list-item>
            <text:list-item>
              <text:p text:style-name="List_20_1">El menú también cambia proporcionando opciones para la hoja de cálculo.</text:p>
            </text:list-item>
          </text:list>
          <text:p text:style-name="Heading_20_3"><text:bookmark-start text:name="__RefHeading___Toc3059_3899824034"/>Navegación de celdas<text:bookmark-end text:name="__RefHeading___Toc3059_3899824034"/></text:p>
          <text:p text:style-name="Body_20_Text_2c__20_List_20_Intro">De forma predeterminada, cuando se abre una hoja de cálculo incrustada, la celda activa es <text:span text:style-name="Code">A1</text:span>. Para moverse por la hoja de cálculo y seleccionar una celda, utilice uno de los siguientes métodos:</text:p>
          <text:list xml:id="list214948732141762" text:continue-numbering="true" text:style-name="List_20_1">
            <text:list-item>
              <text:p text:style-name="List_20_1">Use las teclas de flecha.</text:p>
            </text:list-item>
            <text:list-item>
              <text:p text:style-name="List_20_1">Coloque el cursor en una celda y haga clic.</text:p>
            </text:list-item>
            <text:list-item>
              <text:p text:style-name="List_20_1">Pulse <text:span text:style-name="Keystroke">Intro</text:span> para moverse una celda hacia abajo y <text:span text:style-name="Keystroke">Mayús</text:span>+<text:span text:style-name="Keystroke">Intro</text:span> para moverse una celda hacia arriba.</text:p>
            </text:list-item>
            <text:list-item>
              <text:p text:style-name="List_20_1">Pulse <text:span text:style-name="Keystroke">Tab</text:span> para moverse una celda a la derecha y <text:span text:style-name="Keystroke">Mayús</text:span>+<text:span text:style-name="Keystroke">Tab</text:span> para moverse una celda a la izquierda.</text:p>
            </text:list-item>
          </text:list>
          <text:list xml:id="list214947693373271" text:continue-list="list214948281971598" text:style-name="Heading_20_Note">
            <text:list-item>
              <text:p text:style-name="Heading_20_Note">Nota</text:p>
            </text:list-item>
          </text:list>
          <text:p text:style-name="Body_20_Text_2c__20_Note">Consulte la <text:span text:style-name="Emphasis">Guía de iniciación</text:span> para información sobre los atajos de teclado disponibles para navegar por una hoja de cálculo.</text:p>
          <text:p text:style-name="Heading_20_3"><text:bookmark-start text:name="__RefHeading___Toc4862_418550720"/>Introducir datos<text:bookmark-end text:name="__RefHeading___Toc4862_418550720"/></text:p>
          <text:p text:style-name="Text_20_body">La entrada de datos en una celda solo se puede realizar cuando la celda está activa. Una celda activa se identifica fácilmente por un borde más grueso y el texto en negrita.</text:p>
          <text:p text:style-name="Body_20_Text_2c__20_List_20_Intro"><text:soft-page-break/>La referencia a la celda o las coordenadas de la celda activa se muestran en el extremo izquierdo de la <text:span text:style-name="Emphasis">Barra de fórmulas</text:span>.</text:p>
          <text:list xml:id="list214947250828436" text:continue-list="list214947962649743" text:style-name="Numbering_20_1">
            <text:list-item text:start-value="1">
              <text:p text:style-name="Numbering_20_1">Seleccione la celda para activarla y comience a escribir. La entrada de datos también se muestra en el cuadro de edición de la <text:span text:style-name="Emphasis">Barra de fórmulas</text:span> Calc, lo que facilita la lectura de la entrada de datos.</text:p>
            </text:list-item>
            <text:list-item>
              <text:p text:style-name="Numbering_20_1">Utilice las diversas herramientas y opciones del menú para ingresar datos, fórmulas, funciones , texto o fecha en una celda.</text:p>
            </text:list-item>
            <text:list-item>
              <text:p text:style-name="Numbering_20_1">Para confirmar la entrada de datos en una celda, seleccione una celda diferente con el cursor o pulse <text:span text:style-name="Keystroke">Intro</text:span>, <text:span text:style-name="Keystroke">Mayús</text:span>+<text:span text:style-name="Keystroke">Intro</text:span>, <text:span text:style-name="Keystroke">Tab</text:span> o <text:span text:style-name="Keystroke">Mayús</text:span>+<text:span text:style-name="Keystroke">Tab</text:span>.</text:p>
            </text:list-item>
          </text:list>
          <text:list xml:id="list214948568332331" text:continue-list="list214947536619329" text:style-name="Heading_20_Tip">
            <text:list-item>
              <text:p text:style-name="Heading_20_Tip">Consejo</text:p>
            </text:list-item>
          </text:list>
          <text:p text:style-name="Body_20_Text_2c__20_Note">A veces es útil tratar los números como texto (por ejemplo, números de teléfono) y evitar que Impress elimine los ceros iniciales o alinee los datos a la derecha. Para obligar a Impress a tratar los números como texto, escriba un apóstrofo o comilla sencilla (') antes de ingresar el número.</text:p>
          <text:p text:style-name="Heading_20_3"><text:bookmark-start text:name="__RefHeading___Toc3061_3899824034"/>Combinar celdas<text:bookmark-end text:name="__RefHeading___Toc3061_3899824034"/></text:p>
          <text:list xml:id="list214948012524409" text:continue-list="list214947250828436" text:style-name="Numbering_20_1">
            <text:list-item text:start-value="1">
              <text:p text:style-name="Numbering_20_1">Resalte las celdas que quiera combinar o fusionar.</text:p>
            </text:list-item>
            <text:list-item>
              <text:p text:style-name="Numbering_20_1">Utilice uno de los siguientes métodos para abrir el diálogo <text:span text:style-name="Emphasis">Combinar celdas</text:span> (figura <text:sequence-ref text:reference-format="value" text:ref-name="refFigure205">206</text:sequence-ref>).</text:p>
            </text:list-item>
          </text:list>
          <text:list xml:id="list214948575636882" text:continue-list="list214947409165968" text:style-name="List_20_2">
            <text:list-item>
              <text:p text:style-name="List_20_2">Vaya a <text:span text:style-name="Strong_20_Emphasis">Formato &gt; Tabla &gt; Combinar celdas</text:span> en el menú.</text:p>
            </text:list-item>
            <text:list-item>
              <text:p text:style-name="List_20_2">Vaya a <text:span text:style-name="Strong_20_Emphasis">Formato &gt; Tabla &gt;</text:span> <text:span text:style-name="Strong_20_Emphasis">Combinar celdas</text:span> en el menú.</text:p>
            </text:list-item>
            <text:list-item>
              <text:p text:style-name="List_20_2">Haga clic con el botón derecho en las celdas seleccionadas y seleccione <text:span text:style-name="Emphasis">Combinar celdas </text:span>en el menú contextual.</text:p>
            </text:list-item>
          </text:list>
          <text:list text:continue-list="list214948012524409" text:style-name="Numbering_20_1">
            <text:list-item>
              <text:p text:style-name="Numbering_20_1">Seleccione una opción, haga clic en <text:span text:style-name="Emphasis">Aceptar</text:span> para fusionar las celdas.</text:p>
            </text:list-item>
          </text:list>
          <text:p text:style-name="Figure"><draw:frame draw:style-name="fr3" draw:name="fram_IG26207-005" text:anchor-type="as-char" draw:z-index="419">
       <draw:text-box fo:min-height="0.041cm" fo:min-width="0.041cm">
        <text:p text:style-name="Figure">Figura <text:sequence text:ref-name="refFigure205" text:name="Figure" text:formula="ooow:Figure+1" style:num-format="1, 2, 3, ...">206</text:sequence>: Diálogo Combinar celdas</text:p>
        <text:p text:style-name="Figure"><draw:frame draw:style-name="fr4" draw:name="img_IG26207_006" text:anchor-type="as-char" svg:width="7.34cm" svg:height="5.5cm" draw:z-index="420"><draw:image xlink:href="Pictures/100000000000015B000001043D117B41.png" xlink:type="simple" xlink:show="embed" xlink:actuate="onLoad" draw:mime-type="image/png"/>
          <svg:title>Diálogo Combinar celdas</svg:title>
          <svg:desc>Diálogo Combinar celdas</svg:desc>
         </draw:frame></text:p>
       </draw:text-box>
      </draw:frame></text:p>
          <text:p text:style-name="Heading_20_3"><text:bookmark-start text:name="__RefHeading___Toc4848_3930831073"/>Dividir celdas<text:bookmark-end text:name="__RefHeading___Toc4848_3930831073"/></text:p>
          <text:p text:style-name="Body_20_Text_2c__20_List_20_Intro">Solo las celdas que se combinado anteriormente se pueden dividir en celdas separadas</text:p>
          <text:list xml:id="list214947055317492" text:continue-numbering="true" text:style-name="Numbering_20_1">
            <text:list-item text:start-value="1">
              <text:p text:style-name="Numbering_20_1">Seleccione una celda resultado de la combinación de celdas.</text:p>
            </text:list-item>
            <text:list-item>
              <text:p text:style-name="Numbering_20_1">Divida la celda utilizando uno de los siguientes métodos:</text:p>
            </text:list-item>
          </text:list>
          <text:list xml:id="list214947614872076" text:continue-list="list214948575636882" text:style-name="List_20_2">
            <text:list-item>
              <text:p text:style-name="List_20_2">Vaya a <text:span text:style-name="Strong_20_Emphasis">Formato &gt; Tabla &gt; Dividir celdas</text:span> en el menú.</text:p>
            </text:list-item>
            <text:list-item>
              <text:p text:style-name="List_20_2">Haga clic con el botón derecho en la celda y seleccione <text:span text:style-name="Emphasis">Dividir celdas</text:span> en el menú contextual.</text:p>
            </text:list-item>
          </text:list>
          <text:p text:style-name="Heading_20_3"><text:bookmark-start text:name="__RefHeading___Toc3063_3899824034"/><text:soft-page-break/>Insertar celdas, filas o columnas<text:bookmark-end text:name="__RefHeading___Toc3063_3899824034"/></text:p>
          <text:list xml:id="list214947009661901" text:continue-list="list214947055317492" text:style-name="Numbering_20_1">
            <text:list-item text:start-value="1">
              <text:p text:style-name="Numbering_20_1">Sitúe el cursor en una celda, fila o columna que servirá como referencia al insertar.</text:p>
            </text:list-item>
            <text:list-item>
              <text:p text:style-name="Numbering_20_1"><text:s/>Seleccione el mismo número de celdas, filas o columnas en la hoja de cálculo incrustada que desea insertar.</text:p>
            </text:list-item>
          </text:list>
          <text:list xml:id="list214947301352018" text:continue-list="list214948631268468" text:style-name="Numbering_20_2">
            <text:list-item text:start-value="1">
              <text:p text:style-name="Numbering_20_2">Inserte celdas usando uno de los siguientes métodos:</text:p>
            </text:list-item>
          </text:list>
          <text:list xml:id="list214947527637637" text:continue-list="list214947614872076" text:style-name="List_20_2">
            <text:list-item>
              <text:p text:style-name="List_20_2">Vaya a <text:span text:style-name="Strong_20_Emphasis">Hoja &gt; Insertar celdas</text:span> en el menú</text:p>
            </text:list-item>
            <text:list-item>
              <text:p text:style-name="List_20_2">Haga clic con el botón derecho en las celdas seleccionadas y seleccione <text:span text:style-name="Emphasis">Insertar</text:span> en el menú contextual</text:p>
            </text:list-item>
          </text:list>
          <text:p text:style-name="List_20_1_20_Cont.">Al insertar celdas, se abre el diálogo <text:span text:style-name="Emphasis">Insertar celdas</text:span> (figura <text:sequence-ref text:reference-format="value" text:ref-name="refFigure206">207</text:sequence-ref>). Seleccione una opción de inserción <text:span text:style-name="T337">y</text:span> haga clic en <text:span text:style-name="Emphasis">Aceptar</text:span> para insertar las celdas y cerrar el diálogo.</text:p>
          <text:p text:style-name="Figure"><draw:frame draw:style-name="fr3" draw:name="fram_IG26207-006" text:anchor-type="as-char" draw:z-index="421">
       <draw:text-box fo:min-height="0.041cm" fo:min-width="0.041cm">
        <text:p text:style-name="Figure">Figura <text:sequence text:ref-name="refFigure206" text:name="Figure" text:formula="ooow:Figure+1" style:num-format="1, 2, 3, ...">207</text:sequence>: Diálogo Insertar celdas</text:p>
        <text:p text:style-name="Figure"><draw:frame draw:style-name="fr4" draw:name="img_IG26207_007" text:anchor-type="as-char" svg:width="7.02cm" svg:height="5.069cm" draw:z-index="422"><draw:image xlink:href="Pictures/1000000000000127000000D5FB703530.png" xlink:type="simple" xlink:show="embed" xlink:actuate="onLoad" draw:mime-type="image/png"/>
          <svg:title>Diálogo Insertar celdas</svg:title>
          <svg:desc>Diálogo Insertar celdas</svg:desc>
         </draw:frame></text:p>
       </draw:text-box>
      </draw:frame></text:p>
          <text:list xml:id="list214948698767979" text:continue-list="list214947301352018" text:style-name="Numbering_20_2">
            <text:list-item>
              <text:p text:style-name="Numbering_20_2">Inserte filas usando uno de los siguientes métodos: </text:p>
            </text:list-item>
          </text:list>
          <text:list xml:id="list214947492166700" text:continue-list="list214947527637637" text:style-name="List_20_2">
            <text:list-item>
              <text:p text:style-name="List_20_2">Vaya a <text:span text:style-name="Strong_20_Emphasis">Hoja &gt; Insertar filas arriba</text:span> u <text:span text:style-name="Strong_20_Emphasis">Hoja &gt; Insertar filas &gt;</text:span> <text:span text:style-name="Strong_20_Emphasis">Filas</text:span> en el menú.</text:p>
            </text:list-item>
            <text:list-item>
              <text:p text:style-name="List_20_2">Haga clic con el botón derecho en las filas seleccionadas y seleccione <text:span text:style-name="Emphasis">Insertar filas arriba</text:span> o <text:span text:style-name="Emphasis">Insertar filas debajo</text:span> en el menú contextual.</text:p>
            </text:list-item>
          </text:list>
          <text:list xml:id="list214947191398559" text:continue-list="list214948698767979" text:style-name="Numbering_20_2">
            <text:list-item>
              <text:p text:style-name="Numbering_20_2">Inserte columnas usando uno de los siguientes métodos:</text:p>
            </text:list-item>
          </text:list>
          <text:list xml:id="list214946871714841" text:continue-list="list214947492166700" text:style-name="List_20_2">
            <text:list-item>
              <text:p text:style-name="List_20_2">Vaya a <text:span text:style-name="Strong_20_Emphasis">Hoja &gt; Insertar columnas &gt; Columnas antes</text:span> u <text:span text:style-name="Strong_20_Emphasis">Hoja &gt; Insertar columnas &gt; Columnas después</text:span> en el menú.</text:p>
            </text:list-item>
            <text:list-item>
              <text:p text:style-name="List_20_2">Haga clic con el botón derecho en las filas seleccionadas y seleccione <text:span text:style-name="Emphasis">Insertar columnas antes</text:span> o <text:span text:style-name="Emphasis">Insertar columnas después</text:span> en el menú contextual.</text:p>
            </text:list-item>
          </text:list>
          <text:p text:style-name="Heading_20_3"><text:bookmark-start text:name="__RefHeading___Toc4850_3930831073"/>Eliminar celdas, filas o columnas<text:bookmark-end text:name="__RefHeading___Toc4850_3930831073"/></text:p>
          <text:list xml:id="list214946739920240" text:continue-list="list214947009661901" text:style-name="Numbering_20_1">
            <text:list-item text:start-value="1">
              <text:p text:style-name="Numbering_20_1">Seleccione las celdas, filas o columnas que desea eliminar de la hoja de cálculo incrustada </text:p>
            </text:list-item>
          </text:list>
          <text:list xml:id="list214947682605943" text:continue-list="list214947191398559" text:style-name="Numbering_20_2">
            <text:list-item text:start-value="1">
              <text:p text:style-name="Numbering_20_2">Elimine celdas usando uno de los siguientes métodos:</text:p>
            </text:list-item>
          </text:list>
          <text:list xml:id="list214948473355621" text:continue-list="list214946871714841" text:style-name="List_20_2">
            <text:list-item>
              <text:p text:style-name="List_20_2">Vaya a <text:span text:style-name="Strong_20_Emphasis">Hoja &gt; Eliminar celdas</text:span> en el menú</text:p>
            </text:list-item>
            <text:list-item>
              <text:p text:style-name="List_20_2">Haga clic seleccioné las celdas y seleccione <text:span text:style-name="Emphasis">Eliminar</text:span> en el menú.</text:p>
            </text:list-item>
          </text:list>
          <text:p text:style-name="List_20_1_20_Cont.">Eliminar celdas abre el diálogo <text:span text:style-name="Emphasis">Eliminar celdas</text:span> (figura <text:sequence-ref text:reference-format="value" text:ref-name="refFigure207">208</text:sequence-ref>). Seleccione una opción de eliminación, luego haga clic en <text:span text:style-name="Emphasis">Aceptar</text:span> para eliminar las celdas y cerrar el diálogo.</text:p>
          <text:list xml:id="list214946911177259" text:continue-list="list214947682605943" text:style-name="Numbering_20_2">
            <text:list-item>
              <text:p text:style-name="Numbering_20_2">Elimine filas usando uno de los siguientes métodos: </text:p>
            </text:list-item>
          </text:list>
          <text:list xml:id="list214946935001902" text:continue-list="list214948473355621" text:style-name="List_20_2">
            <text:list-item>
              <text:p text:style-name="List_20_2">Vaya a <text:span text:style-name="Strong_20_Emphasis">Hoja &gt; Eliminar filas</text:span> en el menú.</text:p>
            </text:list-item>
            <text:list-item>
              <text:p text:style-name="List_20_2">Haga clic con el botón derecho en las filas seleccionadas y seleccione <text:span text:style-name="Emphasis">Eliminar</text:span> en el menú contextual.</text:p>
            </text:list-item>
          </text:list>
          <text:list xml:id="list214947695302631" text:continue-list="list214946911177259" text:style-name="Numbering_20_2">
            <text:list-item>
              <text:p text:style-name="Numbering_20_2"><text:soft-page-break/>Elimine filas usando uno de los siguientes métodos:</text:p>
            </text:list-item>
          </text:list>
          <text:list xml:id="list214947975534971" text:continue-list="list214946935001902" text:style-name="List_20_2">
            <text:list-item>
              <text:p text:style-name="List_20_2">Vaya a <text:span text:style-name="Strong_20_Emphasis">Hoja &gt; Eliminar columnas en el menú</text:span>.</text:p>
            </text:list-item>
            <text:list-item>
              <text:p text:style-name="List_20_2">Haga clic con el botón derecho en las columnas seleccionadas y seleccione <text:span text:style-name="Emphasis">Eliminar columnas</text:span> en el menú contextual.</text:p>
            </text:list-item>
          </text:list>
          <text:p text:style-name="Figure"><draw:frame draw:style-name="fr3" draw:name="fram_IG26207-007" text:anchor-type="as-char" draw:z-index="423">
       <draw:text-box fo:min-height="0.041cm" fo:min-width="0.041cm">
        <text:p text:style-name="Figure">Figura <text:sequence text:ref-name="refFigure207" text:name="Figure" text:formula="ooow:Figure+1" style:num-format="1, 2, 3, ...">208</text:sequence>: Diálogo Eliminar celdas</text:p>
        <text:p text:style-name="Figure"><draw:frame draw:style-name="fr4" draw:name="img_IG26207_008" text:anchor-type="as-char" svg:width="7.02cm" svg:height="4.86cm" draw:z-index="424"><draw:image xlink:href="Pictures/1000000000000127000000CC2376EFD2.png" xlink:type="simple" xlink:show="embed" xlink:actuate="onLoad" draw:mime-type="image/png"/>
          <svg:title>Diálogo Eliminar celdas</svg:title>
          <svg:desc>Diálogo Eliminar celdas</svg:desc>
         </draw:frame></text:p>
       </draw:text-box>
      </draw:frame></text:p>
          <text:p text:style-name="Heading_20_3"><text:bookmark-start text:name="__RefHeading___Toc4852_3930831073"/>Insertar hojas<text:bookmark-end text:name="__RefHeading___Toc4852_3930831073"/></text:p>
          <text:list xml:id="list214947090927147" text:continue-list="list214946739920240" text:style-name="Numbering_20_1">
            <text:list-item text:start-value="1">
              <text:p text:style-name="Numbering_20_1">Haga doble clic en la hoja de cálculo incrustada para abrirla en modo de edición.</text:p>
            </text:list-item>
            <text:list-item>
              <text:p text:style-name="Numbering_20_1">Inserte una hoja utilizando uno de los siguientes métodos:</text:p>
            </text:list-item>
          </text:list>
          <text:list xml:id="list214948626738876" text:continue-list="list214947975534971" text:style-name="List_20_2">
            <text:list-item>
              <text:p text:style-name="List_20_2">Haga clic en el signo más (<text:span text:style-name="Strong_20_Emphasis">+</text:span>) en la barra de pestañas de hojas, se abrirá un diálogo para que asigne un nombre a la nueva hoja.</text:p>
            </text:list-item>
            <text:list-item>
              <text:p text:style-name="List_20_2">Haga clic con el botón derecho en una pestaña de la barra de pestañas de hojas y seleccione <text:span text:style-name="Strong_20_Emphasis">Insertar&gt; Hoja</text:span> en el menú contextual para abrir el diálogo <text:span text:style-name="Emphasis">Insertar hoja</text:span> (figura <text:sequence-ref text:reference-format="value" text:ref-name="refFigure208">209</text:sequence-ref>).</text:p>
            </text:list-item>
            <text:list-item>
              <text:p text:style-name="List_20_2">Vaya a <text:span text:style-name="Strong_20_Emphasis">Hoja &gt; Insertar hoja</text:span> en el menú para abrir el diálogo <text:span text:style-name="Emphasis">Insertar hoja</text:span>.</text:p>
            </text:list-item>
          </text:list>
          <text:list xml:id="list214948303712598" text:continue-list="list214947693373271" text:style-name="Heading_20_Note">
            <text:list-item>
              <text:p text:style-name="Heading_20_Note">Nota</text:p>
            </text:list-item>
          </text:list>
          <text:p text:style-name="Body_20_Text_2c__20_Note">Solo la hoja activa de la hoja (libro) de cálculo incrustada se muestra en la diapositiva después de salir del modo de edición.</text:p>
          <text:p text:style-name="Heading_20_3"><text:bookmark-start text:name="__RefHeading___Toc5221_3616410794"/>Diálogo Insertar hoja<text:bookmark-end text:name="__RefHeading___Toc5221_3616410794"/></text:p>
          <text:list text:continue-list="list214947090927147" text:style-name="Numbering_20_1">
            <text:list-item text:start-value="1">
              <text:p text:style-name="Numbering_20_1">Abra el diálogo Insertar hoja como se ha explicado en el título anterior.</text:p>
            </text:list-item>
          </text:list>
          <text:p text:style-name="Figure"><draw:frame draw:style-name="fr3" draw:name="fram_IG26207-008" text:anchor-type="as-char" draw:z-index="425">
       <draw:text-box fo:min-height="0.041cm" fo:min-width="0.041cm">
        <text:p text:style-name="Figure">Figura <text:sequence text:ref-name="refFigure208" text:name="Figure" text:formula="ooow:Figure+1" style:num-format="1, 2, 3, ...">209</text:sequence>: Diálogo Insertar hoja</text:p>
        <text:p text:style-name="Figure"><draw:frame draw:style-name="fr4" draw:name="img_IG26207_009" text:anchor-type="as-char" svg:width="9.46cm" svg:height="5.63cm" draw:z-index="426"><draw:image xlink:href="Pictures/10000000000001FF0000013018CAE0DA.png" xlink:type="simple" xlink:show="embed" xlink:actuate="onLoad" draw:mime-type="image/png"/>
          <svg:title>Diálogo Insertar hoja</svg:title>
          <svg:desc>Diálogo Insertar hoja</svg:desc>
         </draw:frame></text:p>
       </draw:text-box>
      </draw:frame></text:p>
          <text:list xml:id="list214947855340038" text:continue-numbering="true" text:style-name="Numbering_20_1">
            <text:list-item>
              <text:p text:style-name="Numbering_20_1"><text:soft-page-break/>Seleccione la posición para la nueva hoja en la hoja de cálculo: -<text:span text:style-name="Emphasis">Antes de la hoja actual </text:span>o <text:span text:style-name="Emphasis">Después de la hoja actual</text:span>.</text:p>
            </text:list-item>
          </text:list>
          <text:list xml:id="list214947202574697" text:continue-list="list214947695302631" text:style-name="Numbering_20_2">
            <text:list-item text:start-value="1">
              <text:p text:style-name="Numbering_20_2">Inserte una hoja en blanco de la siguiente manera:</text:p>
            </text:list-item>
          </text:list>
          <text:list xml:id="list214946764056945" text:continue-list="list214948626738876" text:style-name="List_20_2">
            <text:list-item>
              <text:p text:style-name="List_20_2">Seleccione <text:span text:style-name="Emphasis">Crear nueva</text:span>.</text:p>
            </text:list-item>
            <text:list-item>
              <text:p text:style-name="List_20_2">Seleccione <text:span text:style-name="Emphasis">Nº de hojas</text:span> que se insertarán en el cuadro de texto</text:p>
            </text:list-item>
            <text:list-item>
              <text:p text:style-name="List_20_2">En el <text:span text:style-name="Emphasis">cuadro de texto Nombre</text:span>, ingrese un nombre para la nueva hoja. Esta opción no está disponible si se insertan varias hojas.</text:p>
            </text:list-item>
          </text:list>
          <text:list xml:id="list214947108744305" text:continue-list="list214947202574697" text:style-name="Numbering_20_2">
            <text:list-item>
              <text:p text:style-name="Numbering_20_2">Inserte una hoja desde otro archivo de la siguiente manera:</text:p>
            </text:list-item>
          </text:list>
          <text:list xml:id="list214947851270528" text:continue-list="list214946764056945" text:style-name="List_20_2">
            <text:list-item>
              <text:p text:style-name="List_20_2">Seleccione <text:span text:style-name="Emphasis">Desde archivo</text:span>.</text:p>
            </text:list-item>
            <text:list-item>
              <text:p text:style-name="List_20_2">Haga clic en <text:span text:style-name="Emphasis">Examinar</text:span> para abrir el diálogo <text:span text:style-name="Emphasis">Insertar</text:span> y navegar hasta la ubicación del archivo</text:p>
            </text:list-item>
            <text:list-item>
              <text:p text:style-name="List_20_2">Seleccione el archivo y haga clic en <text:span text:style-name="Emphasis">Abrir</text:span> y los nombres de las hojas del archivo aparecerán en el listado de hojas:</text:p>
            </text:list-item>
            <text:list-item>
              <text:p text:style-name="List_20_2">Si es necesario, marque <text:span text:style-name="Emphasis">Vincular</text:span> para crear un enlace al archivo original.</text:p>
            </text:list-item>
            <text:list-item>
              <text:p text:style-name="List_20_2">Seleccione la hoja que desea insertar</text:p>
            </text:list-item>
          </text:list>
          <text:list text:continue-list="list214947855340038" text:style-name="Numbering_20_1">
            <text:list-item>
              <text:p text:style-name="Numbering_20_1">Haga clic en <text:span text:style-name="Emphasis">Aceptar</text:span> para cerrar el diálogo e insertar la hoja en la hoja de cálculo incrustada.</text:p>
            </text:list-item>
          </text:list>
          <text:p text:style-name="Heading_20_3"><text:bookmark-start text:name="__RefHeading___Toc4854_418550720"/>Cambiar el nombre de las hojas<text:bookmark-end text:name="__RefHeading___Toc4854_418550720"/></text:p>
          <text:list text:continue-numbering="true" text:style-name="Numbering_20_1">
            <text:list-item text:start-value="1">
              <text:p text:style-name="Numbering_20_1">Seleccione la hoja a la que desea cambiarle el nombre</text:p>
            </text:list-item>
            <text:list-item>
              <text:p text:style-name="Numbering_20_1">Haga clic con el botón derecho en la pestaña de la hoja y seleccione <text:span text:style-name="Emphasis">Cambiar nombre de hoja</text:span> en el menú contextual o vaya a <text:span text:style-name="Strong_20_Emphasis">Hoja &gt; Cambiar nombre de hoja</text:span> en el menú para abrir el diálogo <text:span text:style-name="Emphasis">Cambiar nombre de hoja</text:span> (figura <text:sequence-ref text:reference-format="value" text:ref-name="refFigure209">210</text:sequence-ref>).</text:p>
            </text:list-item>
            <text:list-item>
              <text:p text:style-name="Numbering_20_1">Ingrese un nuevo nombre para la hoja en el cuadro de texto <text:span text:style-name="Emphasis">Nombre</text:span>.</text:p>
            </text:list-item>
            <text:list-item>
              <text:p text:style-name="Numbering_20_1">Haga clic en <text:span text:style-name="Emphasis">Aceptar</text:span> para guardar el cambio de nombre y cerrar el diálogo.</text:p>
            </text:list-item>
          </text:list>
          <text:p text:style-name="Figure"><draw:frame draw:style-name="fr3" draw:name="fram_IG26207-009" text:anchor-type="as-char" draw:z-index="427">
       <draw:text-box fo:min-height="0.041cm" fo:min-width="0.041cm">
        <text:p text:style-name="Figure">Figura <text:sequence text:ref-name="refFigure209" text:name="Figure" text:formula="ooow:Figure+1" style:num-format="1, 2, 3, ...">210</text:sequence>: Diálogo Cambiar nombre de hoja</text:p>
        <text:p text:style-name="Figure"><draw:frame draw:style-name="fr4" draw:name="img_IG26207_010" text:anchor-type="as-char" svg:width="7.02cm" svg:height="3.431cm" draw:z-index="428"><draw:image xlink:href="Pictures/10000000000001270000009056D4FD34.png" xlink:type="simple" xlink:show="embed" xlink:actuate="onLoad" draw:mime-type="image/png"/>
          <svg:title>Diálogo Cambiar nombre de hoja</svg:title>
          <svg:desc>Diálogo Cambiar nombre de hoja</svg:desc>
         </draw:frame></text:p>
       </draw:text-box>
      </draw:frame></text:p>
          <text:p text:style-name="Heading_20_3"><text:bookmark-start text:name="__RefHeading___Toc4854_3930831073"/>Mover o copiar hojas<text:bookmark-end text:name="__RefHeading___Toc4854_3930831073"/></text:p>
          <text:list xml:id="list214947254676299" text:continue-numbering="true" text:style-name="Numbering_20_1">
            <text:list-item text:start-value="1">
              <text:p text:style-name="Numbering_20_1">Haga doble clic en la hoja de cálculo incrustada para abrirla en modo de edición.</text:p>
            </text:list-item>
            <text:list-item>
              <text:p text:style-name="Numbering_20_1">Seleccione la hoja que desea mover o copiar.</text:p>
            </text:list-item>
            <text:list-item>
              <text:p text:style-name="Numbering_20_1">Haga clic con el botón derecho en la pestaña de la hoja y seleccione<text:span text:style-name="Emphasis"> Mover o copiar hoja</text:span> en el menú contextual o vaya a <text:span text:style-name="Strong_20_Emphasis">Hoja &gt; Mover o copiar hoja</text:span> en el menú para abrir el diálogo <text:span text:style-name="Emphasis">Mover / copiar hoja</text:span> (figura <text:sequence-ref text:reference-format="value" text:ref-name="refFigure210">211</text:sequence-ref>) </text:p>
            </text:list-item>
            <text:list-item>
              <text:p text:style-name="Numbering_20_1">Mover o copiar una hoja a otra posición dentro de la hoja de cálculo <text:span text:style-name="Emphasis">OLE</text:span> en la misma presentación es la siguiente: </text:p>
            </text:list-item>
          </text:list>
          <text:list xml:id="list214948361565518" text:continue-list="list214947108744305" text:style-name="Numbering_20_2">
            <text:list-item text:start-value="1">
              <text:p text:style-name="Numbering_20_2">Seleccione la acción <text:span text:style-name="Emphasis">Mover</text:span> o <text:span text:style-name="Emphasis">Copiar</text:span>.</text:p>
            </text:list-item>
            <text:list-item>
              <text:p text:style-name="Numbering_20_2"><text:soft-page-break/>Seleccione la <text:span text:style-name="Emphasis">Ubicación</text:span> en la lista desplegable <text:span text:style-name="Emphasis">Al documento</text:span>. En Impress, el documento se denomina <text:span text:style-name="Emphasis">Sin título 1 (documento actual)</text:span>.</text:p>
            </text:list-item>
            <text:list-item>
              <text:p text:style-name="Numbering_20_2">En la lista <text:span text:style-name="Emphasis">Insertar antes</text:span> seleccione una hoja de las del libro de cálculo para situar la copia o la hoja móvil antes de la seleccionada, o <text:span text:style-name="Emphasis">desplazar a la última posición</text:span>.</text:p>
            </text:list-item>
            <text:list-item>
              <text:p text:style-name="Numbering_20_2">Si es necesario, ingrese un <text:span text:style-name="Emphasis">Nuevo nombre</text:span> para la hoja.</text:p>
            </text:list-item>
            <text:list-item>
              <text:p text:style-name="Numbering_20_2">Haga clic en <text:span text:style-name="Emphasis">Aceptar</text:span> para mover o copiar la hoja y cerrar el diálogo.</text:p>
            </text:list-item>
          </text:list>
          <text:p text:style-name="Figure"><draw:frame draw:style-name="fr3" draw:name="fram_IG26207-010" text:anchor-type="as-char" draw:z-index="429">
       <draw:text-box fo:min-height="0.041cm" fo:min-width="0.041cm">
        <text:p text:style-name="Figure">Figura <text:sequence text:ref-name="refFigure210" text:name="Figure" text:formula="ooow:Figure+1" style:num-format="1, 2, 3, ...">211</text:sequence>: Diálogo Mover / copiar hoja</text:p>
        <text:p text:style-name="Figure"><draw:frame draw:style-name="fr4" draw:name="img_IG26207_011" text:anchor-type="as-char" svg:width="6.241cm" svg:height="8.89cm" draw:z-index="430"><draw:image xlink:href="Pictures/1000000100000127000001A413FD2BEE.png" xlink:type="simple" xlink:show="embed" xlink:actuate="onLoad" draw:mime-type="image/png"/>
          <svg:title>Diálogo Mover / copiar hoja</svg:title>
          <svg:desc>Diálogo Mover / copiar hoja</svg:desc>
         </draw:frame></text:p>
       </draw:text-box>
      </draw:frame></text:p>
          <text:list xml:id="list214948754444341" text:continue-list="list214947254676299" text:style-name="Numbering_20_1">
            <text:list-item>
              <text:p text:style-name="Numbering_20_1">Para mover o copiar una hoja a otro documento que contenga una hoja de cálculo es la siguiente:</text:p>
            </text:list-item>
          </text:list>
          <text:list xml:id="list214946795630724" text:continue-list="list214948361565518" text:style-name="Numbering_20_2">
            <text:list-item text:start-value="1">
              <text:p text:style-name="Numbering_20_2">Asegúrese de que la hoja de cálculo del documento de destino esté seleccionada.</text:p>
            </text:list-item>
            <text:list-item>
              <text:p text:style-name="Numbering_20_2">Seleccione la opción <text:span text:style-name="Emphasis">Mover</text:span> o <text:span text:style-name="Emphasis">Copiar</text:span> en <text:span text:style-name="Emphasis">Acción</text:span>.</text:p>
            </text:list-item>
            <text:list-item>
              <text:p text:style-name="Numbering_20_2">Seleccione la <text:span text:style-name="Emphasis">Ubicación</text:span> en la lista desplegable <text:span text:style-name="Emphasis">Al documento</text:span>. En Impress, el documento se denomina <text:span text:style-name="Emphasis">Sin título 1 (documento actual)</text:span>. Si el documento es una hoja de cálculo de Calc, se muestra el nombre de archivo.</text:p>
            </text:list-item>
            <text:list-item>
              <text:p text:style-name="Numbering_20_2">En la lista <text:span text:style-name="Emphasis">Insertar antes</text:span> seleccione una hoja de las del libro de cálculo para situar la copia o la hoja móvil antes de la seleccionada, o <text:span text:style-name="Emphasis">desplazar a la última posición</text:span>.</text:p>
            </text:list-item>
            <text:list-item>
              <text:p text:style-name="Numbering_20_2">Si es necesario, ingrese un <text:span text:style-name="Emphasis">Nuevo nombre</text:span> para la hoja.</text:p>
            </text:list-item>
            <text:list-item>
              <text:p text:style-name="Numbering_20_2">Haga clic en <text:span text:style-name="Emphasis">Aceptar</text:span> para mover o copiar la hoja y cerrar el diálogo.</text:p>
            </text:list-item>
          </text:list>
          <text:list text:continue-list="list214948754444341" text:style-name="Numbering_20_1">
            <text:list-item>
              <text:p text:style-name="Numbering_20_1">Para mover la hoja con el ratón dentro de la hoja de cálculo incrustada, haga clic en la pestaña de la hoja y arrástrela a una nueva posición.</text:p>
            </text:list-item>
          </text:list>
          <text:p text:style-name="Heading_20_3"><text:bookmark-start text:name="__RefHeading___Toc4858_418550720"/>Eliminar hojas<text:bookmark-end text:name="__RefHeading___Toc4858_418550720"/></text:p>
          <text:list text:continue-numbering="true" text:style-name="Numbering_20_1">
            <text:list-item text:start-value="1">
              <text:p text:style-name="Numbering_20_1">Haga doble clic en la hoja de cálculo incrustada para abrirla en modo de edición.</text:p>
            </text:list-item>
            <text:list-item>
              <text:p text:style-name="Numbering_20_1">Seleccione la hoja que desea eliminar.</text:p>
            </text:list-item>
            <text:list-item>
              <text:p text:style-name="Numbering_20_1">Haga clic con el botón derecho en la pestaña de la hoja y seleccione <text:span text:style-name="Emphasis">Eliminar hoja</text:span> en el menú contextual o vaya a <text:span text:style-name="Strong_20_Emphasis">Hoja &gt; Eliminar hoja</text:span> en el menú y confirme la eliminación de la hoja.</text:p>
            </text:list-item>
          </text:list>
          <text:p text:style-name="Heading_20_2"><text:bookmark-start text:name="__RefHeading___Toc4866_418550720"/><text:soft-page-break/>Formato de hojas de cálculo<text:bookmark-end text:name="__RefHeading___Toc4866_418550720"/></text:p>
          <text:p text:style-name="Text_20_body">Para fines de presentación, puede ser necesario cambiar el formato de una hoja de cálculo para que coincida con el estilo utilizado en la presentación.</text:p>
          <text:p text:style-name="Text_20_body">Al trabajar en una hoja de cálculo incrustada, puede acceder a cualquier estilo de Calc y utilizarlo. Aunque, si va a usar estilos, se recomienda crear estilos específicos para hojas de cálculo incrustadas, ya que los estilos de Calc pueden no ser adecuados al trabajar en Impress.</text:p>
          <text:p text:style-name="Heading_20_3"><text:bookmark-start text:name="__RefHeading___Toc4868_418550720"/>Formato de datos<text:bookmark-end text:name="__RefHeading___Toc4868_418550720"/></text:p>
          <text:list xml:id="list214947280347800" text:continue-numbering="true" text:style-name="Numbering_20_1">
            <text:list-item text:start-value="1">
              <text:p text:style-name="Numbering_20_1">Seleccione una celda o intervalo de celdas en una hoja de cálculo incrustada usando uno de los siguientes métodos: </text:p>
            </text:list-item>
          </text:list>
          <text:list xml:id="list214948031766596" text:continue-list="list214947851270528" text:style-name="List_20_2">
            <text:list-item>
              <text:p text:style-name="List_20_2">Para seleccionar una celda haga clic dentro de la celda.</text:p>
            </text:list-item>
            <text:list-item>
              <text:p text:style-name="List_20_2">Para seleccionar la hoja completa, haga clic en el rectángulo en la esquina superior izquierda entre los encabezados de fila y columna o utilice el atajo de teclado <text:span text:style-name="Keystroke">Ctrl</text:span>+<text:span text:style-name="Keystroke">E</text:span>.</text:p>
            </text:list-item>
            <text:list-item>
              <text:p text:style-name="List_20_2">Para seleccionar una columna, haga clic en el encabezado de la columna en la parte superior de la hoja de cálculo.</text:p>
            </text:list-item>
            <text:list-item>
              <text:p text:style-name="List_20_2">Para seleccionar una fila, haga clic en el encabezado de la fila en el lado izquierdo de la hoja de cálculo.</text:p>
            </text:list-item>
          </text:list>
          <text:list xml:id="list214947710125393" text:continue-list="list214947280347800" text:style-name="Numbering_20_1">
            <text:list-item>
              <text:p text:style-name="Numbering_20_1">Abra el diálogo <text:span text:style-name="Emphasis">Formato de celdas</text:span> (figura <text:sequence-ref text:reference-format="value" text:ref-name="refFigure211">212</text:sequence-ref>) usando uno de los siguientes métodos: </text:p>
            </text:list-item>
          </text:list>
          <text:p text:style-name="Figure"><draw:frame draw:style-name="fr3" draw:name="fram_IG26207-011" text:anchor-type="as-char" draw:z-index="431">
       <draw:text-box fo:min-height="0.041cm" fo:min-width="0.041cm">
        <text:p text:style-name="Figure">Figura <text:sequence text:ref-name="refFigure211" text:name="Figure" text:formula="ooow:Figure+1" style:num-format="1, 2, 3, ...">212</text:sequence>: Diálogo Formato de celdas</text:p>
        <text:p text:style-name="Figure"><draw:frame draw:style-name="fr4" draw:name="img_IG26207_012" text:anchor-type="as-char" svg:width="13.7cm" svg:height="8.841cm" draw:z-index="432"><draw:image xlink:href="Pictures/100000000000035F0000022D0F0124D6.png" xlink:type="simple" xlink:show="embed" xlink:actuate="onLoad" draw:mime-type="image/png"/>
          <svg:title>Diálogo Formato de celdas</svg:title>
          <svg:desc>Diálogo Formato de celdas</svg:desc>
         </draw:frame></text:p>
       </draw:text-box>
      </draw:frame></text:p>
          <text:list xml:id="list214948537307389" text:continue-list="list214948031766596" text:style-name="List_20_2">
            <text:list-item>
              <text:p text:style-name="List_20_2">Haga clic con el botón derecho en una celda y seleccione <text:span text:style-name="Emphasis">Formato de celdas</text:span> en el menú contextual.</text:p>
            </text:list-item>
            <text:list-item>
              <text:p text:style-name="List_20_2">Vaya a <text:span text:style-name="Strong_20_Emphasis">Formato &gt; Celdas</text:span> en el menú.</text:p>
            </text:list-item>
            <text:list-item>
              <text:p text:style-name="List_20_2">Utilice el atajo de teclado <text:span text:style-name="Keystroke">Ctrl</text:span>+<text:span text:style-name="Keystroke">1</text:span>.</text:p>
            </text:list-item>
          </text:list>
          <text:list text:continue-list="list214947710125393" text:style-name="Numbering_20_1">
            <text:list-item>
              <text:p text:style-name="Numbering_20_1">Utilice las diferentes páginas del diálogo <text:span text:style-name="Emphasis">Formato de celdas</text:span> para que el formato de las celdas coincida con el estilo de presentación.</text:p>
            </text:list-item>
            <text:list-item>
              <text:p text:style-name="Numbering_20_1">Haga clic en <text:span text:style-name="Emphasis">Aceptar</text:span> para cerrar el diálogo y guardar los cambios.</text:p>
            </text:list-item>
          </text:list>
          <text:p text:style-name="Heading_20_3"><text:bookmark-start text:name="__RefHeading___Toc4856_3930831073"/><text:soft-page-break/>Altura de fila<text:bookmark-end text:name="__RefHeading___Toc4856_3930831073"/></text:p>
          <text:list xml:id="list214948001862243" text:continue-numbering="true" text:style-name="Numbering_20_1">
            <text:list-item text:start-value="1">
              <text:p text:style-name="Numbering_20_1">Seleccione una fila haciendo clic en el encabezado de la fila.</text:p>
            </text:list-item>
            <text:list-item>
              <text:p text:style-name="Numbering_20_1">Ajuste la altura de la fila con uno de los siguientes métodos:</text:p>
            </text:list-item>
          </text:list>
          <text:list xml:id="list214947904278198" text:continue-list="list214948537307389" text:style-name="List_20_2">
            <text:list-item>
              <text:p text:style-name="List_20_2">Pase el cursor sobre el borde inferior en el encabezado de la fila hasta que el cursor cambie de forma, luego haga clic y arrastre el borde para aumentar o disminuir la altura de la fila.</text:p>
            </text:list-item>
            <text:list-item>
              <text:p text:style-name="List_20_2">Haga clic derecho en el encabezado de la fila y seleccione <text:span text:style-name="Emphasis">Altura de fila</text:span> en el menú contextual y establezca la altura de la fila en el diálogo que se abre. Al seleccionar <text:span text:style-name="Emphasis">Valor predeterminado</text:span> en este diálogo, la fila recupera el valor predeterminado.</text:p>
            </text:list-item>
            <text:list-item>
              <text:p text:style-name="List_20_2">Haga clic derecho en el encabezado de la fila y seleccione <text:span text:style-name="Emphasis">Altura óptima</text:span> en el menú contextual. Introduzca una altura óptima en <text:span text:style-name="Emphasis">Añadir</text:span> o seleccione <text:span text:style-name="Emphasis">Valor predeterminado</text:span> en el diálogo <text:span text:style-name="Emphasis">Altura óptima de fila</text:span> que se abre (figura <text:sequence-ref text:reference-format="value" text:ref-name="refFigure212">213</text:sequence-ref>).</text:p>
            </text:list-item>
          </text:list>
          <text:p text:style-name="List_20_2_20_Cont."><text:s/>El valor predeterminado para la altura óptima de fila depende del carácter con mayor tamaño de letra que se encuentre en la fila.</text:p>
          <text:p text:style-name="Figure"><draw:frame draw:style-name="fr3" draw:name="fram_IG26207-012" text:anchor-type="as-char" draw:z-index="433">
       <draw:text-box fo:min-height="0.041cm" fo:min-width="0.041cm">
        <text:p text:style-name="Figure">Figura <text:sequence text:ref-name="refFigure212" text:name="Figure" text:formula="ooow:Figure+1" style:num-format="1">213</text:sequence>: Diálogo Altura óptima de fila</text:p>
        <text:p text:style-name="Figure"><draw:frame draw:style-name="fr4" draw:name="img_IG26207_013" text:anchor-type="as-char" svg:width="6.63cm" svg:height="3.24cm" draw:z-index="434"><draw:image xlink:href="Pictures/100000000000012700000090BE5F6B56.png" xlink:type="simple" xlink:show="embed" xlink:actuate="onLoad" draw:mime-type="image/png"/>
          <svg:title>Diálogo Altura óptima de fila</svg:title>
          <svg:desc>Diálogo Altura óptima de fila</svg:desc>
         </draw:frame></text:p>
       </draw:text-box>
      </draw:frame></text:p>
          <text:p text:style-name="Heading_20_3"><text:bookmark-start text:name="__RefHeading___Toc7574_3899824034"/>Anchura de columna<text:bookmark-end text:name="__RefHeading___Toc7574_3899824034"/></text:p>
          <text:list xml:id="list214947396910125" text:continue-list="list214948001862243" text:style-name="Numbering_20_1">
            <text:list-item text:start-value="1">
              <text:p text:style-name="Numbering_20_1">Seleccione una columna haciendo clic en el encabezado de la columna.</text:p>
            </text:list-item>
            <text:list-item>
              <text:p text:style-name="Numbering_20_1">Ajuste el ancho de la columna usando uno de los siguientes métodos:</text:p>
            </text:list-item>
          </text:list>
          <text:list xml:id="list214947393733531" text:continue-list="list214947904278198" text:style-name="List_20_2">
            <text:list-item>
              <text:p text:style-name="List_20_2">Pase el cursor sobre el borde izquierdo o derecho en el encabezado de la columna hasta que cambie de forma, luego haga clic y arrastre el borde para aumentar o disminuir el ancho de la columna </text:p>
            </text:list-item>
            <text:list-item>
              <text:p text:style-name="List_20_2">Haga clic derecho en el encabezado de la columna y seleccione <text:span text:style-name="Emphasis">Anchura de columna</text:span> en el menú contextual y establezca la anchura de columna en el diálogo que se abre. Al seleccionar <text:span text:style-name="Emphasis">Valor predeterminado</text:span> en este diálogo, la columna recupera el valor predeterminado.</text:p>
            </text:list-item>
            <text:list-item>
              <text:p text:style-name="List_20_2">Haga clic derecho en el encabezado de la columna y seleccione <text:span text:style-name="Emphasis">Anchura óptima</text:span> en el menú contextual. Introduzca una anchura en <text:span text:style-name="Emphasis">Añadir</text:span> o seleccione <text:span text:style-name="Emphasis">Valor predeterminado</text:span> en el diálogo <text:span text:style-name="Emphasis">Anchura óptima de columna</text:span> que se abre (figura <text:sequence-ref text:reference-format="value" text:ref-name="refFigure213">214</text:sequence-ref>).</text:p>
            </text:list-item>
          </text:list>
          <text:p text:style-name="List_20_2_20_Cont."><text:s/>El valor predeterminado para la anchura óptima de columna depende de la entrada con mayor anchura que se encuentre en la columna.</text:p>
          <text:p text:style-name="Figure"><draw:frame draw:style-name="fr3" draw:name="fram_IG26207-013" text:anchor-type="as-char" draw:z-index="435">
       <draw:text-box fo:min-height="0.041cm" fo:min-width="0.041cm">
        <text:p text:style-name="Figure">Figura <text:sequence text:ref-name="refFigure213" text:name="Figure" text:formula="ooow:Figure+1" style:num-format="1">214</text:sequence>: Diálogo Anchura óptima de columna</text:p>
        <text:p text:style-name="Figure"><draw:frame draw:style-name="fr4" draw:name="img_IG26207_014" text:anchor-type="as-char" svg:width="6.63cm" svg:height="3.24cm" draw:z-index="436"><draw:image xlink:href="Pictures/100000000000012700000090EBB110FA.png" xlink:type="simple" xlink:show="embed" xlink:actuate="onLoad" draw:mime-type="image/png"/>
          <svg:title>Diálogo Anchura óptima de columna</svg:title>
          <svg:desc>Diálogo Anchura óptima de columna</svg:desc>
         </draw:frame></text:p>
       </draw:text-box>
      </draw:frame></text:p>
          <text:p text:style-name="Heading_20_3"><text:bookmark-start text:name="__RefHeading___Toc4870_418550720"/><text:soft-page-break/>Usar estilos de hoja de cálculo<text:bookmark-end text:name="__RefHeading___Toc4870_418550720"/></text:p>
          <text:p text:style-name="Body_20_Text_2c__20_List_20_Intro">Cuando se utilizan estilos en una hoja de cálculo incrustada y está en modo de edición, Impress muestra los estilos de hoja de cálculo disponibles en la página <text:span text:style-name="Emphasis">Estilos</text:span> de la <text:span text:style-name="Emphasis">Barra lateral </text:span>(figura <text:sequence-ref text:reference-format="value" text:ref-name="refFigure214">215</text:sequence-ref>). Los estilos utilizados en una hoja de cálculo incrustada son similares a los estilos de párrafo utilizados en LibreOffice Writer.</text:p>
          <text:list xml:id="list214947833284056" text:continue-list="list214947396910125" text:style-name="Numbering_20_1">
            <text:list-item text:start-value="1">
              <text:p text:style-name="Numbering_20_1">Seleccione los datos en una celda o celdas en la hoja de cálculo incrustada.</text:p>
            </text:list-item>
            <text:list-item>
              <text:p text:style-name="Numbering_20_1">Haga clic en <text:span text:style-name="Emphasis">Estilos</text:span> para abrir la página <text:span text:style-name="Emphasis">Estilos</text:span> de la barra lateral</text:p>
            </text:list-item>
            <text:list-item>
              <text:p text:style-name="Numbering_20_1">Haga doble clic en un estilo para aplicar ese estilo a los datos de la celda.</text:p>
            </text:list-item>
          </text:list>
          <text:p text:style-name="Figure"><draw:frame draw:style-name="fr3" draw:name="fram_IG26207-014" text:anchor-type="as-char" draw:z-index="437">
       <draw:text-box fo:min-height="0.041cm" fo:min-width="0.041cm">
        <text:p text:style-name="Figure">Figura <text:sequence text:ref-name="refFigure214" text:name="Figure" text:formula="ooow:Figure+1" style:num-format="1, 2, 3, ...">215</text:sequence>: Página Estilos (de Calc) en la barra lateral</text:p>
        <text:p text:style-name="Figure"><draw:frame draw:style-name="fr4" draw:name="img_IG26207_015" text:anchor-type="as-char" svg:width="6.83cm" svg:height="5.48cm" draw:z-index="438"><draw:image xlink:href="Pictures/100000000000011F000000E69B5003A2.png" xlink:type="simple" xlink:show="embed" xlink:actuate="onLoad" draw:mime-type="image/png"/>
          <svg:title>Página Estilos (de Calc) en la barra lateral</svg:title>
          <svg:desc>Página Estilos (de Calc) en la barra lateral</svg:desc>
         </draw:frame></text:p>
       </draw:text-box>
      </draw:frame></text:p>
          <text:h text:style-name="Heading_20_1" text:outline-level="2"><text:bookmark-start text:name="__RefHeading___Toc4880_418550720"/>Gráficos<text:bookmark-end text:name="__RefHeading___Toc4880_418550720"/></text:h>
          <text:p text:style-name="Text_20_body">Un gráfico es una interpretación con formato de imagen de la información contenida en una hoja de cálculo. La siguiente sección proporciona una información básica de gráficos. Para una información más completa sobre gráficos y su uso, consulte la <text:span text:style-name="Emphasis">Guía de Calc</text:span>.</text:p>
          <text:p text:style-name="Heading_20_2"><text:bookmark-start text:name="__RefHeading___Toc4882_418550720"/>Insertar gráficos<text:bookmark-end text:name="__RefHeading___Toc4882_418550720"/></text:p>
          <text:list xml:id="list214948806692369" text:continue-numbering="true" text:style-name="Numbering_20_1">
            <text:list-item text:start-value="1">
              <text:p text:style-name="Numbering_20_1">Utilice uno de los siguientes métodos para insertar un gráfico:</text:p>
            </text:list-item>
          </text:list>
          <text:list text:continue-list="list214947393733531" text:style-name="List_20_2">
            <text:list-item>
              <text:p text:style-name="List_20_2">Vaya a <text:span text:style-name="Strong_20_Emphasis">Insertar &gt; Gráfico</text:span> en el menú y se inserta un gráfico de ejemplo en el centro de la diapositiva en el modo de edición (figura <text:sequence-ref text:reference-format="value" text:ref-name="refFigure215">216</text:sequence-ref>).</text:p>
            </text:list-item>
          </text:list>
          <text:p text:style-name="Figure"><draw:frame draw:style-name="fr3" draw:name="fram_IG26207-015" text:anchor-type="as-char" draw:z-index="439">
       <draw:text-box fo:min-height="0.041cm" fo:min-width="0.041cm">
        <text:p text:style-name="Figure">Figura <text:sequence text:ref-name="refFigure215" text:name="Figure" text:formula="ooow:Figure+1" style:num-format="1, 2, 3, ...">216</text:sequence>: Gráfico en modo de edición</text:p>
        <text:p text:style-name="Figure"><draw:frame draw:style-name="fr4" draw:name="img_IG26207_016" text:anchor-type="as-char" svg:width="7.939cm" svg:height="4.521cm" draw:z-index="440"><draw:image xlink:href="Pictures/10000000000001AD000000F48112E1A2.png" xlink:type="simple" xlink:show="embed" xlink:actuate="onLoad" draw:mime-type="image/png"/>
          <svg:title>Gráfico en modo de edición</svg:title>
          <svg:desc>Gráfico en modo de edición</svg:desc>
         </draw:frame></text:p>
       </draw:text-box>
      </draw:frame></text:p>
          <text:list xml:id="list214948231968461" text:continue-numbering="true" text:style-name="List_20_2">
            <text:list-item>
              <text:p text:style-name="List_20_2">Haga clic en <text:span text:style-name="Emphasis">Gráfico</text:span> en la barra de herramientas <text:span text:style-name="Emphasis">Estándar</text:span> y se insertará un gráfico en el centro de la diapositiva en el modo de edición.</text:p>
            </text:list-item>
            <text:list-item>
              <text:p text:style-name="List_20_2">Vaya a <text:span text:style-name="Strong_20_Emphasis">Insertar &gt; Objeto &gt; Objeto OLE</text:span> para insertar un gráfico como un objeto OLE. Consulte <text:bookmark-ref text:reference-format="text" text:ref-name="__RefHeading___Toc1331_4256543436">Introducción</text:bookmark-ref><text:s/>para más información.</text:p>
            </text:list-item>
          </text:list>
          <text:list xml:id="list214948063908008" text:continue-list="list214948806692369" text:style-name="Numbering_20_1">
            <text:list-item>
              <text:p text:style-name="Numbering_20_1"><text:soft-page-break/>Si es necesario, haga clic fuera del área del gráfico para cancelar el modo de edición.</text:p>
            </text:list-item>
          </text:list>
          <text:list xml:id="list214948135452866" text:continue-list="list214948303712598" text:style-name="Heading_20_Note">
            <text:list-item>
              <text:p text:style-name="Heading_20_Note">Nota</text:p>
            </text:list-item>
          </text:list>
          <text:p text:style-name="Body_20_Text_2c__20_Note">Cuando un gráfico está en modo de edición, la barra de herramientas <text:span text:style-name="Emphasis">Formato</text:span> para gráficos (figura <text:sequence-ref text:reference-format="value" text:ref-name="refFigure216">217</text:sequence-ref>) se abre reemplazando la barras de herramientas <text:span text:style-name="Emphasis">Líneas y Relleno</text:span> y se cambia la barra de herramientas <text:span text:style-name="Emphasis">Estándar</text:span> (figura <text:sequence-ref text:reference-format="value" text:ref-name="refFigure217">218</text:sequence-ref>).</text:p>
          <text:p text:style-name="Figure"><draw:frame draw:style-name="fr3" draw:name="fram_IG26207-016" text:anchor-type="as-char" draw:z-index="441">
       <draw:text-box fo:min-height="0.041cm" fo:min-width="0.041cm">
        <text:p text:style-name="Figure">Figura <text:sequence text:ref-name="refFigure216" text:name="Figure" text:formula="ooow:Figure+1" style:num-format="1, 2, 3, ...">217</text:sequence>: Barra de herramientas Formato (de gráfico)</text:p>
        <text:p text:style-name="Figure"><draw:frame draw:style-name="fr4" draw:name="img_IG26207_017" text:anchor-type="as-char" svg:width="10.901cm" svg:height="2.6cm" draw:z-index="442"><draw:image xlink:href="Pictures/10000000000002030000007B70FB2648.png" xlink:type="simple" xlink:show="embed" xlink:actuate="onLoad" draw:mime-type="image/png"/>
          <svg:title>Barra de herramientas Formato (de gráfico)</svg:title>
          <svg:desc>Barra de herramientas Formato (de gráfico)</svg:desc>
         </draw:frame></text:p>
       </draw:text-box>
      </draw:frame></text:p>
          <text:p text:style-name="Figure"><draw:frame draw:style-name="fr3" draw:name="fram_IG26207-017" text:anchor-type="as-char" draw:z-index="443">
       <draw:text-box fo:min-height="0.041cm" fo:min-width="0.041cm">
        <text:p text:style-name="Figure">Figura <text:sequence text:ref-name="refFigure217" text:name="Figure" text:formula="ooow:Figure+1" style:num-format="1, 2, 3, ...">218</text:sequence>: Barra de herramientas Estándar al editar gráficos</text:p>
        <text:p text:style-name="Figure"><draw:frame draw:style-name="fr4" draw:name="img_IG26207_018" text:anchor-type="as-char" svg:width="8.931cm" svg:height="1.589cm" draw:z-index="444"><draw:image xlink:href="Pictures/10000000000001A60000004B788A5B68.png" xlink:type="simple" xlink:show="embed" xlink:actuate="onLoad" draw:mime-type="image/png"/>
          <svg:title>Barra de herramientas Estándar al editar gráficos</svg:title>
          <svg:desc>Barra de herramientas Estándar al editar gráficos</svg:desc>
         </draw:frame></text:p>
       </draw:text-box>
      </draw:frame></text:p>
          <text:p text:style-name="Heading_20_2"><text:bookmark-start text:name="__RefHeading___Toc4884_418550720"/>Seleccionar el tipo de gráfico<text:bookmark-end text:name="__RefHeading___Toc4884_418550720"/></text:p>
          <text:p text:style-name="Text_20_body">Sus datos se pueden presentar utilizando una variedad de gráficos diferentes. Impress contiene varios ejemplos de tipos de gráficos que lo ayudarán a transmitir su mensaje. Puede seleccionar un tipo de gráfico utilizando el diálogo <text:span text:style-name="Emphasis">Tipo de gráfico</text:span> (figura <text:sequence-ref text:reference-format="value" text:ref-name="refFigure218">219</text:sequence-ref>) o el panel <text:s/><text:span text:style-name="Emphasis">Tipo de gráfico</text:span> en la página <text:span text:style-name="Emphasis">Propiedades</text:span> de la <text:span text:style-name="Emphasis">Barra lateral</text:span> (figura <text:sequence-ref text:reference-format="value" text:ref-name="refFigure217">218</text:sequence-ref>).</text:p>
          <text:p text:style-name="Figure"><draw:frame draw:style-name="fr3" draw:name="fram_IG26207-018" text:anchor-type="as-char" draw:z-index="445">
       <draw:text-box fo:min-height="0.041cm" fo:min-width="0.041cm">
        <text:p text:style-name="Figure">Figura <text:sequence text:ref-name="refFigure218" text:name="Figure" text:formula="ooow:Figure+1" style:num-format="1, 2, 3, ...">219</text:sequence>: Diálogo Tipo de gráfico</text:p>
        <text:p text:style-name="Figure"><draw:frame draw:style-name="fr4" draw:name="img_IG26207_019" text:anchor-type="as-char" svg:width="10.179cm" svg:height="6.429cm" draw:z-index="446"><draw:image xlink:href="Pictures/10000000000001E100000130D0FAE314.png" xlink:type="simple" xlink:show="embed" xlink:actuate="onLoad" draw:mime-type="image/png"/>
          <svg:title>Diálogo Tipo de gráfico</svg:title>
          <svg:desc>Diálogo Tipo de gráfico</svg:desc>
         </draw:frame></text:p>
       </draw:text-box>
      </draw:frame></text:p>
          <text:p text:style-name="Heading_20_3"><text:bookmark-start text:name="__RefHeading___Toc16947_3108304941"/>Diálogo Tipo de gráfico<text:bookmark-end text:name="__RefHeading___Toc16947_3108304941"/></text:p>
          <text:list xml:id="list214947379127540" text:continue-list="list214948063908008" text:style-name="Numbering_20_1">
            <text:list-item text:start-value="1">
              <text:p text:style-name="Numbering_20_1">Haga doble clic sobre el gráfico para entrar en modo de edición. El gráfico tiene un borde y controles de selección cuando está en modo de edición.</text:p>
            </text:list-item>
            <text:list-item>
              <text:p text:style-name="Numbering_20_1">Abra el diálogo <text:span text:style-name="Emphasis">Tipo de gráfico</text:span> utilizando uno de los siguientes métodos:</text:p>
            </text:list-item>
          </text:list>
          <text:list xml:id="list214947646786074" text:continue-list="list214948231968461" text:style-name="List_20_2">
            <text:list-item>
              <text:p text:style-name="List_20_2">Haga clic en <text:span text:style-name="Emphasis">Tipo de gráfico</text:span> en la barra de herramientas <text:span text:style-name="Emphasis">Formato.</text:span></text:p>
            </text:list-item>
            <text:list-item>
              <text:p text:style-name="List_20_2">Vaya a <text:span text:style-name="Strong_20_Emphasis">Formato &gt; Tipo de gráfico</text:span> en el menú.</text:p>
            </text:list-item>
            <text:list-item>
              <text:p text:style-name="List_20_2">Haga clic con el botón derecho en el gráfico y seleccione <text:span text:style-name="Emphasis">Tipo de gráfico</text:span> en el menú contextual.</text:p>
            </text:list-item>
          </text:list>
          <text:list text:continue-list="list214947379127540" text:style-name="Numbering_20_1">
            <text:list-item>
              <text:p text:style-name="Numbering_20_1"><text:soft-page-break/>Seleccione un tipo de gráfico en la vista previa de la izquierda, los ejemplos de gráficos de la derecha cambian. Además, las opciones disponibles para los tipos de gráficos cambian para coincidir con el tipo de gráfico.</text:p>
            </text:list-item>
            <text:list-item>
              <text:p text:style-name="Numbering_20_1">Seleccione un ejemplo de gráfico en la vista previa de la derecha.</text:p>
            </text:list-item>
            <text:list-item>
              <text:p text:style-name="Numbering_20_1">Seleccione las opciones necesarias para el tipo de gráfico seleccionado</text:p>
            </text:list-item>
            <text:list-item>
              <text:p text:style-name="Numbering_20_1">Haga clic en <text:span text:style-name="Emphasis">Aceptar</text:span> para cerrar el diálogo <text:span text:style-name="Emphasis">Tipo de gráfico</text:span> y volver a la ventana de edición.</text:p>
            </text:list-item>
            <text:list-item>
              <text:p text:style-name="Numbering_20_1">Continúe formateando el gráfico, agregue datos al gráfico o haga clic fuera del gráfico para volver a la vista normal.</text:p>
            </text:list-item>
          </text:list>
          <text:p text:style-name="Heading_20_3"><text:bookmark-start text:name="__RefHeading___Toc16949_3108304941"/>Tipo de gráfico en la barra lateral<text:bookmark-end text:name="__RefHeading___Toc16949_3108304941"/></text:p>
          <text:list xml:id="list214947428351279" text:continue-numbering="true" text:style-name="Numbering_20_1">
            <text:list-item text:start-value="1">
              <text:p text:style-name="Numbering_20_1">Haga doble clic sobre el gráfico para entrar en modo de edición. El gráfico tiene un borde y controles de selección cuando está en modo de edición.</text:p>
            </text:list-item>
            <text:list-item>
              <text:p text:style-name="Numbering_20_1">Haga clic en <text:span text:style-name="Emphasis">Propiedades</text:span> en la barra lateral y despliegue el panel <text:span text:style-name="Emphasis">Tipo de gráfico</text:span>.</text:p>
            </text:list-item>
            <text:list-item>
              <text:p text:style-name="Numbering_20_1">Seleccione el tipo de gráfico de la lista desplegable.</text:p>
            </text:list-item>
            <text:list-item>
              <text:p text:style-name="Numbering_20_1">Seleccione un ejemplo de gráfico en la vista previa de la derecha.</text:p>
            </text:list-item>
            <text:list-item>
              <text:p text:style-name="Numbering_20_1">Seleccione los elementos de gráfico necesarios en la sección <text:span text:style-name="Emphasis">Elementos</text:span>.</text:p>
            </text:list-item>
            <text:list-item>
              <text:p text:style-name="Numbering_20_1">Continúe formateando el gráfico, agregue datos al gráfico o haga clic fuera del gráfico para volver a la vista normal.</text:p>
            </text:list-item>
          </text:list>
          <text:p text:style-name="Heading_20_2"><text:bookmark-start text:name="__RefHeading___Toc4886_418550720"/>Tipos de gráficos<text:bookmark-end text:name="__RefHeading___Toc4886_418550720"/></text:p>
          <text:p text:style-name="Body_20_Text_2c__20_List_20_Intro">El siguiente resumen de los tipos de gráficos disponibles le ayudará a elegir un tipo adecuado para los datos que se utilizan para crear el gráfico. Los gráficos de columnas, barras, circulares y áreas están disponibles como tipos 2D o 3D. Para más información sobre gráficos, consulte la <text:span text:style-name="Emphasis">Guía de Calc</text:span>.</text:p>
          <text:list xml:id="list214947317176277" text:continue-list="list214948732141762" text:style-name="List_20_1">
            <text:list-item>
              <text:p text:style-name="List_20_1"><text:span text:style-name="Emphasis">Columna</text:span>: muestra una tendencia de los datos . Es el tipo de gráfico predeterminado al insertar un gráfico. Su uso es aconsejable cuando no hay muchos puntos de datos. Si la serie temporal es extensa, es mejor utilizar un gráfico de líneas.</text:p>
            </text:list-item>
            <text:list-item>
              <text:p text:style-name="List_20_1"><text:span text:style-name="Emphasis">Barra</text:span>: brinda un impacto visual inmediato para comparar datos cuando el tiempo no es importante, por ejemplo, la popularidad de productos en el mercado.</text:p>
            </text:list-item>
            <text:list-item>
              <text:p text:style-name="List_20_1"><text:span text:style-name="Emphasis">Circulares</text:span>: ofrecen una comparación en porciones. Por ejemplo, al comparar los gastos de diferentes departamentos en diferentes artículos. Funcionan mejor con intervalos pequeños de valores (seis o menos). Al utilizar un intervalo mayor, el impacto visual del gráfico circular comienza a desvanecerse.</text:p>
            </text:list-item>
            <text:list-item>
              <text:p text:style-name="List_20_1"><text:span text:style-name="Emphasis">Área</text:span>: es una versión de los gráficos de línea o columna. Es útil cuando se quiere resaltar un cambio en el volumen. El gráfico de área tiene un mayor impacto visual que un gráfico de líneas, pero los datos utilizados definen el impacto visual.</text:p>
            </text:list-item>
            <text:list-item>
              <text:p text:style-name="List_20_1"><text:span text:style-name="Emphasis">Línea</text:span>: muestra series con progresión en el tiempo. Ideal para datos brutos y útil para representar datos que muestran tendencias o cambios a lo largo del tiempo y se requiere un énfasis en su continuidad. En los gráficos de líneas, el eje X es ideal para representar datos de series de tiempo. Las líneas 3D confunden al espectador, por lo que es más aconsejable utilizar líneas de mayor grosor para resaltar datos.</text:p>
            </text:list-item>
            <text:list-item>
              <text:p text:style-name="List_20_1"><text:span text:style-name="Emphasis">XY (dispersión)</text:span>: es excelente para visualizar datos que no se han analizado completamente y pueden ser mejores para datos donde tienen un valor constante para la comparación. Por ejemplo, datos meteorológicos, reacciones bajo distintas circunstancias, condiciones de altitud o cualquier dato que coincida con dos series <text:soft-page-break/>numéricas. El eje X generalmente traza la variable independiente o el parámetro de control (a menudo una serie de tiempo).</text:p>
            </text:list-item>
            <text:list-item>
              <text:p text:style-name="List_20_1"><text:span text:style-name="Emphasis">Burbuja</text:span>: se utiliza para representar tres variables. Dos variables identifican la posición del centro de una burbuja en un gráfico cartesiano, mientras que la tercera variable indica el radio de la burbuja.</text:p>
            </text:list-item>
            <text:list-item>
              <text:p text:style-name="List_20_1"><text:span text:style-name="Emphasis">Red</text:span>: es similar a los gráficos polares o de radar y es útil para comparar datos que no están en series de tiempo, pero muestran diferentes circunstancias, como variables en un experimento científico. Para cada fila de datos del gráfico, se muestra un radio en el que se trazan los datos. Todos los valores de datos se muestran con la misma escala, por lo que deben tener aproximadamente la misma magnitud.</text:p>
            </text:list-item>
            <text:list-item>
              <text:p text:style-name="List_20_1"><text:span text:style-name="Emphasis">Cotización</text:span>: Un gráfico de cotización ilustra la tendencia del mercado dada por una apertura del precio, un precio inferior, un precio superior y el precio de cierre. EL volumen de transacción puede igualmente ser mostrado.</text:p>
            </text:list-item>
            <text:list-item>
              <text:p text:style-name="List_20_1"><text:span text:style-name="Emphasis">Línea y columna</text:span>: es una combinación de dos tipos de gráfico. Es útil para combinar dos series de datos distintas pero relacionadas, por ejemplo, las ventas a lo largo del tiempo (columna) y las tendencias del margen de beneficio (línea).</text:p>
            </text:list-item>
          </text:list>
          <text:p text:style-name="Heading_20_2"><text:bookmark-start text:name="__RefHeading___Toc4888_418550720"/>Ingresando datos del gráfico<text:bookmark-end text:name="__RefHeading___Toc4888_418550720"/></text:p>
          <text:list xml:id="list214948029285368" text:continue-list="list214947428351279" text:style-name="Numbering_20_1">
            <text:list-item text:start-value="1">
              <text:p text:style-name="Numbering_20_1">Asegúrese de que el gráfico esté seleccionado y en modo de edición.</text:p>
            </text:list-item>
            <text:list-item>
              <text:p text:style-name="Numbering_20_1">Abra el diálogo <text:span text:style-name="Emphasis">Tabla de datos</text:span> (figura <text:sequence-ref text:reference-format="value" text:ref-name="refFigure219">220</text:sequence-ref>) utilizando uno de los siguientes métodos:</text:p>
            </text:list-item>
          </text:list>
          <text:list xml:id="list214947901169340" text:continue-list="list214947646786074" text:style-name="List_20_2">
            <text:list-item>
              <text:p text:style-name="List_20_2">Haga clic en <text:span text:style-name="Emphasis">Tabla de datos</text:span> en la barra de herramientas <text:span text:style-name="Strong_20_Emphasis">Formato</text:span>.</text:p>
            </text:list-item>
            <text:list-item>
              <text:p text:style-name="List_20_2">Vaya a <text:span text:style-name="Strong_20_Emphasis">Ver &gt; Tabla de datos</text:span> en el menú</text:p>
            </text:list-item>
            <text:list-item>
              <text:p text:style-name="List_20_2">Haga clic derecho en el gráfico y seleccione <text:span text:style-name="Emphasis">Tabla de datos</text:span> en el menú contextual.</text:p>
            </text:list-item>
          </text:list>
          <text:p text:style-name="Figure"><draw:frame draw:style-name="fr3" draw:name="fram_IG26207-019" text:anchor-type="as-char" draw:z-index="447">
       <draw:text-box fo:min-height="0.041cm" fo:min-width="0.041cm">
        <text:p text:style-name="Figure">Figura <text:sequence text:ref-name="refFigure219" text:name="Figure" text:formula="ooow:Figure+1" style:num-format="1, 2, 3, ...">220</text:sequence>: Diálogo Tabla de datos</text:p>
        <text:p text:style-name="Figure"><draw:frame draw:style-name="fr4" draw:name="img_IG26207_020" text:anchor-type="as-char" svg:width="11.689cm" svg:height="6.429cm" draw:z-index="448"><draw:image xlink:href="Pictures/10000001000001EB0000010E74D229CB.png" xlink:type="simple" xlink:show="embed" xlink:actuate="onLoad" draw:mime-type="image/png"/>
          <svg:title>Diálogo Tabla de datos</svg:title>
          <svg:desc>Diálogo Tabla de datos</svg:desc>
         </draw:frame></text:p>
       </draw:text-box>
      </draw:frame></text:p>
          <text:list xml:id="list214948604881609" text:continue-list="list214948029285368" text:style-name="Numbering_20_1">
            <text:list-item>
              <text:p text:style-name="Numbering_20_1">Escriba o pegue información en las celdas para ingresar datos en el diálogo<text:span text:style-name="Emphasis">.</text:span></text:p>
            </text:list-item>
            <text:list-item>
              <text:p text:style-name="Numbering_20_1">Utilice las herramientas de la esquina superior izquierda del diálogo para insertar, eliminar o reposicionar las filas o columnas (series de datos).</text:p>
            </text:list-item>
            <text:list-item>
              <text:p text:style-name="Numbering_20_1">Haga clic en <text:span text:style-name="Emphasis">Cerrar</text:span> para guardar los cambios y cerrar el diálogo.</text:p>
            </text:list-item>
          </text:list>
          <text:list xml:id="list214947398475273" text:continue-list="list214948135452866" text:style-name="Heading_20_Note">
            <text:list-item>
              <text:p text:style-name="Heading_20_Note">Nota</text:p>
            </text:list-item>
          </text:list>
          <text:p text:style-name="Body_20_Text_2c__20_Note">Para insertar, eliminar o reposicionar filas o columnas, utilice las herramientas de la parte superior del diálogo <text:span text:style-name="Emphasis">Tabla de datos</text:span>.</text:p>
          <text:p text:style-name="Heading_20_2"><text:bookmark-start text:name="__RefHeading___Toc4890_418550720"/><text:soft-page-break/>Agregar o quitar elementos del gráfico<text:bookmark-end text:name="__RefHeading___Toc4890_418550720"/></text:p>
          <text:list xml:id="list214946765026447" text:continue-list="list214948604881609" text:style-name="Numbering_20_1">
            <text:list-item text:start-value="1">
              <text:p text:style-name="Numbering_20_1">Asegúrese de que el gráfico esté seleccionado y en modo de edición.</text:p>
            </text:list-item>
          </text:list>
          <text:list xml:id="list214947840894315" text:continue-list="list214946795630724" text:style-name="Numbering_20_2">
            <text:list-item text:start-value="1">
              <text:p text:style-name="Numbering_20_2">Para agregar un elemento al gráfico, utilice uno de los siguientes métodos.</text:p>
            </text:list-item>
          </text:list>
          <text:list xml:id="list214948811365371" text:continue-list="list214947901169340" text:style-name="List_20_2">
            <text:list-item>
              <text:p text:style-name="List_20_2">Vaya a <text:span text:style-name="Emphasis">Insertar</text:span> en el menú y seleccione un elemento de los disponibles.</text:p>
            </text:list-item>
            <text:list-item>
              <text:p text:style-name="List_20_2">Haga clic derecho en el gráfico y seleccione un elemento del menú contextual.</text:p>
            </text:list-item>
            <text:list-item>
              <text:p text:style-name="List_20_2">Haga clic con el botón derecho en la pared del gráfico y seleccione un elemento.</text:p>
            </text:list-item>
            <text:list-item>
              <text:p text:style-name="List_20_2">Haga clic con el botón derecho en un elemento y seleccione un elemento del menú contextual </text:p>
            </text:list-item>
            <text:list-item>
              <text:p text:style-name="List_20_2">Abra el panel <text:span text:style-name="Emphasis">Elementos</text:span> en la página <text:span text:style-name="Emphasis">Propiedades</text:span> de la <text:span text:style-name="Emphasis">Barra lateral</text:span> y seleccione los elemento necesarios</text:p>
            </text:list-item>
          </text:list>
          <text:list xml:id="list214948505727925" text:continue-list="list214947398475273" text:style-name="Heading_20_Note">
            <text:list-item>
              <text:p text:style-name="Heading_20_Note">Nota</text:p>
            </text:list-item>
          </text:list>
          <text:p text:style-name="Body_20_Text_2c__20_Note">Dependiendo del método seleccionado para agregar un elemento, afectará al tipo de elemento que puede agregar al gráfico. Además, al agregar algunos elementos al gráfico, es posible que se abra un diálogo con varias opciones de selección.</text:p>
          <text:list xml:id="list214947138134514" text:continue-list="list214947840894315" text:style-name="Numbering_20_2">
            <text:list-item>
              <text:p text:style-name="Numbering_20_2">Para eliminar un elemento de un gráfico, utilice uno de los siguientes métodos: </text:p>
            </text:list-item>
          </text:list>
          <text:list xml:id="list214948384206948" text:continue-list="list214948811365371" text:style-name="List_20_2">
            <text:list-item>
              <text:p text:style-name="List_20_2">Haga clic con el botón derecho en el elemento del gráfico que desea eliminar y seleccione <text:span text:style-name="Emphasis">Eliminar</text:span> en el menú contextual.</text:p>
            </text:list-item>
            <text:list-item>
              <text:p text:style-name="List_20_2">Seleccione un elemento del gráfico y pulse la tecla de <text:span text:style-name="Keystroke">Supr</text:span> o <text:span text:style-name="Keystroke">Retroceso</text:span>.</text:p>
            </text:list-item>
            <text:list-item>
              <text:p text:style-name="List_20_2">Abra el panel <text:span text:style-name="Emphasis">Elementos</text:span> en la página <text:span text:style-name="Emphasis">Propiedades</text:span> de la <text:span text:style-name="Emphasis">Barra lateral</text:span> y desmarque el elemento que desee eliminar.</text:p>
            </text:list-item>
          </text:list>
          <text:list text:continue-list="list214946765026447" text:style-name="Numbering_20_1">
            <text:list-item>
              <text:p text:style-name="Numbering_20_1">Haga clic fuera del gráfico para volver a la vista normal</text:p>
            </text:list-item>
          </text:list>
          <text:p text:style-name="Heading_20_2"><text:bookmark-start text:name="__RefHeading___Toc4892_418550720"/>Formato del gráfico y los elementos del gráfico<text:bookmark-end text:name="__RefHeading___Toc4892_418550720"/></text:p>
          <text:list xml:id="list214947083401003" text:continue-numbering="true" text:style-name="Numbering_20_1">
            <text:list-item text:start-value="1">
              <text:p text:style-name="Numbering_20_1">Asegúrese de que el gráfico esté seleccionado y en modo de edición.</text:p>
            </text:list-item>
            <text:list-item>
              <text:p text:style-name="Numbering_20_1">Para formatear un elemento en el gráfico, utilice uno de los siguientes métodos.</text:p>
            </text:list-item>
          </text:list>
          <text:list xml:id="list214948732601677" text:continue-list="list214948384206948" text:style-name="List_20_2">
            <text:list-item>
              <text:p text:style-name="List_20_2">Vaya a <text:span text:style-name="Emphasis">Formato</text:span> en el menú y seleccione un elemento que desee formatear.</text:p>
            </text:list-item>
            <text:list-item>
              <text:p text:style-name="List_20_2">Haga clic con el botón derecho en un elemento y seleccione <text:span text:style-name="Emphasis">Formato XXXX</text:span> en el menú contextual. La opción de formato cambia según el elemento de gráfico que se haya seleccionado. Por ejemplo, seleccione el fondo del gráfico, la opción de formato se llamará <text:span text:style-name="Emphasis">Formato del plano general</text:span>.</text:p>
            </text:list-item>
            <text:list-item>
              <text:p text:style-name="List_20_2">Utilice los iconos de la barra de herramientas <text:span text:style-name="Emphasis">Formato</text:span> (figura <text:sequence-ref text:reference-format="value" text:ref-name="refFigure218">219</text:sequence-ref>).</text:p>
            </text:list-item>
          </text:list>
          <text:list xml:id="list214947724986117" text:continue-list="list214947083401003" text:style-name="Numbering_20_1">
            <text:list-item>
              <text:p text:style-name="Numbering_20_1">Al seleccionar un elemento, se abre un diálogo de formato específico para el elemento seleccionado. Utilice las distintas opciones del diálogo de formato. Para más información sobre cómo dar formato a un gráfico, los elementos del gráfico y las opciones disponibles, consulte la <text:span text:style-name="Emphasis">Guía de Calc</text:span>.</text:p>
            </text:list-item>
          </text:list>
          <text:p text:style-name="Heading_20_2"><text:bookmark-start text:name="__RefHeading___Toc4894_418550720"/>Redimensionar y mover gráficos<text:bookmark-end text:name="__RefHeading___Toc4894_418550720"/></text:p>
          <text:p text:style-name="Text_20_body">Un gráfico y sus elementos se pueden cambiar de tamaño y mover como cualquier otro objeto de una diapositiva. Para más información sobre cómo cambiar el tamaño y mover un gráfico, consulte el «Capítulo 5, <text:span text:style-name="T336">Gestionar </text:span>objetos gráficos» y la <text:span text:style-name="Emphasis">Guía de Calc</text:span>.</text:p>
          <text:h text:style-name="Heading_20_1" text:outline-level="2"><text:bookmark-start text:name="__RefHeading___Toc4908_418550720"/><text:soft-page-break/>Audio y video<text:bookmark-end text:name="__RefHeading___Toc4908_418550720"/></text:h>
          <text:p text:style-name="Heading_20_2"><text:bookmark-start text:name="__RefHeading___Toc8388_1828527448"/>Insertar audio o video<text:bookmark-end text:name="__RefHeading___Toc8388_1828527448"/></text:p>
          <text:p text:style-name="Heading_20_3"><text:bookmark-start text:name="__RefHeading___Toc8390_1828527448"/>Usando un explorador de archivos<text:bookmark-end text:name="__RefHeading___Toc8390_1828527448"/></text:p>
          <text:list text:continue-numbering="true" text:style-name="Numbering_20_1">
            <text:list-item text:start-value="1">
              <text:p text:style-name="Numbering_20_1">Vaya a <text:span text:style-name="Strong_20_Emphasis">Insertar &gt; Audio o Video</text:span> en el menú, se abrirá un diálogo explorador de archivos para localizar el archivo de audio o video (figura <text:sequence-ref text:reference-format="value" text:ref-name="refFigure220">221</text:sequence-ref>) </text:p>
            </text:list-item>
            <text:list-item>
              <text:p text:style-name="Numbering_20_1">Navegue hasta la carpeta donde se encuentra el archivo. En el explorador de archivos solo aparecerán los archivos de audio y video que sean compatibles con Impress.</text:p>
            </text:list-item>
            <text:list-item>
              <text:p text:style-name="Numbering_20_1">Seleccione el archivo compatible requerido y haga clic en <text:span text:style-name="Emphasis">Abrir</text:span> para incrustar el archivo en el centro de la diapositiva. La barra de herramientas <text:span text:style-name="Emphasis">Reproducción multimedia</text:span> (figura <text:sequence-ref text:reference-format="value" text:ref-name="refFigure221">222</text:sequence-ref>) se abrirá automáticamente.</text:p>
            </text:list-item>
            <text:list-item>
              <text:p text:style-name="Numbering_20_1">Coloque y / o cambie el tamaño del archivo de audio o video. Consulte el «Capítulo 5, Gesti<text:span text:style-name="T336">ionar</text:span> objetos gráficos» para más información.</text:p>
            </text:list-item>
          </text:list>
          <text:p text:style-name="Figure"><draw:frame draw:style-name="fr3" draw:name="fram_IG26207-020" text:anchor-type="as-char" draw:z-index="449">
       <draw:text-box fo:min-height="0.041cm" fo:min-width="0.041cm">
        <text:p text:style-name="Figure">Figura <text:sequence text:ref-name="refFigure220" text:name="Figure" text:formula="ooow:Figure+1" style:num-format="1, 2, 3, ...">221</text:sequence>: Navegador de archivos - Insertar audio o video</text:p>
        <text:p text:style-name="Figure"><draw:frame draw:style-name="fr4" draw:name="img_IG26207_021" text:anchor-type="as-char" svg:width="14.711cm" svg:height="7.759cm" draw:z-index="450"><draw:image xlink:href="Pictures/100000010000031C000001A328242A67.png" xlink:type="simple" xlink:show="embed" xlink:actuate="onLoad" draw:mime-type="image/png"/>
          <svg:title>Navegador de archivos - Insertar audio o video</svg:title>
          <svg:desc>Navegador de archivos - Insertar audio o video</svg:desc>
         </draw:frame></text:p>
       </draw:text-box>
      </draw:frame></text:p>
          <text:p text:style-name="Figure"><draw:frame draw:style-name="fr3" draw:name="fram_IG26207-021" text:anchor-type="as-char" draw:z-index="451">
       <draw:text-box fo:min-height="0.041cm" fo:min-width="0.041cm">
        <text:p text:style-name="Figure">Figura <text:sequence text:ref-name="refFigure221" text:name="Figure" text:formula="ooow:Figure+1" style:num-format="1, 2, 3, ...">222</text:sequence>: Barra de herramientas Reproducción multimedia</text:p>
        <text:p text:style-name="Figure"><draw:frame draw:style-name="fr4" draw:name="img_IG26207_022" text:anchor-type="as-char" svg:width="15.06cm" svg:height="1.409cm" draw:z-index="452"><draw:image xlink:href="Pictures/100000010000032D0000004C92CE7421.png" xlink:type="simple" xlink:show="embed" xlink:actuate="onLoad" draw:mime-type="image/png"/>
          <svg:title>Barra de herramientas Reproducción multimedia</svg:title>
          <svg:desc>Barra de herramientas Reproducción multimedia</svg:desc>
         </draw:frame></text:p>
       </draw:text-box>
      </draw:frame></text:p>
          <text:p text:style-name="Heading_20_3"><text:bookmark-start text:name="__RefHeading___Toc8392_1828527448"/>Usando la Galería<text:bookmark-end text:name="__RefHeading___Toc8392_1828527448"/></text:p>
          <text:list xml:id="list214947112319759" text:continue-numbering="true" text:style-name="Numbering_20_1">
            <text:list-item text:start-value="1">
              <text:p text:style-name="Numbering_20_1">Si la página <text:span text:style-name="Emphasis">Galería</text:span> de la <text:span text:style-name="Emphasis">Barra lateral</text:span> no está abierta, utilice uno de los siguientes métodos para abrirla: </text:p>
            </text:list-item>
          </text:list>
          <text:list xml:id="list214947635920166" text:continue-list="list214948732601677" text:style-name="List_20_2">
            <text:list-item>
              <text:p text:style-name="List_20_2">Vaya a <text:span text:style-name="Strong_20_Emphasis">Ver &gt; Barra lateral</text:span> en el menú para abrir la <text:span text:style-name="Emphasis">Barra lateral</text:span> y seleccione <text:span text:style-name="Emphasis">Galería</text:span> en las pestañas a la derecha de la barra.</text:p>
            </text:list-item>
            <text:list-item>
              <text:p text:style-name="List_20_2">Vaya a <text:span text:style-name="Strong_20_Emphasis">Ver &gt; Galería en el menú</text:span>.</text:p>
            </text:list-item>
          </text:list>
          <text:list xml:id="list214946756938300" text:continue-list="list214947112319759" text:style-name="Numbering_20_1">
            <text:list-item>
              <text:p text:style-name="Numbering_20_1">Busque un tema que contenga archivos multimedia, por ejemplo, <text:span text:style-name="Emphasis">Sonidos</text:span>.</text:p>
            </text:list-item>
            <text:list-item>
              <text:p text:style-name="Numbering_20_1">Haga clic en <text:span text:style-name="T338">el elemento</text:span> de audio o video requerida y arrástrela a la diapositiva. La barra de herramientas <text:span text:style-name="Emphasis">Reproducción multimedia</text:span> se abre automáticamente.</text:p>
            </text:list-item>
            <text:list-item>
              <text:p text:style-name="Numbering_20_1"><text:soft-page-break/>Coloque y / o cambie el tamaño del archivo de audio o video. Consulte el «Capítulo 5, Gesti<text:span text:style-name="T336">onar</text:span> objetos gráficos» para más información.</text:p>
            </text:list-item>
          </text:list>
          <text:p text:style-name="Heading_20_2"><text:bookmark-start text:name="__RefHeading___Toc4914_418550720"/>Reproducción de medios<text:bookmark-end text:name="__RefHeading___Toc4914_418550720"/></text:p>
          <text:p text:style-name="Body_20_Text_2c__20_List_20_Intro">La barra de herramientas de <text:span text:style-name="Emphasis">Reproducción multimedia</text:span> se abre automáticamente cuando se selecciona un archivo de audio o video y contiene las siguientes herramientas de izquierda a derecha:</text:p>
          <text:list xml:id="list214947751082831" text:continue-list="list214947317176277" text:style-name="List_20_1">
            <text:list-item>
              <text:p text:style-name="List_20_1"><text:span text:style-name="Emphasis">Insertar audio o video:</text:span> abre un diálogo explorador de archivos para localizar el archivo de audio o video e insertarlo en la diapositiva. </text:p>
            </text:list-item>
            <text:list-item>
              <text:p text:style-name="List_20_1"><text:span text:style-name="Emphasis">Reproducir</text:span>: reproduce el archivo multimedia.</text:p>
            </text:list-item>
            <text:list-item>
              <text:p text:style-name="List_20_1"><text:span text:style-name="Emphasis">Pausa</text:span>: pausa la reproducción.</text:p>
            </text:list-item>
            <text:list-item>
              <text:p text:style-name="List_20_1"><text:span text:style-name="Emphasis">Detener</text:span>: detiene la reproducción.</text:p>
            </text:list-item>
            <text:list-item>
              <text:p text:style-name="List_20_1"><text:span text:style-name="Emphasis">Repetir</text:span>: si se activa, reproduce en bucle el archivo multimedia hasta que se desactiva.</text:p>
            </text:list-item>
            <text:list-item>
              <text:p text:style-name="List_20_1"><text:span text:style-name="Emphasis">Posición</text:span>: selecciona la posición desde dónde comenzar la reproducción.</text:p>
            </text:list-item>
            <text:list-item>
              <text:p text:style-name="List_20_1"><text:span text:style-name="Emphasis">Silencio</text:span>: Pone en silencio la reproducción.</text:p>
            </text:list-item>
            <text:list-item>
              <text:p text:style-name="List_20_1"><text:span text:style-name="Emphasis">Volumen</text:span>: ajusta el volumen del archivo multimedia.</text:p>
            </text:list-item>
            <text:list-item>
              <text:p text:style-name="List_20_1"><text:span text:style-name="Emphasis">Ruta de medios</text:span>: indica la ruta del archivo multimedia en reproducción.</text:p>
            </text:list-item>
          </text:list>
          <text:h text:style-name="Heading_20_1" text:outline-level="2"><text:bookmark-start text:name="__RefHeading___Toc4918_418550720"/>Fórmulas<text:bookmark-end text:name="__RefHeading___Toc4918_418550720"/></text:h>
          <text:p text:style-name="Text_20_body">Vaya a <text:span text:style-name="Strong_20_Emphasis">Insertar &gt; Objeto OLE &gt; Objeto de Fórmula</text:span> en el menú para crear una fórmula en la diapositiva. </text:p>
          <text:p text:style-name="Text_20_body">Al editar una fórmula, el menú y la barra de herramientas de Math están disponible, lo que le permite crear o editar una fórmula. Para una información detallada de cómo crear fórmulas, consulte la <text:span text:style-name="Emphasis">Guía de iniciación</text:span> o la <text:span text:style-name="Emphasis">Guía de Math</text:span>.</text:p>
          <text:p text:style-name="Text_20_body">Al crear fórmulas, asegúrese de que los tamaños de letra utilizados en las fórmulas sean similares al tamaño de letra de los objetos de la presentación. Para cambiar los atributos del tipo de letra de la fórmula, vaya a <text:span text:style-name="Strong_20_Emphasis">Formato &gt; Tipos de letra</text:span> y <text:span text:style-name="Strong_20_Emphasis">Formato &gt; Tamaños de letra</text:span> en el menú.</text:p>
          <text:list xml:id="list214947748466712" text:continue-list="list214948505727925" text:style-name="Heading_20_Note">
            <text:list-item>
              <text:p text:style-name="Heading_20_Note">Nota</text:p>
            </text:list-item>
          </text:list>
          <text:p text:style-name="Body_20_Text_2c__20_Note">A diferencia de las fórmulas en Writer, una fórmula en Impress se trata como un objeto y no se alineará automáticamente con el resto de los objetos de la diapositiva. La fórmula se puede mover como otros objetos en Impress, pero no se puede cambiar de tamaño, para esto, cambie el tamaño de letra.</text:p>
          <text:h text:style-name="Heading_20_1" text:outline-level="2"><text:bookmark-start text:name="__RefHeading___Toc4920_418550720"/>Dibujos, archivos de texto, HTML y otros objetos<text:bookmark-end text:name="__RefHeading___Toc4920_418550720"/></text:h>
          <text:p text:style-name="Body_20_Text_2c__20_List_20_Intro"><text:bookmark-start text:name="__RefHeading___Toc163279_2797889899"/>En una presentación se puede insertar dibujos, archivos de texto, archivos HTML y otros objetos,<text:bookmark-end text:name="__RefHeading___Toc163279_2797889899"/></text:p>
          <text:list xml:id="list214947584742571" text:continue-list="list214947751082831" text:style-name="List_20_1">
            <text:list-item>
              <text:p text:style-name="List_20_1">.Vaya a <text:span text:style-name="Strong_20_Emphasis">Insertar &gt; Archivo</text:span> en el menú para abrir un diálogo de selección de archivo. Solo los archivos compatibles con Impress estarán disponibles.</text:p>
            </text:list-item>
            <text:list-item>
              <text:p text:style-name="List_20_1">También se pueden copiar y pegar como objetos <text:span text:style-name="Emphasis">OLE</text:span> los objetos compatibles.</text:p>
            </text:list-item>
          </text:list>
        </text:section>
        <text:p text:style-name="Text_20_body"/>
      </text:section>
      <text:section text:style-name="Sect1" text:name="IG26208-AñadirFormatearComentariosNotasFolletos.odt">
        <text:section text:style-name="Sect1" text:name="Sección36">
          <text:p text:style-name="P11"><draw:frame draw:style-name="fr11" draw:name=" LibreOffice Logo Copia 8" text:anchor-type="as-char" svg:width="8.47cm" svg:height="2.12cm" draw:z-index="453"><draw:image xlink:href="Pictures/10000001000001400000005018DC0722.png" xlink:type="simple" xlink:show="embed" xlink:actuate="onLoad" draw:mime-type="image/png"/>
       <svg:title>LibreOffice Logo</svg:title>
       <svg:desc>LibreOffice Logo</svg:desc>
      </draw:frame></text:p>
        </text:section>
        <text:section text:style-name="Sect1" text:name="Sección37">
          <text:p text:style-name="Guide_20_Name"><text:user-defined style:data-style-name="N0" text:name="Guide Name">Guía de Impress</text:user-defined><text:s/><text:user-defined style:data-style-name="N0" text:name="LibreOffice Version">26.2</text:user-defined></text:p>
        </text:section>
        <text:section text:style-name="Sect1" text:name="Sección38">
          <text:h text:style-name="Title" text:outline-level="1"><text:bookmark-start text:name="__RefHeading___Toc33060_1810457014"/><text:span text:style-name="Chapter_20_Number">Capítulo 8, <text:line-break/></text:span>Añadir y formatear diapositivas, notas, comentarios y folletos<text:bookmark-end text:name="__RefHeading___Toc33060_1810457014"/></text:h>
          <text:p text:style-name="Subtitle"/>
        </text:section>
        <text:section text:style-name="Sect1" text:name="Sección39">
          <text:h text:style-name="Heading_20_1_20_First" text:outline-level="2"><text:bookmark-start text:name="__RefHeading___Toc1331_4256543436 Copia 3"/>Introducción<text:bookmark-end text:name="__RefHeading___Toc1331_4256543436 Copia 3"/></text:h>
          <text:p text:style-name="Text_20_body">Este capítulo describe cómo agregar nuevas diapositivas a una presentación, cómo dar formato a las diapositivas y cómo dar formato a las notas. Las notas se utilizan generalmente como indicaciones para la persona que realiza la presentación.</text:p>
          <text:h text:style-name="Heading_20_1" text:outline-level="2"><text:bookmark-start text:name="__RefHeading___Toc34547_1400561144"/>Insertar, renombrar y eliminar diapositivas<text:bookmark-end text:name="__RefHeading___Toc34547_1400561144"/></text:h>
          <text:p text:style-name="Text_20_body"><text:span text:style-name="T339">Al insertar una diapositiva nueva en </text:span>una presentación, <text:span text:style-name="T339">se inserta </text:span>después de la diapositiva que se muestra en el espacio de trabajo. Si se han utilizado patrones de diapositivas en la presentación, la diapositiva insertada utilizará <text:span text:style-name="T339">el mismo formato de </text:span>la diapositiva maestra <text:span text:style-name="T339">que la diapositiva seleccionada, visible en el espacio de trabajo</text:span>.</text:p>
          <text:p text:style-name="Heading_20_2"><text:bookmark-start text:name="__RefHeading___Toc34549_1400561144"/>Insertar nuevas diapositivas<text:bookmark-end text:name="__RefHeading___Toc34549_1400561144"/></text:p>
          <text:list xml:id="list214948780998026" text:continue-list="list214946756938300" text:style-name="Numbering_20_1">
            <text:list-item text:start-value="1">
              <text:p text:style-name="Numbering_20_1">Abra la presentación donde desea agregar una nueva diapositiva o cree una nueva presentación.</text:p>
            </text:list-item>
            <text:list-item>
              <text:p text:style-name="P217">Asegúrese de que <text:span text:style-name="T339">está trabajando en </text:span>vista <text:span text:style-name="Emphasis">Normal</text:span> <text:span text:style-name="T340">o </text:span><text:span text:style-name="Emphasis"><text:span text:style-name="T340">Clasificador de diapositivas</text:span></text:span><text:span text:style-name="T340">.</text:span></text:p>
            </text:list-item>
            <text:list-item>
              <text:p text:style-name="Numbering_20_1">Seleccione la diapositiva <text:span text:style-name="T339">anterior al lugar donde </text:span>dese<text:span text:style-name="T339">e</text:span> insertar una nueva diapositiva <text:span text:style-name="T339">y </text:span>use uno de los siguientes métodos para insertar <text:span text:style-name="T339">l</text:span>a nueva diapositiva:</text:p>
            </text:list-item>
          </text:list>
          <text:list xml:id="list214948128335732" text:continue-list="list214947635920166" text:style-name="List_20_2">
            <text:list-item>
              <text:p text:style-name="List_20_2">Vaya a <text:span text:style-name="Strong_20_Emphasis">Diapositiva &gt; Diapositiva nueva</text:span> en el menú.</text:p>
            </text:list-item>
            <text:list-item>
              <text:p text:style-name="List_20_2">Haga clic con el botón derecho en la diapositiva seleccionada en el panel <text:span text:style-name="Emphasis">Diapositivas</text:span> y seleccione <text:span text:style-name="Emphasis">Diapositiva </text:span><text:span text:style-name="Emphasis"><text:span text:style-name="T340">n</text:span></text:span><text:span text:style-name="Emphasis">ueva</text:span> en el menú contextual.</text:p>
            </text:list-item>
            <text:list-item>
              <text:p text:style-name="P218">Haga clic con el botón derecho en la diapositiva seleccionada en la vista <text:span text:style-name="Emphasis">Clasificador de diapositivas</text:span> y seleccione <text:span text:style-name="Emphasis">Diapositiva nueva</text:span> en el menú contextual.</text:p>
            </text:list-item>
            <text:list-item>
              <text:p text:style-name="List_20_2">Use el atajo de teclado <text:span text:style-name="Keystroke">Ctrl</text:span>+<text:span text:style-name="Keystroke">M</text:span>.</text:p>
            </text:list-item>
          </text:list>
          <text:list text:continue-list="list214948780998026" text:style-name="Numbering_20_1">
            <text:list-item>
              <text:p text:style-name="Numbering_20_1">Para insertar una diapositiva al fin<text:span text:style-name="T340">al</text:span> de <text:span text:style-name="T340">l</text:span>a presentación, asegúrese de que no haya ninguna diapositiva seleccionada en el panel <text:span text:style-name="Emphasis">Diapositivas</text:span> <text:span text:style-name="T340">y h</text:span>aga clic con el botón derecho en un área vacía del panel <text:span text:style-name="Emphasis">Diapositivas</text:span> y seleccione <text:span text:style-name="Emphasis">Diapositiva nueva</text:span> en el menú contextual.</text:p>
            </text:list-item>
          </text:list>
          <text:p text:style-name="Heading_20_2"><text:bookmark-start text:name="__RefHeading___Toc34551_1400561144"/>Insertar diapositivas desde un archivo<text:bookmark-end text:name="__RefHeading___Toc34551_1400561144"/></text:p>
          <text:list xml:id="list214948734460038" text:continue-numbering="true" text:style-name="Numbering_20_1">
            <text:list-item text:start-value="1">
              <text:p text:style-name="Numbering_20_1">Abra la presentación donde desea agregar <text:span text:style-name="T340">otra</text:span> diapositiva o cree una presentación.</text:p>
            </text:list-item>
            <text:list-item>
              <text:p text:style-name="P217">Seleccione la diapositiva <text:span text:style-name="T339">anterior al lugar donde </text:span>dese<text:span text:style-name="T339">e</text:span> insertar <text:span text:style-name="T340">l</text:span>a diapositiva.</text:p>
            </text:list-item>
            <text:list-item>
              <text:p text:style-name="Numbering_20_1">Vaya a <text:span text:style-name="Strong_20_Emphasis">Diapositiva &gt; Insertar diapositiva desde archivo</text:span> en el menú para abrir el diálogo <text:span text:style-name="Emphasis">Insertar archivo</text:span> (figura <text:sequence-ref text:reference-format="value" text:ref-name="refFigure222">223</text:sequence-ref>).</text:p>
            </text:list-item>
            <text:list-item>
              <text:p text:style-name="Numbering_20_1"><text:span text:style-name="T341">Busque y seleccione</text:span> el archivo de presentación desde donde desea insertar <text:span text:style-name="T341">l</text:span>a diapositiva y haga clic en <text:span text:style-name="Emphasis">Abrir</text:span> para abrir el diálogo <text:span text:style-name="Emphasis">Insertar diapositivas / objetos</text:span> (figura <text:sequence-ref text:reference-format="value" text:ref-name="refFigure223">224</text:sequence-ref>).</text:p>
            </text:list-item>
            <text:list-item>
              <text:p text:style-name="Numbering_20_1">Haga clic en el <text:span text:style-name="T341">símbolo de expansión</text:span> <text:span text:style-name="T341">junto </text:span>al nombre del archivo para expandir la lista de diapositivas.</text:p>
            </text:list-item>
            <text:list-item>
              <text:p text:style-name="Numbering_20_1">Seleccione las diapositivas que desea insertar en su presentación.</text:p>
            </text:list-item>
            <text:list-item>
              <text:p text:style-name="Numbering_20_1">Si es necesario, seleccione la opción <text:span text:style-name="Emphasis">Enlace</text:span> para incrustar la diapositiva como un objeto <text:span text:style-name="Emphasis">OLE</text:span>.</text:p>
            </text:list-item>
            <text:list-item>
              <text:p text:style-name="Numbering_20_1">Haga clic en <text:span text:style-name="Emphasis">Aceptar</text:span> para insertar la diapositiva en la presentación y cerrar el diálogo.</text:p>
            </text:list-item>
          </text:list>
          <text:p text:style-name="Figure"><text:soft-page-break/><draw:frame draw:style-name="fr3" draw:name="fram_IG26208-000" text:anchor-type="as-char" draw:z-index="454">
       <draw:text-box fo:min-height="0.041cm" fo:min-width="0.041cm">
        <text:p text:style-name="Figure">Figura <text:sequence text:ref-name="refFigure222" text:name="Figure" text:formula="ooow:Figure+1" style:num-format="1, 2, 3, ...">223</text:sequence>: Diálogo Insertar archivo</text:p>
        <text:p text:style-name="Figure"><draw:frame draw:style-name="fr4" draw:name="img_IG26208-001" text:anchor-type="as-char" svg:width="13.36cm" svg:height="7.08cm" draw:z-index="455"><draw:image xlink:href="Pictures/100000000000034A000001BEB10ADEC5.png" xlink:type="simple" xlink:show="embed" xlink:actuate="onLoad" draw:mime-type="image/png"/>
          <svg:title>Diálogo Insertar archivo</svg:title>
          <svg:desc>Diálogo Insertar archivo</svg:desc>
         </draw:frame></text:p>
       </draw:text-box>
      </draw:frame></text:p>
          <text:p text:style-name="Figure"><draw:frame draw:style-name="fr3" draw:name="fram_IG26208-001" text:anchor-type="as-char" draw:z-index="456">
       <draw:text-box fo:min-height="0.041cm" fo:min-width="0.041cm">
        <text:p text:style-name="Figure">Figura <text:sequence text:ref-name="refFigure223" text:name="Figure" text:formula="ooow:Figure+1" style:num-format="1, 2, 3, ...">224</text:sequence>: Diálogo Insertar diapositivas / objetos</text:p>
        <text:p text:style-name="Figure"><draw:frame draw:style-name="fr4" draw:name="img_IG26208-002" text:anchor-type="as-char" svg:width="8.67cm" svg:height="7.02cm" draw:z-index="457"><draw:image xlink:href="Pictures/10000000000001D40000017BF7A67800.png" xlink:type="simple" xlink:show="embed" xlink:actuate="onLoad" draw:mime-type="image/png"/>
          <svg:title>Diálogo Insertar diapositivas / objetos</svg:title>
          <svg:desc>Diálogo Insertar diapositivas / objetos</svg:desc>
         </draw:frame></text:p>
       </draw:text-box>
      </draw:frame></text:p>
          <text:list xml:id="list214947559749944" text:continue-list="list214947748466712" text:style-name="Heading_20_Note">
            <text:list-item>
              <text:p text:style-name="Heading_20_Note">Nota</text:p>
            </text:list-item>
          </text:list>
          <text:p text:style-name="Body_20_Text_2c__20_Note">Al insertar una diapositiva desde un archivo, puede vincular la diapositiva en lugar de copiarla. Esto in<text:span text:style-name="T341">serta</text:span> la diapositiva usando OLE. Consulte el «Capítulo 7, <text:span text:style-name="T342">Objetos </text:span>OLE hojas de cálculo, gráficos y otros» para más información<text:span text:style-name="T341">.</text:span> sobre <text:span text:style-name="Emphasis">OLE</text:span>.</text:p>
          <text:list xml:id="list214947993461435" text:continue-list="list214948568332331" text:style-name="Heading_20_Tip">
            <text:list-item>
              <text:p text:style-name="Heading_20_Tip">Consejo</text:p>
            </text:list-item>
          </text:list>
          <text:p text:style-name="Body_20_Text_2c__20_Note">La figura <text:sequence-ref text:reference-format="value" text:ref-name="refFigure223">224</text:sequence-ref> muestra la importancia de <text:span text:style-name="T341">asignar</text:span> nombres descriptivos a las diapositivas <text:span text:style-name="T341">con el fin de una mejor identificac</text:span>ión. Consulte «<text:bookmark-ref text:reference-format="text" text:ref-name="__RefHeading___Toc34357_1400561144">Cambiar el nombre de las diapositivas</text:bookmark-ref>» <text:span text:style-name="T341">más adelante</text:span>.</text:p>
          <text:p text:style-name="Heading_20_2"><text:bookmark-start text:name="__RefHeading___Toc34553_1400561144"/>Copiar y pegar entre presentaciones<text:bookmark-end text:name="__RefHeading___Toc34553_1400561144"/></text:p>
          <text:list xml:id="list214946991450898" text:continue-list="list214948734460038" text:style-name="Numbering_20_1">
            <text:list-item text:start-value="1">
              <text:p text:style-name="Numbering_20_1">Abra la presentación de la que desea copiar una diapositiva y la presentación donde desea pegar la diapositiva copiada.</text:p>
            </text:list-item>
            <text:list-item>
              <text:p text:style-name="Numbering_20_1">En la presentación desde la que desea copiar, <text:span text:style-name="T343">utilice </text:span>la vista <text:span text:style-name="Emphasis">Clasificador de diapositivas</text:span> para ubicar fácilmente las diapositivas que desea copiar.</text:p>
            </text:list-item>
            <text:list-item>
              <text:p text:style-name="Numbering_20_1"><text:soft-page-break/>Seleccione la diapositiva requerida y cópiela usando uno de los siguientes métodos:</text:p>
            </text:list-item>
          </text:list>
          <text:list xml:id="list214948766720697" text:continue-list="list214948128335732" text:style-name="List_20_2">
            <text:list-item>
              <text:p text:style-name="List_20_2">Vaya a <text:span text:style-name="Strong_20_Emphasis">Editar &gt; Copiar</text:span> en el menú.</text:p>
            </text:list-item>
            <text:list-item>
              <text:p text:style-name="List_20_2">Haga clic con el botón derecho y seleccione <text:span text:style-name="Emphasis">Copiar</text:span> en el menú contextual.</text:p>
            </text:list-item>
            <text:list-item>
              <text:p text:style-name="List_20_2">Haga clic en <text:span text:style-name="Emphasis">Copiar</text:span> en la barra de herramientas <text:span text:style-name="Emphasis">Estándar</text:span>.</text:p>
            </text:list-item>
            <text:list-item>
              <text:p text:style-name="List_20_2">Utilice el atajo de teclado <text:span text:style-name="Keystroke">Ctrl</text:span>+<text:span text:style-name="Keystroke">C.</text:span></text:p>
            </text:list-item>
          </text:list>
          <text:list xml:id="list214947874677071" text:continue-list="list214946991450898" text:style-name="Numbering_20_1">
            <text:list-item>
              <text:p text:style-name="Numbering_20_1"><text:span text:style-name="T343">Cambie a</text:span> la presentación <text:span text:style-name="T343">donde</text:span> desea pegar la diapositiva.</text:p>
            </text:list-item>
            <text:list-item>
              <text:p text:style-name="P219"><text:span text:style-name="T343">Utilice </text:span>la vista <text:span text:style-name="Emphasis">Clasificador de diapositivas</text:span> para ubicar fácilmente las diapositivas.</text:p>
            </text:list-item>
            <text:list-item>
              <text:p text:style-name="P219">Seleccione la diapositiva <text:span text:style-name="T339">anterior al lugar donde </text:span>dese<text:span text:style-name="T339">e</text:span> insertar una nueva diapositiva <text:span text:style-name="T339">y </text:span><text:span text:style-name="T343">p</text:span>egue la diapositiva copiada utilizando uno de los siguientes métodos:</text:p>
            </text:list-item>
          </text:list>
          <text:list xml:id="list214947901566145" text:continue-list="list214948766720697" text:style-name="List_20_2">
            <text:list-item>
              <text:p text:style-name="List_20_2">Vaya a <text:span text:style-name="Strong_20_Emphasis">Editar &gt; Pegar</text:span> en el menú.</text:p>
            </text:list-item>
            <text:list-item>
              <text:p text:style-name="List_20_2">Haga clic con el botón derecho y seleccione <text:span text:style-name="Emphasis">Pegar</text:span> en el menú contextual.</text:p>
            </text:list-item>
            <text:list-item>
              <text:p text:style-name="List_20_2">Haga clic en <text:span text:style-name="Emphasis">Pegar</text:span> en la barra de herramientas <text:span text:style-name="Emphasis">Estándar</text:span>.</text:p>
            </text:list-item>
            <text:list-item>
              <text:p text:style-name="List_20_2">Utilice el atajo de teclado <text:span text:style-name="Keystroke">Ctrl</text:span>+<text:span text:style-name="Keystroke">V.</text:span></text:p>
            </text:list-item>
          </text:list>
          <text:p text:style-name="Heading_20_2"><text:bookmark-start text:name="__RefHeading___Toc34555_1400561144"/>Arrastrar y soltar entre presentaciones<text:bookmark-end text:name="__RefHeading___Toc34555_1400561144"/></text:p>
          <text:list xml:id="list214948219522830" text:continue-list="list214947874677071" text:style-name="Numbering_20_1">
            <text:list-item text:start-value="1">
              <text:p text:style-name="Numbering_20_1">Abra las dos presentaciones que desee utilizar para mover o copiar diapositivas entre ellas.</text:p>
            </text:list-item>
            <text:list-item>
              <text:p text:style-name="Numbering_20_1"><text:span text:style-name="T344">A</text:span>bra la vista <text:span text:style-name="Emphasis">Clasificador de diapositivas</text:span> en <text:span text:style-name="T344">ambas presentaciones</text:span>.</text:p>
            </text:list-item>
            <text:list-item>
              <text:p text:style-name="P220">En la presentación de destino, Seleccione la diapositiva <text:span text:style-name="T339">anterior al lugar donde </text:span>dese<text:span text:style-name="T339">e</text:span> insertar una nueva diapositiva.</text:p>
            </text:list-item>
            <text:list-item>
              <text:p text:style-name="Numbering_20_1">En la presentación origen, seleccione las diapositivas necesarias que desee mover o copiar.</text:p>
            </text:list-item>
          </text:list>
          <text:list xml:id="list214947963552050" text:continue-list="list214947901566145" text:style-name="List_20_2">
            <text:list-item>
              <text:p text:style-name="List_20_2">Para mover las diapositivas a la presentación de destino, haga clic en las diapositivas seleccionadas, arrastre y suelte las diapositivas seleccionadas en la presentación de destino.</text:p>
            </text:list-item>
            <text:list-item>
              <text:p text:style-name="List_20_2"><text:span text:style-name="T345">Si solo quiere </text:span>copiar las diapositivas, mantenga pulsada la tecla <text:span text:style-name="Keystroke">Ctrl</text:span> mientras arrastra y suelta <text:span text:style-name="T344">las diapositivas a </text:span>la presentación de destino.</text:p>
            </text:list-item>
          </text:list>
          <text:p text:style-name="Heading_20_2"><text:bookmark-start text:name="__RefHeading___Toc34557_1400561144"/>Duplicar diapositivas<text:bookmark-end text:name="__RefHeading___Toc34557_1400561144"/></text:p>
          <text:p text:style-name="Body_20_Text_2c__20_List_20_Intro">Duplicar una diapositiva es un método fácil de agregar diapositivas si desea que <text:span text:style-name="T345">otra </text:span>diapositiva <text:span text:style-name="T345">tenga el mismo</text:span> formato, diseño y animaciones <text:span text:style-name="T345">que</text:span> <text:span text:style-name="T345">l</text:span>a diapositiva seleccionada.</text:p>
          <text:list xml:id="list214947406775789" text:continue-list="list214948219522830" text:style-name="Numbering_20_1">
            <text:list-item text:start-value="1">
              <text:p text:style-name="Numbering_20_1"><text:span text:style-name="T345">Use la </text:span>vista <text:span text:style-name="Emphasis">Normal</text:span> o <text:span text:style-name="Emphasis">Clasificador de diapositivas</text:span>.</text:p>
            </text:list-item>
            <text:list-item>
              <text:p text:style-name="Numbering_20_1">Seleccione la diapositiva o diapositivas que desea duplicar en el panel <text:span text:style-name="Emphasis">Diapositivas</text:span> <text:span text:style-name="T346">o </text:span>en la vista <text:span text:style-name="Emphasis">Clasificador de diapositivas</text:span>.</text:p>
            </text:list-item>
            <text:list-item>
              <text:p text:style-name="Numbering_20_1">Vaya a <text:span text:style-name="Strong_20_Emphasis">Diapositiva &gt; Duplicar diapositiva</text:span> en el menú o haga clic con el botón derecho en la selecci<text:span text:style-name="T345">ón</text:span> y seleccione <text:span text:style-name="Emphasis">Duplicar diapositiva</text:span> en el menú contextual. Las diapositivas duplicadas se colocan en la presentación después de la diapositiva seleccionada.</text:p>
            </text:list-item>
          </text:list>
          <text:list xml:id="list214948679556704" text:continue-list="list214947993461435" text:style-name="Heading_20_Tip">
            <text:list-item>
              <text:p text:style-name="Heading_20_Tip">Consejo</text:p>
            </text:list-item>
          </text:list>
          <text:p text:style-name="Body_20_Text_2c__20_Note">Duplicar una diapositiva es una forma de evitar que las diapositivas se muestren <text:span text:style-name="T345">saturadas</text:span>, dificulta<text:span text:style-name="T345">ndo</text:span> la comprensión de la audiencia. Si una diapositiva se llena de <text:soft-page-break/>información, intente duplicar la diapositiva y divida l<text:span text:style-name="T345">a</text:span> información en dos o más diapositivas. <text:span text:style-name="T345">E</text:span>l formato, fondos, etc. se conservarán en cada diapositiva duplicada.</text:p>
          <text:p text:style-name="Heading_20_2"><text:bookmark-start text:name="__RefHeading___Toc34357_1400561144"/>Cambiar el nombre de las diapositivas<text:bookmark-end text:name="__RefHeading___Toc34357_1400561144"/></text:p>
          <text:list xml:id="list214947581077146" text:continue-list="list214947406775789" text:style-name="Numbering_20_1">
            <text:list-item text:start-value="1">
              <text:p text:style-name="P221"><text:span text:style-name="T345">Use la </text:span>vista <text:span text:style-name="Emphasis">Normal</text:span> o <text:span text:style-name="Emphasis">Clasificador de diapositivas</text:span>.</text:p>
            </text:list-item>
            <text:list-item>
              <text:p text:style-name="Numbering_20_1">Seleccione una diapositiva y abra el diálogo <text:span text:style-name="Emphasis">Cambiar nombre de diapositiva</text:span> utilizando uno de los siguientes métodos:</text:p>
            </text:list-item>
          </text:list>
          <text:list xml:id="list214946804332303" text:continue-list="list214947963552050" text:style-name="List_20_2">
            <text:list-item>
              <text:p text:style-name="List_20_2">Vaya a <text:span text:style-name="Strong_20_Emphasis">Diapositiva &gt; Cambiar nombre de diapositiva</text:span> en el menú.</text:p>
            </text:list-item>
            <text:list-item>
              <text:p text:style-name="List_20_2">Haga clic con el botón derecho en la diapositiva seleccionada y seleccione <text:span text:style-name="Emphasis">Cambiar nombre de diapositiva</text:span> en el menú contextual.</text:p>
            </text:list-item>
          </text:list>
          <text:list text:continue-list="list214947581077146" text:style-name="Numbering_20_1">
            <text:list-item>
              <text:p text:style-name="Numbering_20_1">Escriba un nuevo nombre para la diapositiva <text:span text:style-name="T346">e</text:span>n el <text:span text:style-name="T346">cuadro </text:span><text:span text:style-name="T347">de texto</text:span><text:span text:style-name="T346"> </text:span><text:span text:style-name="Emphasis"><text:span text:style-name="T346">N</text:span></text:span><text:span text:style-name="Emphasis">ombre</text:span> <text:span text:style-name="T348">del diálogo y pulse Aceptar para guardar los cambios y </text:span>cerrar el diálogo.</text:p>
            </text:list-item>
          </text:list>
          <text:p text:style-name="Heading_20_2"><text:bookmark-start text:name="__RefHeading___Toc46145_3735718015"/><text:span text:style-name="T348">Expandir</text:span> diapositivas<text:bookmark-end text:name="__RefHeading___Toc46145_3735718015"/></text:p>
          <text:p text:style-name="Body_20_Text_2c__20_List_20_Intro"><text:span text:style-name="T348">Ocasionalmente</text:span> puede <text:span text:style-name="T348">estar desarrollando un tema </text:span>con <text:span text:style-name="T348">bastantes </text:span>puntos <text:span text:style-name="T348">y su continuación hará que no quepa en</text:span> el espacio disponible. En lugar de reducir el tamaño de <text:span text:style-name="T348">letra </text:span>o utilizar otros métodos para incluir más texto en <text:span text:style-name="T348">una misma</text:span> diapositiva, es m<text:span text:style-name="T348">ás conveniente</text:span> subdividir el contenido de la diapositiva en dos o más diapositivas.</text:p>
          <text:list text:continue-numbering="true" text:style-name="Numbering_20_1">
            <text:list-item text:start-value="1">
              <text:p text:style-name="Numbering_20_1">Seleccione la diapositiva que desea expandir en el panel <text:span text:style-name="Emphasis">Diapositiva</text:span>.</text:p>
            </text:list-item>
            <text:list-item>
              <text:p text:style-name="Numbering_20_1">Vaya a <text:span text:style-name="Strong_20_Emphasis">Diapositiva &gt; Página a partir de esquema</text:span> en el menú. Esto crea nuevas diapositivas desde el primer nivel de esquema en la diapositiva original. El primer nivel de esquema se convierte en el título de cada nueva diapositiva. Los niveles de esquema por debajo de cada primer nivel en la diapositiva original se mueven hacia arriba un nivel de esquema en las nuevas diapositivas. En la figura <text:sequence-ref text:reference-format="value" text:ref-name="refFigure224">225</text:sequence-ref> se muestra un ejemplo de diapositivas expandidas.</text:p>
            </text:list-item>
            <text:list-item>
              <text:p text:style-name="Numbering_20_1">Si es necesario, reorganice las nuevas diapositivas en el orden de presentación.</text:p>
            </text:list-item>
          </text:list>
          <text:p text:style-name="Figure"><draw:frame draw:style-name="fr3" draw:name="fram_IG26208-002" text:anchor-type="as-char" draw:z-index="458">
       <draw:text-box fo:min-height="0.041cm" fo:min-width="0.041cm">
        <text:p text:style-name="Figure">Figura <text:sequence text:ref-name="refFigure224" text:name="Figure" text:formula="ooow:Figure+1" style:num-format="1, 2, 3, ...">225</text:sequence>: Expansión de diapositivas</text:p>
        <text:p text:style-name="Figure"><draw:frame draw:style-name="fr4" draw:name="img_IG26208-003" text:anchor-type="as-char" svg:width="11.839cm" svg:height="8.83cm" draw:z-index="459"><draw:image xlink:href="Pictures/10000001000005D4000004582CA74573.png" xlink:type="simple" xlink:show="embed" xlink:actuate="onLoad" draw:mime-type="image/png"/>
          <svg:title>Expansión de diapositivas</svg:title>
          <svg:desc>Expansión de diapositivas</svg:desc>
         </draw:frame></text:p>
       </draw:text-box>
      </draw:frame></text:p>
          <text:p text:style-name="Heading_20_2"><text:bookmark-start text:name="__RefHeading___Toc50650_3735718015"/><text:soft-page-break/>Crear diapositiva de resumen<text:bookmark-end text:name="__RefHeading___Toc50650_3735718015"/></text:p>
          <text:p text:style-name="Body_20_Text_2c__20_List_20_Intro">Las diapositivas de resumen son útiles para crear una agenda para <text:span text:style-name="T348">l</text:span>a presentación.</text:p>
          <text:list xml:id="list214948498814000" text:continue-numbering="true" text:style-name="Numbering_20_1">
            <text:list-item text:start-value="1">
              <text:p text:style-name="Numbering_20_1">Seleccione la diapositiva que será la primera diapositiva que aparecerá en el resumen.</text:p>
            </text:list-item>
            <text:list-item>
              <text:p text:style-name="Numbering_20_1">Vaya a <text:span text:style-name="Strong_20_Emphasis">Diapositiva &gt; Página resumen</text:span> en el menú para crear una diapositiva de resumen (figura <text:sequence-ref text:reference-format="value" text:ref-name="refFigure225">226</text:sequence-ref>) al final de la presentación. L<text:span text:style-name="T349">os puntos del resumen se crean utilizando los títulos </text:span>títulos de las diapositivas <text:span text:style-name="T349">que se encuentren a partir de la </text:span>d<text:span text:style-name="T349">iapositiva seleccionada</text:span>.</text:p>
            </text:list-item>
            <text:list-item>
              <text:p text:style-name="Numbering_20_1"><text:span text:style-name="T349">M</text:span>ueva la diapositiva de resumen a la posición donde desea que aparezca .</text:p>
            </text:list-item>
          </text:list>
          <text:p text:style-name="Figure"><draw:frame draw:style-name="fr3" draw:name="fram_IG26208-003" text:anchor-type="as-char" draw:z-index="460">
       <draw:text-box fo:min-height="0.041cm" fo:min-width="0.041cm">
        <text:p text:style-name="Figure">Figura <text:sequence text:ref-name="refFigure225" text:name="Figure" text:formula="ooow:Figure+1" style:num-format="1, 2, 3, ...">226</text:sequence>: <text:span text:style-name="T350">Diapositiva de </text:span>resumen</text:p>
        <text:p text:style-name="Figure"><draw:frame draw:style-name="fr4" draw:name="img_IG26208-004" text:anchor-type="as-char" svg:width="10.141cm" svg:height="5.8cm" draw:z-index="461"><draw:image xlink:href="Pictures/10000000000001DF0000011253F16D1D.png" xlink:type="simple" xlink:show="embed" xlink:actuate="onLoad" draw:mime-type="image/png"/>
          <svg:title>Diapositiva de resumen</svg:title>
          <svg:desc>Diapositiva de resumen</svg:desc>
         </draw:frame></text:p>
       </draw:text-box>
      </draw:frame></text:p>
          <text:p text:style-name="Heading_20_2"><text:bookmark-start text:name="__RefHeading___Toc50652_3735718015"/>Borrar diapositivas<text:bookmark-end text:name="__RefHeading___Toc50652_3735718015"/></text:p>
          <text:p text:style-name="Body_20_Text_2c__20_List_20_Intro">Seleccione <text:span text:style-name="T351">la</text:span> diapositiva o diapositivas <text:span text:style-name="T351">que desee eliminar </text:span>en el panel <text:span text:style-name="Emphasis">Diapositivas</text:span> o en <text:span text:style-name="T351">el</text:span> <text:span text:style-name="Emphasis">Clasificador de diapositivas</text:span> <text:span text:style-name="T351">y utilice </text:span>uno de los siguientes métodos:</text:p>
          <text:list xml:id="list214946909454211" text:continue-list="list214947584742571" text:style-name="List_20_1">
            <text:list-item>
              <text:p text:style-name="List_20_1">Vaya a <text:span text:style-name="Strong_20_Emphasis">Diapositiva &gt; Eliminar diapositiva</text:span> en el menú.</text:p>
            </text:list-item>
            <text:list-item>
              <text:p text:style-name="List_20_1">Haga clic con el botón derecho en la diapositiva seleccionada y seleccione <text:span text:style-name="Emphasis">Eliminar diapositiva</text:span> en el menú contextual.</text:p>
            </text:list-item>
            <text:list-item>
              <text:p text:style-name="List_20_1">Pulse <text:span text:style-name="T351">las teclas</text:span> <text:span text:style-name="Keystroke"><text:span text:style-name="T351">Supr</text:span></text:span> o <text:span text:style-name="Keystroke"><text:span text:style-name="T351">Retroceso</text:span></text:span>.</text:p>
            </text:list-item>
          </text:list>
          <text:h text:style-name="Heading_20_1" text:outline-level="2"><text:bookmark-start text:name="__RefHeading___Toc50654_3735718015"/>Crear diapositivas a partir de un esquema<text:bookmark-end text:name="__RefHeading___Toc50654_3735718015"/></text:h>
          <text:p text:style-name="Text_20_body">Al planificar una presentación, puede resultar útil desarrollar un esquema a partir de un archivo de LibreOffice Writer. Una vez creado el esquema, puede crear una o más diapositivas independientes para cada uno de los elementos del esquema de nivel superior.</text:p>
          <text:p text:style-name="Heading_20_2"><text:bookmark-start text:name="__RefHeading___Toc50656_3735718015"/>Usar un documento de texto de Writer<text:bookmark-end text:name="__RefHeading___Toc50656_3735718015"/></text:p>
          <text:p text:style-name="Body_20_Text_2c__20_List_20_Intro">El documento de Writer debe <text:span text:style-name="T351">tener títulos </text:span>con <text:span text:style-name="T351">los </text:span>estilos de párrafo <text:span text:style-name="T351">propios </text:span>de <text:span text:style-name="T351">títulos</text:span>.</text:p>
          <text:list text:continue-list="list214948498814000" text:style-name="Numbering_20_1">
            <text:list-item text:start-value="1">
              <text:p text:style-name="Numbering_20_1">Abra el archivo <text:span text:style-name="T351">de</text:span> Writer que desea utilizar como base para crear un esquema de presentación.</text:p>
            </text:list-item>
            <text:list-item>
              <text:p text:style-name="Numbering_20_1">Vaya a <text:span text:style-name="Strong_20_Emphasis">Archivo &gt; Enviar &gt; Esquema a presentación</text:span> en el menú de Writer. Se crea una nueva presentación <text:span text:style-name="T351">que </text:span>se abre en la vista <text:span text:style-name="Emphasis">Esquema de Impress</text:span> (figura <text:sequence-ref text:reference-format="value" text:ref-name="refFigure226">227</text:sequence-ref>) y los <text:span text:style-name="T351">párrafos con estilos</text:span> de <text:span text:style-name="T351">títulos</text:span> se convierten en los estilos de esquema utilizados en Impress.</text:p>
            </text:list-item>
            <text:list-item>
              <text:p text:style-name="Numbering_20_1"><text:soft-page-break/>Si es necesario, duplique o expanda las diapositivas y cambie el contenido de las diapositivas para crear una presentación más simple que s<text:span text:style-name="T351">e</text:span> comprend<text:span text:style-name="T351">a </text:span>mejor. Para más información, consulte «<text:bookmark-ref text:reference-format="text" text:ref-name="__RefHeading___Toc34557_1400561144">Duplicar diapositivas</text:bookmark-ref>»y «<text:bookmark-ref text:reference-format="text" text:ref-name="__RefHeading___Toc46145_3735718015">Expandir diapositivas</text:bookmark-ref>».</text:p>
            </text:list-item>
          </text:list>
          <text:p text:style-name="Figure"><draw:frame draw:style-name="fr3" draw:name="fram_IG26208-004" text:anchor-type="as-char" draw:z-index="462">
       <draw:text-box fo:min-height="0.041cm" fo:min-width="0.041cm">
        <text:p text:style-name="Figure">Figura <text:sequence text:ref-name="refFigure226" text:name="Figure" text:formula="ooow:Figure+1" style:num-format="1, 2, 3, ...">227</text:sequence>: <text:span text:style-name="T351">Crear un</text:span> esquema desde un archivo de Writer</text:p>
        <text:p text:style-name="Figure"><draw:frame draw:style-name="fr4" draw:name="img_IG26208-005" text:anchor-type="as-char" svg:width="14.4cm" svg:height="6.664cm" draw:z-index="463"><draw:image xlink:href="Pictures/10000000000003600000018E2B344EA4.png" xlink:type="simple" xlink:show="embed" xlink:actuate="onLoad" draw:mime-type="image/png"/>
          <svg:title>Crear un esquema desde un archivo de Writer</svg:title>
          <svg:desc>Crear un esquema desde un archivo de Writer</svg:desc>
         </draw:frame></text:p>
       </draw:text-box>
      </draw:frame></text:p>
          <text:p text:style-name="Heading_20_2"><text:bookmark-start text:name="__RefHeading___Toc50658_3735718015"/>Uso de resumen automático<text:bookmark-end text:name="__RefHeading___Toc50658_3735718015"/></text:p>
          <text:p text:style-name="P222">Para crear una presentación usando resumen automático y enviar contenido de<text:span text:style-name="T351">sde</text:span> Writer a Impress, el texto e<text:span text:style-name="T351">n</text:span> Writer debe <text:span text:style-name="T351">tener títulos </text:span>con <text:span text:style-name="T351">los </text:span>estilos de párrafo <text:span text:style-name="T351">propios </text:span>de <text:span text:style-name="T351">títulos</text:span>. Cuando utilice resumen automático para copiar los <text:span text:style-name="T351">títulos</text:span> y párrafos subsiguientes a una nueva presentación, puede especificar el número de niveles de esquema, así como el número de párrafos que se mostrarán.</text:p>
          <text:list text:continue-numbering="true" text:style-name="Numbering_20_1">
            <text:list-item text:start-value="1">
              <text:p text:style-name="Numbering_20_1">Abra el archivo en Writer que desea utilizar como base para crear un esquema de presentación.</text:p>
            </text:list-item>
            <text:list-item>
              <text:p text:style-name="Numbering_20_1">Vaya a <text:span text:style-name="Strong_20_Emphasis">Archivo &gt; Enviar &gt; Resumen automático a presentación</text:span> en el menú de Writer para abrir el diálogo <text:span text:style-name="Emphasis">Crear resumen automático</text:span> (figura <text:sequence-ref text:reference-format="value" text:ref-name="refFigure227">228</text:sequence-ref>).</text:p>
            </text:list-item>
          </text:list>
          <text:p text:style-name="Figure"><draw:frame draw:style-name="fr3" draw:name="fram_IG26208-005" text:anchor-type="as-char" draw:z-index="464">
       <draw:text-box fo:min-height="0.041cm" fo:min-width="0.041cm">
        <text:p text:style-name="Figure">Figura <text:sequence text:ref-name="refFigure227" text:name="Figure" text:formula="ooow:Figure+1" style:num-format="1, 2, 3, ...">228</text:sequence>: Diálogo Crear resumen automático</text:p>
        <text:p text:style-name="Figure"><draw:frame draw:style-name="fr4" draw:name="img_IG26208-006" text:anchor-type="as-char" svg:width="6.41cm" svg:height="4.399cm" draw:z-index="465"><draw:image xlink:href="Pictures/100000000000012F000000D0DC7DB494.png" xlink:type="simple" xlink:show="embed" xlink:actuate="onLoad" draw:mime-type="image/png"/>
          <svg:title>Diálogo Crear resumen automático</svg:title>
          <svg:desc>Diálogo Crear resumen automático</svg:desc>
         </draw:frame></text:p>
       </draw:text-box>
      </draw:frame></text:p>
          <text:list text:continue-numbering="true" text:style-name="Numbering_20_1">
            <text:list-item>
              <text:p text:style-name="Numbering_20_1">Seleccione el número de niveles de esquema que se crearán en la presentación en el cuadro <text:span text:style-name="Emphasis"><text:span text:style-name="T350">N</text:span></text:span><text:span text:style-name="Emphasis">iveles de esquema </text:span><text:span text:style-name="Emphasis"><text:span text:style-name="T350">incluidos</text:span></text:span>. Por ejemplo, si elige tres niveles, se incluirán todos los párrafos con estilo de <text:span text:style-name="Emphasis"><text:span text:style-name="T350">Título</text:span></text:span><text:span text:style-name="Emphasis"> 1</text:span>, <text:span text:style-name="Emphasis"><text:span text:style-name="T350">Título 2</text:span></text:span><text:span text:style-name="T350"> y </text:span><text:span text:style-name="Emphasis"><text:span text:style-name="T350">Título</text:span></text:span><text:span text:style-name="Emphasis"> 3</text:span>.</text:p>
            </text:list-item>
            <text:list-item>
              <text:p text:style-name="Numbering_20_1">Seleccione el número de párrafos para cada nivel de esquema que se creará en la presentación en el cuadro <text:span text:style-name="Emphasis">Párrafos por nivel</text:span>.</text:p>
            </text:list-item>
            <text:list-item>
              <text:p text:style-name="Numbering_20_1">Haga clic en <text:span text:style-name="Emphasis">Aceptar</text:span> para cerra<text:span text:style-name="Bullet_20_Symbols_20__28_user_29_">r el diálogo </text:span><text:span text:style-name="Emphasis">Crear resumen automático</text:span> y crear un esquema en una nueva presentación de Impress.</text:p>
            </text:list-item>
          </text:list>
          <text:p text:style-name="Numbering_20_1_20_Cont."><text:soft-page-break/>Algunos niveles de esquema pueden tener demasiados puntos para caber en una diapositiva. Si es necesario, duplique o expanda las diapositivas y cambie el contenido de las diapositivas para crear una presentación más simple que s<text:span text:style-name="T351">e</text:span> comprend<text:span text:style-name="T351">a </text:span>mejor. Para más información, consulte «<text:bookmark-ref text:reference-format="text" text:ref-name="__RefHeading___Toc34557_1400561144">Duplicar diapositivas</text:bookmark-ref>»y «<text:bookmark-ref text:reference-format="text" text:ref-name="__RefHeading___Toc46145_3735718015">Expandir diapositivas</text:bookmark-ref>».</text:p>
          <text:p text:style-name="Numbering_20_1_20_Cont.">Cuando se crea la presentación, se puede perder parte de la estructura jerárquica del esquema. <text:span text:style-name="T350">U</text:span>se las herramientas <text:span text:style-name="T352">de</text:span> la barra de herramientas <text:span text:style-name="Emphasis">Esquema</text:span> (figura <text:sequence-ref text:reference-format="value" text:ref-name="refFigure228">229</text:sequence-ref>) para mover los puntos del esquema al nivel correcto.</text:p>
          <text:p text:style-name="Figure"><draw:frame draw:style-name="fr3" draw:name="fram_IG26208-006" text:anchor-type="as-char" draw:z-index="466">
       <draw:text-box fo:min-height="0.041cm" fo:min-width="0.041cm">
        <text:p text:style-name="Figure">Figura <text:sequence text:ref-name="refFigure228" text:name="Figure" text:formula="ooow:Figure+1" style:num-format="1, 2, 3, ...">229</text:sequence>: Barra de herramientas Esquema</text:p>
        <text:p text:style-name="Figure"><draw:frame draw:style-name="fr4" draw:name="img_IG26208-007" text:anchor-type="as-char" svg:width="9.52cm" svg:height="1.61cm" draw:z-index="467"><draw:image xlink:href="Pictures/10000000000001C20000004CB404747D.png" xlink:type="simple" xlink:show="embed" xlink:actuate="onLoad" draw:mime-type="image/png"/>
          <svg:title>Barra de herramientas Esquema</svg:title>
          <svg:desc>Barra de herramientas Esquema</svg:desc>
         </draw:frame></text:p>
       </draw:text-box>
      </draw:frame></text:p>
          <text:p text:style-name="Heading_20_2"><text:bookmark-start text:name="__RefHeading___Toc50660_3735718015"/>Copiar y pegar un esquema<text:bookmark-end text:name="__RefHeading___Toc50660_3735718015"/></text:p>
          <text:list xml:id="list214948721848003" text:continue-numbering="true" text:style-name="Numbering_20_1">
            <text:list-item text:start-value="1">
              <text:p text:style-name="Numbering_20_1">En Writer, abra el archivo que contiene el esquema que desea usar en su presentación.</text:p>
            </text:list-item>
            <text:list-item>
              <text:p text:style-name="Numbering_20_1">Resalte el esquema y seleccione <text:span text:style-name="Strong_20_Emphasis">Editar &gt; Copiar</text:span> en el menú o haga clic con el botón derecho en el esquema y seleccione <text:span text:style-name="Emphasis">Copiar</text:span> en el menú contextual.</text:p>
            </text:list-item>
            <text:list-item>
              <text:p text:style-name="Numbering_20_1">Cree una nueva presentación en Impress o cree una nueva diapositiva en una presentación existente que desee utilizar.</text:p>
            </text:list-item>
            <text:list-item>
              <text:p text:style-name="Numbering_20_1">Seleccione el diseño que desea utilizar para las diapositivas. <text:span text:style-name="T352">C</text:span>onsulte el «Capítulo 1, Introducción a Impress».</text:p>
            </text:list-item>
            <text:list-item>
              <text:p text:style-name="Numbering_20_1">Pegue el esquema copiado en el área de texto de la diapositiva. No se preocupe si el texto no se ajusta al espacio de la diapositiva.</text:p>
            </text:list-item>
            <text:list-item>
              <text:p text:style-name="P223">Si es necesario, duplique o expanda las diapositivas y cambie el contenido de las diapositivas para crear una presentación más simple que s<text:span text:style-name="T351">e</text:span> comprend<text:span text:style-name="T351">a </text:span>mejor. Para más información, consulte «<text:bookmark-ref text:reference-format="text" text:ref-name="__RefHeading___Toc34557_1400561144">Duplicar diapositivas</text:bookmark-ref>»y «<text:bookmark-ref text:reference-format="text" text:ref-name="__RefHeading___Toc46145_3735718015">Expandir diapositivas</text:bookmark-ref>».</text:p>
            </text:list-item>
          </text:list>
          <text:p text:style-name="P224">Cuando se crea la presentación, se puede perder parte de la estructura jerárquica del esquema. <text:span text:style-name="T350">U</text:span>se las herramientas <text:span text:style-name="T352">de</text:span> la barra de herramientas <text:span text:style-name="Emphasis">Esquema</text:span> (figura <text:sequence-ref text:reference-format="value" text:ref-name="refFigure228">229</text:sequence-ref>) para mover los puntos del esquema al nivel correcto.</text:p>
          <text:h text:style-name="Heading_20_1" text:outline-level="2"><text:bookmark-start text:name="__RefHeading___Toc50662_3735718015"/>Dar formato a las diapositivas<text:bookmark-end text:name="__RefHeading___Toc50662_3735718015"/></text:h>
          <text:p text:style-name="Text_20_body">Use patrones de diapositivas para <text:span text:style-name="T352">conseguir</text:span> un aspecto profesional y evite modificar manualmente el formato de cada diapositiva. Se pueden usar vari<text:span text:style-name="T352">os patrones de</text:span> diapositivas en una <text:span text:style-name="T352">misma</text:span> presentación para <text:span text:style-name="T352">dar un</text:span> aspecto <text:span text:style-name="T352">homogéneo a</text:span> grupos de diapositivas. Consulte el «Capítulo 2, <text:span text:style-name="T352">Patrones</text:span>, estilos y plantillas» para más información sobre el uso de <text:span text:style-name="T352">patrones de dia</text:span>positivas.</text:p>
          <text:p text:style-name="Heading_20_2"><text:bookmark-start text:name="__RefHeading___Toc50664_3735718015"/>Configuración de diapositivas<text:bookmark-end text:name="__RefHeading___Toc50664_3735718015"/></text:p>
          <text:p text:style-name="Text_20_body">Las diapositivas se pueden formatear por separado en una presentación, utilizando el diálogo <text:span text:style-name="Emphasis">Propiedades de diapositiva</text:span> (figura <text:sequence-ref text:reference-format="value" text:ref-name="refFigure229">230</text:sequence-ref>) o <text:span text:style-name="T353">el panel</text:span> <text:span text:style-name="Emphasis">Diapositiva</text:span> en la p<text:span text:style-name="T353">ágina</text:span> <text:span text:style-name="Emphasis">Propiedades</text:span> <text:span text:style-name="T353">d</text:span>e la <text:span text:style-name="Emphasis">Barra lateral</text:span> (figura <text:sequence-ref text:reference-format="value" text:ref-name="refFigure230">231</text:sequence-ref>).</text:p>
          <text:p text:style-name="Heading_20_3"><text:bookmark-start text:name="__RefHeading___Toc50949_3735718015"/>Diálogo de Propiedades de diapositiva<text:bookmark-end text:name="__RefHeading___Toc50949_3735718015"/></text:p>
          <text:list xml:id="list214948903350401" text:continue-numbering="true" text:style-name="Numbering_20_1">
            <text:list-item text:start-value="1">
              <text:p text:style-name="Numbering_20_1">Asegúrese de estar en la vista <text:span text:style-name="Emphasis">Normal</text:span> o <text:span text:style-name="Emphasis">Notas</text:span> en el espacio de trabajo.</text:p>
            </text:list-item>
            <text:list-item>
              <text:p text:style-name="Numbering_20_1">Abra el diálogo <text:span text:style-name="Emphasis">Propiedades de diapositiva</text:span> mediante uno de los siguientes métodos:</text:p>
            </text:list-item>
          </text:list>
          <text:list xml:id="list214947484569893" text:continue-list="list214946804332303" text:style-name="List_20_2">
            <text:list-item>
              <text:p text:style-name="List_20_2">Vaya a <text:span text:style-name="Strong_20_Emphasis">Diapositiva &gt; Propiedades de diapositiva</text:span> en el menú.</text:p>
            </text:list-item>
            <text:list-item>
              <text:p text:style-name="List_20_2"><text:soft-page-break/>Haga clic con el botón derecho en un área vacía de la diapositiva y seleccione <text:span text:style-name="Emphasis">Propiedades de diapositiva</text:span> en el menú contextual.</text:p>
            </text:list-item>
          </text:list>
          <text:p text:style-name="Figure"><draw:frame draw:style-name="fr3" draw:name="fram_IG26208-007" text:anchor-type="as-char" draw:z-index="468">
       <draw:text-box fo:min-height="0.041cm" fo:min-width="0.041cm">
        <text:p text:style-name="Figure">Figura <text:sequence text:ref-name="refFigure229" text:name="Figure" text:formula="ooow:Figure+1" style:num-format="1, 2, 3, ...">230</text:sequence>: Diálogo <text:span text:style-name="T353">Propiedades de página</text:span> - <text:span text:style-name="T353">página</text:span> <text:span text:style-name="T353">D</text:span>iapositiva</text:p>
        <text:p text:style-name="Figure"><draw:frame draw:style-name="fr4" draw:name="img_IG26208-008" text:anchor-type="as-char" svg:width="14.011cm" svg:height="5.489cm" draw:z-index="469"><draw:image xlink:href="Pictures/10000000000003730000015A5C3BF3CC.png" xlink:type="simple" xlink:show="embed" xlink:actuate="onLoad" draw:mime-type="image/png"/>
          <svg:title>Diálogo Propiedades de página - página Diapositiva</svg:title>
          <svg:desc>Diálogo Propiedades de página - página Diapositiva</svg:desc>
         </draw:frame></text:p>
       </draw:text-box>
      </draw:frame></text:p>
          <text:list text:continue-list="list214948903350401" text:style-name="Numbering_20_1">
            <text:list-item>
              <text:p text:style-name="Numbering_20_1">Utilice las diversas opciones disponibles en las p<text:span text:style-name="T353">áginas </text:span><text:span text:style-name="Emphasis">Diapositiva</text:span>, <text:span text:style-name="Emphasis">Fondo</text:span> y <text:span text:style-name="Emphasis">Transparencia</text:span> para configurar la diapositiva. Consulte el «Capítulo 2, <text:span text:style-name="T353">Patrones</text:span>, estilos y plantillas» para información sobre las diversas opciones disponibles en el diálogo <text:span text:style-name="Emphasis">Propiedades de </text:span><text:span text:style-name="Emphasis"><text:span text:style-name="T353">página</text:span></text:span>.</text:p>
            </text:list-item>
            <text:list-item>
              <text:p text:style-name="Numbering_20_1">Haga clic en <text:span text:style-name="Emphasis">Aceptar</text:span> para guardar los cambios y cerrar el diálogo.</text:p>
            </text:list-item>
          </text:list>
          <text:p text:style-name="Heading_20_3"><text:bookmark-start text:name="__RefHeading___Toc2566_1621153319"/><text:span text:style-name="T353">Panel</text:span> Diapositiva de la barra lateral<text:bookmark-end text:name="__RefHeading___Toc2566_1621153319"/></text:p>
          <text:p text:style-name="Body_20_Text_2c__20_List_20_Intro">Las opciones seleccionadas en la sección <text:span text:style-name="Emphasis">Diapositiva</text:span> se aplican inmediatamente a la diapositiva.</text:p>
          <text:list text:continue-numbering="true" text:style-name="Numbering_20_1">
            <text:list-item text:start-value="1">
              <text:p text:style-name="Numbering_20_1">Asegúrese de estar en la vista <text:span text:style-name="Emphasis">Normal</text:span>.</text:p>
            </text:list-item>
            <text:list-item>
              <text:p text:style-name="Numbering_20_1">Haga clic en <text:span text:style-name="Emphasis">Propiedades</text:span> en la <text:span text:style-name="Emphasis">Barra lateral</text:span> para abrir la página <text:span text:style-name="Emphasis"><text:span text:style-name="T353">Propiedades</text:span></text:span><text:span text:style-name="T353"> y despliegue el panel </text:span><text:span text:style-name="Emphasis">Diapositiva</text:span>.</text:p>
            </text:list-item>
            <text:list-item>
              <text:p text:style-name="Numbering_20_1">Seleccione el <text:span text:style-name="Emphasis"><text:span text:style-name="T353">Formato</text:span></text:span><text:span text:style-name="T353"> </text:span>de diapositiva que desee utilizar.</text:p>
            </text:list-item>
            <text:list-item>
              <text:p text:style-name="Numbering_20_1">Seleccione la <text:span text:style-name="Emphasis"><text:span text:style-name="T353">O</text:span></text:span><text:span text:style-name="Emphasis">rientación</text:span> <text:span text:style-name="T353">para</text:span> la diapositiva.</text:p>
            </text:list-item>
          </text:list>
          <text:p text:style-name="Figure"><draw:frame draw:style-name="fr3" draw:name="fram_IG26208-008" text:anchor-type="as-char" draw:z-index="470">
       <draw:text-box fo:min-height="0.041cm" fo:min-width="0.041cm">
        <text:p text:style-name="Figure">Figura <text:sequence text:ref-name="refFigure230" text:name="Figure" text:formula="ooow:Figure+1" style:num-format="1, 2, 3, ...">231</text:sequence>: <text:span text:style-name="T353">Panel</text:span> Diapositiva en la página Propiedades <text:span text:style-name="T353">d</text:span>e la barra lateral</text:p>
        <text:p text:style-name="Figure"><draw:frame draw:style-name="fr4" draw:name="img_IG26208-009" text:anchor-type="as-char" svg:width="7.47cm" svg:height="5.061cm" draw:z-index="471"><draw:image xlink:href="Pictures/1000000000000161000000EF97CE0FCB.png" xlink:type="simple" xlink:show="embed" xlink:actuate="onLoad" draw:mime-type="image/png"/>
          <svg:title>Panel Diapositiva en la página Propiedades de la barra lateral</svg:title>
          <svg:desc>Panel Diapositiva en la página Propiedades de la barra lateral</svg:desc>
         </draw:frame></text:p>
       </draw:text-box>
      </draw:frame></text:p>
          <text:list text:continue-numbering="true" text:style-name="Numbering_20_1">
            <text:list-item>
              <text:p text:style-name="Numbering_20_1">Seleccione el <text:span text:style-name="T353">F</text:span>ondo de la diapositiva. El tipo de fondo seleccionado cambia las opciones disponibles. Para más información, consulte el «Capítulo 2, <text:span text:style-name="T354">Patrones</text:span>, estilos y plantillas».</text:p>
            </text:list-item>
            <text:list-item>
              <text:p text:style-name="Numbering_20_1">Si es necesario, seleccione <text:span text:style-name="T354">el </text:span><text:span text:style-name="Emphasis"><text:span text:style-name="T354">Patrón de</text:span></text:span><text:span text:style-name="Emphasis"> diapositiva</text:span> que desee utilizar.</text:p>
            </text:list-item>
            <text:list-item>
              <text:p text:style-name="Numbering_20_1"><text:span text:style-name="T354">Marque o desmarque las opciones de </text:span><text:span text:style-name="Emphasis"><text:span text:style-name="T354">Fon</text:span></text:span><text:span text:style-name="Emphasis">do </text:span><text:span text:style-name="Emphasis"><text:span text:style-name="T354">de patrón</text:span></text:span><text:span text:style-name="T354"> u </text:span><text:span text:style-name="Emphasis">Objetos </text:span><text:span text:style-name="Emphasis"><text:span text:style-name="T354">de patrón</text:span></text:span><text:span text:style-name="T354">.</text:span></text:p>
            </text:list-item>
            <text:list-item>
              <text:p text:style-name="Numbering_20_1"><text:span text:style-name="T354">H</text:span>aga clic en <text:span text:style-name="Emphasis">Vista </text:span><text:span text:style-name="Emphasis"><text:span text:style-name="T354">de patrón</text:span></text:span> para comprobar si <text:span text:style-name="T354">el patrón </text:span>coincide con sus <text:span text:style-name="T354">necesidades</text:span>.</text:p>
            </text:list-item>
          </text:list>
          <text:p text:style-name="Heading_20_2"><text:bookmark-start text:name="__RefHeading___Toc50666_3735718015"/><text:soft-page-break/>Seleccionar <text:span text:style-name="T354">patrones de </text:span>diapositivas<text:bookmark-end text:name="__RefHeading___Toc50666_3735718015"/></text:p>
          <text:p text:style-name="Body_20_Text_2c__20_List_20_Intro">Puede aplicar un patrón de diapositivas a todas las diapositivas de una presentación o solo a las diapositivas seleccionadas. Esto permite el uso de más de un patrón de diapositivas en una presentación. Para más información, consulte el «Capítulo 2, <text:span text:style-name="T354">Patrones</text:span>, estilos y plantillas».</text:p>
          <text:list text:continue-numbering="true" text:style-name="Numbering_20_1">
            <text:list-item text:start-value="1">
              <text:p text:style-name="Numbering_20_1">Asegúrese de estar en la vista <text:span text:style-name="Emphasis">Normal</text:span>.</text:p>
            </text:list-item>
            <text:list-item>
              <text:p text:style-name="Numbering_20_1">En la <text:span text:style-name="Emphasis">Barra lateral</text:span>, haga clic en <text:span text:style-name="Emphasis"><text:span text:style-name="T355">Patrones de d</text:span></text:span><text:span text:style-name="Emphasis">iapositivas</text:span> para abrir la <text:span text:style-name="T355">página correspondiente </text:span>(figura <text:sequence-ref text:reference-format="value" text:ref-name="refFigure231">232</text:sequence-ref>) y mostrar los patrones de diapositivas disponibles.</text:p>
            </text:list-item>
          </text:list>
          <text:p text:style-name="Figure"><draw:frame draw:style-name="fr3" draw:name="fram_IG26208-009" text:anchor-type="as-char" draw:z-index="472">
       <draw:text-box fo:min-height="0.041cm" fo:min-width="0.041cm">
        <text:p text:style-name="Figure">Figura <text:sequence text:ref-name="refFigure231" text:name="Figure" text:formula="ooow:Figure+1" style:num-format="1, 2, 3, ...">232</text:sequence>: Sección de patrones de diapositivas en Propiedades en la barra lateral</text:p>
        <text:p text:style-name="Figure"><draw:frame draw:style-name="fr4" draw:name="img_IG26208-010" text:anchor-type="as-char" svg:width="7.83cm" svg:height="7.519cm" draw:z-index="473"><draw:image xlink:href="Pictures/10000000000001A70000019679D4061A.png" xlink:type="simple" xlink:show="embed" xlink:actuate="onLoad" draw:mime-type="image/png"/>
          <svg:title>Sección de patrones de diapositivas en Propiedades en la barra lateral</svg:title>
          <svg:desc>Sección de patrones de diapositivas en Propiedades en la barra lateral</svg:desc>
         </draw:frame></text:p>
       </draw:text-box>
      </draw:frame></text:p>
          <text:list text:continue-numbering="true" text:style-name="Numbering_20_1">
            <text:list-item>
              <text:p text:style-name="Numbering_20_1">Seleccione un patrón de diapositivas de l<text:span text:style-name="T355">o</text:span>s disponibles en las <text:span text:style-name="T355">distintas </text:span>secciones.</text:p>
            </text:list-item>
            <text:list-item>
              <text:p text:style-name="Numbering_20_1"><text:span text:style-name="T356">Haga clic derecho en el </text:span>patrón de diapositivas <text:span text:style-name="T356">y seleccione </text:span><text:s/><text:span text:style-name="Emphasis"><text:span text:style-name="T356">Aplicar a</text:span></text:span><text:span text:style-name="Emphasis"> </text:span><text:span text:style-name="Emphasis"><text:span text:style-name="T356">todas </text:span></text:span><text:span text:style-name="Emphasis">las diapositivas</text:span> <text:span text:style-name="T356">o </text:span><text:span text:style-name="Emphasis"><text:span text:style-name="T356">Aplicar a las diapositivas seleccionadas</text:span></text:span><text:span text:style-name="T356"> en el menú contextual según corresponda.</text:span></text:p>
            </text:list-item>
          </text:list>
          <text:p text:style-name="Heading_20_2"><text:bookmark-start text:name="__RefHeading___Toc51087_1621153319"/>Cambio de<text:span text:style-name="T356">l</text:span> patr<text:span text:style-name="T356">ón </text:span>de diapositivas<text:bookmark-end text:name="__RefHeading___Toc51087_1621153319"/></text:p>
          <text:list xml:id="list214947671605164" text:continue-numbering="true" text:style-name="Numbering_20_1">
            <text:list-item text:start-value="1">
              <text:p text:style-name="Numbering_20_1">Asegúrese de estar en la vista <text:span text:style-name="Emphasis">Normal</text:span>.</text:p>
            </text:list-item>
            <text:list-item>
              <text:p text:style-name="Numbering_20_1">Seleccione la diapositiva en el panel de diapositivas.</text:p>
            </text:list-item>
            <text:list-item>
              <text:p text:style-name="Numbering_20_1">Haga clic derecho en un área en blanco de la diapositiva y seleccione <text:span text:style-name="Emphasis">Cambiar patrón de diapositivas</text:span> en el menú contextual para abrir el diálogo <text:span text:style-name="T357">correspondiente</text:span> (figura <text:sequence-ref text:reference-format="value" text:ref-name="refFigure232">233</text:sequence-ref>).</text:p>
            </text:list-item>
            <text:list-item>
              <text:p text:style-name="Numbering_20_1"><text:span text:style-name="T357">Recorra l</text:span>os patrones que se muestran en <text:span text:style-name="Emphasis">Seleccionar un diseño de diapositiva</text:span> hasta el patrón de diapositivas requerid<text:span text:style-name="T355">o</text:span>. Si no <text:span text:style-name="T357">encuentra el necesario</text:span>, haga clic en <text:span text:style-name="Emphasis">Cargar</text:span> para abrir el diálogo <text:span text:style-name="Emphasis">Cargar </text:span><text:span text:style-name="Emphasis"><text:span text:style-name="T355">patón de </text:span></text:span><text:span text:style-name="Emphasis">diapositiva</text:span><text:span text:style-name="Emphasis"><text:span text:style-name="T355">s</text:span></text:span> (figura <text:sequence-ref text:reference-format="value" text:ref-name="refFigure233">234</text:sequence-ref>).</text:p>
            </text:list-item>
          </text:list>
          <text:list xml:id="list214948140391174" text:continue-list="list214947138134514" text:style-name="Numbering_20_2">
            <text:list-item text:start-value="1">
              <text:p text:style-name="Numbering_20_2">Seleccione la <text:span text:style-name="Emphasis"><text:span text:style-name="T357">C</text:span></text:span><text:span text:style-name="Emphasis">ategoría</text:span> de <text:span text:style-name="T357">plantillas (use una que contenga </text:span><text:span text:style-name="Emphasis"><text:span text:style-name="T357">Presentaciones</text:span></text:span><text:span text:style-name="T357">).</text:span></text:p>
            </text:list-item>
            <text:list-item>
              <text:p text:style-name="Numbering_20_2">Seleccione <text:span text:style-name="T358">un</text:span>a plantilla en la lista <text:span text:style-name="Emphasis">Plantillas</text:span> y aparecerá una <text:span text:style-name="T357">previsualización.</text:span></text:p>
            </text:list-item>
            <text:list-item>
              <text:p text:style-name="P225">Haga clic en <text:span text:style-name="Emphasis">Aceptar</text:span> para <text:span text:style-name="T358">cargar y </text:span>cerrar el diálogo <text:span text:style-name="Emphasis"><text:span text:style-name="T358">Cargar patrón de diapositivas</text:span></text:span><text:span text:style-name="T358">.</text:span></text:p>
            </text:list-item>
          </text:list>
          <text:p text:style-name="Numbering_20_2_20_Cont."><text:span text:style-name="T358">L</text:span><text:span text:style-name="T357">a diapositiva maestra de la plantilla </text:span><text:span text:style-name="T358">escogida </text:span><text:span text:style-name="T357">aparecerá ahora en el diálogo </text:span><text:span text:style-name="Emphasis">Seleccionar un diseño de diapositiva</text:span>.</text:p>
          <text:list text:continue-list="list214947671605164" text:style-name="Numbering_20_1">
            <text:list-item>
              <text:p text:style-name="Numbering_20_1">Seleccione el patrón de diapositivas y haga clic en <text:span text:style-name="Emphasis">Aceptar</text:span> <text:span text:style-name="T358">para aplicar el patrón de diapositivas a la diapositiva seleccionada y cerrar el diálogo.</text:span></text:p>
            </text:list-item>
          </text:list>
          <text:p text:style-name="Figure"><text:soft-page-break/><draw:frame draw:style-name="fr3" draw:name="fram_IG26208-010" text:anchor-type="as-char" draw:z-index="474">
       <draw:text-box fo:min-height="0.041cm" fo:min-width="0.041cm">
        <text:p text:style-name="Figure">Figura <text:sequence text:ref-name="refFigure232" text:name="Figure" text:formula="ooow:Figure+1" style:num-format="1, 2, 3, ...">233</text:sequence>: Diálogo <text:span text:style-name="T357">Patrones de diapositivas </text:span>disponibles</text:p>
        <text:p text:style-name="Figure"><draw:frame draw:style-name="fr4" draw:name="img_IG26208-011" text:anchor-type="as-char" svg:width="9.329cm" svg:height="8.119cm" draw:z-index="475"><draw:image xlink:href="Pictures/100000010000018800000155E96072B4.png" xlink:type="simple" xlink:show="embed" xlink:actuate="onLoad" draw:mime-type="image/png"/>
          <svg:title>Diálogo Patrones de diapositivas disponibles</svg:title>
          <svg:desc>Diálogo Patrones de diapositivas disponibles</svg:desc>
         </draw:frame></text:p>
       </draw:text-box>
      </draw:frame></text:p>
          <text:p text:style-name="Figure"><draw:frame draw:style-name="fr3" draw:name="fram_IG26208-011" text:anchor-type="as-char" draw:z-index="476">
       <draw:text-box fo:min-height="0.041cm" fo:min-width="0.041cm">
        <text:p text:style-name="Figure">Figura <text:sequence text:ref-name="refFigure233" text:name="Figure" text:formula="ooow:Figure+1" style:num-format="1, 2, 3, ...">234</text:sequence>: Diálogo Cargar diapositiva maestra</text:p>
        <text:p text:style-name="Figure"><draw:frame draw:style-name="fr4" draw:name="img_IG26208-012" text:anchor-type="as-char" svg:width="9.79cm" svg:height="9.179cm" draw:z-index="477"><draw:image xlink:href="Pictures/1000000000000211000001F08336ECA9.png" xlink:type="simple" xlink:show="embed" xlink:actuate="onLoad" draw:mime-type="image/png"/>
          <svg:title>Diálogo Cargar diapositiva maestra</svg:title>
          <svg:desc>Diálogo Cargar diapositiva maestra</svg:desc>
         </draw:frame></text:p>
       </draw:text-box>
      </draw:frame></text:p>
          <text:p text:style-name="Heading_20_2"><text:bookmark-start text:name="__RefHeading___Toc50668_3735718015"/>Cambiar el fondo de la diapositiva<text:bookmark-end text:name="__RefHeading___Toc50668_3735718015"/></text:p>
          <text:list xml:id="list214947486419541" text:continue-numbering="true" text:style-name="Numbering_20_1">
            <text:list-item text:start-value="1">
              <text:p text:style-name="Numbering_20_1">Asegúrese de estar en la vista <text:span text:style-name="Emphasis">Normal</text:span>.</text:p>
            </text:list-item>
            <text:list-item>
              <text:p text:style-name="Numbering_20_1">Seleccione una diapositiva <text:span text:style-name="T358">de la </text:span>presentación <text:span text:style-name="T358">y a</text:span>bra el diálogo <text:span text:style-name="Emphasis">Propiedades de </text:span><text:span text:style-name="Emphasis"><text:span text:style-name="T358">página</text:span></text:span> (figura <text:sequence-ref text:reference-format="value" text:ref-name="refFigure234">235</text:sequence-ref>) utilizando uno de los siguientes métodos:</text:p>
            </text:list-item>
          </text:list>
          <text:list xml:id="list214948596567515" text:continue-list="list214947484569893" text:style-name="List_20_2">
            <text:list-item>
              <text:p text:style-name="List_20_2">Vaya a <text:span text:style-name="Strong_20_Emphasis">Diapositiva &gt; Propiedades de diapositiva</text:span> en el menú.</text:p>
            </text:list-item>
            <text:list-item>
              <text:p text:style-name="List_20_2">Haga clic con el botón derecho en un área vacía de la diapositiva y seleccione <text:span text:style-name="Emphasis">Propiedades de diapositiva</text:span> en el menú contextual.</text:p>
            </text:list-item>
          </text:list>
          <text:list xml:id="list214948036782607" text:continue-list="list214947486419541" text:style-name="Numbering_20_1">
            <text:list-item>
              <text:p text:style-name="Numbering_20_1"><text:soft-page-break/>Haga clic en la pestaña <text:span text:style-name="Emphasis">Fondo</text:span> para abrir la página <text:span text:style-name="Emphasis">Fondo</text:span> y seleccione el tipo de fondo que desea utilizar. Para más información, consulte el «Capítulo 2, <text:span text:style-name="T358">Patrones</text:span>, estilos y plantillas» y el «Capítulo 6, <text:span text:style-name="T342">Formatear</text:span> objetos gráficos».</text:p>
            </text:list-item>
            <text:list-item>
              <text:p text:style-name="Numbering_20_1"><text:span text:style-name="T358">Elija un tipo de fondo y ajuste </text:span>las diversas opciones <text:span text:style-name="T358">para el</text:span> fondo <text:span text:style-name="T358">de</text:span> la diapositiva.</text:p>
            </text:list-item>
            <text:list-item>
              <text:p text:style-name="Numbering_20_1">Haga clic en <text:span text:style-name="Emphasis">Aceptar</text:span> para guardar los cambios y cerrar el diálogo.</text:p>
            </text:list-item>
          </text:list>
          <text:p text:style-name="Figure"><draw:frame draw:style-name="fr3" draw:name="fram_IG26208-012" text:anchor-type="as-char" draw:z-index="478">
       <draw:text-box fo:min-height="0.041cm" fo:min-width="0.041cm">
        <text:p text:style-name="Figure">Figura <text:sequence text:ref-name="refFigure234" text:name="Figure" text:formula="ooow:Figure+1" style:num-format="1, 2, 3, ...">235</text:sequence>: Diálogo Propiedades de diapositiva - Pestaña de Fondo</text:p>
        <text:p text:style-name="Figure"><draw:frame draw:style-name="fr4" draw:name="img_IG26208-013" text:anchor-type="as-char" svg:width="14.011cm" svg:height="6.971cm" draw:z-index="479"><draw:image xlink:href="Pictures/1000000000000373000001B70803A1E3.png" xlink:type="simple" xlink:show="embed" xlink:actuate="onLoad" draw:mime-type="image/png"/>
          <svg:title>Diálogo Propiedades de diapositiva - Pestaña de Fondo</svg:title>
          <svg:desc>Diálogo Propiedades de diapositiva - Pestaña de Fondo</svg:desc>
         </draw:frame></text:p>
       </draw:text-box>
      </draw:frame></text:p>
          <text:list xml:id="list214948112773010" text:continue-list="list214947559749944" text:style-name="Heading_20_Note">
            <text:list-item>
              <text:p text:style-name="Heading_20_Note">Nota</text:p>
            </text:list-item>
          </text:list>
          <text:p text:style-name="Body_20_Text_2c__20_Note"><text:span text:style-name="T359">Mediante este método, s</text:span>olo puede cambiar el fondo de <text:span text:style-name="T359">las</text:span> diapositiva<text:span text:style-name="T359">s de una en una</text:span>. Para cambiar el fondo en más de una diapositiva a la vez, debe usar patrones de diapositivas. Para más información, consulte el «Capítulo 2, <text:span text:style-name="T359">Patrones</text:span>, estilos y plantillas».</text:p>
          <text:p text:style-name="Heading_20_2"><text:bookmark-start text:name="__RefHeading___Toc50670_3735718015"/><text:span text:style-name="T359">D</text:span>isposición de la diapositiva<text:bookmark-end text:name="__RefHeading___Toc50670_3735718015"/></text:p>
          <text:p text:style-name="Text_20_body">Después de crear una diapositiva, puede decidir <text:span text:style-name="T360">la </text:span>disposición <text:span text:style-name="T360">más </text:span>adecuad<text:span text:style-name="T361">a</text:span> para <text:span text:style-name="T360">su co</text:span>ntenido y su presentación. Impress ofrece varias disposiciones predefinidas que se pueden aplicar como punto de partida <text:span text:style-name="T360">a las</text:span> diapositiva<text:span text:style-name="T360">s</text:span>. La figura <text:sequence-ref text:reference-format="value" text:ref-name="refFigure235">236</text:sequence-ref> muestra <text:span text:style-name="T360">las</text:span> disposiciones disponibles en Impress. Si <text:span text:style-name="T360">ninguna de </text:span><text:span text:style-name="T361">estas</text:span> <text:span text:style-name="T361">disposiciones </text:span>se ajusta a sus <text:span text:style-name="T361">preferencias puede reorganizar y cambiar </text:span>los elementos de <text:span text:style-name="T360">una </text:span>disposici<text:span text:style-name="T360">ón</text:span> <text:span text:style-name="T361">a su gusto</text:span>.</text:p>
          <text:p text:style-name="Figure"><draw:frame draw:style-name="fr3" draw:name="fram_IG26208-013" text:anchor-type="as-char" draw:z-index="480">
       <draw:text-box fo:min-height="0.041cm" fo:min-width="0.041cm">
        <text:p text:style-name="Figure">Figura <text:sequence text:ref-name="refFigure235" text:name="Figure" text:formula="ooow:Figure+1" style:num-format="1, 2, 3, ...">236</text:sequence>: <text:span text:style-name="T360">Panel</text:span> <text:span text:style-name="T360">D</text:span>isposiciones en Propiedades <text:span text:style-name="T360">de</text:span> la barra lateral</text:p>
        <text:p text:style-name="Figure"><draw:frame draw:style-name="fr4" draw:name="img_IG26208-014" text:anchor-type="as-char" svg:width="8.95cm" svg:height="6.219cm" draw:z-index="481"><draw:image xlink:href="Pictures/10000000000001A700000126CC319CC7.png" xlink:type="simple" xlink:show="embed" xlink:actuate="onLoad" draw:mime-type="image/png"/>
          <svg:title>Panel Disposiciones en Propiedades de la barra lateral</svg:title>
          <svg:desc>Panel Disposiciones en Propiedades de la barra lateral</svg:desc>
         </draw:frame></text:p>
       </draw:text-box>
      </draw:frame></text:p>
          <text:list xml:id="list214948434593999" text:continue-list="list214948036782607" text:style-name="Numbering_20_1">
            <text:list-item text:start-value="1">
              <text:p text:style-name="Numbering_20_1"><text:soft-page-break/>Asegúrese de estar en la vista <text:span text:style-name="Emphasis">Normal</text:span>.</text:p>
            </text:list-item>
            <text:list-item>
              <text:p text:style-name="Numbering_20_1">Seleccione una diapositiva <text:span text:style-name="T360">de la</text:span> presentación.</text:p>
            </text:list-item>
            <text:list-item>
              <text:p text:style-name="Numbering_20_1">Cambie el diseño de la diapositiva mediante uno de los siguientes métodos:</text:p>
            </text:list-item>
          </text:list>
          <text:list xml:id="list214948565347524" text:continue-list="list214948596567515" text:style-name="List_20_2">
            <text:list-item>
              <text:p text:style-name="List_20_2">Seleccione una disposición en <text:span text:style-name="T361">el panel</text:span> <text:span text:style-name="Emphasis">Disposición</text:span> <text:span text:style-name="T361">de</text:span> la p<text:span text:style-name="T361">ágina</text:span> <text:span text:style-name="Emphasis">Propiedades</text:span> <text:span text:style-name="T361">de</text:span> la <text:span text:style-name="Emphasis">Barra lateral</text:span>.</text:p>
            </text:list-item>
            <text:list-item>
              <text:p text:style-name="List_20_2">Vaya a <text:span text:style-name="Strong_20_Emphasis">Diapositiva &gt; Disposición</text:span> en el menú y seleccione un diseño <text:span text:style-name="T361">de la lista</text:span>.</text:p>
            </text:list-item>
            <text:list-item>
              <text:p text:style-name="List_20_2">Haga clic derecho en la diapositiva en el <text:span text:style-name="Emphasis">Panel de diapositivas</text:span>, seleccione <text:span text:style-name="Emphasis">Disposición</text:span> en el menú contextual, <text:span text:style-name="T361">y</text:span> seleccione un diseño de la lista.</text:p>
            </text:list-item>
            <text:list-item>
              <text:p text:style-name="List_20_2">Haga clic derecho en un área vacía de la diapositiva en la vista <text:span text:style-name="Emphasis">Normal</text:span> y seleccione <text:span text:style-name="Emphasis">Disposición</text:span> en el menú contextual, luego seleccione un diseño de la lista.</text:p>
            </text:list-item>
          </text:list>
          <text:list xml:id="list214948070834276" text:continue-list="list214948434593999" text:style-name="Numbering_20_1">
            <text:list-item>
              <text:p text:style-name="Numbering_20_1">Cuando <text:span text:style-name="T360">hay</text:span>a <text:span text:style-name="T360">cambiado la </text:span>disposición de la diapositiva <text:span text:style-name="T360">puede </text:span>reali<text:span text:style-name="T360">zar</text:span> los ajustes necesarios de formato, tamaño y <text:span text:style-name="T360">colocación</text:span> en los elementos de la diapositiva.</text:p>
            </text:list-item>
          </text:list>
          <text:list text:continue-list="list214948112773010" text:style-name="Heading_20_Note">
            <text:list-item>
              <text:p text:style-name="Heading_20_Note">Nota</text:p>
            </text:list-item>
          </text:list>
          <text:p text:style-name="Body_20_Text_2c__20_Note">Al pasar el cursor sobre un diseño en <text:span text:style-name="T360">el panel </text:span><text:span text:style-name="Emphasis">Disposiciones</text:span> <text:span text:style-name="T360">d</text:span>e la página <text:span text:style-name="Emphasis">Propiedades</text:span> en la <text:span text:style-name="Emphasis">Barra lateral,</text:span> se mostrará el <text:span text:style-name="T362">nombre del </text:span>tipo de disposición. <text:span text:style-name="T360">L</text:span>os tipos de disposición coinciden con la lista que se muestra en <text:span text:style-name="T363">un</text:span> menú contextual.</text:p>
          <text:list xml:id="list214947675702553" text:continue-numbering="true" text:style-name="Heading_20_Note">
            <text:list-item>
              <text:p text:style-name="Heading_20_Note">Nota</text:p>
            </text:list-item>
          </text:list>
          <text:p text:style-name="P226">Si se cambia la disposición en una diapositiva que ya contiene texto y objetos, Impress no elimina estos elementos, sino que los re<text:span text:style-name="T363">coloca</text:span> de acuerdo con la disposición seleccionada. Esto puede resultar en que algunos elementos se superpongan o queden fuera de posición.</text:p>
          <text:p text:style-name="P226">Las disposiciones personalizadas no se pueden crear ni guardar en Impress para su uso en <text:span text:style-name="T363">otras </text:span>diapositivas. Se recomienda crear un patrón de diapositivas o una plantilla <text:span text:style-name="T363">con</text:span> una disposición personalizada y se pueda usar en varias diapositivas. Para más información, consulte el «Capítulo 2, <text:span text:style-name="T363">Patrones</text:span>, estilos y plantillas».</text:p>
          <text:h text:style-name="Heading_20_1" text:outline-level="2"><text:bookmark-start text:name="__RefHeading___Toc50684_3735718015"/>Notas de <text:span text:style-name="T362">la </text:span>presentación<text:bookmark-end text:name="__RefHeading___Toc50684_3735718015"/></text:h>
          <text:p text:style-name="Text_20_body">Las notas proporcionan una forma conveniente de crear recordatorios o agregar información adicional a las diapositivas de una presentación. Las notas no se muestran durante un <text:span text:style-name="T364">pase</text:span> de diapositivas <text:span text:style-name="T364">en una única pantalla</text:span>. Sin embargo, al usar pantallas <text:span text:style-name="T364">auxiliares</text:span>, puede mostrar <text:span text:style-name="T364">las </text:span>notas en <text:span text:style-name="T364">una</text:span> pantalla como <text:span text:style-name="T363">un</text:span> <text:span text:style-name="T363">guion </text:span>de <text:span text:style-name="T363">la </text:span>presentación <text:span text:style-name="T363">para el ponente</text:span>.</text:p>
          <text:list xml:id="list214946930313708" text:continue-numbering="true" text:style-name="Heading_20_Note">
            <text:list-item>
              <text:p text:style-name="Heading_20_Note">Nota</text:p>
            </text:list-item>
          </text:list>
          <text:p text:style-name="Body_20_Text_2c__20_Note">Cuando utilice una segunda pantalla, se recomienda utilizar la <text:span text:style-name="Emphasis">Consola del presentador.</text:span> La <text:span text:style-name="Emphasis">Consola del presentador</text:span> le permite mostrar en su pantalla las notas de la diapositiva, <text:span text:style-name="T363">una miniatura de </text:span>la siguiente diapositiva <text:span text:style-name="T363">e</text:span> información útil, mientras que solo <text:span text:style-name="T363">en la otra pantalla solo se visualiza </text:span>la diapositiva <text:span text:style-name="T363">actual</text:span>. Para más información sobre la <text:span text:style-name="Emphasis">Consola del presentador</text:span>, consulte el «Capítulo 1, Introducción a Impress» y el «Capítulo 9, Presentaciones <text:span text:style-name="T342">y álbumes fotográficos</text:span>».</text:p>
          <text:p text:style-name="Heading_20_2"><text:bookmark-start text:name="__RefHeading___Toc50686_3735718015"/>Agregar notas<text:bookmark-end text:name="__RefHeading___Toc50686_3735718015"/></text:p>
          <text:list xml:id="list214948120211214" text:continue-list="list214948070834276" text:style-name="Numbering_20_1">
            <text:list-item text:start-value="1">
              <text:p text:style-name="Numbering_20_1">Seleccione una diapositiva en la que desee agregar notas <text:span text:style-name="T365">y a</text:span>bra la vista <text:span text:style-name="Emphasis">Notas</text:span> (figura <text:sequence-ref text:reference-format="value" text:ref-name="refFigure236">237</text:sequence-ref>) utilizando uno de los siguientes métodos:</text:p>
            </text:list-item>
          </text:list>
          <text:list xml:id="list214948725376697" text:continue-list="list214948565347524" text:style-name="List_20_2">
            <text:list-item>
              <text:p text:style-name="List_20_2"><text:soft-page-break/>Haga clic en la pestaña <text:span text:style-name="Emphasis">Notas</text:span> en la parte superior del espacio de trabajo.</text:p>
            </text:list-item>
            <text:list-item>
              <text:p text:style-name="List_20_2">Vaya a <text:span text:style-name="Strong_20_Emphasis">Ver &gt; Notas</text:span> en el menú.</text:p>
            </text:list-item>
          </text:list>
          <text:list xml:id="list214947427944184" text:continue-list="list214948120211214" text:style-name="Numbering_20_1">
            <text:list-item>
              <text:p text:style-name="Numbering_20_1">Haga clic en <text:span text:style-name="Emphasis">Pulse para añadir notas</text:span> debajo de la diapositiva y luego escriba o pegue el texto o lo necesario en el cuadro de notas.</text:p>
            </text:list-item>
            <text:list-item>
              <text:p text:style-name="Numbering_20_1">Para agregar notas a otra diapositiva, <text:span text:style-name="T365">seleccione otra diapositiva en el </text:span><text:span text:style-name="Emphasis"><text:span text:style-name="T365">Panel de diapositivas</text:span></text:span> <text:span text:style-name="T365">sin salir de la vista de </text:span><text:span text:style-name="Emphasis"><text:span text:style-name="T365">Notas</text:span></text:span></text:p>
            </text:list-item>
            <text:list-item>
              <text:p text:style-name="Numbering_20_1">Cuando haya terminado de agregar notas, vuelva a la vista <text:span text:style-name="Emphasis">Normal</text:span>.</text:p>
            </text:list-item>
          </text:list>
          <text:p text:style-name="Figure"><draw:frame draw:style-name="fr3" draw:name="fram_IG26208-014" text:anchor-type="as-char" draw:z-index="482">
       <draw:text-box fo:min-height="0.041cm" fo:min-width="0.041cm">
        <text:p text:style-name="Figure">Figura <text:sequence text:ref-name="refFigure236" text:name="Figure" text:formula="ooow:Figure+1" style:num-format="1, 2, 3, ...">237</text:sequence>: Vista de notas</text:p>
        <text:p text:style-name="Figure"><draw:frame draw:style-name="fr4" draw:name="img_IG26208-015" text:anchor-type="as-char" svg:width="8.26cm" svg:height="6.346cm" draw:z-index="483"><draw:image xlink:href="Pictures/1000000000000211000001968DF8770E.png" xlink:type="simple" xlink:show="embed" xlink:actuate="onLoad" draw:mime-type="image/png"/>
          <svg:title>Vista de notas</svg:title>
          <svg:desc>Vista de notas</svg:desc>
         </draw:frame></text:p>
       </draw:text-box>
      </draw:frame></text:p>
          <text:list xml:id="list214947124600421" text:continue-list="list214946930313708" text:style-name="Heading_20_Note">
            <text:list-item>
              <text:p text:style-name="Heading_20_Note">Nota</text:p>
            </text:list-item>
          </text:list>
          <text:p text:style-name="Body_20_Text_2c__20_Note">El cuadro de texto de notas y la imagen de la diapositiva se pueden mover y cambiar de tamaño en la página de notas. Además, se pueden agregar más cuadros de texto a la página <text:span text:style-name="Emphasis">Notas</text:span>.</text:p>
          <text:p text:style-name="Heading_20_2"><text:bookmark-start text:name="__RefHeading___Toc4418_3691147890"/>Añadir texto<text:bookmark-end text:name="__RefHeading___Toc4418_3691147890"/></text:p>
          <text:p text:style-name="Text_20_body">Cuando se inserta texto en el cuadro de texto <text:span text:style-name="Emphasis">Notas,</text:span> se formatea automáticamente utilizando el estilo de <text:span text:style-name="Emphasis">Notas</text:span> predefinido que se encuentra en l<text:span text:style-name="T366">os </text:span><text:span text:style-name="Emphasis">Estilos de presentación</text:span> en la página <text:span text:style-name="Emphasis">Estilos</text:span> de la <text:span text:style-name="Emphasis">Barra lateral</text:span>. El estilo de las notas no se puede eliminar, pero se puede modificar para que coincida con sus requisitos.</text:p>
          <text:list text:continue-list="list214947427944184" text:style-name="Numbering_20_1">
            <text:list-item text:start-value="1">
              <text:p text:style-name="Numbering_20_1">Haga clic en <text:span text:style-name="Emphasis">Estilos</text:span> en la <text:span text:style-name="Emphasis">Barra lateral</text:span>, para abrir la p<text:span text:style-name="T366">ágina</text:span> <text:span text:style-name="Emphasis">Estilos</text:span>.</text:p>
            </text:list-item>
            <text:list-item>
              <text:p text:style-name="Numbering_20_1">Haga clic en <text:span text:style-name="Emphasis">Estilos de presentación</text:span> en la parte superior para abrir <text:span text:style-name="T366">mostrar el listado de estos estilos.</text:span></text:p>
            </text:list-item>
            <text:list-item>
              <text:p text:style-name="Numbering_20_1">Haga clic con el botón derecho en el estilo de <text:span text:style-name="Emphasis">Notas</text:span> y seleccione <text:span text:style-name="Emphasis">Modificar</text:span> en el menú contextual. Esto abre el diálogo <text:span text:style-name="Emphasis">Notas</text:span> (figura <text:sequence-ref text:reference-format="value" text:ref-name="refFigure237">238</text:sequence-ref>).</text:p>
            </text:list-item>
            <text:list-item>
              <text:p text:style-name="Numbering_20_1">Utilice las distintas p<text:span text:style-name="T366">áginas </text:span>del diálogo <text:span text:style-name="Emphasis">Notas</text:span> para modificar el estilo <text:span text:style-name="T366">de las notas</text:span> según sus necesidades.</text:p>
            </text:list-item>
            <text:list-item>
              <text:p text:style-name="Numbering_20_1">Haga clic en <text:span text:style-name="Emphasis">Aceptar</text:span> para guardar los cambio<text:span text:style-name="T366">s</text:span> y cerrar el diálogo.</text:p>
            </text:list-item>
          </text:list>
          <text:p text:style-name="P227"><text:span text:style-name="T367">Puede agregar </text:span>cuadros de texto a la página de notas y modificar<text:span text:style-name="T367">los</text:span> para adaptar <text:span text:style-name="T367">las notas </text:span>a sus requisitos. Además, puede crear <text:span text:style-name="Emphasis"><text:span text:style-name="T367">E</text:span></text:span><text:span text:style-name="Emphasis">stilos de </text:span><text:span text:style-name="Emphasis"><text:span text:style-name="T367">dibujo</text:span></text:span><text:span text:style-name="T367"> para el </text:span>texto <text:span text:style-name="T367">de los cuadros de texto</text:span>. Todos los estilos creados <text:span text:style-name="T367">por el usuario </text:span>se colocan en la categoría <text:span text:style-name="Emphasis">Personalizado</text:span>. Estos estilos personalizados se pueden eliminar cuando no tiene más requisitos para el estilo personalizado.</text:p>
          <text:p text:style-name="Figure"><text:soft-page-break/><draw:frame draw:style-name="fr3" draw:name="fram_IG26208-015" text:anchor-type="as-char" draw:z-index="484">
       <draw:text-box fo:min-height="0.041cm" fo:min-width="0.041cm">
        <text:p text:style-name="Figure">Figura <text:sequence text:ref-name="refFigure237" text:name="Figure" text:formula="ooow:Figure+1" style:num-format="1, 2, 3, ...">238</text:sequence>: Diálogo de notas</text:p>
        <text:p text:style-name="Figure"><draw:frame draw:style-name="fr4" draw:name="img_IG26208-016" text:anchor-type="as-char" svg:width="14.63cm" svg:height="8.62cm" draw:z-index="485"><draw:image xlink:href="Pictures/100000000000039A0000021F6855A03F.png" xlink:type="simple" xlink:show="embed" xlink:actuate="onLoad" draw:mime-type="image/png"/>
          <svg:title>Diálogo de notas</svg:title>
          <svg:desc>Diálogo de notas</svg:desc>
         </draw:frame></text:p>
       </draw:text-box>
      </draw:frame></text:p>
          <text:p text:style-name="Text_20_body">Para más información sobre la creación de estilos y el formato de texto, consulte el «Capítulo 2, Patrones, estilos y plantillas» o el «Capítulo 3, A<text:span text:style-name="T342">ñadir y formatear</text:span> texto».</text:p>
          <text:p text:style-name="Heading_20_2"><text:bookmark-start text:name="__RefHeading___Toc4416_3691147890"/>Dar formato a notas<text:bookmark-end text:name="__RefHeading___Toc4416_3691147890"/></text:p>
          <text:p text:style-name="Body_20_Text_2c__20_List_20_Intro">Se recomienda utilizar los patrones de notas para dar formato a la apariencia de las notas, en lugar de dar formato <text:span text:style-name="T368">individual </text:span>a las notas para cada diapositiva.</text:p>
          <text:list text:continue-numbering="true" text:style-name="Numbering_20_1">
            <text:list-item text:start-value="1">
              <text:p text:style-name="Numbering_20_1">Seleccione una diapositiva que tenga notas agregadas.</text:p>
            </text:list-item>
            <text:list-item>
              <text:p text:style-name="Numbering_20_1">Abra la vista <text:span text:style-name="Emphasis">Patrón de notas</text:span> (figura <text:sequence-ref text:reference-format="value" text:ref-name="refFigure238">239</text:sequence-ref>) <text:span text:style-name="T368">yendo a</text:span> <text:span text:style-name="Strong_20_Emphasis">Ver &gt; Patrón de notas</text:span> en el menú.</text:p>
            </text:list-item>
          </text:list>
          <text:p text:style-name="Figure"><draw:frame draw:style-name="fr3" draw:name="fram_IG26208-016" text:anchor-type="as-char" draw:z-index="486">
       <draw:text-box fo:min-height="0.041cm" fo:min-width="0.041cm">
        <text:p text:style-name="Figure">Figura <text:sequence text:ref-name="refFigure238" text:name="Figure" text:formula="ooow:Figure+1" style:num-format="1, 2, 3, ...">239</text:sequence>: Vista de <text:span text:style-name="T369">Patrón de notas</text:span></text:p>
        <text:p text:style-name="Figure"><draw:frame draw:style-name="fr4" draw:name="img_IG26208-017" text:anchor-type="as-char" svg:width="8.02cm" svg:height="8.68cm" draw:z-index="487"><draw:image xlink:href="Pictures/100000010000017B0000019A0CA0DF87.png" xlink:type="simple" xlink:show="embed" xlink:actuate="onLoad" draw:mime-type="image/png"/>
          <svg:title>Vista de Patrón de notas</svg:title>
          <svg:desc>Vista de Patrón de notas</svg:desc>
         </draw:frame></text:p>
       </draw:text-box>
      </draw:frame></text:p>
          <text:list xml:id="list214948360061131" text:continue-numbering="true" text:style-name="Numbering_20_1">
            <text:list-item>
              <text:p text:style-name="Numbering_20_1">Abra el diálogo <text:span text:style-name="Emphasis">Propiedades de </text:span><text:span text:style-name="Emphasis"><text:span text:style-name="T368">página</text:span></text:span> (figura <text:sequence-ref text:reference-format="value" text:ref-name="refFigure239">240</text:sequence-ref>) utilizando uno de los siguientes métodos:</text:p>
            </text:list-item>
          </text:list>
          <text:list xml:id="list214947351404330" text:continue-list="list214948725376697" text:style-name="List_20_2">
            <text:list-item>
              <text:p text:style-name="List_20_2"><text:soft-page-break/>Vaya a <text:span text:style-name="Strong_20_Emphasis">Diapositiva &gt; Propiedades</text:span> de diapositiva en el menú.</text:p>
            </text:list-item>
            <text:list-item>
              <text:p text:style-name="List_20_2">Haga clic con el botón derecho en un área vacía de la diapositiva y seleccione <text:span text:style-name="Emphasis">Propiedades</text:span> en el menú contextual.</text:p>
            </text:list-item>
          </text:list>
          <text:p text:style-name="Figure"><draw:frame draw:style-name="fr3" draw:name="fram_IG26208-017" text:anchor-type="as-char" draw:z-index="488">
       <draw:text-box fo:min-height="0.041cm" fo:min-width="0.041cm">
        <text:p text:style-name="Figure">Figura <text:sequence text:ref-name="refFigure239" text:name="Figure" text:formula="ooow:Figure+1" style:num-format="1, 2, 3, ...">240</text:sequence>: Diálogo de Propiedades de diapositiva</text:p>
        <text:p text:style-name="Figure"><draw:frame draw:style-name="fr4" draw:name="img_IG26208-018" text:anchor-type="as-char" svg:width="14.011cm" svg:height="7.939cm" draw:z-index="489"><draw:image xlink:href="Pictures/1000000000000373000001F49B4B729F.png" xlink:type="simple" xlink:show="embed" xlink:actuate="onLoad" draw:mime-type="image/png"/>
          <svg:title>Diálogo de Propiedades de diapositiva</svg:title>
          <svg:desc>Diálogo de Propiedades de diapositiva</svg:desc>
         </draw:frame></text:p>
       </draw:text-box>
      </draw:frame></text:p>
          <text:list text:continue-list="list214948360061131" text:style-name="Numbering_20_1">
            <text:list-item>
              <text:p text:style-name="Numbering_20_1">Utilice las diversas opciones disponibles en el diálogo <text:span text:style-name="Emphasis">Propiedades de </text:span><text:span text:style-name="Emphasis"><text:span text:style-name="T368">página</text:span></text:span> para configurar <text:span text:style-name="T368">el patrón de notas</text:span>. Consulte el «Capítulo 2, <text:span text:style-name="T368">Patrones</text:span>, estilos y plantillas» para más información sobre las opciones disponibles <text:span text:style-name="T369">d</text:span>el diálogo.</text:p>
            </text:list-item>
            <text:list-item>
              <text:p text:style-name="Numbering_20_1">Haga clic en <text:span text:style-name="Emphasis">Aceptar</text:span> para guardar los cambios y c<text:span text:style-name="T368">errar e</text:span>l diálogo.</text:p>
            </text:list-item>
            <text:list-item>
              <text:p text:style-name="P228">Vuelva a la vista <text:span text:style-name="Emphasis">Normal</text:span> de diapositivas.</text:p>
            </text:list-item>
          </text:list>
          <text:p text:style-name="Heading_20_2"><text:bookmark-start text:name="__RefHeading___Toc4420_3691147890"/>Encabezado y pie de página<text:bookmark-end text:name="__RefHeading___Toc4420_3691147890"/></text:p>
          <text:p text:style-name="Body_20_Text_2c__20_List_20_Intro">En <text:span text:style-name="Emphasis">Notas</text:span>, la información se puede ingresar en las áreas de encabezado y pie de página en la página de notas. Las áreas de encabezado y pie de página son similares a las áreas de encabezado y pie de página utilizadas en los patrones de diapositivas. Las áreas de encabezado y pie de página son las siguientes:</text:p>
          <text:p text:style-name="List_20_Contents">Texto de cabecera</text:p>
          <text:p text:style-name="List_20_Contents">Fecha y hora: fija o variable</text:p>
          <text:p text:style-name="List_20_Contents">Texto de pie de página</text:p>
          <text:p text:style-name="List_20_Contents">Número de página</text:p>
          <text:list xml:id="list214948258763767" text:continue-numbering="true" text:style-name="Numbering_20_1">
            <text:list-item text:start-value="1">
              <text:p text:style-name="Numbering_20_1">Seleccione una diapositiva que tenga notas agregadas.</text:p>
            </text:list-item>
            <text:list-item>
              <text:p text:style-name="Numbering_20_1">Abra la vista <text:span text:style-name="Emphasis"><text:span text:style-name="T370">N</text:span></text:span><text:span text:style-name="Emphasis">otas</text:span> <text:span text:style-name="T370">yendo al menú </text:span><text:span text:style-name="Strong_20_Emphasis"><text:span text:style-name="T370">Ver &gt; Notas</text:span></text:span><text:span text:style-name="T370">.</text:span></text:p>
            </text:list-item>
            <text:list-item>
              <text:p text:style-name="Numbering_20_1">Vaya a <text:span text:style-name="Strong_20_Emphasis">Insertar &gt; Cabecera y pie</text:span> en el menú para abrir el diálogo <text:span text:style-name="Emphasis">Cabecera y pie </text:span>(figura <text:sequence-ref text:reference-format="value" text:ref-name="refFigure240">241</text:sequence-ref>).</text:p>
            </text:list-item>
            <text:list-item>
              <text:p text:style-name="Numbering_20_1">Haga clic en la pestaña <text:span text:style-name="Emphasis">Notas y folletos</text:span> para abrir las opciones de encabezado y pie.</text:p>
            </text:list-item>
            <text:list-item>
              <text:p text:style-name="Numbering_20_1">Para agregar texto de encabezado a la p<text:span text:style-name="T370">ágina </text:span>de notas, marque la opción <text:span text:style-name="Emphasis"><text:span text:style-name="T370">Cabecera</text:span></text:span> e ingrese el texto del encabezado en el cuadro <text:span text:style-name="Emphasis"><text:span text:style-name="T370">Texto de cabecera</text:span></text:span><text:span text:style-name="T370">.</text:span></text:p>
            </text:list-item>
            <text:list-item>
              <text:p text:style-name="Numbering_20_1">Para agregar la fecha y la hora a la página de notas, marque la opción <text:span text:style-name="Emphasis">Fecha y hora</text:span> e ingrese una fecha y hora fija o variable de la siguiente manera:</text:p>
            </text:list-item>
          </text:list>
          <text:list xml:id="list214947158499079" text:continue-list="list214948140391174" text:style-name="Numbering_20_2">
            <text:list-item text:start-value="1">
              <text:p text:style-name="Numbering_20_2">Si la fecha y la hora son fijas, seleccione la opción <text:span text:style-name="Emphasis">Fija</text:span> e ingrese la fecha y hora requeridas en el cuadro de texto <text:span text:style-name="Emphasis">Fijo</text:span>.</text:p>
            </text:list-item>
            <text:list-item>
              <text:p text:style-name="Numbering_20_2"><text:soft-page-break/>Si la fecha y la hora son variables, seleccione la opción <text:span text:style-name="Emphasis">Variable</text:span>, luego seleccione el formato de fecha y hora en la lista desplegable <text:span text:style-name="Emphasis">Formato</text:span> y seleccione el <text:span text:style-name="Emphasis"><text:span text:style-name="T370">I</text:span></text:span><text:span text:style-name="Emphasis">dioma</text:span> en la lista desplegable. El idioma seleccionado afectará a los formatos de fecha y hora disponibles.</text:p>
            </text:list-item>
          </text:list>
          <text:p text:style-name="Figure"><draw:frame draw:style-name="fr3" draw:name="fram_IG26208-018" text:anchor-type="as-char" draw:z-index="490">
       <draw:text-box fo:min-height="0.041cm" fo:min-width="0.041cm">
        <text:p text:style-name="Figure">Figura <text:sequence text:ref-name="refFigure240" text:name="Figure" text:formula="ooow:Figure+1" style:num-format="1, 2, 3, ...">241</text:sequence>: Diálogo Encabezado y pie de página: pestaña Notas y folletos</text:p>
        <text:p text:style-name="Figure"><draw:frame draw:style-name="fr4" draw:name="img_IG26208-019" text:anchor-type="as-char" svg:width="11.49cm" svg:height="9.04cm" draw:z-index="491"><draw:image xlink:href="Pictures/100000000000021F000001AB824CA280.png" xlink:type="simple" xlink:show="embed" xlink:actuate="onLoad" draw:mime-type="image/png"/>
          <svg:title>Diálogo Encabezado y pie de página: pestaña Notas y folletos</svg:title>
          <svg:desc>Diálogo Encabezado y pie de página: pestaña Notas y folletos</svg:desc>
         </draw:frame></text:p>
       </draw:text-box>
      </draw:frame></text:p>
          <text:list text:continue-list="list214948258763767" text:style-name="Numbering_20_1">
            <text:list-item>
              <text:p text:style-name="Numbering_20_1">Para agregar texto de pie de página a la página de notas, marque la opción <text:span text:style-name="Emphasis">Pie de página</text:span> e ingrese el texto del pie de página en el cuadro de texto.</text:p>
            </text:list-item>
            <text:list-item>
              <text:p text:style-name="Numbering_20_1">Para agregar números de página a la página de notas, seleccione la opción <text:span text:style-name="Emphasis">Número de página</text:span> para que el número de página aparezca en cada página de notas en una presentación.</text:p>
            </text:list-item>
            <text:list-item>
              <text:p text:style-name="Numbering_20_1">Haga clic en <text:span text:style-name="Emphasis">Aplicar a todo</text:span> para guardar los cambios y cerrar el diálogo <text:span text:style-name="Emphasis">Cabecer</text:span><text:span text:style-name="Emphasis"><text:span text:style-name="T370">a</text:span></text:span><text:span text:style-name="Emphasis"> y pie</text:span>.</text:p>
            </text:list-item>
          </text:list>
          <text:p text:style-name="Heading_20_2"><text:bookmark-start text:name="__RefHeading___Toc50696_3735718015"/>Imprimi<text:span text:style-name="T371">r</text:span> notas<text:bookmark-end text:name="__RefHeading___Toc50696_3735718015"/></text:p>
          <text:p text:style-name="Body_20_Text_2c__20_List_20_Intro">La impresión de notas de presentación le brinda la oportunidad de utilizar las páginas de notas como folletos para los asistentes a su presentación. Para más información sobre la impresión de diapositivas y notas, consulte el «Capítulo 10, <text:span text:style-name="T342">Guardar, I</text:span>mpr<text:span text:style-name="T342">imir</text:span>, correo <text:span text:style-name="T342">y</text:span> exportación».</text:p>
          <text:list text:continue-numbering="true" text:style-name="Numbering_20_1">
            <text:list-item text:start-value="1">
              <text:p text:style-name="Numbering_20_1">Seleccione una diapositiva que tenga notas agregadas.</text:p>
            </text:list-item>
            <text:list-item>
              <text:p text:style-name="Numbering_20_1">Abr<text:span text:style-name="Bullet_20_Symbols_20__28_user_29_">a la vista de </text:span><text:span text:style-name="Emphasis">Notas</text:span>.</text:p>
            </text:list-item>
            <text:list-item>
              <text:p text:style-name="Numbering_20_1">Vaya a <text:span text:style-name="Strong_20_Emphasis">Archivo &gt; Imprimir</text:span> en el menú o use el atajo de teclado <text:span text:style-name="Keystroke">Ctrl</text:span>+<text:span text:style-name="Keystroke">P</text:span> para abrir el diálogo <text:span text:style-name="Emphasis">Imprimir</text:span> (figura <text:sequence-ref text:reference-format="value" text:ref-name="refFigure241">242</text:sequence-ref>).</text:p>
            </text:list-item>
            <text:list-item>
              <text:p text:style-name="Numbering_20_1"><text:span text:style-name="T371">Haga clic en la pestaña</text:span> <text:span text:style-name="Emphasis">LibreOffice Impress</text:span> para abrir las opciones <text:span text:style-name="T371">para Impress.</text:span></text:p>
            </text:list-item>
            <text:list-item>
              <text:p text:style-name="Numbering_20_1">En <text:span text:style-name="Emphasis">Tipo</text:span>, seleccione <text:span text:style-name="Emphasis">Notas</text:span> de la lista desplegable.</text:p>
            </text:list-item>
            <text:list-item>
              <text:p text:style-name="Numbering_20_1">Seleccione todas las opciones necesarias para la impresión, <text:span text:style-name="T371">como</text:span>, el número de copias y el número de páginas.</text:p>
            </text:list-item>
            <text:list-item>
              <text:p text:style-name="Numbering_20_1">Haga clic en <text:span text:style-name="Emphasis">Aceptar</text:span> para imprimir y <text:span text:style-name="T371">cerrar el </text:span>diálogo <text:span text:style-name="Emphasis">Imprimir</text:span>.</text:p>
            </text:list-item>
          </text:list>
          <text:p text:style-name="Figure"><text:soft-page-break/><draw:frame draw:style-name="fr3" draw:name="fram_IG26208-019" text:anchor-type="as-char" draw:z-index="492">
       <draw:text-box fo:min-height="0.041cm" fo:min-width="0.041cm">
        <text:p text:style-name="Figure">Figura <text:sequence text:ref-name="refFigure241" text:name="Figure" text:formula="ooow:Figure+1" style:num-format="1, 2, 3, ...">242</text:sequence>: Diálogo Imprimir - p<text:span text:style-name="T372">ágina</text:span> LibreOffice Impress</text:p>
        <text:p text:style-name="Figure"><draw:frame draw:style-name="fr4" draw:name="img_IG26208-020" text:anchor-type="as-char" svg:width="13.72cm" svg:height="10.1cm" draw:z-index="493"><draw:image xlink:href="Pictures/10000001000003600000027C1C40A142.png" xlink:type="simple" xlink:show="embed" xlink:actuate="onLoad" draw:mime-type="image/png"/>
          <svg:title>Diálogo Imprimir - página LibreOffice Impress</svg:title>
          <svg:desc>Diálogo Imprimir - página LibreOffice Impress</svg:desc>
         </draw:frame></text:p>
       </draw:text-box>
      </draw:frame></text:p>
          <text:p text:style-name="Heading_20_2"><text:bookmark-start text:name="__RefHeading___Toc4422_3691147890"/>Exportación de notas como PDF<text:bookmark-end text:name="__RefHeading___Toc4422_3691147890"/></text:p>
          <text:p text:style-name="P229">La exportación de notas se hace de manera independiente de las diapositivas. Si la presentación tiene 10 diapositivas, el PDF contendrá 20 páginas: 10 páginas de diapositivas seguidas de 10 páginas de notas formateadas para el tamaño de papel seleccionado. <text:span text:style-name="T373">En caso de exportar solo las notas solo tendrá las 10 páginas de notas.</text:span></text:p>
          <text:list text:continue-numbering="true" text:style-name="Numbering_20_1">
            <text:list-item text:start-value="1">
              <text:p text:style-name="Numbering_20_1">Seleccione una diapositiva que tenga notas agregadas.</text:p>
            </text:list-item>
            <text:list-item>
              <text:p text:style-name="Numbering_20_1">Abra la vista de <text:span text:style-name="Emphasis">Notas</text:span>.</text:p>
            </text:list-item>
            <text:list-item>
              <text:p text:style-name="Numbering_20_1">Vaya a <text:span text:style-name="Strong_20_Emphasis">Archivo &gt; Exportar a &gt; Exportar a PDF en el menú</text:span> para abrir el diálogo <text:span text:style-name="Emphasis">Opciones de PDF</text:span> (figura <text:sequence-ref text:reference-format="value" text:ref-name="refFigure242">243</text:sequence-ref>).</text:p>
            </text:list-item>
          </text:list>
          <text:p text:style-name="Figure"><draw:frame draw:style-name="fr3" draw:name="fram_IG26208-020" text:anchor-type="as-char" draw:z-index="494">
       <draw:text-box fo:min-height="0.041cm" fo:min-width="0.041cm">
        <text:p text:style-name="Figure">Figura <text:sequence text:ref-name="refFigure242" text:name="Figure" text:formula="ooow:Figure+1" style:num-format="1, 2, 3, ...">243</text:sequence>: Diálogo Opciones de PDF</text:p>
        <text:p text:style-name="Figure"><draw:frame draw:style-name="fr4" draw:name="img_IG26208-021" text:anchor-type="as-char" svg:width="14.94cm" svg:height="7.08cm" draw:z-index="495"><draw:image xlink:href="Pictures/10000000000003AB000001BEA6D27A4A.png" xlink:type="simple" xlink:show="embed" xlink:actuate="onLoad" draw:mime-type="image/png"/>
          <svg:title>Diálogo Opciones de PDF</svg:title>
          <svg:desc>Diálogo Opciones de PDF</svg:desc>
         </draw:frame></text:p>
       </draw:text-box>
      </draw:frame></text:p>
          <text:list xml:id="list214948601144458" text:continue-numbering="true" text:style-name="Numbering_20_1">
            <text:list-item>
              <text:p text:style-name="Numbering_20_1"><text:soft-page-break/>En <text:span text:style-name="T374">la sección </text:span><text:span text:style-name="Emphasis">Estructura</text:span> <text:span text:style-name="T374">de</text:span> la página <text:span text:style-name="Emphasis">General</text:span><text:span text:style-name="Emphasis"><text:span text:style-name="T374">es</text:span></text:span>, asegúrese de que la opción <text:span text:style-name="Emphasis">Exportar páginas de notas</text:span> esté seleccionada.</text:p>
            </text:list-item>
            <text:list-item>
              <text:p text:style-name="Numbering_20_1">Si es necesario, seleccione la opción <text:span text:style-name="Emphasis">Exportar solo páginas de notas</text:span> para crear un archivo PDF solo para las notas de la presentación.</text:p>
            </text:list-item>
            <text:list-item>
              <text:p text:style-name="Numbering_20_1"><text:span text:style-name="T374">Utilice</text:span> las otras páginas en el diálogo <text:span text:style-name="Emphasis">Opciones de PDF</text:span> <text:span text:style-name="T374">para ajustar</text:span> las distintas opciones que desea utilizar <text:span text:style-name="T374">para el</text:span> archivo PDF.</text:p>
            </text:list-item>
            <text:list-item>
              <text:p text:style-name="Numbering_20_1">Haga clic en <text:span text:style-name="Emphasis">Exportar</text:span> , <text:span text:style-name="T374">se cerrará el diálogo </text:span><text:span text:style-name="Emphasis"><text:span text:style-name="T374">Opciones de PDF</text:span></text:span><text:span text:style-name="T374"> y </text:span>abrir<text:span text:style-name="T374">á</text:span> una ventana del explorador de archivos.</text:p>
            </text:list-item>
            <text:list-item>
              <text:p text:style-name="P230">Navegue a la carpeta donde desea guardar el archivo PDF<text:span text:style-name="T374">, </text:span>Ingrese un nombre de archivo, haga clic en <text:span text:style-name="Emphasis">Guardar</text:span> para guardar el archivo en la carpeta designada y c<text:span text:style-name="T374">errar</text:span> la ventana del explorador de archivos.</text:p>
            </text:list-item>
          </text:list>
          <text:h text:style-name="Heading_20_1" text:outline-level="2"><text:bookmark-start text:name="__RefHeading___Toc88725_4223658297"/>Impresión de folletos<text:bookmark-end text:name="__RefHeading___Toc88725_4223658297"/></text:h>
          <text:p text:style-name="P231">Los folletos se utilizan cuando desea distribuir una copia de las diapositivas de la presentación a <text:span text:style-name="T375">los </text:span>miembro<text:span text:style-name="T375">s</text:span> de <text:span text:style-name="T375">la</text:span> audiencia. Los folletos solo están disponibles en <text:span text:style-name="Strong_20_Emphasis">Ver &gt; Patrón de folleto</text:span> en el menú y se imprimen usando las opciones <text:span text:style-name="T375">específicas de I</text:span>mpress.</text:p>
          <text:list xml:id="list214948770527160" text:continue-list="list214947124600421" text:style-name="Heading_20_Note">
            <text:list-item>
              <text:p text:style-name="P232">Nota</text:p>
            </text:list-item>
          </text:list>
          <text:p text:style-name="Body_20_Text_2c__20_Note">La impresión de folletos depende de la impresora, el sistema operativo <text:span text:style-name="T375">y configuración </text:span>de<text:span text:style-name="T375">l equipo</text:span>. El siguiente procedimiento es solo un ejemplo.</text:p>
          <text:list text:continue-list="list214948601144458" text:style-name="Numbering_20_1">
            <text:list-item text:start-value="1">
              <text:p text:style-name="P233">Vaya a <text:span text:style-name="Strong_20_Emphasis">Ver &gt; Patrón de folleto</text:span> en el menú para configurar <text:span text:style-name="T376">la </text:span><text:span text:style-name="T377">orientación y tamaño de página y </text:span><text:span text:style-name="T376">disposición de las</text:span> di<text:span text:style-name="T376">apositivas al </text:span>imprimir folletos. <text:span text:style-name="T377">La figura </text:span><text:span text:style-name="T377"><text:sequence-ref text:reference-format="value" text:ref-name="refFigure243">244</text:sequence-ref></text:span><text:span text:style-name="T377"> muestra la vista de </text:span><text:span text:style-name="Emphasis"><text:span text:style-name="T377">Patrón de folleto</text:span></text:span><text:span text:style-name="T377"> en orientación horizontal</text:span>.</text:p>
            </text:list-item>
          </text:list>
          <text:p text:style-name="Figure"><draw:frame draw:style-name="fr3" draw:name="fram_IG26208-021" text:anchor-type="as-char" draw:z-index="496">
       <draw:text-box fo:min-height="0.041cm" fo:min-width="0.041cm">
        <text:p text:style-name="Figure">Figura <text:sequence text:ref-name="refFigure243" text:name="Figure" text:formula="ooow:Figure+1" style:num-format="1, 2, 3, ...">244</text:sequence>: <text:span text:style-name="T376">Vista Patrón de </text:span>Folleto</text:p>
        <text:p text:style-name="Figure"><draw:frame draw:style-name="fr4" draw:name="img_IG26208-022" text:anchor-type="as-char" svg:width="10.65cm" svg:height="7.661cm" draw:z-index="497"><draw:image xlink:href="Pictures/100000000000032500000243AB27FDAB.png" xlink:type="simple" xlink:show="embed" xlink:actuate="onLoad" draw:mime-type="image/png"/>
          <svg:title>Vista Patrón de Folleto</svg:title>
          <svg:desc>Vista Patrón de Folleto</svg:desc>
         </draw:frame></text:p>
       </draw:text-box>
      </draw:frame></text:p>
          <text:list xml:id="list214948515620989" text:continue-numbering="true" text:style-name="Numbering_20_1">
            <text:list-item>
              <text:p text:style-name="P234">Vuelva a la vista <text:span text:style-name="Emphasis">Normal</text:span> para <text:span text:style-name="T378">establecer </text:span>la cabecera y/<text:span text:style-name="T378">o</text:span> pie de los folletos <text:span text:style-name="T378">impresos</text:span>. </text:p>
            </text:list-item>
            <text:list-item>
              <text:p text:style-name="Numbering_20_1">Vaya a <text:span text:style-name="Strong_20_Emphasis">Insertar &gt; Cabecera y pie</text:span> en el menú para abrir el diálogo <text:span text:style-name="Emphasis">Cabecera y pie</text:span> (figura <text:sequence-ref text:reference-format="value" text:ref-name="refFigure240">241</text:sequence-ref>).</text:p>
            </text:list-item>
            <text:list-item>
              <text:p text:style-name="Numbering_20_1">Haga clic en la pestaña <text:span text:style-name="Emphasis">Notas y folletos</text:span> para abrir la <text:span text:style-name="T378">página</text:span> de notas y folletos en el diálogo <text:span text:style-name="Emphasis">Cabecera y pie</text:span>.</text:p>
            </text:list-item>
            <text:list-item>
              <text:p text:style-name="Numbering_20_1"><text:soft-page-break/>Seleccione las opciones de <text:span text:style-name="T378">cabecera</text:span> y pie de página requeridas de las opciones predeterminadas. Consulte «<text:bookmark-ref text:reference-format="text" text:ref-name="__RefHeading___Toc4420_3691147890">Encabezado y pie de página</text:bookmark-ref>» para más información.</text:p>
            </text:list-item>
            <text:list-item>
              <text:p text:style-name="Numbering_20_1">Haga clic en <text:span text:style-name="Emphasis">Aplicar a todo</text:span> para guardar <text:span text:style-name="T376">los ajustes </text:span>para los folletos y cerrar el diálogo <text:span text:style-name="Emphasis">Cabecera y pie</text:span>.</text:p>
            </text:list-item>
            <text:list-item>
              <text:p text:style-name="Numbering_20_1">Vaya a <text:span text:style-name="Strong_20_Emphasis">Archivo &gt; Imprimir</text:span> en el menú o use el atajo de teclado <text:span text:style-name="Keystroke">Ctrl</text:span>+<text:span text:style-name="Keystroke">P</text:span> para abrir el diálogo <text:span text:style-name="Emphasis">Imprimir</text:span> (figura <text:sequence-ref text:reference-format="value" text:ref-name="refFigure241">242</text:sequence-ref>).</text:p>
            </text:list-item>
            <text:list-item>
              <text:p text:style-name="Numbering_20_1">Haga clic en <text:span text:style-name="Emphasis">LibreOffice Impress</text:span> para abrir la página de opciones de impresión.</text:p>
            </text:list-item>
            <text:list-item>
              <text:p text:style-name="Numbering_20_1">En <text:span text:style-name="Emphasis">Documento</text:span>, seleccione las opciones <text:span text:style-name="T376">en</text:span> las listas desplegables de la siguiente manera:</text:p>
            </text:list-item>
          </text:list>
          <text:list xml:id="list214946933442000" text:continue-list="list214947351404330" text:style-name="List_20_2">
            <text:list-item>
              <text:p text:style-name="List_20_2"><text:span text:style-name="Emphasis">Tipo:</text:span> seleccione <text:span text:style-name="Emphasis">Folletos</text:span> de la lista desplegable.</text:p>
            </text:list-item>
            <text:list-item>
              <text:p text:style-name="P235"><text:span text:style-name="Emphasis">Diapositivas por página</text:span>: seleccione <text:span text:style-name="Emphasis"><text:span text:style-name="T378">Según la disposición</text:span></text:span><text:span text:style-name="T378"> si quiere utilizar el </text:span><text:span text:style-name="Emphasis"><text:span text:style-name="T378">Patron de folleto</text:span></text:span><text:span text:style-name="T378"> como modelo o elija cuántas diapositivas por página se imprimirán.</text:span></text:p>
            </text:list-item>
            <text:list-item>
              <text:p text:style-name="List_20_2"><text:span text:style-name="Emphasis">Orden</text:span>: seleccione el orden en el que se imprimen las diapositivas en una hoja de papel.</text:p>
            </text:list-item>
          </text:list>
          <text:list xml:id="list214947520305376" text:continue-list="list214948515620989" text:style-name="Numbering_20_1">
            <text:list-item>
              <text:p text:style-name="Numbering_20_1">En <text:span text:style-name="Emphasis">Contenido</text:span>, seleccione <text:span text:style-name="Emphasis">Nombre de diapositiva</text:span>, <text:span text:style-name="Emphasis">Fecha y hora</text:span> o <text:span text:style-name="Emphasis">Páginas ocultas</text:span> si desea que uno o todos de estos elementos se impriman en los folletos.</text:p>
            </text:list-item>
            <text:list-item>
              <text:p text:style-name="Numbering_20_1">En <text:span text:style-name="Emphasis">Color</text:span>, seleccione una opción sobre cómo se imprimen los folletos.</text:p>
            </text:list-item>
            <text:list-item>
              <text:p text:style-name="Numbering_20_1">En <text:span text:style-name="Emphasis">Tamaño</text:span>, seleccione una opción de tamaño sobre cómo se imprimen los folletos.</text:p>
            </text:list-item>
            <text:list-item>
              <text:p text:style-name="Numbering_20_1">Haga clic en <text:span text:style-name="Emphasis">Imprimir</text:span> para imprimir los folletos y cerrar el diálogo <text:span text:style-name="Emphasis">Imprimir</text:span>.</text:p>
            </text:list-item>
          </text:list>
          <text:h text:style-name="P236" text:outline-level="2"><text:bookmark-start text:name="__RefHeading___Toc27542_11544463"/>Agrega<text:span text:style-name="T373">r</text:span> comentarios<text:bookmark-end text:name="__RefHeading___Toc27542_11544463"/></text:h>
          <text:p text:style-name="P237">Impress admite comentarios similares a los de Writer y Calc.</text:p>
          <text:list text:continue-numbering="true" text:style-name="Numbering_20_1">
            <text:list-item text:start-value="1">
              <text:p text:style-name="P238">Seleccione <text:span text:style-name="Strong_20_Emphasis">Herramientas &gt; Opciones &gt; LibreOffice &gt; Datos de usuario</text:span> para configurar el nombre y las iniciales que desea que aparezcan en el comentario. Esto es necesario para que sus iniciales aparezcan en los comentarios y lo identifiquen como el autor del comentario.</text:p>
            </text:list-item>
            <text:list-item>
              <text:p text:style-name="P238">En la <text:span text:style-name="Emphasis">Vista normal, </text:span>vaya a <text:span text:style-name="Strong_20_Emphasis">Insertar &gt; Comentario</text:span> en el menú o use el atajo de teclado <text:span text:style-name="Keystroke">Ctrl</text:span>+<text:span text:style-name="Keystroke">Alt</text:span>+<text:span text:style-name="Keystroke">C</text:span> para abrir un comentario en blanco (figura <text:sequence-ref text:reference-format="value" text:ref-name="refFigure244">245</text:sequence-ref>).</text:p>
            </text:list-item>
          </text:list>
          <text:p text:style-name="Figure"><draw:frame draw:style-name="fr3" draw:name="fram_IG26208-022" text:anchor-type="as-char" draw:z-index="498">
       <draw:text-box fo:min-height="0.041cm" fo:min-width="0.041cm">
        <text:p text:style-name="Figure">Figura <text:sequence text:ref-name="refFigure244" text:name="Figure" text:formula="ooow:Figure+1" style:num-format="1, 2, 3, ...">245</text:sequence>: Agregar comentarios</text:p>
        <text:p text:style-name="Figure"><draw:frame draw:style-name="fr4" draw:name="img_IG26208-023" text:anchor-type="as-char" svg:width="12.171cm" svg:height="5.701cm" draw:z-index="499"><draw:image xlink:href="Pictures/10000000000002910000013417C1D899.png" xlink:type="simple" xlink:show="embed" xlink:actuate="onLoad" draw:mime-type="image/png"/>
          <svg:title>Agregar comentarios</svg:title>
          <svg:desc>Agregar comentarios</svg:desc>
         </draw:frame></text:p>
       </draw:text-box>
      </draw:frame></text:p>
          <text:p text:style-name="Numbering_20_1_20_Cont."><text:span text:style-name="T379">El marcador de comentario (u</text:span>n pequeño cuadro <text:span text:style-name="T380">con</text:span> sus iniciales<text:span text:style-name="T379">)</text:span> aparece en la esquina superior izquierda de la diapositiva, con <text:span text:style-name="T381">un</text:span> cuadro de texto <text:span text:style-name="T379">para que escriba </text:span><text:soft-page-break/><text:span text:style-name="T379">su comentario</text:span>. Impress agrega automáticamente su nombre y la fecha actual en la parte inferior del cuadro de texto.</text:p>
          <text:list xml:id="list214947978356442" text:continue-numbering="true" text:style-name="Numbering_20_1">
            <text:list-item>
              <text:p text:style-name="P238">Escrib<text:span text:style-name="T382">a</text:span> o peg<text:span text:style-name="T382">ue el </text:span>texto <text:span text:style-name="T382">d</text:span>el comentario <text:span text:style-name="T379">y haga clic en el marcador de comentario para cerrar el comentario.</text:span></text:p>
            </text:list-item>
          </text:list>
          <text:p text:style-name="Text_20_body">Mueva <text:span text:style-name="T382">el </text:span>marcador de comentario a<text:span text:style-name="T382">l</text:span> lugar de la diapositiva que desee. <text:span text:style-name="T382">Como norma</text:span>, <text:span text:style-name="T382">debería </text:span>colocarlo cerca de<text:span text:style-name="T382">l</text:span> objeto al que se refiere en el comentario.</text:p>
          <text:list xml:id="list214947488206517" text:continue-list="list214948770527160" text:style-name="Heading_20_Note">
            <text:list-item>
              <text:p text:style-name="Heading_20_Note">Notas</text:p>
            </text:list-item>
          </text:list>
          <text:p text:style-name="Body_20_Text_2c__20_Note">Si más de una persona edita el documento, a cada autor se asigna un color <text:span text:style-name="T383">distinto </text:span><text:span text:style-name="T380">para el</text:span> fondo <text:span text:style-name="T380">de los comentarios</text:span>.</text:p>
          <text:p text:style-name="Body_20_Text_2c__20_Note"><text:span text:style-name="T383">En las diapositivas s</text:span><text:span text:style-name="T379">olo se mostrarán los marcadores de comentario. </text:span>Para mostrar u ocultar los marcadores de comentarios, elija <text:span text:style-name="Strong_20_Emphasis">Ver &gt; Comentarios</text:span> en el menú<text:span text:style-name="T379">; </text:span><text:span text:style-name="T383">para</text:span><text:span text:style-name="T379"> </text:span><text:span text:style-name="T383">visualizar el contenido del comentario haga clic en el marcador de comentario.</text:span></text:p>
        </text:section>
        <text:p text:style-name="Text_20_body"/>
      </text:section>
      <text:section text:style-name="Sect1" text:name="IG26209-PresentacionesAlbumesFotos.odt">
        <text:section text:style-name="Sect1" text:name="Sección41">
          <text:p text:style-name="P11"><draw:frame draw:style-name="fr2" draw:name=" LibreOffice Logo Copia 9" text:anchor-type="as-char" svg:width="8.47cm" svg:height="2.12cm" draw:z-index="500"><draw:image xlink:href="Pictures/10000001000001400000005018DC0722.png" xlink:type="simple" xlink:show="embed" xlink:actuate="onLoad" draw:mime-type="image/png"/>
       <svg:title>LibreOffice Logo</svg:title>
       <svg:desc>LibreOffice Logo</svg:desc>
      </draw:frame></text:p>
        </text:section>
        <text:section text:style-name="Sect1" text:name="Sección42">
          <text:p text:style-name="Guide_20_Name"><text:user-defined style:data-style-name="N0" text:name="Guide Name">Guía de Impress</text:user-defined><text:s/><text:user-defined style:data-style-name="N0" text:name="LibreOffice Version">26.2</text:user-defined></text:p>
        </text:section>
        <text:section text:style-name="Sect1" text:name="Sección43">
          <text:h text:style-name="Title" text:outline-level="1"><text:bookmark-start text:name="__RefHeading___Toc33062_1810457014"/><text:span text:style-name="Chapter_20_Number">Capítulo 9 </text:span><text:line-break/>Presentaciones y álbumes fotográficos<text:bookmark-end text:name="__RefHeading___Toc33062_1810457014"/></text:h>
          <text:p text:style-name="Subtitle"/>
        </text:section>
        <text:section text:style-name="Sect1" text:name="Sección44">
          <text:h text:style-name="Heading_20_1_20_First" text:outline-level="2"><text:bookmark-start text:name="__RefHeading___Toc1331_4256543436 Copia 4"/>Crear presentaciones de diapositivas<text:bookmark-end text:name="__RefHeading___Toc1331_4256543436 Copia 4"/></text:h>
          <text:p text:style-name="Body_20_Text_2c__20_List_20_Intro">LibreOffice Impress le brinda las herramientas para organizar y mostrar una presentación de diapositivas, que incluyen:</text:p>
          <text:list xml:id="list214947707537787" text:continue-list="list214946909454211" text:style-name="List_20_1">
            <text:list-item>
              <text:p text:style-name="List_20_1">Selección de las diapositivas que se mostrarán y en qué secuencia.</text:p>
            </text:list-item>
            <text:list-item>
              <text:p text:style-name="List_20_1">Posibilidad de ejecutar el pase de diapositivas forma automática o manual.</text:p>
            </text:list-item>
            <text:list-item>
              <text:p text:style-name="List_20_1">Transiciones entre diapositivas.</text:p>
            </text:list-item>
            <text:list-item>
              <text:p text:style-name="List_20_1">Animaciones en diapositivas individuales.</text:p>
            </text:list-item>
            <text:list-item>
              <text:p text:style-name="List_20_1">Interacciones cuando se pulsa un botón o se hace clic en un enlace.</text:p>
            </text:list-item>
            <text:list-item>
              <text:p text:style-name="List_20_1">Consola de presentador.</text:p>
            </text:list-item>
          </text:list>
          <text:p text:style-name="Heading_20_2"><text:bookmark-start text:name="__RefHeading___Toc9773_2853401353"/>Características básicas<text:bookmark-end text:name="__RefHeading___Toc9773_2853401353"/></text:p>
          <text:p text:style-name="Body_20_Text_2c__20_List_20_Intro">La mayoría de las tareas asociadas con la configuración de una presentación de diapositivas se realizan mejor en la vista <text:span text:style-name="Emphasis">Organizador de diapositivas</text:span>, donde todas las diapositivas aparecen en el espacio de trabajo.</text:p>
          <text:list xml:id="list214947555047162" text:continue-list="list214947978356442" text:style-name="Numbering_20_1">
            <text:list-item text:start-value="1">
              <text:p text:style-name="Numbering_20_1">Abra la vista <text:span text:style-name="Emphasis">Organizador de diapositivas</text:span> (figura <text:sequence-ref text:reference-format="value" text:ref-name="refFigure245">246</text:sequence-ref>) utilizando uno de los siguientes métodos: </text:p>
            </text:list-item>
          </text:list>
          <text:list xml:id="list214947357118541" text:continue-list="list214946933442000" text:style-name="List_20_2">
            <text:list-item>
              <text:p text:style-name="List_20_2">Vaya a <text:span text:style-name="Strong_20_Emphasis">Ver &gt; Organizador de diapositivas</text:span> en el menú.</text:p>
            </text:list-item>
            <text:list-item>
              <text:p text:style-name="List_20_2">Haga clic en la pestaña <text:span text:style-name="Emphasis">Clasificador de diapositivas</text:span> encima del espacio de trabajo.</text:p>
            </text:list-item>
          </text:list>
          <text:p text:style-name="Figure"><draw:frame draw:style-name="fr3" draw:name="fram_IG26209-000" text:anchor-type="as-char" draw:z-index="501">
       <draw:text-box fo:min-height="0.041cm" fo:min-width="0.041cm">
        <text:p text:style-name="Figure">Figura <text:sequence text:ref-name="refFigure245" text:name="Figure" text:formula="ooow:Figure+1" style:num-format="1, 2, 3, ...">246</text:sequence>: Vista Organizador de diapositivas</text:p>
        <text:p text:style-name="Figure"><draw:frame draw:style-name="fr4" draw:name="img_IG26209-001" text:anchor-type="as-char" svg:width="15.221cm" svg:height="7.631cm" draw:z-index="502"><draw:image xlink:href="Pictures/10000000000003BF000001E107D7C066.png" xlink:type="simple" xlink:show="embed" xlink:actuate="onLoad" draw:mime-type="image/png"/>
          <svg:title>Vista Organizador de diapositivas</svg:title>
          <svg:desc>Vista Organizador de diapositivas</svg:desc>
         </draw:frame></text:p>
       </draw:text-box>
      </draw:frame></text:p>
          <text:list xml:id="list214947610019202" text:continue-list="list214947555047162" text:style-name="Numbering_20_1">
            <text:list-item>
              <text:p text:style-name="Numbering_20_1">Vaya a <text:span text:style-name="Strong_20_Emphasis">Pase de diapositivas &gt; Configurar presentación</text:span> en el menú para abrir el diálogo <text:span text:style-name="Emphasis">Configuración de presentación</text:span> (figura <text:sequence-ref text:reference-format="value" text:ref-name="refFigure246">247</text:sequence-ref>).</text:p>
            </text:list-item>
            <text:list-item>
              <text:p text:style-name="Numbering_20_1">Seleccione las opciones que desea utilizar para su presentación de diapositivas.</text:p>
            </text:list-item>
            <text:list-item>
              <text:p text:style-name="Numbering_20_1">Haga clic en <text:span text:style-name="Emphasis">Aceptar</text:span> para guardar los cambios y cerrar el diálogo <text:span text:style-name="Emphasis">Configuración de la presentación de diapositivas</text:span>.</text:p>
            </text:list-item>
          </text:list>
          <text:p text:style-name="Heading_20_2"><text:bookmark-start text:name="__RefHeading___Toc23641_700757426"/>Opciones de presentación de diapositivas<text:bookmark-end text:name="__RefHeading___Toc23641_700757426"/></text:p>
          <text:list xml:id="list214948510314270" text:continue-list="list214947707537787" text:style-name="List_20_1">
            <text:list-item>
              <text:p text:style-name="List_20_1"><text:span text:style-name="Strong_20_Emphasis">Intervalo</text:span>: seleccione las diapositivas que desee incluir en el pase de diapositivas.</text:p>
            </text:list-item>
          </text:list>
          <text:p text:style-name="Figure"><text:soft-page-break/><draw:frame draw:style-name="fr3" draw:name="fram_IG26209-001" text:anchor-type="as-char" draw:z-index="503">
       <draw:text-box fo:min-height="0.041cm" fo:min-width="0.041cm">
        <text:p text:style-name="Figure">Figura <text:sequence text:ref-name="refFigure246" text:name="Figure" text:formula="ooow:Figure+1" style:num-format="1, 2, 3, ...">247</text:sequence>: Diálogo Configuración de presentación de diapositivas</text:p>
        <text:p text:style-name="Figure"><draw:frame draw:style-name="fr4" draw:name="img_IG26209-002" text:anchor-type="as-char" svg:width="11.351cm" svg:height="9.22cm" draw:z-index="504"><draw:image xlink:href="Pictures/10000000000002CB00000245E3949AC6.png" xlink:type="simple" xlink:show="embed" xlink:actuate="onLoad" draw:mime-type="image/png"/>
          <svg:title>Diálogo Configuración de presentación de diapositivas</svg:title>
          <svg:desc>Diálogo Configuración de presentación de diapositivas</svg:desc>
         </draw:frame></text:p>
       </draw:text-box>
      </draw:frame></text:p>
          <text:list xml:id="list214947421587864" text:continue-list="list214947357118541" text:style-name="List_20_2">
            <text:list-item>
              <text:p text:style-name="List_20_2"><text:span text:style-name="Emphasis">Todas las páginas</text:span>: incluye todas las diapositivas excepto las diapositivas marcadas como <text:span text:style-name="Emphasis">Ocultas</text:span> (consulte «<text:bookmark-ref text:reference-format="text" text:ref-name="__RefHeading___Toc8893_2853401353">Ocultar diapositivas</text:bookmark-ref>»). Las diapositivas se muestran en la el orden en que se han colocado. Para cambiar la secuencia, reorganice las diapositivas en el <text:span text:style-name="Emphasis">Organizador de diapositivas</text:span> o seleccione la opción de presentación de diapositivas personalizada.</text:p>
            </text:list-item>
            <text:list-item>
              <text:p text:style-name="List_20_2"><text:span text:style-name="Emphasis">A partir de</text:span>: inicia la presentación en la diapositiva seleccionada en la lista desplegable. Por ejemplo, es posible que tenga varias diapositivas al principio, como introducción, pero que desee omitir esa introducción.</text:p>
            </text:list-item>
            <text:list-item>
              <text:p text:style-name="List_20_2"><text:span text:style-name="Emphasis">Presentación personalizada</text:span>: muestra las diapositivas en una secuencia diferente. Esta configuración no está disponible hasta que haya configurado una presentación de diapositivas personalizada (consulte «<text:bookmark-ref text:reference-format="text" text:ref-name="__RefHeading___Toc8895_2853401353">Presentaciones personalizadas</text:bookmark-ref>»). Puede configurar varias presentaciones personalizadas y estas aparecerán en la lista desplegable.</text:p>
            </text:list-item>
          </text:list>
          <text:list xml:id="list214947302229064" text:continue-list="list214948510314270" text:style-name="List_20_1">
            <text:list-item>
              <text:p text:style-name="List_20_1"><text:span text:style-name="Strong_20_Emphasis">Modo de presentación</text:span>: seleccione cómo se mostrarán las diapositivas.</text:p>
            </text:list-item>
          </text:list>
          <text:list xml:id="list214949006218411" text:continue-list="list214947421587864" text:style-name="List_20_2">
            <text:list-item>
              <text:p text:style-name="List_20_2"><text:span text:style-name="Emphasis">Pantalla completa</text:span>: muestra las diapositivas en pantalla completa sin los controles visibles y sale de la presentación después de la última diapositiva.</text:p>
            </text:list-item>
            <text:list-item>
              <text:p text:style-name="List_20_2"><text:span text:style-name="Emphasis">En una ventana</text:span>: ejecuta la presentación de diapositivas en la ventana.</text:p>
            </text:list-item>
            <text:list-item>
              <text:p text:style-name="List_20_2"><text:span text:style-name="Emphasis">Bucle y repetición tras</text:span>: reinicia la presentación de diapositivas después de que se haya mostrado la última diapositiva y después del tiempo especificado. Aparece una diapositiva de pausa entre la diapositiva final y la inicial. Puede pulsar la tecla <text:span text:style-name="Keystroke">Esc</text:span> en cualquier momento para detener la presentación. Si no se indica tiempo (<text:span text:style-name="Code">0</text:span>), la presentación se reinicia inmediatamente sin mostrar la diapositiva de pausa.</text:p>
            </text:list-item>
            <text:list-item>
              <text:p text:style-name="List_20_2"><text:span text:style-name="Emphasis">Mostrar logo</text:span>: muestra el logotipo de LibreOffice en la diapositiva de pausa cuando se selecciona la opción <text:span text:style-name="Emphasis">Bucle y repetición tras</text:span>.</text:p>
            </text:list-item>
          </text:list>
          <text:list xml:id="list214947144716462" text:continue-list="list214947302229064" text:style-name="List_20_1">
            <text:list-item>
              <text:p text:style-name="List_20_1"><text:span text:style-name="Strong_20_Emphasis">Opciones de presentación</text:span>: determina cómo se ejecuta el pase de diapositivas.</text:p>
            </text:list-item>
          </text:list>
          <text:list xml:id="list214948755345032" text:continue-list="list214949006218411" text:style-name="List_20_2">
            <text:list-item>
              <text:p text:style-name="List_20_2"><text:span text:style-name="Emphasis">Desactivar cambio de diapositiva automático</text:span>: evita que las diapositivas cambien automáticamente incluso si se ha configurado una transición automática.</text:p>
            </text:list-item>
            <text:list-item>
              <text:p text:style-name="List_20_2"><text:soft-page-break/><text:span text:style-name="Emphasis">Cambiar de diapositiva al pulsar en el fondo</text:span>: avanza a la siguiente diapositiva cuando hace clic en el fondo de una diapositiva. También puede pulsar la barra espaciadora para avanzar a la siguiente diapositiva.</text:p>
            </text:list-item>
            <text:list-item>
              <text:p text:style-name="List_20_2"><text:span text:style-name="Emphasis">Puntero del ratón visible</text:span>: muestra el puntero del ratón durante una presentación de diapositivas. Si no tiene un puntero láser u otro dispositivo para resaltar elementos de interés, esto puede ser útil.</text:p>
            </text:list-item>
            <text:list-item>
              <text:p text:style-name="List_20_2"><text:span text:style-name="Emphasis">Puntero del ratón como lápiz</text:span>: le permite escribir o dibujar en diapositivas durante la presentación. Nada de lo que escriba con el se guardará cuando salga de la presentación. El color del trazo no se puede modificar.</text:p>
            </text:list-item>
            <text:list-item>
              <text:p text:style-name="List_20_2"><text:span text:style-name="Emphasis">Activar imágenes animadas</text:span>: muestra todos los fotogramas de los archivos animados durante la presentación de diapositivas. Si no se selecciona esta opción, sólo se muestra la primera imagen. Esto no tiene nada que ver con las animaciones de diapositivas.</text:p>
            </text:list-item>
            <text:list-item>
              <text:p text:style-name="List_20_2"><text:span text:style-name="Emphasis">Mantener la presentación siempre en primer plano</text:span>: evita que aparezca cualquier otra ventana sobre la presentación.</text:p>
            </text:list-item>
            <text:list-item>
              <text:p text:style-name="List_20_2"><text:span text:style-name="Emphasis">Presentación editable durante ponencia</text:span>: Permite editar la presentación al vuelo.</text:p>
            </text:list-item>
          </text:list>
          <text:list xml:id="list214948038856563" text:continue-list="list214947144716462" text:style-name="List_20_1">
            <text:list-item>
              <text:p text:style-name="List_20_1"><text:span text:style-name="Strong_20_Emphasis">Mostrar</text:span>: determina cómo se muestra la presentación de diapositivas.</text:p>
            </text:list-item>
          </text:list>
          <text:list xml:id="list214947187628290" text:continue-list="list214948755345032" text:style-name="List_20_2">
            <text:list-item>
              <text:p text:style-name="List_20_2"><text:span text:style-name="Emphasis">Pantalla de presentación</text:span>: seleccione de la lista desplegable la <text:s/>pantalla que se usará para el pase de diapositivas en pantalla completa. Solo disponible si hay más de un monitor conectado al equipo.</text:p>
            </text:list-item>
            <text:list-item>
              <text:p text:style-name="List_20_2"><text:span text:style-name="Emphasis">Consola de presentación</text:span>: especifica el modo en que se verá la consola de presentación en el monitor principal cuando hay más de un monitor.</text:p>
            </text:list-item>
            <text:list-item>
              <text:p text:style-name="List_20_2"><text:span text:style-name="Emphasis">Mostrar barra de navegación</text:span>: la barra de navegación permite controlar la presentación con botones en la parte inferior de la pantalla.</text:p>
            </text:list-item>
            <text:list-item>
              <text:p text:style-name="List_20_2"><text:span text:style-name="Emphasis">Tamaño de botón</text:span>: seleccione el tamaño de los botones de la barra de navegación.</text:p>
            </text:list-item>
          </text:list>
          <text:list xml:id="list214947472780429" text:continue-list="list214948038856563" text:style-name="List_20_1">
            <text:list-item>
              <text:p text:style-name="List_20_1"><text:span text:style-name="Strong_20_Emphasis">Control remoto</text:span>: </text:p>
            </text:list-item>
          </text:list>
          <text:list xml:id="list214948952727423" text:continue-list="list214947187628290" text:style-name="List_20_2">
            <text:list-item>
              <text:p text:style-name="List_20_2"><text:span text:style-name="Emphasis">Activar control remoto</text:span>: especifica si desea activar el control remoto Bluetooth o wifi mientras Impress se está ejecutando.</text:p>
            </text:list-item>
            <text:list-item>
              <text:p text:style-name="List_20_2"><text:span text:style-name="Emphasis">Descargar aplicación</text:span>: enlace que dirige a la página de descargas para descargar el control remoto adecuado para instalarlo en un dispositivo móvil.</text:p>
            </text:list-item>
            <text:list-item>
              <text:p text:style-name="List_20_2"><text:span text:style-name="Emphasis">Permitir conexiones por wifi inseguras</text:span>: LibreOffice Impress habilita conexiones no cifradas (inseguras) a través de IP en todas las interfaces. Solo está disponible si está activado el control remoto.</text:p>
            </text:list-item>
          </text:list>
          <text:list xml:id="list214948138682779" text:continue-list="list214947488206517" text:style-name="Heading_20_Note">
            <text:list-item>
              <text:p text:style-name="Heading_20_Note">Nota</text:p>
            </text:list-item>
          </text:list>
          <text:p text:style-name="Body_20_Text_2c__20_Note">La configuración de múltiples pantallas no se guarda con el archivo de presentación, sino que se guarda como la configuración local en el perfil de usuario del equipo. Si abre la presentación en otro equipo, se aplica la configuración local de ese equipo.</text:p>
          <text:p text:style-name="Heading_20_2"><text:bookmark-start text:name="__RefHeading___Toc8893_2853401353"/>Ocultar diapositivas<text:bookmark-end text:name="__RefHeading___Toc8893_2853401353"/></text:p>
          <text:p text:style-name="Text_20_body">Es posible que no desee mostrar todas las diapositivas en un pase de diapositivas en particular. Puede ocultar algunas de las diapositivas o configurar una presentación de diapositivas personalizada que se adapte a sus necesidades. Por ejemplo, es posible que tenga diapositivas que no desee mostrar hasta que estén terminadas o algunas que tengan información o apuntes personales que no desea mostrar.</text:p>
          <text:p text:style-name="Heading_20_3"><text:bookmark-start text:name="__RefHeading___Toc9775_2853401353"/><text:soft-page-break/>Ocultar diapositivas<text:bookmark-end text:name="__RefHeading___Toc9775_2853401353"/></text:p>
          <text:list xml:id="list214947510538013" text:continue-list="list214947610019202" text:style-name="Numbering_20_1">
            <text:list-item text:start-value="1">
              <text:p text:style-name="Numbering_20_1">Seleccione, las diapositivas que desee ocultar.</text:p>
            </text:list-item>
            <text:list-item>
              <text:p text:style-name="Numbering_20_1">Oculte las diapositivas seleccionadas mediante uno de los siguientes métodos:</text:p>
            </text:list-item>
          </text:list>
          <text:list xml:id="list214947253298794" text:continue-list="list214948952727423" text:style-name="List_20_2">
            <text:list-item>
              <text:p text:style-name="List_20_2">Haga clic en <text:span text:style-name="Emphasis">Ocultar diapositiva</text:span> en la barra de herramientas <text:span text:style-name="Emphasis">Vista de diapositivas</text:span> (figura <text:sequence-ref text:reference-format="value" text:ref-name="refFigure247">248</text:sequence-ref>).</text:p>
            </text:list-item>
            <text:list-item>
              <text:p text:style-name="List_20_2">Haga clic con el botón derecho en la diapositiva seleccionada y seleccione <text:span text:style-name="Emphasis">Ocultar diapositiva</text:span> en el menú contextual.</text:p>
            </text:list-item>
            <text:list-item>
              <text:p text:style-name="List_20_2">Vaya a <text:span text:style-name="Strong_20_Emphasis">Diapositiva &gt; Ocultar diapositiva</text:span> en el menú.</text:p>
            </text:list-item>
          </text:list>
          <text:p text:style-name="List_20_1_20_Cont.">La diapositivas ocultas aparecen sombreadas para indicar que están ocultas (figura <text:sequence-ref text:reference-format="value" text:ref-name="refFigure248">249</text:sequence-ref>). La diapositiva permanece en el archivo de presentación, no se elimina </text:p>
          <text:p text:style-name="Figure"><draw:frame draw:style-name="fr3" draw:name="fram_IG26209-002" text:anchor-type="as-char" draw:z-index="505">
       <draw:text-box fo:min-height="0.041cm" fo:min-width="0.041cm">
        <text:p text:style-name="Figure">Figura <text:sequence text:ref-name="refFigure247" text:name="Figure" text:formula="ooow:Figure+1" style:num-format="1, 2, 3, ...">248</text:sequence>: Barra de herramientas Vista de diapositivas</text:p>
        <text:p text:style-name="Figure"><draw:frame draw:style-name="fr4" draw:name="img_IG26209-003" text:anchor-type="as-char" svg:width="6.89cm" svg:height="1.78cm" draw:z-index="506"><draw:image xlink:href="Pictures/10000001000000D900000038192924B7.png" xlink:type="simple" xlink:show="embed" xlink:actuate="onLoad" draw:mime-type="image/png"/>
          <svg:title>Barra de herramientas Vista de diapositivas</svg:title>
          <svg:desc>Barra de herramientas Vista de diapositivas</svg:desc>
         </draw:frame></text:p>
       </draw:text-box>
      </draw:frame></text:p>
          <text:p text:style-name="Figure"><draw:frame draw:style-name="fr3" draw:name="fram_IG26209-003" text:anchor-type="as-char" draw:z-index="507">
       <draw:text-box fo:min-height="0.041cm" fo:min-width="0.041cm">
        <text:p text:style-name="Figure">Figura <text:sequence text:ref-name="refFigure248" text:name="Figure" text:formula="ooow:Figure+1" style:num-format="1, 2, 3, ...">249</text:sequence>: Diapositiva oculta a la derecha</text:p>
        <text:p text:style-name="Figure"><draw:frame draw:style-name="fr4" draw:name="img_IG26209-004" text:anchor-type="as-char" svg:width="12.351cm" svg:height="3.51cm" draw:z-index="508"><draw:image xlink:href="Pictures/10000000000001CB00000082EBC15274.png" xlink:type="simple" xlink:show="embed" xlink:actuate="onLoad" draw:mime-type="image/png"/>
          <svg:title>Diapositiva oculta a la derecha</svg:title>
          <svg:desc>Diapositiva oculta a la derecha</svg:desc>
         </draw:frame></text:p>
       </draw:text-box>
      </draw:frame></text:p>
          <text:p text:style-name="Heading_20_3"><text:bookmark-start text:name="__RefHeading___Toc23643_700757426"/>Mostrar diapositivas ocultas<text:bookmark-end text:name="__RefHeading___Toc23643_700757426"/></text:p>
          <text:list xml:id="list214948762372875" text:continue-list="list214947510538013" text:style-name="Numbering_20_1">
            <text:list-item text:start-value="1">
              <text:p text:style-name="Numbering_20_1">Seleccione las diapositivas ocultas que desee mostrar.</text:p>
            </text:list-item>
            <text:list-item>
              <text:p text:style-name="Numbering_20_1">Desactive la ocultación de las diapositivas ocultas con uno de los siguientes métodos.</text:p>
            </text:list-item>
          </text:list>
          <text:list xml:id="list214948355263919" text:continue-list="list214947253298794" text:style-name="List_20_2">
            <text:list-item>
              <text:p text:style-name="List_20_2">Haga clic en <text:span text:style-name="Emphasis">Mostrar diapositiva</text:span> en la barra de herramientas <text:span text:style-name="Emphasis">Vista de diapositivas</text:span>.</text:p>
            </text:list-item>
            <text:list-item>
              <text:p text:style-name="List_20_2">Haga clic con el botón derecho en las diapositivas ocultas y seleccione <text:span text:style-name="Emphasis">Mostrar diapositiva</text:span> en el menú contextual.</text:p>
            </text:list-item>
            <text:list-item>
              <text:p text:style-name="List_20_2">Vaya a <text:span text:style-name="Strong_20_Emphasis">Diapositiva &gt; Mostrar diapositiva</text:span> en el menú.</text:p>
            </text:list-item>
          </text:list>
          <text:p text:style-name="Heading_20_2"><text:bookmark-start text:name="__RefHeading___Toc8895_2853401353"/>Presentaci<text:span text:style-name="T384">o</text:span>nes personalizadas<text:bookmark-end text:name="__RefHeading___Toc8895_2853401353"/></text:p>
          <text:p text:style-name="Text_20_body">Para mostrar las diapositivas con un orden diferente, puede reorganizarlas en el panel <text:span text:style-name="Emphasis">Diapositivas</text:span> o en la vista <text:span text:style-name="Emphasis">Organizador de diapositivas</text:span> o utilizar una presentación personalizada.</text:p>
          <text:p text:style-name="Text_20_body">Puede definir tantas presentaciones de diapositivas personalizadas como necesite de un conjunto de diapositivas. En una presentación de diapositivas personalizada, puede seleccionar las diapositivas que quiere incluir, y el orden en que se muestran. Las diapositivas ocultas no se mostrarán en una presentación personalizada.</text:p>
          <text:p text:style-name="Heading_20_3"><text:bookmark-start text:name="__RefHeading___Toc9779_2853401353"/>Crear una presentación personalizada<text:bookmark-end text:name="__RefHeading___Toc9779_2853401353"/></text:p>
          <text:list text:continue-list="list214948762372875" text:style-name="Numbering_20_1">
            <text:list-item text:start-value="1">
              <text:p text:style-name="Numbering_20_1">Vaya a <text:span text:style-name="Strong_20_Emphasis">Pase de diapositivas &gt; Presentación personalizada</text:span> en el menú para abrir el diálogo <text:span text:style-name="Emphasis">Pases de diapositivas personalizados</text:span> (figura <text:sequence-ref text:reference-format="value" text:ref-name="refFigure249">250</text:sequence-ref>).</text:p>
            </text:list-item>
          </text:list>
          <text:p text:style-name="Figure"><text:soft-page-break/><draw:frame draw:style-name="fr3" draw:name="fram_IG26209-004" text:anchor-type="as-char" draw:z-index="509">
       <draw:text-box fo:min-height="0.041cm" fo:min-width="0.041cm">
        <text:p text:style-name="Figure">Figura <text:sequence text:ref-name="refFigure249" text:name="Figure" text:formula="ooow:Figure+1" style:num-format="1, 2, 3, ...">250</text:sequence>: Diálogo Presentaciones de diapositivas personalizadas</text:p>
        <text:p text:style-name="Figure"><draw:frame draw:style-name="fr4" draw:name="img_IG26209-005" text:anchor-type="as-char" svg:width="6.5cm" svg:height="5.38cm" draw:z-index="510"><draw:image xlink:href="Pictures/1000000000000133000000FEC74B644C.png" xlink:type="simple" xlink:show="embed" xlink:actuate="onLoad" draw:mime-type="image/png"/>
          <svg:title>Diálogo Presentaciones de diapositivas personalizadas</svg:title>
          <svg:desc>Diálogo Presentaciones de diapositivas personalizadas</svg:desc>
         </draw:frame></text:p>
       </draw:text-box>
      </draw:frame></text:p>
          <text:list text:continue-numbering="true" text:style-name="Numbering_20_1">
            <text:list-item>
              <text:p text:style-name="Numbering_20_1">Haga clic en <text:span text:style-name="Emphasis">Nuevo</text:span> y se abrirá el diálogo <text:span text:style-name="Emphasis">Definir presentación personalizada</text:span> (figura <text:sequence-ref text:reference-format="value" text:ref-name="refFigure250">251</text:sequence-ref>).</text:p>
            </text:list-item>
          </text:list>
          <text:p text:style-name="Figure"><draw:frame draw:style-name="fr3" draw:name="fram_IG26209-005" text:anchor-type="as-char" draw:z-index="511">
       <draw:text-box fo:min-height="0.041cm" fo:min-width="0.041cm">
        <text:p text:style-name="Figure">Figura <text:sequence text:ref-name="refFigure250" text:name="Figure" text:formula="ooow:Figure+1" style:num-format="1, 2, 3, ...">251</text:sequence>: Diálogo Definir presentación de diapositivas personalizada</text:p>
        <text:p text:style-name="Figure"><draw:frame draw:style-name="fr4" draw:name="img_IG26209-006" text:anchor-type="as-char" svg:width="7.601cm" svg:height="7.241cm" draw:z-index="512"><draw:image xlink:href="Pictures/100000000000016700000156F7BB1EC5.png" xlink:type="simple" xlink:show="embed" xlink:actuate="onLoad" draw:mime-type="image/png"/>
          <svg:title>Diálogo Definir presentación de diapositivas personalizada</svg:title>
          <svg:desc>Diálogo Definir presentación de diapositivas personalizada</svg:desc>
         </draw:frame></text:p>
       </draw:text-box>
      </draw:frame></text:p>
          <text:list text:continue-numbering="true" text:style-name="Numbering_20_1">
            <text:list-item>
              <text:p text:style-name="Numbering_20_1">Escriba un nombre para la nueva presentación personalizada.</text:p>
            </text:list-item>
            <text:list-item>
              <text:p text:style-name="Numbering_20_1">En la lista de <text:span text:style-name="Emphasis">Diapositivas existentes</text:span>, seleccione las diapositivas que desee incluir en la presentación.</text:p>
            </text:list-item>
            <text:list-item>
              <text:p text:style-name="Numbering_20_1">Haga clic en el botón <text:span text:style-name="Strong_20_Emphasis">&gt;&gt;</text:span> para incluir las diapositivas en la lista de <text:span text:style-name="Emphasis">Diapositivas seleccionadas</text:span>. Puede seleccionar varias diapositivas al mismo tiempo: mantenga pulsada <text:span text:style-name="Keystroke">Mayús</text:span> y haga clic en la primera y la última diapositiva para seleccionar varias consecutivas, mantenga pulsada la tecla <text:span text:style-name="Keystroke">Ctrl</text:span> para diapositivas no consecutivas.</text:p>
            </text:list-item>
            <text:list-item>
              <text:p text:style-name="Numbering_20_1">Si es necesario, reorganice el orden de las diapositivas en la lista <text:span text:style-name="Emphasis">Diapositivas seleccionadas</text:span>. Seleccione una diapositiva y arrástrela a una nueva posición en la lista.</text:p>
            </text:list-item>
            <text:list-item>
              <text:p text:style-name="Numbering_20_1">Haga clic en <text:span text:style-name="Emphasis">Aceptar</text:span> para guardar la presentación personalizada y volver al diálogo <text:span text:style-name="Emphasis">Pases de diapositivas personalizados</text:span>.</text:p>
            </text:list-item>
            <text:list-item>
              <text:p text:style-name="Numbering_20_1">Haga clic en <text:span text:style-name="Emphasis">Inicio</text:span> para probar la presentación personalizada o haga clic en <text:span text:style-name="Emphasis">Aceptar</text:span> para cerrar el diálogo.</text:p>
            </text:list-item>
          </text:list>
          <text:p text:style-name="Heading_20_3"><text:bookmark-start text:name="__RefHeading___Toc2142_572892267"/>Edición de una presentación de diapositivas personalizada<text:bookmark-end text:name="__RefHeading___Toc2142_572892267"/></text:p>
          <text:list text:continue-numbering="true" text:style-name="Numbering_20_1">
            <text:list-item text:start-value="1">
              <text:p text:style-name="Numbering_20_1">Vaya a <text:span text:style-name="Strong_20_Emphasis">Pase de diapositivas &gt; Presentación personalizada</text:span> en el menú para abrir el diálogo <text:span text:style-name="Emphasis">Pases de diapositivas personalizados</text:span>.</text:p>
            </text:list-item>
            <text:list-item>
              <text:p text:style-name="Numbering_20_1"><text:soft-page-break/>Seleccione el nombre de la presentación personalizada que desea editar y haga clic en <text:span text:style-name="Emphasis">Editar</text:span> y se abrirá el diálogo <text:span text:style-name="Emphasis">Definir presentación de diapositivas personalizada</text:span>.</text:p>
            </text:list-item>
            <text:list-item>
              <text:p text:style-name="Numbering_20_1">Haga los cambios necesarios y haga clic en <text:span text:style-name="Emphasis">Aceptar</text:span> para guardar la presentación de diapositivas personalizada y volver al diálogo <text:span text:style-name="Emphasis">Pases de diapositivas personalizados</text:span>.</text:p>
            </text:list-item>
            <text:list-item>
              <text:p text:style-name="Numbering_20_1">Haga clic en <text:span text:style-name="Emphasis">Aceptar</text:span> para cerrar el diálogo.</text:p>
            </text:list-item>
          </text:list>
          <text:p text:style-name="Heading_20_3"><text:bookmark-start text:name="__RefHeading___Toc2144_572892267"/>Copiar presentación de diapositivas personalizada<text:bookmark-end text:name="__RefHeading___Toc2144_572892267"/></text:p>
          <text:list text:continue-numbering="true" text:style-name="Numbering_20_1">
            <text:list-item text:start-value="1">
              <text:p text:style-name="Numbering_20_1">Vaya a <text:span text:style-name="Strong_20_Emphasis">Pase de diapositivas &gt; Presentación personalizada</text:span> en el menú para abrir el diálogo <text:span text:style-name="Emphasis">Pases de diapositivas personalizados</text:span>.</text:p>
            </text:list-item>
            <text:list-item>
              <text:p text:style-name="Numbering_20_1">Seleccione el título de la presentación de diapositivas personalizada que desea copiar y haga clic en <text:span text:style-name="Emphasis">Copiar</text:span>, aparecerá la copia en el listado de presentaciones.</text:p>
            </text:list-item>
            <text:list-item>
              <text:p text:style-name="Numbering_20_1">Seleccione la copia copia de la presentación y haga clic en <text:span text:style-name="Emphasis">Editar</text:span> y se abrirá el diálogo <text:span text:style-name="Emphasis">Definir presentación de diapositivas personalizada</text:span>.</text:p>
            </text:list-item>
            <text:list-item>
              <text:p text:style-name="Numbering_20_1">Cambie el nombre de la presentación personalizada copiada, haga los cambios necesarios y haga clic en <text:span text:style-name="Emphasis">Aceptar</text:span> para guardar la presentación personalizad y volver al diálogo <text:span text:style-name="Emphasis">Pases de diapositivas personalizados</text:span>.</text:p>
            </text:list-item>
            <text:list-item>
              <text:p text:style-name="Numbering_20_1">Haga clic en <text:span text:style-name="Emphasis">Aceptar</text:span> para cerrar el diálogo.</text:p>
            </text:list-item>
          </text:list>
          <text:p text:style-name="Heading_20_3"><text:bookmark-start text:name="__RefHeading___Toc2146_572892267"/>Eliminar presentación de diapositivas personalizada<text:bookmark-end text:name="__RefHeading___Toc2146_572892267"/></text:p>
          <text:list xml:id="list214948130014254" text:continue-numbering="true" text:style-name="Numbering_20_1">
            <text:list-item text:start-value="1">
              <text:p text:style-name="Numbering_20_1">Vaya a <text:span text:style-name="Strong_20_Emphasis">Pase de diapositivas &gt; Presentación personalizada</text:span> en el menú para abrir el diálogo <text:span text:style-name="Emphasis">Pases de diapositivas personalizados</text:span>.</text:p>
            </text:list-item>
            <text:list-item>
              <text:p text:style-name="Numbering_20_1">Seleccione el nombre de la presentación personalizada que desea eliminar y haga clic en <text:span text:style-name="Emphasis">Eliminar</text:span>. La eliminación es inmediata y no aparece mensaje de confirmación.</text:p>
            </text:list-item>
            <text:list-item>
              <text:p text:style-name="Numbering_20_1">Haga clic en <text:span text:style-name="Emphasis">Aceptar</text:span> para cerrar el diálogo.</text:p>
            </text:list-item>
          </text:list>
          <text:h text:style-name="Heading_20_1" text:outline-level="2"><text:bookmark-start text:name="__RefHeading___Toc2148_572892267"/>Transiciones de diapositivas<text:bookmark-end text:name="__RefHeading___Toc2148_572892267"/></text:h>
          <text:p text:style-name="Text_20_body">Las transiciones de diapositivas son efectos y / o sonidos que tienen lugar entre las diapositivas cuando las diapositivas cambian en el pase de diapositivas. Las transiciones pueden conseguir un aspecto más profesional suavizando los cambio entre diapositivas.</text:p>
          <text:p text:style-name="Heading_20_2"><text:bookmark-start text:name="__RefHeading___Toc2150_572892267"/>Agregar transiciones<text:bookmark-end text:name="__RefHeading___Toc2150_572892267"/></text:p>
          <text:list text:continue-numbering="true" text:style-name="Numbering_20_1">
            <text:list-item text:start-value="1">
              <text:p text:style-name="Numbering_20_1">Abra el archivo de presentación donde desea agregar transiciones de diapositivas.</text:p>
            </text:list-item>
            <text:list-item>
              <text:p text:style-name="Numbering_20_1">Seleccione las diapositivas donde desea aplicar las transiciones de diapositivas.</text:p>
            </text:list-item>
            <text:list-item>
              <text:p text:style-name="Numbering_20_1">Haga clic en la pestaña <text:span text:style-name="Emphasis">Transición entre diapositivas</text:span> de la <text:span text:style-name="Emphasis">Barra lateral</text:span> para abrir la página correspondiente (figura <text:sequence-ref text:reference-format="value" text:ref-name="refFigure251">252</text:sequence-ref>).</text:p>
            </text:list-item>
            <text:list-item>
              <text:p text:style-name="Numbering_20_1">Haga clic en una transición de la lista que se muestra para aplicarla a la diapositiva seleccionada.</text:p>
            </text:list-item>
            <text:list-item>
              <text:p text:style-name="Numbering_20_1">Para aplicar la misma transición a todas las diapositivas de la presentación, haga clic en <text:span text:style-name="Emphasis">Aplicar transición a todas las diapositivas</text:span> en la parte inferior de la página.</text:p>
            </text:list-item>
            <text:list-item>
              <text:p text:style-name="Numbering_20_1">Para comprobar cómo se ve la transición, haga clic en <text:span text:style-name="Emphasis">Reproducir</text:span>. Alternativamente, marque <text:span text:style-name="Emphasis">Previsualización automática</text:span> para obtener una vista previa del aspecto de la transición cuando se aplica.</text:p>
            </text:list-item>
          </text:list>
          <text:p text:style-name="Figure"><text:soft-page-break/><draw:frame draw:style-name="fr3" draw:name="fram_IG26209-006" text:anchor-type="as-char" draw:z-index="513">
       <draw:text-box fo:min-height="0.041cm" fo:min-width="0.041cm">
        <text:p text:style-name="Figure">Figura <text:sequence text:ref-name="refFigure251" text:name="Figure" text:formula="ooow:Figure+1" style:num-format="1, 2, 3, ...">252</text:sequence>: Página Transición entre diapositivas en la Barra lateral</text:p>
        <text:p text:style-name="Figure"><draw:frame draw:style-name="fr4" draw:name="img_IG26209-007" text:anchor-type="as-char" svg:width="6.75cm" svg:height="8.38cm" draw:z-index="514"><draw:image xlink:href="Pictures/10000000000001A9000002107667895A.png" xlink:type="simple" xlink:show="embed" xlink:actuate="onLoad" draw:mime-type="image/png"/>
          <svg:title>Página Transición entre diapositivas en la Barra lateral</svg:title>
          <svg:desc>Página Transición entre diapositivas en la Barra lateral</svg:desc>
         </draw:frame></text:p>
       </draw:text-box>
      </draw:frame></text:p>
          <text:list xml:id="list214947423095733" text:continue-numbering="true" text:style-name="Numbering_20_1">
            <text:list-item>
              <text:p text:style-name="Numbering_20_1">En la sección <text:span text:style-name="Emphasis">Modificar transición</text:span>, seleccione una de las opciones disponibles:</text:p>
            </text:list-item>
          </text:list>
          <text:list xml:id="list214948638403226" text:continue-list="list214948355263919" text:style-name="List_20_2">
            <text:list-item>
              <text:p text:style-name="List_20_2"><text:span text:style-name="Emphasis">Variante</text:span>: seleccione una opción de la lista desplegable. Las opciones disponibles cambian según la transición que se haya seleccionado.</text:p>
            </text:list-item>
            <text:list-item>
              <text:p text:style-name="List_20_2"><text:span text:style-name="Emphasis">Duración</text:span>: ingrese un tiempo para la duración de la transición.</text:p>
            </text:list-item>
            <text:list-item>
              <text:p text:style-name="List_20_2"><text:span text:style-name="Emphasis">Sonido</text:span>: seleccione un sonido de la lista desplegable para que se reproduzca cuando active la transición. Si selecciona un sonido, la opción <text:span text:style-name="Emphasis">Bucle hasta el siguiente sonido</text:span> se activa, marque esta casilla para reproducir el sonido repetidamente hasta que empiece otro sonido o hasta el final de la representación en el caso de que no haya otro sonido en la representación.</text:p>
            </text:list-item>
          </text:list>
          <text:list xml:id="list214947034115724" text:continue-list="list214947423095733" text:style-name="Numbering_20_1">
            <text:list-item>
              <text:p text:style-name="Numbering_20_1">En la sección <text:span text:style-name="Emphasis">Avanzar diapositiva</text:span>, seleccione una de las dos opciones para el cambio de diapositivas en la presentación.</text:p>
            </text:list-item>
          </text:list>
          <text:list xml:id="list214947374013161" text:continue-list="list214948638403226" text:style-name="List_20_2">
            <text:list-item>
              <text:p text:style-name="List_20_2"><text:span text:style-name="Emphasis">Al pulsar con el ratón</text:span>: cada vez que se hace clic con el ratón, la presentación avanza a la siguiente diapositiva.</text:p>
            </text:list-item>
            <text:list-item>
              <text:p text:style-name="List_20_2"><text:span text:style-name="Emphasis">Automáticamente después de</text:span>: ingrese un tiempo de retraso hasta que aparezca la siguiente diapositiva de la presentación.</text:p>
            </text:list-item>
          </text:list>
          <text:list text:continue-list="list214948679556704" text:style-name="Heading_20_Tip">
            <text:list-item>
              <text:p text:style-name="Heading_20_Tip">Consejo</text:p>
            </text:list-item>
          </text:list>
          <text:p text:style-name="Body_20_Text_2c__20_Note">Se puede aplicar un único tipo de transición a todas las diapositivas o una transición diferente a diferentes diapositivas. Si bien puede resultar divertido utilizar muchas transiciones diferentes, es posible que no sea muy adecuado en presentaciones profesionales.</text:p>
          <text:p text:style-name="Heading_20_2"><text:bookmark-start text:name="__RefHeading___Toc2885_572892267"/>Eliminar transiciones<text:bookmark-end text:name="__RefHeading___Toc2885_572892267"/></text:p>
          <text:list xml:id="list214947958007547" text:continue-list="list214947034115724" text:style-name="Numbering_20_1">
            <text:list-item text:start-value="1">
              <text:p text:style-name="Numbering_20_1">Haga clic en <text:span text:style-name="Emphasis">Transición entre diapositivas</text:span> en la <text:span text:style-name="Emphasis">Barra lateral</text:span> para abrir la página <text:span text:style-name="Emphasis">Transición de diapositivas</text:span>.</text:p>
            </text:list-item>
            <text:list-item>
              <text:p text:style-name="Numbering_20_1">Seleccione las diapositivas a las que desee eliminar las transiciones.</text:p>
            </text:list-item>
            <text:list-item>
              <text:p text:style-name="Numbering_20_1">Seleccione la primera miniatura, <text:span text:style-name="Emphasis">Ninguno</text:span> ,en la lista de transiciones.</text:p>
            </text:list-item>
          </text:list>
          <text:list xml:id="list214947707343624" text:continue-list="list214948138682779" text:style-name="Heading_20_Note">
            <text:list-item>
              <text:p text:style-name="Heading_20_Note"><text:soft-page-break/>Nota</text:p>
            </text:list-item>
          </text:list>
          <text:p text:style-name="Body_20_Text_2c__20_Note">Las diapositivas con transiciones se indican con una estrella en la esquina inferior izquierda de la diapositiva cuando se ven en el <text:span text:style-name="Emphasis">Panel de diapositivas</text:span> o en la vista <text:span text:style-name="Emphasis">Organizador de diapositivas</text:span>.</text:p>
          <text:p text:style-name="Heading_20_2"><text:bookmark-start text:name="__RefHeading___Toc50259_651750698"/>Reproducir música<text:bookmark-end text:name="__RefHeading___Toc50259_651750698"/></text:p>
          <text:p text:style-name="Body_20_Text_2c__20_List_20_Intro">Puede reproducir música durante una presentación de diapositivas en lugar de un sonido como efecto de transición. Cuando utilice música en una presentación de diapositivas, asegúrese de estar al corriente de los derechos de autor musical o licencias de la música.</text:p>
          <text:list xml:id="list214948141673921" text:continue-list="list214947958007547" text:style-name="Numbering_20_1">
            <text:list-item text:start-value="1">
              <text:p text:style-name="Numbering_20_1">Abra el archivo de presentación donde desea agregar transiciones de diapositivas.</text:p>
            </text:list-item>
            <text:list-item>
              <text:p text:style-name="Numbering_20_1">Seleccione la diapositiva donde desea agregar música.</text:p>
            </text:list-item>
            <text:list-item>
              <text:p text:style-name="Numbering_20_1">Haga clic en <text:span text:style-name="Emphasis">Transición entre diapositivas</text:span> en la <text:span text:style-name="Emphasis">Barra lateral</text:span> para abrir la página <text:span text:style-name="Emphasis">Transición entre diapositivas</text:span>.</text:p>
            </text:list-item>
            <text:list-item>
              <text:p text:style-name="Numbering_20_1">En la sección <text:span text:style-name="Emphasis">Modificar transición</text:span>, seleccione <text:span text:style-name="Emphasis">Otro sonido</text:span> en la lista desplegable <text:span text:style-name="Emphasis">Sonido</text:span>.</text:p>
            </text:list-item>
            <text:list-item>
              <text:p text:style-name="Numbering_20_1">En la ventana del explorador de archivos que se abre, navegue hasta donde se encuentra el archivo musical.</text:p>
            </text:list-item>
            <text:list-item>
              <text:p text:style-name="Numbering_20_1">Seleccione el archivo que desea usar y haga clic en <text:span text:style-name="Emphasis">Reproducir</text:span> para verificar si es el adecuado.</text:p>
            </text:list-item>
            <text:list-item>
              <text:p text:style-name="Numbering_20_1">Haga clic en <text:span text:style-name="Emphasis">Abrir</text:span> para agregar la música a la diapositiva seleccionada y cerrar la ventana del explorador de archivos.</text:p>
            </text:list-item>
            <text:list-item>
              <text:p text:style-name="Numbering_20_1">Para reproducir un archivo de música de forma continua en la presentación de diapositivas, seleccione la opción <text:span text:style-name="Emphasis">Repetir hasta el próximo sonido</text:span>. El archivo de música se reinicia una vez que finaliza hasta el siguiente archivo de música insertado en la presentación de diapositivas.</text:p>
            </text:list-item>
          </text:list>
          <text:list text:continue-list="list214947707343624" text:style-name="Heading_20_Note">
            <text:list-item>
              <text:p text:style-name="Heading_20_Note">Nota</text:p>
            </text:list-item>
          </text:list>
          <text:p text:style-name="Body_20_Text_2c__20_Note">No seleccione la opción <text:span text:style-name="Emphasis">Aplicar transición a todas las diapositivas</text:span>; de lo contrario, la reproducción de la música se reiniciará en cada diapositiva.</text:p>
          <text:list xml:id="list214948108601228" text:continue-numbering="true" text:style-name="Heading_20_Note">
            <text:list-item>
              <text:p text:style-name="Heading_20_Note">Nota</text:p>
            </text:list-item>
          </text:list>
          <text:p text:style-name="Body_20_Text_2c__20_Note">Los archivos multimedia siempre se insertan como enlaces en las presentaciones de diapositivas. Si planea mostrar la presentación de diapositivas en un equipo diferente, recuerde que también debe copiar el archivo de música para que esté disponible en el equipo en que se reproduzca la presentación y comprobar el enlace al archivo de música antes de iniciar el pase de diapositivas.</text:p>
          <text:h text:style-name="Heading_20_1" text:outline-level="2"><text:bookmark-start text:name="__RefHeading___Toc8988_2853401353"/>Animaciones<text:bookmark-end text:name="__RefHeading___Toc8988_2853401353"/></text:h>
          <text:p text:style-name="Text_20_body">Las animaciones de diapositivas son similares a las transiciones, pero se aplican individualmente a los elementos de una diapositiva, como puede ser un título, gráfico, forma o viñeta. Las animaciones pueden hacer que una presentación sea más animada y memorable. Sin embargo, al igual que con las transiciones, el uso intensivo de animaciones puede puede distraer e incluso molestar a una audiencia que espera una presentación profesional.</text:p>
          <text:p text:style-name="Text_20_body">Las animaciones se aplican mejor utiliza<text:span text:style-name="Bullet_20_Symbols_20__28_user_29_">ndo la vista </text:span><text:span text:style-name="Emphasis">Normal</text:span> para seleccionar más fácilmente los objetos a los que aplicar la animación.</text:p>
          <text:list xml:id="list214946910285438" text:continue-numbering="true" text:style-name="Heading_20_Note">
            <text:list-item>
              <text:p text:style-name="Heading_20_Note"><text:soft-page-break/>Nota</text:p>
            </text:list-item>
          </text:list>
          <text:p text:style-name="Body_20_Text_2c__20_Note">Por el momento, no es posible aplicar animaciones a objetos en los patrones de diapositivas. Esto significa que si desea mostrar la misma animación en un elemento en más de una diapositiva debe aplicar los efectos uno a uno o copiar el elemento animado de una diapositiva a otra.</text:p>
          <text:p text:style-name="Heading_20_2"><text:bookmark-start text:name="__RefHeading___Toc11624_2785405965"/>Aplicar una animación<text:bookmark-end text:name="__RefHeading___Toc11624_2785405965"/></text:p>
          <text:p text:style-name="Body_20_Text_2c__20_List_20_Intro">En una diapositiva, un elemento como un gráfico o un cuadro de texto completo tiene controles de selección a su alrededor cuando se selecciona. Si selecciona solo una parte del texto en un cuadro de texto, es posible que no vea ningún controlador de selección.</text:p>
          <text:list text:continue-list="list214948141673921" text:style-name="Numbering_20_1">
            <text:list-item text:start-value="1">
              <text:p text:style-name="Numbering_20_1">Vaya a <text:span text:style-name="Strong_20_Emphasis">Ver &gt; Normal</text:span> en el menú para abrir la vista <text:span text:style-name="Emphasis">Normal</text:span>.</text:p>
            </text:list-item>
            <text:list-item>
              <text:p text:style-name="Numbering_20_1">Haga clic en la pestaña <text:span text:style-name="Emphasis">Animación</text:span> de la <text:span text:style-name="Emphasis">Barra lateral</text:span> para abrir la página correspondiente (figura <text:sequence-ref text:reference-format="value" text:ref-name="refFigure252">253</text:sequence-ref>).</text:p>
            </text:list-item>
            <text:list-item>
              <text:p text:style-name="Numbering_20_1">Seleccione el elemento que desea animar en una diapositiva.</text:p>
            </text:list-item>
            <text:list-item>
              <text:p text:style-name="Numbering_20_1">Haga clic en <text:span text:style-name="Emphasis">Añadir efecto</text:span> (signo más, <text:span text:style-name="Strong_20_Emphasis">+</text:span>) para abrir las opciones de animación.</text:p>
            </text:list-item>
            <text:list-item>
              <text:p text:style-name="Numbering_20_1">Seleccione una categoría de animación de la lista desplegable <text:span text:style-name="Emphasis">Categoría</text:span>.</text:p>
            </text:list-item>
            <text:list-item>
              <text:p text:style-name="Numbering_20_1">Seleccione un efecto de animación de las opciones disponibles en la lista de <text:span text:style-name="Emphasis">Efecto</text:span>.</text:p>
            </text:list-item>
          </text:list>
          <text:p text:style-name="Figure"><draw:frame draw:style-name="fr3" draw:name="fram_IG26209-007" text:anchor-type="as-char" draw:z-index="515">
       <draw:text-box fo:min-height="0.041cm" fo:min-width="0.041cm">
        <text:p text:style-name="Figure">Figura <text:sequence text:ref-name="refFigure252" text:name="Figure" text:formula="ooow:Figure+1" style:num-format="1, 2, 3, ...">253</text:sequence>: Página Animación de la Barra lateral</text:p>
        <text:p text:style-name="Figure"><draw:frame draw:style-name="fr4" draw:name="img_IG26209-008" text:anchor-type="as-char" svg:width="8.991cm" svg:height="11.92cm" draw:z-index="516"><draw:image xlink:href="Pictures/10000000000001A900000233498987EA.png" xlink:type="simple" xlink:show="embed" xlink:actuate="onLoad" draw:mime-type="image/png"/>
          <svg:title>Página Animación de la Barra lateral</svg:title>
          <svg:desc>Página Animación de la Barra lateral</svg:desc>
         </draw:frame></text:p>
       </draw:text-box>
      </draw:frame></text:p>
          <text:list xml:id="list214947901434033" text:continue-numbering="true" text:style-name="Numbering_20_1">
            <text:list-item>
              <text:p text:style-name="Numbering_20_1">Seleccione cómo comienza la animación en la lista desplegable <text:span text:style-name="Emphasis">Inicio</text:span>.</text:p>
            </text:list-item>
            <text:list-item>
              <text:p text:style-name="Numbering_20_1">Seleccione la dirección de la animación en la lista desplegable <text:span text:style-name="Emphasis">Dirección</text:span>.</text:p>
            </text:list-item>
            <text:list-item>
              <text:p text:style-name="Numbering_20_1">Ingrese un tiempo para la duración de la animación en el cuadro <text:span text:style-name="Emphasis">Duración</text:span>.</text:p>
            </text:list-item>
            <text:list-item>
              <text:p text:style-name="Numbering_20_1"><text:soft-page-break/>Ingrese un tiempo para el retraso del inicio de la animación en el cuadro <text:span text:style-name="Emphasis">Demora</text:span>.</text:p>
            </text:list-item>
            <text:list-item>
              <text:p text:style-name="Numbering_20_1">Si necesita otras opciones de animación, consulte «<text:bookmark-ref text:reference-format="text" text:ref-name="__RefHeading___Toc47262_651750698">Opciones adicionales de la animación</text:bookmark-ref>» más adelante.</text:p>
            </text:list-item>
            <text:list-item>
              <text:p text:style-name="Numbering_20_1">Seleccione <text:span text:style-name="Emphasis">Previsualización automática</text:span> para comprobar cómo se ve la animación cuando se aplica a un elemento de diapositiva.</text:p>
            </text:list-item>
            <text:list-item>
              <text:p text:style-name="Numbering_20_1">Haga clic en <text:span text:style-name="Emphasis">Reproducir</text:span> para comprobar cómo se ve la animación si está desactivada la previsualización automática o quiere repetir el efecto.</text:p>
            </text:list-item>
          </text:list>
          <text:list xml:id="list214948258253412" text:continue-list="list214946910285438" text:style-name="Heading_20_Note">
            <text:list-item>
              <text:p text:style-name="Heading_20_Note">Nota</text:p>
            </text:list-item>
          </text:list>
          <text:p text:style-name="Body_20_Text_2c__20_Note">Las opciones disponibles para una animación dependen de la <text:span text:style-name="Emphasis">categoría</text:span> y el <text:span text:style-name="Emphasis">efecto</text:span> seleccionado para una animación.</text:p>
          <text:p text:style-name="Heading_20_2"><text:bookmark-start text:name="__RefHeading___Toc50261_651750698"/>Cambio de animación<text:bookmark-end text:name="__RefHeading___Toc50261_651750698"/></text:p>
          <text:list text:continue-list="list214947901434033" text:style-name="Numbering_20_1">
            <text:list-item text:start-value="1">
              <text:p text:style-name="Numbering_20_1">Haga clic en la pestaña <text:span text:style-name="Emphasis">Animación</text:span> de la <text:span text:style-name="Emphasis">Barra lateral</text:span> para abrir la página correspondiente (figura <text:sequence-ref text:reference-format="value" text:ref-name="refFigure252">253</text:sequence-ref>).</text:p>
            </text:list-item>
            <text:list-item>
              <text:p text:style-name="Numbering_20_1">Seleccione el elemento al que desee cambiar la animación.</text:p>
            </text:list-item>
            <text:list-item>
              <text:p text:style-name="Numbering_20_1">Seleccione un nuevo efecto de animación para el elemento seleccionado.</text:p>
            </text:list-item>
            <text:list-item>
              <text:p text:style-name="Numbering_20_1">Haga clic en <text:span text:style-name="Emphasis">Reproducir</text:span> para comprobar cómo se ve la animación .</text:p>
            </text:list-item>
          </text:list>
          <text:p text:style-name="Heading_20_2"><text:bookmark-start text:name="__RefHeading___Toc50263_651750698"/>Eliminar una animación<text:bookmark-end text:name="__RefHeading___Toc50263_651750698"/></text:p>
          <text:list text:continue-numbering="true" text:style-name="Numbering_20_1">
            <text:list-item text:start-value="1">
              <text:p text:style-name="Numbering_20_1">Haga clic en la pestaña <text:span text:style-name="Emphasis">Animación</text:span> de la <text:span text:style-name="Emphasis">Barra lateral</text:span> para abrir la página correspondiente (figura <text:sequence-ref text:reference-format="value" text:ref-name="refFigure252">253</text:sequence-ref>).</text:p>
            </text:list-item>
            <text:list-item>
              <text:p text:style-name="Numbering_20_1">Seleccione el elemento al que desee eliminar la animación.</text:p>
            </text:list-item>
            <text:list-item>
              <text:p text:style-name="Numbering_20_1">Haga clic en <text:span text:style-name="Emphasis">Eliminar efecto</text:span> para eliminar la animación del elemento seleccionado.</text:p>
            </text:list-item>
          </text:list>
          <text:p text:style-name="Heading_20_2"><text:bookmark-start text:name="__RefHeading___Toc47262_651750698"/>Opciones adicionales de la animación<text:bookmark-end text:name="__RefHeading___Toc47262_651750698"/></text:p>
          <text:p text:style-name="Body_20_Text_2c__20_List_20_Intro">Algunas animaciones tienen opciones adicionales que se pueden configurar o cambiar. Las opciones disponibles dependen de la animación seleccionada.</text:p>
          <text:list xml:id="list214947443685140" text:continue-numbering="true" text:style-name="Numbering_20_1">
            <text:list-item text:start-value="1">
              <text:p text:style-name="Numbering_20_1">Haga clic en la pestaña <text:span text:style-name="Emphasis">Animación</text:span> de la <text:span text:style-name="Emphasis">Barra lateral</text:span> para abrir la página correspondiente.</text:p>
            </text:list-item>
            <text:list-item>
              <text:p text:style-name="Numbering_20_1">Seleccione el elemento con animación al que desea aplicar o modificar las opciones adicionales de animación.</text:p>
            </text:list-item>
            <text:list-item>
              <text:p text:style-name="Numbering_20_1">Haga clic en <text:span text:style-name="Emphasis">Opciones</text:span> a la derecha de la lista desplegable <text:span text:style-name="Emphasis">Dirección</text:span> para abrir el diálogo <text:span text:style-name="Emphasis">Opciones de efectos</text:span> (figura <text:sequence-ref text:reference-format="value" text:ref-name="refFigure253">254</text:sequence-ref>).</text:p>
            </text:list-item>
            <text:list-item>
              <text:p text:style-name="Numbering_20_1">Haga clic en una pestaña para abrir las opciones del tipo de efecto que desee cambiar.</text:p>
            </text:list-item>
          </text:list>
          <text:list xml:id="list214947387755146" text:continue-list="list214947374013161" text:style-name="List_20_2">
            <text:list-item>
              <text:p text:style-name="List_20_2"><text:span text:style-name="Emphasis">Efecto</text:span>: especifica la configuración y mejoras de la animación seleccionada (figura <text:sequence-ref text:reference-format="value" text:ref-name="refFigure253">254</text:sequence-ref>).</text:p>
            </text:list-item>
            <text:list-item>
              <text:p text:style-name="List_20_2"><text:span text:style-name="Emphasis">Temporización</text:span>: especifica los ajustes de la duración y retardo para el efecto seleccionado (figura <text:sequence-ref text:reference-format="value" text:ref-name="refFigure254">255</text:sequence-ref>).</text:p>
            </text:list-item>
            <text:list-item>
              <text:p text:style-name="List_20_2"><text:span text:style-name="Emphasis">Animación del texto</text:span>: especifica cómo se anima el texto del objeto al que se aplica la animación (figura <text:sequence-ref text:reference-format="value" text:ref-name="refFigure255">256</text:sequence-ref>).</text:p>
            </text:list-item>
          </text:list>
          <text:list xml:id="list214947771764369" text:continue-list="list214947443685140" text:style-name="Numbering_20_1">
            <text:list-item>
              <text:p text:style-name="Numbering_20_1">Haga clic en <text:span text:style-name="Emphasis">Aceptar</text:span> para guardar los cambios y cerrar el diálogo.</text:p>
            </text:list-item>
          </text:list>
          <text:p text:style-name="Heading_20_3"><text:bookmark-start text:name="__RefHeading___Toc50265_651750698"/><text:soft-page-break/>Página Efecto<text:bookmark-end text:name="__RefHeading___Toc50265_651750698"/></text:p>
          <text:p text:style-name="Body_20_Text_2c__20_List_20_Intro">Especifique la configuración y las mejoras para la animación usando la página <text:span text:style-name="Emphasis">Efecto</text:span> (figura <text:sequence-ref text:reference-format="value" text:ref-name="refFigure253">254</text:sequence-ref>).</text:p>
          <text:p text:style-name="Figure"><draw:frame draw:style-name="fr3" draw:name="fram_IG26209-008" text:anchor-type="as-char" draw:z-index="517">
       <draw:text-box fo:min-height="0.041cm" fo:min-width="0.041cm">
        <text:p text:style-name="Figure">Figura <text:sequence text:ref-name="refFigure253" text:name="Figure" text:formula="ooow:Figure+1" style:num-format="1, 2, 3, ...">254</text:sequence>: Diálogo Opciones de efecto - Página Efecto</text:p>
        <text:p text:style-name="Figure"><draw:frame draw:style-name="fr4" draw:name="img_IG26209-009" text:anchor-type="as-char" svg:width="8.209cm" svg:height="7.87cm" draw:z-index="518"><draw:image xlink:href="Pictures/1000000100000184000001745D2ABACD.png" xlink:type="simple" xlink:show="embed" xlink:actuate="onLoad" draw:mime-type="image/png"/>
          <svg:title>Diálogo Opciones de efecto - Página Efecto</svg:title>
          <svg:desc>Diálogo Opciones de efecto - Página Efecto</svg:desc>
         </draw:frame></text:p>
       </draw:text-box>
      </draw:frame></text:p>
          <text:list xml:id="list214948247277620" text:continue-list="list214947472780429" text:style-name="List_20_1">
            <text:list-item>
              <text:p text:style-name="List_20_1"><text:span text:style-name="Strong_20_Emphasis">Sonido</text:span>: seleccione un sonido de la lista desplegable o seleccione una de las entradas especiales: </text:p>
            </text:list-item>
          </text:list>
          <text:list xml:id="list214947218140073" text:continue-list="list214947387755146" text:style-name="List_20_2">
            <text:list-item>
              <text:p text:style-name="List_20_2"><text:span text:style-name="Emphasis">(Sin sonido)</text:span>: no se reproduce ningún sonido durante la animación del efecto.</text:p>
            </text:list-item>
            <text:list-item>
              <text:p text:style-name="List_20_2"><text:span text:style-name="Emphasis">(Detener sonido anterior)</text:span>: el sonido del efecto anterior se detiene tan pronto como se ejecuta el efecto actual.</text:p>
            </text:list-item>
            <text:list-item>
              <text:p text:style-name="List_20_2"><text:span text:style-name="Emphasis">Otro sonido</text:span>: muestra un diálogo explorador para seleccionar un archivo de sonido.</text:p>
            </text:list-item>
          </text:list>
          <text:list xml:id="list214947293692460" text:continue-list="list214948247277620" text:style-name="List_20_1">
            <text:list-item>
              <text:p text:style-name="List_20_1"><text:span text:style-name="Strong_20_Emphasis">Después de la animación</text:span>: seleccione lo que sucede después de la animación.</text:p>
            </text:list-item>
          </text:list>
          <text:list xml:id="list214948141353110" text:continue-list="list214947218140073" text:style-name="List_20_2">
            <text:list-item>
              <text:p text:style-name="List_20_2"><text:span text:style-name="Emphasis">No atenuar</text:span>: no se ejecutará ningún efecto de atenuación.</text:p>
            </text:list-item>
            <text:list-item>
              <text:p text:style-name="List_20_2"><text:span text:style-name="Emphasis">Atenuar con color</text:span>: después de la animación, un color atenuado llena la forma.</text:p>
            </text:list-item>
            <text:list-item>
              <text:p text:style-name="List_20_2"><text:span text:style-name="Emphasis">Ocultar tras la animación</text:span>: oculta la forma después de que finaliza la animación.</text:p>
            </text:list-item>
            <text:list-item>
              <text:p text:style-name="List_20_2"><text:span text:style-name="Emphasis">Ocultar en la próxima animación</text:span>: oculta la forma en la siguiente animación.</text:p>
            </text:list-item>
          </text:list>
          <text:list xml:id="list214947455656120" text:continue-list="list214947293692460" text:style-name="List_20_1">
            <text:list-item>
              <text:p text:style-name="List_20_1"><text:span text:style-name="Strong_20_Emphasis">Color atenuado</text:span>: seleccione el color. Solo disponible al seleccionar <text:span text:style-name="Emphasis">Atenuar con color</text:span>.</text:p>
            </text:list-item>
            <text:list-item>
              <text:p text:style-name="List_20_1"><text:span text:style-name="Strong_20_Emphasis">Animación de texto</text:span>: seleccione el modo de animación para el texto del objeto: </text:p>
            </text:list-item>
          </text:list>
          <text:list xml:id="list214948275101878" text:continue-list="list214948141353110" text:style-name="List_20_2">
            <text:list-item>
              <text:p text:style-name="List_20_2"><text:span text:style-name="Emphasis">Todo a la vez</text:span>: anima el texto de una vez.</text:p>
            </text:list-item>
            <text:list-item>
              <text:p text:style-name="List_20_2"><text:span text:style-name="Emphasis">Palabra por palabra</text:span>: anima el texto palabra por palabra.</text:p>
            </text:list-item>
            <text:list-item>
              <text:p text:style-name="List_20_2"><text:span text:style-name="Emphasis">Letra por letra</text:span>: anima el texto letra por letra.</text:p>
            </text:list-item>
          </text:list>
          <text:list text:continue-list="list214947455656120" text:style-name="List_20_1">
            <text:list-item>
              <text:p text:style-name="List_20_1"><text:span text:style-name="Strong_20_Emphasis">Demora entre caracteres</text:span>: especifica el porcentaje de retraso entre animaciones si se ha seleccionado <text:span text:style-name="Emphasis">Palabra por palabra</text:span> o <text:span text:style-name="Emphasis">Letra por letra</text:span> para la animación de texto.</text:p>
            </text:list-item>
          </text:list>
          <text:p text:style-name="Heading_20_3"><text:bookmark-start text:name="__RefHeading___Toc50267_651750698"/>Opciones de temporización<text:bookmark-end text:name="__RefHeading___Toc50267_651750698"/></text:p>
          <text:p text:style-name="Text_20_body">Especifique los tiempos de los efectos de la animación usando la página <text:span text:style-name="Emphasis">Temporización</text:span> (figura <text:sequence-ref text:reference-format="value" text:ref-name="refFigure254">255</text:sequence-ref>).</text:p>
          <text:p text:style-name="Figure"><text:soft-page-break/><draw:frame draw:style-name="fr3" draw:name="fram_IG26209-009" text:anchor-type="as-char" draw:z-index="519">
       <draw:text-box fo:min-height="0.041cm" fo:min-width="0.041cm">
        <text:p text:style-name="Figure">Figura <text:sequence text:ref-name="refFigure254" text:name="Figure" text:formula="ooow:Figure+1" style:num-format="1, 2, 3, ...">255</text:sequence>: Diálogo de opción de efecto: página de Temporización</text:p>
        <text:p text:style-name="Figure"><draw:frame draw:style-name="fr4" draw:name="img_IG26209-010" text:anchor-type="as-char" svg:width="8.209cm" svg:height="6.6cm" draw:z-index="520"><draw:image xlink:href="Pictures/100000000000018400000138C7891886.png" xlink:type="simple" xlink:show="embed" xlink:actuate="onLoad" draw:mime-type="image/png"/>
          <svg:title>Diálogo de opción de efecto: página de Temporización</svg:title>
          <svg:desc>Diálogo de opción de efecto: página de Temporización</svg:desc>
         </draw:frame></text:p>
       </draw:text-box>
      </draw:frame></text:p>
          <text:list xml:id="list214948680050678" text:continue-numbering="true" text:style-name="List_20_1">
            <text:list-item>
              <text:p text:style-name="List_20_1"><text:span text:style-name="Strong_20_Emphasis">Inicio</text:span>: Muestra la propiedad de inicio del efecto de animación seleccionado.</text:p>
            </text:list-item>
          </text:list>
          <text:list xml:id="list214948308642190" text:continue-list="list214948275101878" text:style-name="List_20_2">
            <text:list-item>
              <text:p text:style-name="List_20_2"><text:span text:style-name="Emphasis">Al pulsar con el ratón</text:span>: la animación se inicia al detectar un clic del ratón.</text:p>
            </text:list-item>
            <text:list-item>
              <text:p text:style-name="List_20_2"><text:span text:style-name="Emphasis">Con anterior</text:span>: la animación se ejecuta inmediatamente.</text:p>
            </text:list-item>
            <text:list-item>
              <text:p text:style-name="List_20_2"><text:span text:style-name="Emphasis">Después del anterior</text:span>: la animación se ejecuta cuando finaliza la animación anterior.</text:p>
            </text:list-item>
          </text:list>
          <text:list xml:id="list214948105085717" text:continue-list="list214948680050678" text:style-name="List_20_1">
            <text:list-item>
              <text:p text:style-name="List_20_1"><text:span text:style-name="Emphasis">Demora</text:span>: especifica un retraso adicional hasta que se inicia el efecto.</text:p>
            </text:list-item>
            <text:list-item>
              <text:p text:style-name="List_20_1"><text:span text:style-name="Emphasis">Duración</text:span>: especifica la duración del efecto.</text:p>
            </text:list-item>
            <text:list-item>
              <text:p text:style-name="List_20_1"><text:span text:style-name="Emphasis">Repetir</text:span>: especifica si se debe repetir el efecto y cómo hacerlo. Introduzca el número de repeticiones o seleccione desde la lista:</text:p>
            </text:list-item>
          </text:list>
          <text:list xml:id="list214948147723981" text:continue-list="list214948308642190" text:style-name="List_20_2">
            <text:list-item>
              <text:p text:style-name="List_20_2"><text:span text:style-name="Emphasis">Ninguno</text:span>: el efecto no se repite.</text:p>
            </text:list-item>
            <text:list-item>
              <text:p text:style-name="List_20_2"><text:span text:style-name="Emphasis">Hasta la próxima pulsación</text:span>: la animación se repite hasta el siguiente clic del ratón.</text:p>
            </text:list-item>
            <text:list-item>
              <text:p text:style-name="List_20_2"><text:span text:style-name="Emphasis">Hasta el final de la diapositiva</text:span>: la animación se repite mientras se ve la diapositiva.</text:p>
            </text:list-item>
          </text:list>
          <text:list text:continue-list="list214948105085717" text:style-name="List_20_1">
            <text:list-item>
              <text:p text:style-name="List_20_1"><text:span text:style-name="Emphasis">Rebobinar tras la reproducción</text:span>: la forma animada vuelve a su estado inicial al finalizar la animación.</text:p>
            </text:list-item>
            <text:list-item>
              <text:p text:style-name="List_20_1"><text:span text:style-name="Emphasis">Animar como parte de secuencia de clics</text:span>: permite que la animación comience en una secuencia de clic normal.</text:p>
            </text:list-item>
            <text:list-item>
              <text:p text:style-name="List_20_1"><text:span text:style-name="Emphasis">Iniciar efecto al pulsar en</text:span>: permite que la animación comience cuando se hace clic en una forma específica. Seleccione la forma por su nombre en la lista desplegable.</text:p>
            </text:list-item>
          </text:list>
          <text:p text:style-name="Heading_20_3"><text:bookmark-start text:name="__RefHeading___Toc50269_651750698"/>Opciones de animación<text:bookmark-end text:name="__RefHeading___Toc50269_651750698"/></text:p>
          <text:p text:style-name="Text_20_body">Especifique la configuración de animación de texto en la página <text:span text:style-name="Emphasis">Animación de texto</text:span> (figura <text:sequence-ref text:reference-format="value" text:ref-name="refFigure255">256</text:sequence-ref>).</text:p>
          <text:p text:style-name="Figure"><draw:frame draw:style-name="fr3" draw:name="fram_IG26209-010" text:anchor-type="as-char" draw:z-index="521">
       <draw:text-box fo:min-height="0.041cm" fo:min-width="0.041cm">
        <text:p text:style-name="Figure">Figura <text:sequence text:ref-name="refFigure255" text:name="Figure" text:formula="ooow:Figure+1" style:num-format="1, 2, 3, ...">256</text:sequence>: Diálogo Opciones de efectos: página Animación de texto</text:p>
        <text:p text:style-name="Figure"><draw:frame draw:style-name="fr4" draw:name="img_IG26209-011" text:anchor-type="as-char" svg:width="8.209cm" svg:height="3.829cm" draw:z-index="522"><draw:image xlink:href="Pictures/1000000000000184000000B5285F7C0C.png" xlink:type="simple" xlink:show="embed" xlink:actuate="onLoad" draw:mime-type="image/png"/>
          <svg:title>Diálogo Opciones de efectos: página Animación de texto</svg:title>
          <svg:desc>Diálogo Opciones de efectos: página Animación de texto</svg:desc>
         </draw:frame></text:p>
       </draw:text-box>
      </draw:frame></text:p>
          <text:list xml:id="list214947424956044" text:continue-numbering="true" text:style-name="List_20_1">
            <text:list-item>
              <text:p text:style-name="List_20_1"><text:span text:style-name="Emphasis">Agrupar el texto</text:span>: especifica cómo se animan varios párrafos:</text:p>
            </text:list-item>
          </text:list>
          <text:list xml:id="list214947119093967" text:continue-list="list214948147723981" text:style-name="List_20_2">
            <text:list-item>
              <text:p text:style-name="List_20_2"><text:soft-page-break/><text:span text:style-name="Emphasis">Como un solo objeto</text:span>: todos los párrafos están animados como un solo objeto.</text:p>
            </text:list-item>
            <text:list-item>
              <text:p text:style-name="List_20_2"><text:span text:style-name="Emphasis">Todos los párrafos a la vez</text:span>: todos los párrafos están animados a la vez, pero los párrafos pueden tener diferentes efectos.</text:p>
            </text:list-item>
            <text:list-item>
              <text:p text:style-name="List_20_2"><text:span text:style-name="Emphasis">Por párrafos de primer nivel</text:span>: los párrafos de primer nivel, incluidos los párrafos de subnivel, se animan uno tras otro.</text:p>
            </text:list-item>
          </text:list>
          <text:list xml:id="list214947376422128" text:continue-list="list214947424956044" text:style-name="List_20_1">
            <text:list-item>
              <text:p text:style-name="List_20_1"><text:span text:style-name="Emphasis">Automáticamente después de</text:span>: si se selecciona <text:span text:style-name="Emphasis">Por párrafos de primer nivel</text:span> para la opción <text:span text:style-name="Emphasis">Agrupar el texto</text:span>, los párrafos se animan uno tras otro. Indique un retardo adicional en segundos para animar los párrafos posteriores.</text:p>
            </text:list-item>
            <text:list-item>
              <text:p text:style-name="List_20_1"><text:span text:style-name="Emphasis">Animar la forma adjunta</text:span>: desmarque este cuadro para animar solo el texto, no la forma.</text:p>
            </text:list-item>
            <text:list-item>
              <text:p text:style-name="List_20_1"><text:span text:style-name="Emphasis">En orden inverso</text:span>: anima los párrafos en orden inverso.</text:p>
            </text:list-item>
          </text:list>
          <text:p text:style-name="Heading_20_2"><text:bookmark-start text:name="__RefHeading___Toc50271_651750698"/>Ejemplo de animación<text:bookmark-end text:name="__RefHeading___Toc50271_651750698"/></text:p>
          <text:p text:style-name="Body_20_Text_2c__20_List_20_Intro">La creación de animaciones en una diapositiva requiere práctica para lograr el efecto deseado. Los siguientes pasos explican cómo configurar una diapositiva con varias animaciones.</text:p>
          <text:list xml:id="list214948806720728" text:continue-list="list214947771764369" text:style-name="Numbering_20_1">
            <text:list-item text:start-value="1">
              <text:p text:style-name="Numbering_20_1">Vaya a <text:span text:style-name="Strong_20_Emphasis">Ver &gt; Normal</text:span> en el menú para abrir la vista <text:span text:style-name="Emphasis">Normal</text:span></text:p>
            </text:list-item>
            <text:list-item>
              <text:p text:style-name="Numbering_20_1">Seleccione una diapositiva que desee animar.</text:p>
            </text:list-item>
            <text:list-item>
              <text:p text:style-name="Numbering_20_1">Abra la página Animación de la <text:span text:style-name="Emphasis">Barra lateral</text:span></text:p>
            </text:list-item>
            <text:list-item>
              <text:p text:style-name="Numbering_20_1">Seleccione dos elementos en la diapositiva, luego haga clic en <text:span text:style-name="Emphasis">Agregar efecto</text:span> (<text:span text:style-name="Strong_20_Emphasis">+</text:span>), para abrir las opciones de animación. Los elementos seleccionados aparecen en la lista superior de la página <text:span text:style-name="Emphasis">Animación</text:span>.</text:p>
            </text:list-item>
            <text:list-item>
              <text:p text:style-name="Numbering_20_1">Seleccione el primer objeto (Forma 1), seleccione <text:span text:style-name="Emphasis">Entrada</text:span> de la lista desplegable <text:span text:style-name="Emphasis">Categoría</text:span> y las siguientes opciones para la animación: </text:p>
            </text:list-item>
          </text:list>
          <text:list xml:id="list214947136499000" text:continue-list="list214947119093967" text:style-name="List_20_2">
            <text:list-item>
              <text:p text:style-name="List_20_2"><text:span text:style-name="Emphasis">Efecto</text:span> - Persianas venecianas.</text:p>
            </text:list-item>
            <text:list-item>
              <text:p text:style-name="List_20_2"><text:span text:style-name="Emphasis">Inicio</text:span>: al pulsar con el ratón.</text:p>
            </text:list-item>
            <text:list-item>
              <text:p text:style-name="List_20_2"><text:span text:style-name="Emphasis">Dirección</text:span> – Vertical.</text:p>
            </text:list-item>
            <text:list-item>
              <text:p text:style-name="List_20_2"><text:span text:style-name="Emphasis">Duración</text:span> – 2,0 segundos.</text:p>
            </text:list-item>
            <text:list-item>
              <text:p text:style-name="List_20_2"><text:span text:style-name="Emphasis">Demora</text:span> – 1,0 segundos.</text:p>
            </text:list-item>
          </text:list>
          <text:list xml:id="list214947752911232" text:continue-list="list214948806720728" text:style-name="Numbering_20_1">
            <text:list-item>
              <text:p text:style-name="Numbering_20_1">Seleccione el segundo objeto (Forma 2), seleccione <text:span text:style-name="Emphasis">Trayectorias</text:span> en la lista desplegable <text:span text:style-name="Emphasis">Categoría</text:span> y las siguientes opciones para la animación: </text:p>
            </text:list-item>
          </text:list>
          <text:list xml:id="list214947155817456" text:continue-list="list214947136499000" text:style-name="List_20_2">
            <text:list-item>
              <text:p text:style-name="List_20_2"><text:span text:style-name="Emphasis">Efecto</text:span> - Estrella de 5 puntas</text:p>
            </text:list-item>
            <text:list-item>
              <text:p text:style-name="List_20_2"><text:span text:style-name="Emphasis">Inicio</text:span> - Después del anterior</text:p>
            </text:list-item>
            <text:list-item>
              <text:p text:style-name="List_20_2"><text:span text:style-name="Emphasis">Duración</text:span> - 3,00 segundos</text:p>
            </text:list-item>
            <text:list-item>
              <text:p text:style-name="List_20_2"><text:span text:style-name="Emphasis">Demora</text:span> - 0,50 segundos.</text:p>
            </text:list-item>
          </text:list>
          <text:list xml:id="list214947523935822" text:continue-list="list214947752911232" text:style-name="Numbering_20_1">
            <text:list-item>
              <text:p text:style-name="Numbering_20_1">Vaya a <text:span text:style-name="Strong_20_Emphasis">Pase de diapositivas &gt; Presentación cronometrada</text:span> en el menú y verifique la animación de estos dos objetos.</text:p>
            </text:list-item>
          </text:list>
          <text:h text:style-name="Heading_20_1" text:outline-level="2"><text:bookmark-start text:name="__RefHeading___Toc50277_651750698"/>Usar interacciones<text:bookmark-end text:name="__RefHeading___Toc50277_651750698"/></text:h>
          <text:p text:style-name="Body_20_Text_2c__20_List_20_Intro">Las interacciones son aquellas en las que los objetos de una diapositiva se utilizan para crear un evento cuando se hace clic en él objeto. Estos objetos con interacciones pueden ser botones, imágenes o cuadros de texto.</text:p>
          <text:list xml:id="list214948844871907" text:continue-numbering="true" text:style-name="Numbering_20_1">
            <text:list-item text:start-value="1">
              <text:p text:style-name="Numbering_20_1">Vaya a <text:span text:style-name="Strong_20_Emphasis">Ver &gt; Normal</text:span> en el menú para abrir la vista <text:span text:style-name="Emphasis">Normal</text:span>.</text:p>
            </text:list-item>
            <text:list-item>
              <text:p text:style-name="Numbering_20_1"><text:soft-page-break/>Seleccione un objeto de una diapositiva al que desee agregar una interacción y utilice uno de los siguientes métodos para abrir el diálogo <text:span text:style-name="Emphasis">Interacción</text:span> (figura <text:sequence-ref text:reference-format="value" text:ref-name="refFigure256">257</text:sequence-ref>).</text:p>
            </text:list-item>
          </text:list>
          <text:list xml:id="list214947696053139" text:continue-list="list214947155817456" text:style-name="List_20_2">
            <text:list-item>
              <text:p text:style-name="List_20_2">Haga clic con el botón derecho en el objeto y seleccione <text:span text:style-name="Emphasis">Interacción</text:span> en el menú contextual.</text:p>
            </text:list-item>
            <text:list-item>
              <text:p text:style-name="List_20_2">Vaya a <text:span text:style-name="Strong_20_Emphasis">Formato &gt; Interacción</text:span> en el menú.</text:p>
            </text:list-item>
          </text:list>
          <text:list xml:id="list214947455208954" text:continue-list="list214948844871907" text:style-name="Numbering_20_1">
            <text:list-item>
              <text:p text:style-name="Numbering_20_1">Seleccione una interacción de la lista desplegable <text:span text:style-name="Emphasis">Acción al pulsar con el ratón</text:span>. Las opciones disponibles dependen de la interacción que se haya seleccionado.</text:p>
            </text:list-item>
            <text:list-item>
              <text:p text:style-name="Numbering_20_1">Haga clic en <text:span text:style-name="Emphasis">Aceptar</text:span> para guardar los cambios y cerrar el diálogo <text:span text:style-name="Emphasis">Interacción</text:span>.</text:p>
            </text:list-item>
          </text:list>
          <text:p text:style-name="Figure"><draw:frame draw:style-name="fr3" draw:name="fram_IG26209-011" text:anchor-type="as-char" draw:z-index="523">
       <draw:text-box fo:min-height="0.041cm" fo:min-width="0.041cm">
        <text:p text:style-name="Figure">Figura <text:sequence text:ref-name="refFigure256" text:name="Figure" text:formula="ooow:Figure+1" style:num-format="1, 2, 3, ...">257</text:sequence>: Diálogo Interacción</text:p>
        <text:p text:style-name="Figure"><draw:frame draw:style-name="fr4" draw:name="img_IG26209-012" text:anchor-type="as-char" svg:width="10.021cm" svg:height="8.46cm" draw:z-index="524"><draw:image xlink:href="Pictures/100000000000021D000001C9434368FA.png" xlink:type="simple" xlink:show="embed" xlink:actuate="onLoad" draw:mime-type="image/png"/>
          <svg:title>Diálogo Interacción</svg:title>
          <svg:desc>Diálogo Interacción</svg:desc>
         </draw:frame></text:p>
       </draw:text-box>
      </draw:frame></text:p>
          <text:h text:style-name="Heading_20_1" text:outline-level="2"><text:bookmark-start text:name="__RefHeading___Toc50279_651750698"/>Pase de diapositivas<text:bookmark-end text:name="__RefHeading___Toc50279_651750698"/></text:h>
          <text:p text:style-name="Heading_20_2"><text:bookmark-start text:name="__RefHeading___Toc50281_651750698"/>Iniciar una presentación<text:bookmark-end text:name="__RefHeading___Toc50281_651750698"/></text:p>
          <text:list xml:id="list214948828997327" text:continue-numbering="true" text:style-name="Numbering_20_1">
            <text:list-item text:start-value="1">
              <text:p text:style-name="Numbering_20_1">Abra el archivo de presentación e inicie el pase de diapositivas utilizando uno de los siguientes métodos: </text:p>
            </text:list-item>
          </text:list>
          <text:list xml:id="list214948316849100" text:continue-list="list214947696053139" text:style-name="List_20_2">
            <text:list-item>
              <text:p text:style-name="List_20_2">Use el atajo de teclado <text:span text:style-name="Keystroke">F5</text:span> para comenzar desde la primera diapositiva o <text:span text:style-name="Keystroke">Mayús</text:span>+<text:span text:style-name="Keystroke">F5</text:span> para comenzar desde la diapositiva actual.</text:p>
            </text:list-item>
            <text:list-item>
              <text:p text:style-name="List_20_2">Vaya a <text:span text:style-name="Strong_20_Emphasis">Pase de diapositivas &gt; Iniciar presentación</text:span> o <text:span text:style-name="Strong_20_Emphasis">Iniciar desde diapositiva actual</text:span> en el menú.</text:p>
            </text:list-item>
            <text:list-item>
              <text:p text:style-name="List_20_2">Haga clic en <text:span text:style-name="Emphasis">Iniciar presentación</text:span> en la barra de herramientas del <text:span text:style-name="Emphasis">Organizador de diapositivas.</text:span></text:p>
            </text:list-item>
          </text:list>
          <text:list xml:id="list214948326822644" text:continue-list="list214948828997327" text:style-name="Numbering_20_1">
            <text:list-item>
              <text:p text:style-name="Numbering_20_1">Si la transición de diapositivas está establecida como <text:span text:style-name="Emphasis">Automáticamente después de x segundos</text:span>, la presentación se ejecuta una vez transcurrido el tiempo establecido.</text:p>
            </text:list-item>
            <text:list-item>
              <text:p text:style-name="Numbering_20_1">Si la transición de diapositivas está establecida como <text:span text:style-name="Emphasis">al hacer clic con el ratón</text:span>, haga clic en el botón izquierdo del ratón, Pulse la flecha hacia abajo, flecha a la derecha, <text:span text:style-name="Keystroke">AvPag</text:span> o la barra espaciadora.</text:p>
            </text:list-item>
            <text:list-item>
              <text:p text:style-name="Numbering_20_1">Para navegar hacia atrás en una presentación de diapositivas, una diapositiva a la vez, pulse la flecha hacia arriba, la flecha izquierda o <text:span text:style-name="Keystroke">RePag</text:span>.</text:p>
            </text:list-item>
            <text:list-item>
              <text:p text:style-name="Numbering_20_1"><text:soft-page-break/>Durante la presentación puede hacer clic con el botón derecho en una diapositiva y usar las opciones de navegación del menú contextual.</text:p>
            </text:list-item>
            <text:list-item>
              <text:p text:style-name="Numbering_20_1">Cuando se muestra la última diapositiva, aparece en la pantalla el mensaje <text:span text:style-name="Emphasis">Haga clic para salir de la presentación</text:span> puede pulsar el botón del ratón o pulsar la tecla <text:s/><text:span text:style-name="Keystroke">Esc</text:span>.</text:p>
            </text:list-item>
            <text:list-item>
              <text:p text:style-name="Numbering_20_1">Para salir de la presentación de diapositivas en cualquier momento y volver al espacio de trabajo, pulse la tecla <text:span text:style-name="Keystroke">Esc</text:span>.</text:p>
            </text:list-item>
          </text:list>
          <text:list xml:id="list214948920446538" text:continue-list="list214948258253412" text:style-name="Heading_20_Note">
            <text:list-item>
              <text:p text:style-name="Heading_20_Note">Nota</text:p>
            </text:list-item>
          </text:list>
          <text:p text:style-name="Body_20_Text_2c__20_Note">Durante la presentación de diapositivas, las animaciones de una diapositiva se ejecutan en el orden especificado a medida que se muestran las diapositivas.</text:p>
          <text:p text:style-name="Heading_20_2"><text:bookmark-start text:name="__RefHeading___Toc48013_3943928053"/>Opciones y navegación del menú contextual<text:bookmark-end text:name="__RefHeading___Toc48013_3943928053"/></text:p>
          <text:p text:style-name="Body_20_Text_2c__20_List_20_Intro">Si la presentación de diapositivas consta de más de una diapositiva, al hacer clic con el botón derecho en la pantalla se abre un menú contextual que muestra las opciones de navegación:</text:p>
          <text:list xml:id="list214948188606491" text:continue-list="list214947376422128" text:style-name="List_20_1">
            <text:list-item>
              <text:p text:style-name="List_20_1"><text:span text:style-name="Emphasis">Siguiente</text:span>: pasa a la siguiente diapositiva de la presentación de diapositivas.</text:p>
            </text:list-item>
            <text:list-item>
              <text:p text:style-name="List_20_1"><text:span text:style-name="Emphasis">Anterior</text:span>: pasa a la diapositiva anterior en la presentación de diapositivas.</text:p>
            </text:list-item>
            <text:list-item>
              <text:p text:style-name="List_20_1"><text:span text:style-name="Emphasis">Ir a diapositiva</text:span>: muestra un menú que permite la selección y la navegación a cualquier diapositiva de la presentación. En esta lista de diapositivas se puede constatar la necesidad de nombrar las diapositivas de una presentación en lugar de usar los nombres predeterminados (<text:span text:style-name="Emphasis">Diapositiva 1</text:span>, <text:span text:style-name="Emphasis">Diapositiva 2</text:span> etc).</text:p>
            </text:list-item>
            <text:list-item>
              <text:p text:style-name="List_20_1"><text:span text:style-name="Emphasis">Puntero del ratón como lápiz</text:span><text:span text:style-name="Bullet_20_Symbols_20__28_user_29_">: </text:span>permite usar el cursor como lápiz y dibujar en una diapositiva para enfatizar o explicar algun punto.</text:p>
            </text:list-item>
            <text:list-item>
              <text:p text:style-name="List_20_1"><text:span text:style-name="Emphasis">Anchura del lápiz</text:span>: abre un menú que ofrece opciones para establecer el ancho de las líneas dibujadas en una diapositiva cuando se usa el lápiz.</text:p>
            </text:list-item>
            <text:list-item>
              <text:p text:style-name="List_20_1"><text:span text:style-name="Emphasis">Cambiar color del lápiz</text:span>: abre un diálogo que permite cambiar el color de la línea <text:s/>trazada con el lápiz.</text:p>
            </text:list-item>
            <text:list-item>
              <text:p text:style-name="List_20_1"><text:span text:style-name="Emphasis">Borrar todas las marcas de lápiz</text:span>: elimina todas las líneas dibujadas con el lápiz.</text:p>
            </text:list-item>
            <text:list-item>
              <text:p text:style-name="List_20_1"><text:span text:style-name="Emphasis">Pantalla</text:span>: abre un menú con las opciones <text:span text:style-name="Emphasis">Blanca</text:span> y <text:span text:style-name="Emphasis">Negra</text:span>, para pausar la presentación y poner la pantalla en ese color para un descanso o una explicación.</text:p>
            </text:list-item>
            <text:list-item>
              <text:p text:style-name="List_20_1"><text:span text:style-name="Emphasis">Finalizar pase de diapositivas</text:span>: finaliza la presentación y regresa al espacio de trabajo.</text:p>
            </text:list-item>
          </text:list>
          <text:p text:style-name="Heading_20_2"><text:bookmark-start text:name="__RefHeading___Toc50283_651750698"/>Repetición automática de la presentación de diapositivas<text:bookmark-end text:name="__RefHeading___Toc50283_651750698"/></text:p>
          <text:list text:continue-list="list214948326822644" text:style-name="Numbering_20_1">
            <text:list-item text:start-value="1">
              <text:p text:style-name="Numbering_20_1">Vaya a <text:span text:style-name="Strong_20_Emphasis">Pase de diapositivas &gt; Configurar presentación</text:span> en el menú para abrir el diálogo <text:span text:style-name="Emphasis">Configuración de presentación de diapositivas</text:span>,</text:p>
            </text:list-item>
            <text:list-item>
              <text:p text:style-name="Numbering_20_1">En la sección <text:s/><text:span text:style-name="Emphasis">Modo de presentación</text:span>, seleccione la opción <text:span text:style-name="Emphasis">Bucle y repetición tras</text:span> y un ajuste el tiempo para que el pase de diapositivas comience de nuevo.</text:p>
            </text:list-item>
            <text:list-item>
              <text:p text:style-name="Numbering_20_1">Si es necesario, seleccione <text:span text:style-name="Emphasis">Mostrar logo en las pausas</text:span> para mostrar el logotipo de LibreOffice durante la pausa entre las repeticciones.</text:p>
            </text:list-item>
            <text:list-item>
              <text:p text:style-name="Numbering_20_1">Haga clic en <text:span text:style-name="Emphasis">Aceptar</text:span> para guardar la configuración y cerrar el diálogo.</text:p>
            </text:list-item>
          </text:list>
          <text:p text:style-name="Heading_20_2"><text:bookmark-start text:name="__RefHeading___Toc50285_651750698"/>Tiempo de presentación de diapositivas<text:bookmark-end text:name="__RefHeading___Toc50285_651750698"/></text:p>
          <text:p text:style-name="Heading_20_3"><text:bookmark-start text:name="__RefHeading___Toc50321_3452743521"/>Tiempo predeterminado<text:bookmark-end text:name="__RefHeading___Toc50321_3452743521"/></text:p>
          <text:list text:continue-numbering="true" text:style-name="Numbering_20_1">
            <text:list-item text:start-value="1">
              <text:p text:style-name="Numbering_20_1">Haga clic en <text:span text:style-name="Emphasis">Transición entre diapositivas</text:span> en la <text:span text:style-name="Emphasis">Barra lateral</text:span> para abrir la página correspondiente.</text:p>
            </text:list-item>
            <text:list-item>
              <text:p text:style-name="Numbering_20_1"><text:soft-page-break/>Seleccione <text:span text:style-name="Emphasis">Ninguno</text:span> en la lista de transiciones de la parte superior de la página.</text:p>
            </text:list-item>
            <text:list-item>
              <text:p text:style-name="Numbering_20_1">En la sección <text:span text:style-name="Emphasis">Avanzar diapositiva</text:span> establezca un tiempo en el cuadro <text:span text:style-name="Emphasis">Después de</text:span>.</text:p>
            </text:list-item>
            <text:list-item>
              <text:p text:style-name="Numbering_20_1">Haga clic en <text:span text:style-name="Emphasis">Aplicar transición a todas las diapositivas</text:span> para establecer el tiempo predeterminado del avance de diapositivas.</text:p>
            </text:list-item>
            <text:list-item>
              <text:p text:style-name="Numbering_20_1">Vaya a <text:span text:style-name="Strong_20_Emphasis">Pase de diapositivas &gt; Iniciar presentación</text:span> en el menú para verificar cómo se ejecuta la presentación.</text:p>
            </text:list-item>
            <text:list-item>
              <text:p text:style-name="Numbering_20_1">Si es necesario, ajuste el tiempo predeterminado hasta que esté satisfecho con la forma en que se ejecuta la presentación de diapositiva.</text:p>
            </text:list-item>
          </text:list>
          <text:p text:style-name="Heading_20_3"><text:bookmark-start text:name="__RefHeading___Toc50323_3452743521"/>Sincronización variable<text:bookmark-end text:name="__RefHeading___Toc50323_3452743521"/></text:p>
          <text:list xml:id="list214948952264922" text:continue-numbering="true" text:style-name="Numbering_20_1">
            <text:list-item text:start-value="1">
              <text:p text:style-name="Numbering_20_1">Seleccione <text:span text:style-name="Strong_20_Emphasis">Pase de diapositivas &gt; Presentación cronometrada</text:span> en el menú. La presentación de diapositivas comienza en modo de pantalla completa y aparece un temporizador en la esquina inferior izquierda de la pantalla.</text:p>
            </text:list-item>
            <text:list-item>
              <text:p text:style-name="Numbering_20_1">Cuando desee avanzar a la siguiente diapositiva, haga clic en el temporizador para establecer el tiempo de duración dela diapositiva mostrada y avanzar a la siguiente diapositiva. Para mantener la duración predeterminada de una diapositiva, haga clic en la diapositiva y no en el temporizador.</text:p>
            </text:list-item>
            <text:list-item>
              <text:p text:style-name="Numbering_20_1">Continúe hasta que se establezca la duración de tiempo para todas las diapositivas de la presentación. Impress registrará la duración establecida para cada diapositiva.</text:p>
            </text:list-item>
            <text:list-item>
              <text:p text:style-name="Numbering_20_1">Para salir del tiempo de ensayo de la presentación cronometrada, pulse la tecla <text:span text:style-name="Keystroke">Esc</text:span> .</text:p>
            </text:list-item>
          </text:list>
          <text:p text:style-name="Heading_20_2"><text:bookmark-start text:name="__RefHeading___Toc11278_2785405965"/>Consola del presentador <text:bookmark-end text:name="__RefHeading___Toc11278_2785405965"/></text:p>
          <text:p text:style-name="Body_20_Text_2c__20_List_20_Intro">La <text:span text:style-name="Emphasis">Consola del presentador</text:span> proporciona un control adicional sobre las presentaciones de diapositivas cuando se utiliza una pantalla auxiliar o proyector conectados al equipo (normalmente un portátil). La vista que ve en la pantalla de su equipo incluye la diapositiva que se proyecta en la pantalla auxiliar, la siguiente diapositiva de su presentación, las notas de diapositiva y un temporizador de la presentación. La <text:span text:style-name="Emphasis">Consola del presentador</text:span> proporciona las siguientes vistas: </text:p>
          <text:list text:continue-list="list214948188606491" text:style-name="List_20_1">
            <text:list-item>
              <text:p text:style-name="List_20_1"><text:span text:style-name="Emphasis">Vista predeterminada</text:span>: muestra la diapositiva actual, incluidos los efectos y la siguiente diapositiva de la presentación (figura <text:sequence-ref text:reference-format="value" text:ref-name="refFigure257">258</text:sequence-ref>).</text:p>
            </text:list-item>
          </text:list>
          <text:p text:style-name="Figure"><draw:frame draw:style-name="fr3" draw:name="fram_IG26209-012" text:anchor-type="as-char" draw:z-index="525">
       <draw:text-box fo:min-height="0.041cm" fo:min-width="0.041cm">
        <text:p text:style-name="Figure">Figura <text:sequence text:ref-name="refFigure257" text:name="Figure" text:formula="ooow:Figure+1" style:num-format="1, 2, 3, ...">258</text:sequence>: Consola del presentador: vista predeterminada</text:p>
        <text:p text:style-name="Figure"><draw:frame draw:style-name="fr4" draw:name="img_IG26209-013" text:anchor-type="as-char" svg:width="12.629cm" svg:height="7.11cm" draw:z-index="526"><draw:image xlink:href="Pictures/1000000000000554000003004357BE98.png" xlink:type="simple" xlink:show="embed" xlink:actuate="onLoad" draw:mime-type="image/png"/>
          <svg:title>Consola del presentador: vista predeterminada</svg:title>
          <svg:desc>Consola del presentador: vista predeterminada</svg:desc>
         </draw:frame></text:p>
       </draw:text-box>
      </draw:frame></text:p>
          <text:list text:continue-numbering="true" text:style-name="List_20_1">
            <text:list-item>
              <text:p text:style-name="List_20_1"><text:soft-page-break/><text:span text:style-name="Emphasis">Vista de notas</text:span>: haga clic en <text:span text:style-name="Emphasis">Notas</text:span> para cambiar y mostrar las notas que acompañan a cada diapositiva en la presentación (figura <text:sequence-ref text:reference-format="value" text:ref-name="refFigure258">259</text:sequence-ref>).</text:p>
            </text:list-item>
          </text:list>
          <text:p text:style-name="Figure"><draw:frame draw:style-name="fr3" draw:name="fram_IG26209-013" text:anchor-type="as-char" draw:z-index="527">
       <draw:text-box fo:min-height="0.041cm" fo:min-width="0.041cm">
        <text:p text:style-name="Figure">Figura <text:sequence text:ref-name="refFigure258" text:name="Figure" text:formula="ooow:Figure+1" style:num-format="1, 2, 3, ...">259</text:sequence>: Consola del presentador: vista Notas</text:p>
        <text:p text:style-name="Figure"><draw:frame draw:style-name="fr4" draw:name="img_IG26209-014" text:anchor-type="as-char" svg:width="12.629cm" svg:height="7.11cm" draw:z-index="528"><draw:image xlink:href="Pictures/1000000000000554000003006181451A.png" xlink:type="simple" xlink:show="embed" xlink:actuate="onLoad" draw:mime-type="image/png"/>
          <svg:title>Consola del presentador: vista Notas</svg:title>
          <svg:desc>Consola del presentador: vista Notas</svg:desc>
         </draw:frame></text:p>
       </draw:text-box>
      </draw:frame></text:p>
          <text:list text:continue-numbering="true" text:style-name="List_20_1">
            <text:list-item>
              <text:p text:style-name="List_20_1"><text:span text:style-name="Emphasis">Vista de diapositivas</text:span>: haga clic en <text:span text:style-name="Emphasis">Diapositivas</text:span> para cambiar y mostrar las miniaturas de diapositivas que se utilizan en la presentación (figura <text:sequence-ref text:reference-format="value" text:ref-name="refFigure259">260</text:sequence-ref>).</text:p>
            </text:list-item>
          </text:list>
          <text:p text:style-name="Figure"><draw:frame draw:style-name="fr3" draw:name="fram_IG26209-014" text:anchor-type="as-char" draw:z-index="529">
       <draw:text-box fo:min-height="0.041cm" fo:min-width="0.041cm">
        <text:p text:style-name="Figure">Figura <text:sequence text:ref-name="refFigure259" text:name="Figure" text:formula="ooow:Figure+1" style:num-format="1, 2, 3, ...">260</text:sequence>: Consola del presentador - Vista de diapositivas</text:p>
        <text:p text:style-name="Figure"><draw:frame draw:style-name="fr4" draw:name="img_IG26209-015" text:anchor-type="as-char" svg:width="14.43cm" svg:height="8.13cm" draw:z-index="530"><draw:image xlink:href="Pictures/10000000000005540000030059A2E92F.png" xlink:type="simple" xlink:show="embed" xlink:actuate="onLoad" draw:mime-type="image/png"/>
          <svg:title>Consola del presentador - Vista de diapositivas</svg:title>
          <svg:desc>Consola del presentador - Vista de diapositivas</svg:desc>
         </draw:frame></text:p>
       </draw:text-box>
      </draw:frame></text:p>
          <text:list xml:id="list214948143112812" text:continue-numbering="true" text:style-name="List_20_1">
            <text:list-item>
              <text:p text:style-name="List_20_1"><text:span text:style-name="Emphasis">Intercambio</text:span>: haga clic en este icono para cambiar la <text:span text:style-name="Emphasis">Consola de presentación</text:span> entre pantallas.</text:p>
            </text:list-item>
          </text:list>
          <text:h text:style-name="Heading_20_1" text:outline-level="2"><text:bookmark-start text:name="__RefHeading___Toc23421_11544463"/>Álbumes fotográficos<text:bookmark-end text:name="__RefHeading___Toc23421_11544463"/></text:h>
          <text:p text:style-name="Body_20_Text_2c__20_List_20_Intro">Impress puede crear un álbum fotográfico a partir de un conjunto de imágenes, generalmente con una foto por diapositiva. Este álbum fotográfico puede ser una presentación de diapositivas o una presentación multimedia con gráficos e imágenes o las últimas fotos de sus vacaciones.</text:p>
          <text:list text:continue-list="list214948952264922" text:style-name="Numbering_20_1">
            <text:list-item text:start-value="1">
              <text:p text:style-name="Numbering_20_1">Cree una nueva presentación o abra una presentación existente.</text:p>
            </text:list-item>
            <text:list-item>
              <text:p text:style-name="Numbering_20_1"><text:soft-page-break/>Seleccione la diapositiva que precederá al álbum fotográfico. En una nueva presentación, esta será la primera diapositiva.</text:p>
            </text:list-item>
            <text:list-item>
              <text:p text:style-name="Numbering_20_1">Vaya a <text:span text:style-name="Strong_20_Emphasis">Insertar &gt; Multimedia &gt; Álbum fotográfico</text:span> en el menú para abrir el diálogo <text:span text:style-name="Emphasis">Crear álbum fotográfico</text:span> (figura <text:sequence-ref text:reference-format="value" text:ref-name="refFigure260">261</text:sequence-ref>).</text:p>
            </text:list-item>
          </text:list>
          <text:p text:style-name="Figure"><draw:frame draw:style-name="fr3" draw:name="fram_IG26209-015" text:anchor-type="as-char" draw:z-index="531">
       <draw:text-box fo:min-height="0.041cm" fo:min-width="0.041cm">
        <text:p text:style-name="Figure">Figura <text:sequence text:ref-name="refFigure260" text:name="Figure" text:formula="ooow:Figure+1" style:num-format="1, 2, 3, ...">261</text:sequence>: Diálogo Crear álbum fotográfico</text:p>
        <text:p text:style-name="Figure"><draw:frame draw:style-name="fr4" draw:name="img_IG26209-016" text:anchor-type="as-char" svg:width="12.98cm" svg:height="7.541cm" draw:z-index="532"><draw:image xlink:href="Pictures/10000000000002BD0000019795089DC2.png" xlink:type="simple" xlink:show="embed" xlink:actuate="onLoad" draw:mime-type="image/png"/>
          <svg:title>Diálogo Crear álbum fotográfico</svg:title>
          <svg:desc>Diálogo Crear álbum fotográfico</svg:desc>
         </draw:frame></text:p>
       </draw:text-box>
      </draw:frame></text:p>
          <text:list text:continue-numbering="true" text:style-name="Numbering_20_1">
            <text:list-item>
              <text:p text:style-name="Numbering_20_1">Haga clic en <text:span text:style-name="Emphasis">Agñadir</text:span> para abrir un explorador de archivos.</text:p>
            </text:list-item>
            <text:list-item>
              <text:p text:style-name="Numbering_20_1">Navegue hasta la carpeta donde se encuentran sus imágenes o fotos.</text:p>
            </text:list-item>
            <text:list-item>
              <text:p text:style-name="Numbering_20_1">Seleccione las imágenes o fotos que desee utilizar y haga clic en <text:span text:style-name="Emphasis">Abrir.</text:span> Esto cierra el explorador de archivos y los archivos seleccionados aparecen en el diálogo <text:span text:style-name="Emphasis">Crear álbum fotográfico.</text:span></text:p>
            </text:list-item>
            <text:list-item>
              <text:p text:style-name="Numbering_20_1">Seleccione el número de imágenes por diapositiva en la lista desplegable <text:span text:style-name="Emphasis">Diseño de diapositiva</text:span>.</text:p>
            </text:list-item>
            <text:list-item>
              <text:p text:style-name="Numbering_20_1">Si es necesario, seleccione <text:span text:style-name="Emphasis">Añadir una leyenda a cada diapositiva</text:span>. Esto inserta un cuadro de texto en cada diapositiva que le permite agregar un título a las imágenes.</text:p>
            </text:list-item>
            <text:list-item>
              <text:p text:style-name="Numbering_20_1">Si solo hay una imagen por diapositiva y lo considera necesario, seleccione <text:span text:style-name="Emphasis">Rellenar pantalla</text:span> para que cada imagen ocupe toda la diapositiva.</text:p>
            </text:list-item>
            <text:list-item>
              <text:p text:style-name="Numbering_20_1">Cree la secuencia requerida de fotos o imágenes moviendo archivos de imagen hacia arriba o hacia abajo en la lista de imágenes.</text:p>
            </text:list-item>
            <text:list-item>
              <text:p text:style-name="Numbering_20_1">Cuando la secuencia de imágenes esté lista, haga clic en <text:span text:style-name="Emphasis">Insertar diapositivas</text:span> para crear la cantidad de diapositivas necesarias para el álbum fotográfico. Impress crea una presentación con tantas diapositivas como sean necesarias para sus imágenes. La secuencia se puede cambiar más tarde, como con cualquier presentación.</text:p>
            </text:list-item>
            <text:list-item>
              <text:p text:style-name="Numbering_20_1">Puede copiar y pegar imágenes entre diapositivas igual que con cualquier otro elemento que quiera colocar en una diapositiva.</text:p>
            </text:list-item>
            <text:list-item>
              <text:p text:style-name="Numbering_20_1">Si es necesario, puede configurar su álbum fotográfico y ejecutarlo como una presentación de diapositivas. Consulte «<text:bookmark-ref text:reference-format="text" text:ref-name="__RefHeading___Toc50279_651750698">Pase de diapositivas</text:bookmark-ref>»</text:p>
            </text:list-item>
          </text:list>
          <text:p text:style-name="Heading_20_2"><text:bookmark-start text:name="__RefHeading___Toc11999_1957530543 Copy 1"/>Editar álbumes fotográficos<text:bookmark-end text:name="__RefHeading___Toc11999_1957530543 Copy 1"/></text:p>
          <text:p text:style-name="Text_20_body">Cuando se crea un álbum fotográfico, las imágenes completas de las fotografías se colocan dentro de los límites de las diapositivas creadas para el álbum. Cada fotografía del álbum <text:soft-page-break/>fotográfico se puede editar como cualquier otro objeto que se pueda colocar en una diapositiva. Para más información sobre el formato de fotografías, consulte los siguientes capítulos: </text:p>
          <text:p text:style-name="List_20_Contents">Capítulo 4, Agregar y formatear imágenes</text:p>
          <text:p text:style-name="List_20_Contents">Capítulo 5, Gesti<text:span text:style-name="T385">onar</text:span> objetos gráficos</text:p>
          <text:p text:style-name="List_20_Contents">Capítulo 6, Format<text:span text:style-name="T385">ear</text:span> objetos gráficos</text:p>
          <text:p text:style-name="Text_20_body">Para mejorar el álbum fotográfico, se pueden agregar marcos a cada fotografía del álbum y editar las fotografías usando las opciones disponibles en la <text:span text:style-name="Emphasis">Barra lateral</text:span>. Experimente con diferentes opciones y niveles para crear el efecto adecuado para cada fotografía del álbum .</text:p>
          <text:list xml:id="list214948792508520" text:continue-numbering="true" text:style-name="Numbering_20_1">
            <text:list-item text:start-value="1">
              <text:p text:style-name="Numbering_20_1">Seleccione una diapositiva del álbum para abrir los paneles <text:span text:style-name="Emphasis">Imagen</text:span>, <text:span text:style-name="Emphasis">Línea</text:span> y <text:span text:style-name="Emphasis">Efecto</text:span> en la página <text:span text:style-name="Emphasis">Propiedades</text:span> de la <text:span text:style-name="Emphasis">Barra lateral</text:span>.</text:p>
            </text:list-item>
            <text:list-item>
              <text:p text:style-name="Numbering_20_1">En el panel <text:span text:style-name="Emphasis">Imagen</text:span> (figura <text:sequence-ref text:reference-format="value" text:ref-name="refFigure261">262</text:sequence-ref>), ajuste las siguientes opciones, según sea necesario.</text:p>
            </text:list-item>
          </text:list>
          <text:list text:continue-list="list214947158499079" text:style-name="Numbering_20_2">
            <text:list-item text:start-value="1">
              <text:p text:style-name="Numbering_20_2"><text:span text:style-name="Emphasis">Modo de color</text:span>: seleccione el modo de color de las opciones de la lista desplegable.</text:p>
            </text:list-item>
          </text:list>
          <text:p text:style-name="Figure"><draw:frame draw:style-name="fr3" draw:name="fram_IG26209-016" text:anchor-type="as-char" draw:z-index="533">
       <draw:text-box fo:min-height="0.041cm" fo:min-width="0.041cm">
        <text:p text:style-name="Figure">Figura <text:sequence text:ref-name="refFigure261" text:name="Figure" text:formula="ooow:Figure+1" style:num-format="1">262</text:sequence>: Panel Imagen en la página Propiedades de la Barra lateral</text:p>
        <text:p text:style-name="Figure"><draw:frame draw:style-name="fr4" draw:name="img_IG26209-017" text:anchor-type="as-char" svg:width="11.839cm" svg:height="3.39cm" draw:z-index="534"><draw:image xlink:href="Pictures/10000000000001D7000000877C65D486.png" xlink:type="simple" xlink:show="embed" xlink:actuate="onLoad" draw:mime-type="image/png"/>
          <svg:title>Panel Imagen en la página Propiedades de la Barra lateral</svg:title>
          <svg:desc>Panel Imagen en la página Propiedades de la Barra lateral</svg:desc>
         </draw:frame></text:p>
       </draw:text-box>
      </draw:frame></text:p>
          <text:list xml:id="list214948896635502" text:continue-numbering="true" text:style-name="Numbering_20_2">
            <text:list-item>
              <text:p text:style-name="Numbering_20_2"><text:span text:style-name="Emphasis">Brillo</text:span>: seleccione el nivel de brillo.</text:p>
            </text:list-item>
            <text:list-item>
              <text:p text:style-name="Numbering_20_2"><text:span text:style-name="Emphasis">Contraste</text:span>: seleccione el nivel de contraste.</text:p>
            </text:list-item>
            <text:list-item>
              <text:p text:style-name="Numbering_20_2"><text:span text:style-name="Emphasis">Transparencia</text:span>: seleccione el nivel de transparencia.</text:p>
            </text:list-item>
          </text:list>
          <text:list xml:id="list214948528242963" text:continue-list="list214948792508520" text:style-name="Numbering_20_1">
            <text:list-item>
              <text:p text:style-name="Numbering_20_1">En el panel <text:span text:style-name="Emphasis">Línea</text:span> (figura <text:sequence-ref text:reference-format="value" text:ref-name="refFigure262">263</text:sequence-ref>), seleccione las opciones necesarias, para crear un marco alrededor de la fotografía.</text:p>
            </text:list-item>
          </text:list>
          <text:list text:continue-list="list214948896635502" text:style-name="Numbering_20_2">
            <text:list-item text:start-value="1">
              <text:p text:style-name="Numbering_20_2"><text:span text:style-name="Emphasis">Línea</text:span>: seleccione un estilo de línea de la lista desplegable.</text:p>
            </text:list-item>
          </text:list>
          <text:p text:style-name="Figure"><draw:frame draw:style-name="fr3" draw:name="fram_IG26209-017" text:anchor-type="as-char" draw:z-index="535">
       <draw:text-box fo:min-height="0.041cm" fo:min-width="0.041cm">
        <text:p text:style-name="Figure">Figura <text:sequence text:ref-name="refFigure262" text:name="Figure" text:formula="ooow:Figure+1" style:num-format="1">263</text:sequence>: Panel Línea en la página Propiedades de la Barra lateral</text:p>
        <text:p text:style-name="Figure"><draw:frame draw:style-name="fr4" draw:name="img_IG26209-018" text:anchor-type="as-char" svg:width="11.839cm" svg:height="3.739cm" draw:z-index="536"><draw:image xlink:href="Pictures/10000000000001D700000095F99102FE.png" xlink:type="simple" xlink:show="embed" xlink:actuate="onLoad" draw:mime-type="image/png"/>
          <svg:title>Panel Línea en la página Propiedades de la Barra lateral</svg:title>
          <svg:desc>Panel Línea en la página Propiedades de la Barra lateral</svg:desc>
         </draw:frame></text:p>
       </draw:text-box>
      </draw:frame></text:p>
          <text:list xml:id="list214947134066827" text:continue-numbering="true" text:style-name="Numbering_20_2">
            <text:list-item>
              <text:p text:style-name="Numbering_20_2"><text:span text:style-name="Emphasis">Grosor</text:span>: seleccione el grosor de línea en la lista desplegable o ingrese un ancho de línea en el cuadro <text:span text:style-name="Emphasis">Grosor de línea personalizado</text:span>.</text:p>
            </text:list-item>
            <text:list-item>
              <text:p text:style-name="Numbering_20_2"><text:span text:style-name="Emphasis">Color</text:span>: seleccione un color de las paletas de colores disponibles o cree un color personalizado para la línea del marco.</text:p>
            </text:list-item>
            <text:list-item>
              <text:p text:style-name="Numbering_20_2"><text:span text:style-name="Emphasis">Transparencia</text:span>: seleccione el nivel de transparencia para la línea del marco.</text:p>
            </text:list-item>
          </text:list>
          <text:list xml:id="list214947344180663" text:continue-list="list214948528242963" text:style-name="Numbering_20_1">
            <text:list-item>
              <text:p text:style-name="Numbering_20_1">En el panel <text:s/><text:span text:style-name="Emphasis">Effecto</text:span> (figura <text:sequence-ref text:reference-format="value" text:ref-name="refFigure263">264</text:sequence-ref>), seleccione las siguientes opciones para crear un efecto de resplandor o halo al marco de la fotografía.</text:p>
            </text:list-item>
          </text:list>
          <text:list text:continue-list="list214947134066827" text:style-name="Numbering_20_2">
            <text:list-item text:start-value="1">
              <text:p text:style-name="Numbering_20_2"><text:span text:style-name="Emphasis">Radio</text:span>: ajuste el valor del radio para aplicar un halo al marco de la fotografía.</text:p>
            </text:list-item>
          </text:list>
          <text:p text:style-name="Figure"><text:soft-page-break/><draw:frame draw:style-name="fr3" draw:name="fram_IG26209-018" text:anchor-type="as-char" draw:z-index="537">
       <draw:text-box fo:min-height="0.041cm" fo:min-width="0.041cm">
        <text:p text:style-name="Figure">Figura <text:sequence text:ref-name="refFigure263" text:name="Figure" text:formula="ooow:Figure+1" style:num-format="1">264</text:sequence>: Panel Efecto en la página Propiedades de la Barra lateral</text:p>
        <text:p text:style-name="Figure"><draw:frame draw:style-name="fr4" draw:name="img_IG26209-019" text:anchor-type="as-char" svg:width="11.839cm" svg:height="4.42cm" draw:z-index="538"><draw:image xlink:href="Pictures/10000000000001D7000000B01BA2D2E8.png" xlink:type="simple" xlink:show="embed" xlink:actuate="onLoad" draw:mime-type="image/png"/>
          <svg:title>Panel Efecto en la página Propiedades de la Barra lateral</svg:title>
          <svg:desc>Panel Efecto en la página Propiedades de la Barra lateral</svg:desc>
         </draw:frame></text:p>
       </draw:text-box>
      </draw:frame></text:p>
          <text:list xml:id="list214947114361098" text:continue-numbering="true" text:style-name="Numbering_20_2">
            <text:list-item>
              <text:p text:style-name="Numbering_20_2"><text:span text:style-name="Emphasis">Color</text:span>: seleccione un color para el halo de las paletas de colores disponibles.</text:p>
            </text:list-item>
            <text:list-item>
              <text:p text:style-name="Numbering_20_2"><text:span text:style-name="Emphasis">Transparencia</text:span>: ingrese un valor para ajustar la transparencia del halo.</text:p>
            </text:list-item>
            <text:list-item>
              <text:p text:style-name="Numbering_20_2"><text:span text:style-name="Emphasis">Borde desdibujado</text:span>: ajuste el valor del <text:span text:style-name="Emphasis">Radio</text:span> para aumentar el ancho interno del marco y superponerlo desdibujando los bordes de la fotografía.</text:p>
            </text:list-item>
          </text:list>
          <text:p text:style-name="Figure"><draw:frame draw:style-name="fr3" draw:name="fram_IG26209-019" text:anchor-type="as-char" draw:z-index="539">
       <draw:text-box fo:min-height="0.041cm" fo:min-width="0.041cm">
        <text:p text:style-name="Figure">Figura <text:sequence text:ref-name="refFigure264" text:name="Figure" text:formula="ooow:Figure+1" style:num-format="1">265</text:sequence>: Fotografía en modo Escala de grises y marco con efectos</text:p>
        <text:p text:style-name="Figure"><draw:frame draw:style-name="fr4" draw:name="img_IG26209-020" text:anchor-type="as-char" svg:width="12.45cm" svg:height="6.971cm" draw:z-index="540"><draw:image xlink:href="Pictures/100000000000020B000001254BCF1C90.png" xlink:type="simple" xlink:show="embed" xlink:actuate="onLoad" draw:mime-type="image/png"/>
          <svg:title>Fotografía en modo Escala de grises y marco con efectos</svg:title>
          <svg:desc>Fotografía en modo Escala de grises y marco con efectos</svg:desc>
         </draw:frame></text:p>
       </draw:text-box>
      </draw:frame></text:p>
        </text:section>
        <text:p text:style-name="Text_20_body"/>
      </text:section>
      <text:section text:style-name="Sect1" text:name="IG26210-GuardarImprimirCorreoExportar.odt">
        <text:section text:style-name="Sect1" text:name="Sección46">
          <text:p text:style-name="P11"><draw:frame draw:style-name="fr2" draw:name=" LibreOffice Logo Copia 10" text:anchor-type="as-char" svg:width="8.47cm" svg:height="2.12cm" draw:z-index="541"><draw:image xlink:href="Pictures/10000001000001400000005018DC0722.png" xlink:type="simple" xlink:show="embed" xlink:actuate="onLoad" draw:mime-type="image/png"/>
       <svg:title>LibreOffice Logo</svg:title>
       <svg:desc>LibreOffice Logo</svg:desc>
      </draw:frame></text:p>
        </text:section>
        <text:section text:style-name="Sect1" text:name="Sección47">
          <text:p text:style-name="Guide_20_Name"><text:user-defined style:data-style-name="N0" text:name="Guide Name">Guía de Impress</text:user-defined></text:p>
        </text:section>
        <text:section text:style-name="Sect1" text:name="Sección48">
          <text:h text:style-name="Title" text:outline-level="1"><text:bookmark-start text:name="__RefHeading___Toc33064_1810457014"/><text:span text:style-name="Chapter_20_Number">Capítulo 10</text:span><text:line-break/>Guardar, imprimir, correo y exportación<text:bookmark-end text:name="__RefHeading___Toc33064_1810457014"/></text:h>
          <text:p text:style-name="Subtitle"/>
        </text:section>
        <text:section text:style-name="Sect1" text:name="Sección49">
          <text:h text:style-name="Heading_20_1_20_First" text:outline-level="2"><text:bookmark-start text:name="__RefHeading___Toc1331_4256543436 Copia 5"/>Guardar presentaciones de diapositivas<text:bookmark-end text:name="__RefHeading___Toc1331_4256543436 Copia 5"/></text:h>
          <text:p text:style-name="Text_20_body">Las presentaciones de diapositivas creadas en Impress se guardan, de forma predeterminada, en el formato de presentación de «Open Document» (ODP). Sin embargo, Impress puede abrir y guardar presentaciónes de diapositivas en otros formatos reconocidos.</text:p>
          <text:p text:style-name="Heading_20_2"><text:bookmark-start text:name="__RefHeading___Toc50680_1272604351"/>Nueva presentación de diapositivas<text:bookmark-end text:name="__RefHeading___Toc50680_1272604351"/></text:p>
          <text:list xml:id="list214948891367495" text:continue-list="list214947344180663" text:style-name="Numbering_20_1">
            <text:list-item text:start-value="1">
              <text:p text:style-name="Numbering_20_1">Cree una nueva presentación de diapositivas. Para más información, consulte el «Capítulo 1: Introducción a Impress» </text:p>
            </text:list-item>
            <text:list-item>
              <text:p text:style-name="Numbering_20_1">Guarde la nueva presentación de diapositivas utilizando uno de los siguientes métodos para abrir el diálogo <text:span text:style-name="Emphasis">Guardar como</text:span> (figura <text:sequence-ref text:reference-format="value" text:ref-name="refFigure265">266</text:sequence-ref>).</text:p>
            </text:list-item>
          </text:list>
          <text:list xml:id="list214946985164673" text:continue-list="list214948316849100" text:style-name="List_20_2">
            <text:list-item>
              <text:p text:style-name="List_20_2">Haga clic en el botón <text:span text:style-name="Emphasis">Guardar</text:span> en la barra de herramientas <text:span text:style-name="Emphasis">Estándar</text:span>.</text:p>
            </text:list-item>
            <text:list-item>
              <text:p text:style-name="List_20_2">Vaya a <text:span text:style-name="Strong_20_Emphasis">Archivo &gt; Guardar</text:span> en el menú principal.</text:p>
            </text:list-item>
            <text:list-item>
              <text:p text:style-name="List_20_2">Utilice el atajo de teclado <text:span text:style-name="Keystroke">Ctrl</text:span>+<text:span text:style-name="Keystroke">G</text:span>.</text:p>
            </text:list-item>
          </text:list>
          <text:list text:continue-list="list214948891367495" text:style-name="Numbering_20_1">
            <text:list-item>
              <text:p text:style-name="Numbering_20_1">Navegue hasta donde desea guardar la presentación de diapositivas.</text:p>
            </text:list-item>
            <text:list-item>
              <text:p text:style-name="Numbering_20_1">Escriba el nombre que desee darle al archivo.</text:p>
            </text:list-item>
            <text:list-item>
              <text:p text:style-name="Numbering_20_1">Seleccione un formato de archivo de la lista desplegable <text:span text:style-name="Emphasis">Tipo de archivo</text:span>. De forma predeterminada, el formato de archivo es <text:span text:style-name="Emphasis">Presentación ODF (.odp)</text:span>.</text:p>
            </text:list-item>
            <text:list-item>
              <text:p text:style-name="Numbering_20_1">Haga clic en <text:span text:style-name="Emphasis">Guardar</text:span> para guardar la presentación de diapositivas y cerrar el diálogo.</text:p>
            </text:list-item>
          </text:list>
          <text:p text:style-name="Figure"><draw:frame draw:style-name="fr3" draw:name="fram_IG26210-000" text:anchor-type="as-char" draw:z-index="542">
       <draw:text-box fo:min-height="0.041cm" fo:min-width="0.041cm">
        <text:p text:style-name="Figure">Figura <text:sequence text:ref-name="refFigure265" text:name="Figure" text:formula="ooow:Figure+1" style:num-format="1">266</text:sequence>: Diálogo Guardar como</text:p>
        <text:p text:style-name="Figure"><draw:frame draw:style-name="fr4" draw:name="img_IG26210-001" text:anchor-type="as-char" svg:width="13.36cm" svg:height="6.59cm" draw:z-index="543"><draw:image xlink:href="Pictures/100000000000034A0000019F69D86D9A.png" xlink:type="simple" xlink:show="embed" xlink:actuate="onLoad" draw:mime-type="image/png"/>
          <svg:title>Diálogo Guardar como</svg:title>
          <svg:desc>Diálogo Guardar como</svg:desc>
         </draw:frame></text:p>
       </draw:text-box>
      </draw:frame></text:p>
          <text:p text:style-name="Heading_20_2"><text:bookmark-start text:name="__RefHeading___Toc50682_1272604351"/>Formato ODP<text:bookmark-end text:name="__RefHeading___Toc50682_1272604351"/></text:p>
          <text:list xml:id="list214948022900073" text:continue-numbering="true" text:style-name="Numbering_20_1">
            <text:list-item text:start-value="1">
              <text:p text:style-name="Numbering_20_1">Abra una presentación de diapositivas en Impress y realice los cambios necesarios.</text:p>
            </text:list-item>
            <text:list-item>
              <text:p text:style-name="Numbering_20_1">Guarde la presentación en formato ODP utilizando uno de los siguientes métodos:</text:p>
            </text:list-item>
          </text:list>
          <text:list xml:id="list214948231463628" text:continue-list="list214946985164673" text:style-name="List_20_2">
            <text:list-item>
              <text:p text:style-name="List_20_2">Haga clic en <text:span text:style-name="Emphasis">Guardar</text:span> en la barra de herramientas <text:span text:style-name="Emphasis">Estándar</text:span>.</text:p>
            </text:list-item>
            <text:list-item>
              <text:p text:style-name="List_20_2">Vaya a <text:span text:style-name="Strong_20_Emphasis">Archivo &gt; Guardar</text:span> en el menú principal.</text:p>
            </text:list-item>
            <text:list-item>
              <text:p text:style-name="List_20_2">Utilice el atajo de teclado <text:span text:style-name="Keystroke">Ctrl</text:span>+<text:span text:style-name="Keystroke">G</text:span>.</text:p>
            </text:list-item>
          </text:list>
          <text:p text:style-name="Heading_20_2"><text:bookmark-start text:name="__RefHeading___Toc49209_3401243269"/>Otros formatos de presentación<text:bookmark-end text:name="__RefHeading___Toc49209_3401243269"/></text:p>
          <text:list xml:id="list214947686867832" text:continue-list="list214948022900073" text:style-name="Numbering_20_1">
            <text:list-item text:start-value="1">
              <text:p text:style-name="Numbering_20_1">Abra una presentación de diapositivas en Impress y realice los cambios necesarios.</text:p>
            </text:list-item>
            <text:list-item>
              <text:p text:style-name="Numbering_20_1"><text:soft-page-break/>Guarde la presentación en un formato de presentación que Impress reconozca, utilice uno de los siguientes métodos: </text:p>
            </text:list-item>
          </text:list>
          <text:list xml:id="list214946984470638" text:continue-list="list214948231463628" text:style-name="List_20_2">
            <text:list-item>
              <text:p text:style-name="List_20_2">Haga clic en el pequeño triángulo ▼ a la derecha del botón <text:span text:style-name="Emphasis">Guardar</text:span> en la barra de herramientas <text:span text:style-name="Emphasis">Estándar</text:span> y seleccione <text:span text:style-name="Emphasis">Guardar como</text:span> en el menú desplegable.</text:p>
            </text:list-item>
            <text:list-item>
              <text:p text:style-name="List_20_2">Vaya a <text:span text:style-name="Strong_20_Emphasis">Archivo &gt; Guardar como</text:span> en menú principal.</text:p>
            </text:list-item>
            <text:list-item>
              <text:p text:style-name="List_20_2">Use el atajo de teclado <text:span text:style-name="Keystroke">Ctrl</text:span>+<text:span text:style-name="Keystroke">Mayús</text:span>+<text:span text:style-name="Keystroke">S</text:span>.</text:p>
            </text:list-item>
          </text:list>
          <text:list xml:id="list214947397222203" text:continue-list="list214947686867832" text:style-name="Numbering_20_1">
            <text:list-item>
              <text:p text:style-name="Numbering_20_1">En el diálogo <text:span text:style-name="Emphasis">Guardar como</text:span> que se abre, navegue hasta donde desea guardar la presentación de diapositivas.</text:p>
            </text:list-item>
            <text:list-item>
              <text:p text:style-name="Numbering_20_1">Escriba el nombre que desee darle al archivo.</text:p>
            </text:list-item>
            <text:list-item>
              <text:p text:style-name="Numbering_20_1">Seleccione un formato de archivo de presentación de la lista desplegable <text:span text:style-name="Emphasis">Tipo de archivo</text:span> de entre los formatos de presentación que LibreOffice puede gestionar.</text:p>
            </text:list-item>
            <text:list-item>
              <text:p text:style-name="Numbering_20_1">Haga clic en <text:span text:style-name="Emphasis">Guardar</text:span> para guardar la presentación de diapositivas y cerrar el diálogo <text:span text:style-name="Emphasis">Guardar como</text:span>.</text:p>
            </text:list-item>
          </text:list>
          <text:list xml:id="list214948560349988" text:continue-list="list214948920446538" text:style-name="Heading_20_Note">
            <text:list-item>
              <text:p text:style-name="Heading_20_Note">Nota</text:p>
            </text:list-item>
          </text:list>
          <text:p text:style-name="Body_20_Text_2c__20_Note">Si está guardando la presentación de diapositivas en un formato distinto del recomendado por LibreOffice (ODF), se abre un diálogo <text:span text:style-name="Emphasis">Confirmar el formato de archivo</text:span> (figura <text:sequence-ref text:reference-format="value" text:ref-name="refFigure266">267</text:sequence-ref>) con la advertencia de los riesgos al usar otro formato y dándole la posibilidad de cambiar al formato ODF.</text:p>
          <text:p text:style-name="Figure"><draw:frame draw:style-name="fr3" draw:name="fram_IG26210-001" text:anchor-type="as-char" draw:z-index="544">
       <draw:text-box fo:min-height="0.041cm" fo:min-width="0.041cm">
        <text:p text:style-name="Figure">Figura <text:sequence text:ref-name="refFigure266" text:name="Figure" text:formula="ooow:Figure+1" style:num-format="1">267</text:sequence>: Diálogo Confirmar formato de archivo</text:p>
        <text:p text:style-name="Figure"><draw:frame draw:style-name="fr4" draw:name="img_IG26210-002" text:anchor-type="as-char" svg:width="9.811cm" svg:height="3.911cm" draw:z-index="545"><draw:image xlink:href="Pictures/10000000000002E600000128F452685D.png" xlink:type="simple" xlink:show="embed" xlink:actuate="onLoad" draw:mime-type="image/png"/>
          <svg:title>Diálogo Confirmar formato de archivo</svg:title>
          <svg:desc>Diálogo Confirmar formato de archivo</svg:desc>
         </draw:frame></text:p>
       </draw:text-box>
      </draw:frame></text:p>
          <text:h text:style-name="Heading_20_1" text:outline-level="2"><text:bookmark-start text:name="__RefHeading___Toc13585_176231207"/>Impresión<text:bookmark-end text:name="__RefHeading___Toc13585_176231207"/></text:h>
          <text:p text:style-name="Heading_20_2"><text:bookmark-start text:name="__RefHeading___Toc83631_3347946005"/>Establecer la Impresora predeterminada<text:bookmark-end text:name="__RefHeading___Toc83631_3347946005"/></text:p>
          <text:list text:continue-list="list214947397222203" text:style-name="Numbering_20_1">
            <text:list-item text:start-value="1">
              <text:p text:style-name="Numbering_20_1">Vaya a <text:span text:style-name="Strong_20_Emphasis">Archivo &gt; Configuración de impresora</text:span> para abrir el diálogo de configuración (figura <text:sequence-ref text:reference-format="value" text:ref-name="refFigure267">268</text:sequence-ref>) y especificar la impresora predeterminada. </text:p>
            </text:list-item>
          </text:list>
          <text:p text:style-name="Figure"><draw:frame draw:style-name="fr3" draw:name="fram_IG26210-002" text:anchor-type="as-char" draw:z-index="546">
       <draw:text-box fo:min-height="0.041cm" fo:min-width="0.041cm">
        <text:p text:style-name="Figure">Figura <text:sequence text:ref-name="refFigure267" text:name="Figure" text:formula="ooow:Figure+1" style:num-format="1">268</text:sequence>: Diálogo Configurar impresora</text:p>
        <text:p text:style-name="Figure"><draw:frame draw:style-name="fr4" draw:name="img_IG26210-003" text:anchor-type="as-char" svg:width="7.759cm" svg:height="4.761cm" draw:z-index="547"><draw:image xlink:href="Pictures/1000000000000187000000F0F8F25091.png" xlink:type="simple" xlink:show="embed" xlink:actuate="onLoad" draw:mime-type="image/png"/>
          <svg:title>Diálogo Configurar impresora</svg:title>
          <svg:desc>Diálogo Configurar impresora</svg:desc>
         </draw:frame></text:p>
       </draw:text-box>
      </draw:frame></text:p>
          <text:list text:continue-numbering="true" text:style-name="Numbering_20_1">
            <text:list-item>
              <text:p text:style-name="Numbering_20_1"><text:soft-page-break/>Seleccione la impresora predeterminada entre las impresoras enumeradas en la lista desplegable <text:span text:style-name="Emphasis">Nombre</text:span>.</text:p>
            </text:list-item>
            <text:list-item>
              <text:p text:style-name="Numbering_20_1">Haga clic en <text:span text:style-name="Emphasis">Propiedades</text:span> para abrir el diálogo de propiedades de la impresora y seleccione las opciones requeridas. Las opciones disponibles dependen del tipo de impresora y del sistema operativo del equipo.</text:p>
            </text:list-item>
            <text:list-item>
              <text:p text:style-name="Numbering_20_1">Haga clic en <text:span text:style-name="Emphasis">Aceptar</text:span> para guardar las opciones seleccionadas y cerrar diálogo de propiedades de la impresora.</text:p>
            </text:list-item>
            <text:list-item>
              <text:p text:style-name="Numbering_20_1">Haga clic en <text:span text:style-name="Emphasis">Aceptar</text:span> para establecer la impresora predeterminada y cerrar el <text:s/>diálogo <text:span text:style-name="Emphasis">Configurar impresora</text:span>.</text:p>
            </text:list-item>
          </text:list>
          <text:p text:style-name="Heading_20_2"><text:bookmark-start text:name="__RefHeading___Toc11013_2558530157"/>Impresión rápida<text:bookmark-end text:name="__RefHeading___Toc11013_2558530157"/></text:p>
          <text:p text:style-name="Body_20_Text_2c__20_List_20_Intro">Para imprimir rápidamente un documento o una presentación, haga clic en <text:span text:style-name="Emphasis">Imprimir directamente</text:span> en la barra de herramientas <text:span text:style-name="Emphasis">Estándar</text:span> para enviar el archivo del documento a la impresora predeterminada. Si el icono de <text:span text:style-name="Emphasis">Imprimir directamente</text:span> no está visible en la barra de herramientas <text:span text:style-name="Emphasis">Estándar</text:span>, puede agregarlo de la siguiente manera:</text:p>
          <text:list xml:id="list214948194335092" text:continue-numbering="true" text:style-name="Numbering_20_1">
            <text:list-item text:start-value="1">
              <text:p text:style-name="Numbering_20_1">Haga clic derecho en un área de la barra de herramientas <text:span text:style-name="Emphasis">Estándar</text:span> y seleccione <text:span text:style-name="Emphasis">Botones visibles</text:span> en el menú contextual.</text:p>
            </text:list-item>
            <text:list-item>
              <text:p text:style-name="Numbering_20_1">Seleccione <text:span text:style-name="Emphasis">Imprimir directamente</text:span> de la lista de herramientas disponibles y la herramienta se agregará a la barra de herramientas <text:span text:style-name="Emphasis">Estándar</text:span>.</text:p>
            </text:list-item>
          </text:list>
          <text:list text:continue-list="list214948560349988" text:style-name="Heading_20_Note">
            <text:list-item>
              <text:p text:style-name="Heading_20_Note">Nota</text:p>
            </text:list-item>
          </text:list>
          <text:p text:style-name="Body_20_Text_2c__20_Note">Imprimir directamente se puede cambiar para usar la impresora definida para el documento en lugar de la impresora predeterminada definida para el equipo. Vaya a <text:span text:style-name="Strong_20_Emphasis">Herramientas &gt; Opciones &gt; Cargar/Guardar &gt; General</text:span> (macOS L<text:span text:style-name="Strong_20_Emphasis">ibreOffice &gt; Preferencias &gt; Cargar/Guardar &gt; General</text:span>) en el menú y seleccione la opción <text:span text:style-name="Emphasis">Cargar configuración de la impresora con el documento</text:span>.</text:p>
          <text:p text:style-name="Heading_20_2"><text:bookmark-start text:name="__RefHeading___Toc83633_3347946005"/>Ajustes predeterminados<text:bookmark-end text:name="__RefHeading___Toc83633_3347946005"/></text:p>
          <text:p text:style-name="Text_20_body">Para especificar la configuración de impresión predeterminada para todos los módulos de LibreOffice, vaya a <text:span text:style-name="Strong_20_Emphasis">Herramientas &gt; Opciones &gt; LibreOffice &gt; Imprimir</text:span> (macOS <text:span text:style-name="Strong_20_Emphasis">LibreOffice &gt; Preferencias &gt; LibreOffice &gt; Imprimir</text:span>) (figura <text:sequence-ref text:reference-format="value" text:ref-name="refFigure268">269</text:sequence-ref>).</text:p>
          <text:p text:style-name="Figure"><draw:frame draw:style-name="fr3" draw:name="fram_IG26210-003" text:anchor-type="as-char" draw:z-index="548">
       <draw:text-box fo:min-height="0.041cm" fo:min-width="0.041cm">
        <text:p text:style-name="Figure">Figura <text:sequence text:ref-name="refFigure268" text:name="Figure" text:formula="ooow:Figure+1" style:num-format="1">269</text:sequence>: Opciones de impresión de LibreOffice</text:p>
        <text:p text:style-name="Figure"><draw:frame draw:style-name="fr6" draw:name="img_IG26210-004" text:anchor-type="as-char" svg:width="13.24cm" svg:height="6.241cm" draw:z-index="549"><draw:image xlink:href="Pictures/100000000000034200000189ABD8C500.png" xlink:type="simple" xlink:show="embed" xlink:actuate="onLoad" draw:mime-type="image/png"/>
          <svg:title>Opciones de impresión de LibreOffice</svg:title>
          <svg:desc>Opciones de impresión de LibreOffice</svg:desc>
         </draw:frame></text:p>
       </draw:text-box>
      </draw:frame></text:p>
          <text:p text:style-name="Text_20_body">Para especificar la configuración de impresión predeterminada especiífica para LibreOffice Impress, vaya a <text:span text:style-name="Strong_20_Emphasis">Herramientas &gt; Opciones &gt; LibreOffice Impress &gt; Imprimir</text:span> (macOS <text:soft-page-break/><text:span text:style-name="Strong_20_Emphasis">LibreOffice &gt; Preferencias &gt; LibreOffice Impress &gt; Imprimir</text:span>) para abrir las Opciones de Impresión de LibreOffice Impress (figura <text:sequence-ref text:reference-format="value" text:ref-name="refFigure269">270</text:sequence-ref>).</text:p>
          <text:p text:style-name="Figure"><draw:frame draw:style-name="fr3" draw:name="fram_IG26210-004" text:anchor-type="as-char" draw:z-index="550">
       <draw:text-box fo:min-height="0.041cm" fo:min-width="0.041cm">
        <text:p text:style-name="Figure">Figura <text:sequence text:ref-name="refFigure269" text:name="Figure" text:formula="ooow:Figure+1" style:num-format="1">270</text:sequence>: Opciones de impresión de LibreOffice Impress</text:p>
        <text:p text:style-name="Figure"><draw:frame draw:style-name="fr6" draw:name="img_IG26210-005" text:anchor-type="as-char" svg:width="13.24cm" svg:height="5.009cm" draw:z-index="551"><draw:image xlink:href="Pictures/10000000000003420000013CF9540F1D.png" xlink:type="simple" xlink:show="embed" xlink:actuate="onLoad" draw:mime-type="image/png"/>
          <svg:title>Opciones de impresión de LibreOffice Impress</svg:title>
          <svg:desc>Opciones de impresión de LibreOffice Impress</svg:desc>
         </draw:frame></text:p>
       </draw:text-box>
      </draw:frame></text:p>
          <text:p text:style-name="Heading_20_2"><text:bookmark-start text:name="__RefHeading___Toc45740_4046717535"/>Impresión de diapositivas<text:bookmark-end text:name="__RefHeading___Toc45740_4046717535"/></text:p>
          <text:list xml:id="list214947125274377" text:continue-numbering="true" text:style-name="Heading_20_Note">
            <text:list-item>
              <text:p text:style-name="Heading_20_Note">Nota</text:p>
            </text:list-item>
          </text:list>
          <text:p text:style-name="Body_20_Text_2c__20_Note">Al imprimir desde Impress, cualquier opción de impresión seleccionada en el diálogo <text:span text:style-name="Emphasis">Imprimir</text:span> anulará la configuración predeterminada de la impresora que se haya establecido mediante <text:span text:style-name="Strong_20_Emphasis">Herramientas &gt; Opciones&gt; LibreOffice &gt; Imprimir</text:span> y <text:span text:style-name="Strong_20_Emphasis">Herramientas &gt; Opciones &gt; LibreOffice Impress &gt; Imprimir</text:span>.</text:p>
          <text:list xml:id="list214947650954593" text:continue-list="list214948194335092" text:style-name="Numbering_20_1">
            <text:list-item text:start-value="1">
              <text:p text:style-name="Numbering_20_1">Abra el diálogo <text:span text:style-name="Emphasis">Imprimir</text:span> utilizando uno de los siguientes métodos:</text:p>
            </text:list-item>
          </text:list>
          <text:list xml:id="list214947583697389" text:continue-list="list214946984470638" text:style-name="List_20_2">
            <text:list-item>
              <text:p text:style-name="List_20_2">Vaya a <text:span text:style-name="Strong_20_Emphasis">Archivo &gt; Imprimir</text:span> en el menú principal.</text:p>
            </text:list-item>
            <text:list-item>
              <text:p text:style-name="List_20_2">Utilice el atajo de teclado <text:span text:style-name="Keystroke">Ctrl</text:span>+<text:span text:style-name="Keystroke">P</text:span>.</text:p>
            </text:list-item>
            <text:list-item>
              <text:p text:style-name="List_20_2">Haga clic en el botón <text:span text:style-name="Emphasis">Imprimir</text:span> de la barra de herramientas <text:span text:style-name="Emphasis">Estándar</text:span>.</text:p>
            </text:list-item>
          </text:list>
          <text:p text:style-name="Figure"><draw:frame draw:style-name="fr3" draw:name="fram_IG26210-005" text:anchor-type="as-char" draw:z-index="552">
       <draw:text-box fo:min-height="0.041cm" fo:min-width="0.041cm">
        <text:p text:style-name="Figure">Figura <text:sequence text:ref-name="refFigure270" text:name="Figure" text:formula="ooow:Figure+1" style:num-format="1">271</text:sequence>: Diálogo Imprimir: Página general</text:p>
        <text:p text:style-name="Figure"><draw:frame draw:style-name="fr4" draw:name="img_IG26210-006" text:anchor-type="as-char" svg:width="10.67cm" svg:height="8.631cm" draw:z-index="553"><draw:image xlink:href="Pictures/1000000100000360000002BB42154AE6.png" xlink:type="simple" xlink:show="embed" xlink:actuate="onLoad" draw:mime-type="image/png"/>
          <svg:title>Diálogo Imprimir: Página general</svg:title>
          <svg:desc>Diálogo Imprimir: Página general</svg:desc>
         </draw:frame></text:p>
       </draw:text-box>
      </draw:frame></text:p>
          <text:list xml:id="list214949027958739" text:continue-list="list214947650954593" text:style-name="Numbering_20_1">
            <text:list-item>
              <text:p text:style-name="Numbering_20_1">Haga clic en la pestaña <text:span text:style-name="Emphasis">General</text:span> para abrir la página de opciones generales de impresión (figura <text:sequence-ref text:reference-format="value" text:ref-name="refFigure270">271</text:sequence-ref>).</text:p>
            </text:list-item>
          </text:list>
          <text:list xml:id="list214947367667909" text:continue-list="list214947114361098" text:style-name="Numbering_20_2">
            <text:list-item text:start-value="1">
              <text:p text:style-name="Numbering_20_2"><text:soft-page-break/>En la sección <text:span text:style-name="Emphasis">Impresora</text:span>, Seleccione una impresora de las disponibles </text:p>
            </text:list-item>
            <text:list-item>
              <text:p text:style-name="Numbering_20_2">Si es necesario, haga clic en <text:span text:style-name="Emphasis">Propiedades</text:span> para los ajustes de las opciones de la impresora. Las opciones dependen de la impresora seleccionada y del sistema operativo que utilice.</text:p>
            </text:list-item>
            <text:list-item>
              <text:p text:style-name="Numbering_20_2">En la sección <text:span text:style-name="Emphasis">Intervalo y copias</text:span> seleccione las diapositivas para imprimir, las <text:span text:style-name="Emphasis">Caras del papel</text:span> en la que se imprimirá (simple o dúplex) , el <text:span text:style-name="Emphasis">Número de copias</text:span> y el <text:span text:style-name="Emphasis">Orden</text:span> de impresión.</text:p>
            </text:list-item>
            <text:list-item>
              <text:p text:style-name="Numbering_20_2">Si su impresora es duplex, también puede crear trabajos de impresión separados para una salida intercalada al imprimir varias copias de las diapositivas.</text:p>
            </text:list-item>
            <text:list-item>
              <text:p text:style-name="Numbering_20_2"><text:s/>En la sección <text:span text:style-name="Emphasis">Compaginación</text:span> seleccione el <text:span text:style-name="Emphasis">Tamaño del papel</text:span>, la <text:span text:style-name="Emphasis">Orientación</text:span>, las páginas por hoja y, si es necesario haga clic en <text:span text:style-name="Emphasis">Más</text:span>, para elegir las <text:span text:style-name="Emphasis">Páginas por hoja</text:span>, su orden o la impresión de <text:span text:style-name="Emphasis">Prospectos</text:span> entre las opciones disponibles.</text:p>
            </text:list-item>
          </text:list>
          <text:list xml:id="list214947551253180" text:continue-list="list214949027958739" text:style-name="Numbering_20_1">
            <text:list-item>
              <text:p text:style-name="Numbering_20_1">Haga clic en la pestaña <text:span text:style-name="Emphasis">LibreOffice Impress</text:span> para abrir las opciones de impresión de Impress (figura <text:sequence-ref text:reference-format="value" text:ref-name="refFigure271">272</text:sequence-ref>).</text:p>
            </text:list-item>
          </text:list>
          <text:p text:style-name="Figure"><draw:frame draw:style-name="fr3" draw:name="fram_IG26210-006" text:anchor-type="as-char" draw:z-index="554">
       <draw:text-box fo:min-height="0.041cm" fo:min-width="0.041cm">
        <text:p text:style-name="Figure">Figura <text:sequence text:ref-name="refFigure271" text:name="Figure" text:formula="ooow:Figure+1" style:num-format="1">272</text:sequence>: Diálogo Imprimir: Página LibreOffice Impress</text:p>
        <text:p text:style-name="Figure"><draw:frame draw:style-name="fr4" draw:name="img_IG26210-007" text:anchor-type="as-char" svg:width="11.43cm" svg:height="7.71cm" draw:z-index="555"><draw:image xlink:href="Pictures/100000010000036000000247F3344C36.png" xlink:type="simple" xlink:show="embed" xlink:actuate="onLoad" draw:mime-type="image/png"/>
          <svg:title>Diálogo Imprimir: Página LibreOffice Impress</svg:title>
          <svg:desc>Diálogo Imprimir: Página LibreOffice Impress</svg:desc>
         </draw:frame></text:p>
       </draw:text-box>
      </draw:frame></text:p>
          <text:list text:continue-list="list214947367667909" text:style-name="Numbering_20_2">
            <text:list-item text:start-value="1">
              <text:p text:style-name="Numbering_20_2">En la sección <text:span text:style-name="Emphasis">Documento</text:span>, seleccione el <text:span text:style-name="Emphasis">Tipo de documento</text:span>, las <text:span text:style-name="Emphasis">Diapositivas por página</text:span> y el <text:span text:style-name="Emphasis">Orden</text:span> de impresión de las listas desplegables.</text:p>
            </text:list-item>
            <text:list-item>
              <text:p text:style-name="Numbering_20_2">En la sección <text:span text:style-name="Emphasis">Contenido</text:span>, Seleccione si desea imprimir el <text:span text:style-name="Emphasis">Nombre de diapositiva</text:span>, <text:span text:style-name="Emphasis">Fecha y hora</text:span> o <text:span text:style-name="Emphasis">Páginas ocultas</text:span> de las opciones disponibles.</text:p>
            </text:list-item>
            <text:list-item>
              <text:p text:style-name="Numbering_20_2">En <text:span text:style-name="Emphasis">Color</text:span>, seleccione entre las opciones disponibles de impresión en colores.</text:p>
            </text:list-item>
            <text:list-item>
              <text:p text:style-name="Numbering_20_2">En <text:span text:style-name="Emphasis">Tamaño</text:span>, seleccione como se ajustará la impresión a las hojas de papel.</text:p>
            </text:list-item>
          </text:list>
          <text:list xml:id="list214947478110438" text:continue-list="list214947551253180" text:style-name="Numbering_20_1">
            <text:list-item>
              <text:p text:style-name="Numbering_20_1">Haga clic en <text:span text:style-name="Emphasis">Aceptar</text:span> para imprimir sus diapositivas y cerrar el diálogo <text:span text:style-name="Emphasis">Imprimir</text:span>.</text:p>
            </text:list-item>
          </text:list>
          <text:p text:style-name="Heading_20_2"><text:bookmark-start text:name="__RefHeading___Toc45742_4046717535"/>Impresión de folletos<text:bookmark-end text:name="__RefHeading___Toc45742_4046717535"/></text:p>
          <text:p text:style-name="Text_20_body">Puede imprimir sus diapositivas organizadas de modo que, cuando se impriman, las diapositivas estén en el orden correcto para formar un prospecto o folleto.</text:p>
          <text:list xml:id="list214948943468258" text:continue-list="list214947125274377" text:style-name="Heading_20_Note">
            <text:list-item>
              <text:p text:style-name="Heading_20_Note">Nota</text:p>
            </text:list-item>
          </text:list>
          <text:p text:style-name="Body_20_Text_2c__20_Note">Los procedimientos que se explican a continuación son solo ejemplos. Los procedimientos reales pueden diferir, ya que depende del sistema operativo del <text:soft-page-break/>equipo y de la impresora que se utilice. Es posible que tenga que experimentar para encontrar el método correcto para imprimir folletos.</text:p>
          <text:p text:style-name="Heading_20_3"><text:bookmark-start text:name="__RefHeading___Toc45744_4046717535"/>Impresión en impresora simplex<text:bookmark-end text:name="__RefHeading___Toc45744_4046717535"/></text:p>
          <text:p text:style-name="Body_20_Text_2c__20_List_20_Intro">El siguiente procedimiento es un ejemplo de cómo crear un prospecto en una impresora que no tiene rotación del papel y solo imprime en una cara (simplex).</text:p>
          <text:list xml:id="list214948550224500" text:continue-list="list214947478110438" text:style-name="Numbering_20_1">
            <text:list-item text:start-value="1">
              <text:p text:style-name="Numbering_20_1">Abra el diálogo Imprimir utilizando uno de los siguientes métodos:</text:p>
            </text:list-item>
          </text:list>
          <text:list xml:id="list214948873914664" text:continue-list="list214947583697389" text:style-name="List_20_2">
            <text:list-item>
              <text:p text:style-name="List_20_2">Vaya a <text:span text:style-name="Strong_20_Emphasis">Archivo &gt; Imprimir</text:span> en el menú principal.</text:p>
            </text:list-item>
            <text:list-item>
              <text:p text:style-name="List_20_2">Utilice el atajo de teclado <text:span text:style-name="Keystroke">Ctrl</text:span>+<text:span text:style-name="Keystroke">P</text:span>.</text:p>
            </text:list-item>
            <text:list-item>
              <text:p text:style-name="List_20_2">Haga clic en <text:span text:style-name="Emphasis">Imprimir</text:span> de la barra de herramientas <text:span text:style-name="Emphasis">Estándar</text:span>.</text:p>
            </text:list-item>
          </text:list>
          <text:list text:continue-list="list214948550224500" text:style-name="Numbering_20_1">
            <text:list-item>
              <text:p text:style-name="Numbering_20_1">Haga clic en la pestaña <text:span text:style-name="Emphasis">LibreOffice Impress</text:span>, En la sección <text:span text:style-name="Emphasis">Documento</text:span>, seleccione la opción <text:span text:style-name="Emphasis">Folletos</text:span> para el <text:span text:style-name="Emphasis">Tipo</text:span> de documento.</text:p>
            </text:list-item>
            <text:list-item>
              <text:p text:style-name="Numbering_20_1">En <text:span text:style-name="Emphasis">Diapositivas por página</text:span>, seleccione un número o utilice <text:span text:style-name="Emphasis">Según la disposición</text:span> para usar la configuración del Patrón de folleto y ajuste el resto de opciones en la ventana.</text:p>
            </text:list-item>
            <text:list-item>
              <text:p text:style-name="Numbering_20_1">Haga clic en la pestaña <text:span text:style-name="Emphasis">General</text:span> para abrir la página de opciones generales de impresión.</text:p>
            </text:list-item>
            <text:list-item>
              <text:p text:style-name="Numbering_20_1">Haga clic en <text:span text:style-name="Emphasis">Propiedades</text:span> de la sección <text:span text:style-name="Emphasis">Impresora</text:span> y compruebe que la impresora esté configurada con la misma orientación de página que la de las diapositivas.</text:p>
            </text:list-item>
            <text:list-item>
              <text:p text:style-name="Numbering_20_1">Haga clic en <text:span text:style-name="Emphasis">Aceptar</text:span> para cerrar el diálogo <text:span text:style-name="Emphasis">Propiedades</text:span> y volver al diálogo <text:span text:style-name="Emphasis">Imprimir</text:span>.</text:p>
            </text:list-item>
            <text:list-item>
              <text:p text:style-name="Numbering_20_1">En sección <text:span text:style-name="Emphasis">Intervalo y copias</text:span>, seleccione la opción <text:span text:style-name="Emphasis">Todas las diapositivas</text:span>. Se necesita un mínimo de cuatro diapositivas para crear un folleto.</text:p>
            </text:list-item>
            <text:list-item>
              <text:p text:style-name="Numbering_20_1">Seleccione el <text:span text:style-name="Emphasis">Número de copias</text:span> en función del número de folletos que quiera imprimir.</text:p>
            </text:list-item>
            <text:list-item>
              <text:p text:style-name="Numbering_20_1">En la sección <text:span text:style-name="Emphasis">Intercalación y caras del papel</text:span> seleccione la opción <text:span text:style-name="Emphasis">Páginas pares</text:span>.</text:p>
            </text:list-item>
            <text:list-item>
              <text:p text:style-name="Numbering_20_1">Haga clic en <text:span text:style-name="Emphasis">Aceptar</text:span> para imprimir las diapositivas pares.</text:p>
            </text:list-item>
            <text:list-item>
              <text:p text:style-name="Numbering_20_1">Saque las diapositivas impresas de la impresora y vuelva a colocarlas con la orientación correcta para imprimir en la otra cara del papel. Es posible que deba experimentar un poco para averiguar cuál es la disposición correcta para su impresora.</text:p>
            </text:list-item>
            <text:list-item>
              <text:p text:style-name="Numbering_20_1">En la sección <text:span text:style-name="Emphasis">Intercalación y caras del papel</text:span>, seleccione la opción <text:span text:style-name="Emphasis">Páginas impares</text:span>.</text:p>
            </text:list-item>
            <text:list-item>
              <text:p text:style-name="Numbering_20_1">Seleccione el mismo <text:span text:style-name="Emphasis">Número de copias</text:span> que utilizó al imprimir las <text:span text:style-name="Emphasis">Diapositivas pares</text:span>.</text:p>
            </text:list-item>
            <text:list-item>
              <text:p text:style-name="Numbering_20_1">Haga clic en <text:span text:style-name="Emphasis">Aceptar</text:span> para imprimir las diapositivas impares y cerrar el diálogo <text:span text:style-name="Emphasis">Imprimir</text:span>.</text:p>
            </text:list-item>
            <text:list-item>
              <text:p text:style-name="Numbering_20_1">Reúna los folletos y encuadérnelos si es necesario.</text:p>
            </text:list-item>
          </text:list>
          <text:p text:style-name="Heading_20_3"><text:bookmark-start text:name="__RefHeading___Toc45746_4046717535"/>Impresión en impresora de doble cara o dúplex<text:bookmark-end text:name="__RefHeading___Toc45746_4046717535"/></text:p>
          <text:p text:style-name="Body_20_Text_2c__20_List_20_Intro">Imprimir un folleto en una impresora puede imprimir a doble cara o dúplex hace que la tarea de crear folletos sea mucho más sencilla.</text:p>
          <text:list xml:id="list214948837508673" text:continue-numbering="true" text:style-name="Numbering_20_1">
            <text:list-item text:start-value="1">
              <text:p text:style-name="Numbering_20_1">Abra el diálogo <text:span text:style-name="Emphasis">Imprimir</text:span> como se indicó anteriormente.</text:p>
            </text:list-item>
            <text:list-item>
              <text:p text:style-name="Numbering_20_1">Haga clic en la pestaña <text:span text:style-name="Emphasis">LibreOffice Impress</text:span>, En la sección <text:span text:style-name="Emphasis">Documento</text:span>, seleccione la opción <text:span text:style-name="Emphasis">Folletos</text:span> para el <text:span text:style-name="Emphasis">Tipo</text:span> de documento.</text:p>
            </text:list-item>
            <text:list-item>
              <text:p text:style-name="Numbering_20_1">En <text:span text:style-name="Emphasis">Diapositivas por página</text:span>, seleccione un número o utilice <text:span text:style-name="Emphasis">Según la disposición</text:span> para usar la configuración del Patrón de folleto y ajuste el resto de opciones en la ventana.</text:p>
            </text:list-item>
            <text:list-item>
              <text:p text:style-name="Numbering_20_1">Haga clic en la pestaña <text:span text:style-name="Emphasis">General</text:span> para abrir la página de opciones generales de impresión.</text:p>
            </text:list-item>
            <text:list-item>
              <text:p text:style-name="Numbering_20_1"><text:soft-page-break/>Haga clic en <text:span text:style-name="Emphasis">Propiedades</text:span> de la sección <text:span text:style-name="Emphasis">Impresora</text:span> y compruebe que la impresora esté configurada con la misma orientación de página que la de las diapositivas.</text:p>
            </text:list-item>
            <text:list-item>
              <text:p text:style-name="Numbering_20_1">Haga clic en <text:span text:style-name="Emphasis">Aceptar</text:span> para cerrar el diálogo <text:span text:style-name="Emphasis">Propiedades</text:span> y volver al diálogo <text:span text:style-name="Emphasis">Imprimir</text:span>.</text:p>
            </text:list-item>
            <text:list-item>
              <text:p text:style-name="Numbering_20_1">En la sección <text:span text:style-name="Emphasis">Intercalación y caras del papel</text:span>, seleccione la opción <text:span text:style-name="Emphasis">Todas las diapositivas</text:span>. Se requiere un mínimo de cuatro diapositivas para crear un folleto.</text:p>
            </text:list-item>
            <text:list-item>
              <text:p text:style-name="Numbering_20_1">Seleccione la opción <text:span text:style-name="Emphasis">Imprimir en ambos lados (dúplex, borde largo )</text:span> o <text:span text:style-name="Emphasis">( dúplex, borde corto)</text:span>. Normalmente, la encuadernación por el borde largo se utiliza para la impresión vertical y la encuadernación por el borde corto para la impresión horizontal.</text:p>
            </text:list-item>
            <text:list-item>
              <text:p text:style-name="Numbering_20_1">En la sección <text:span text:style-name="Emphasis">Intervalo y copias</text:span>, en función del número de folletos que quiera imprimir</text:p>
            </text:list-item>
            <text:list-item>
              <text:p text:style-name="Numbering_20_1">En la sección<text:span text:style-name="Emphasis"> Intervalo y copias</text:span>, seleccione la <text:span text:style-name="Emphasis">opción</text:span> <text:span text:style-name="Emphasis">Clasificar</text:span>. Esta opción solo está activa cuando se imprimen varias copias del mismo documento.</text:p>
            </text:list-item>
            <text:list-item>
              <text:p text:style-name="Numbering_20_1">Haga clic en <text:span text:style-name="Emphasis">Aceptar</text:span> para cerrar el de diálogo <text:span text:style-name="Emphasis">Imprimir</text:span> e imprimir el número requerido de páginas para sus folletos.</text:p>
            </text:list-item>
            <text:list-item>
              <text:p text:style-name="Numbering_20_1">Encuaderne los folletos para que coincidan con la encuadernación por el borde largo o por el borde corto.</text:p>
            </text:list-item>
          </text:list>
          <text:h text:style-name="Heading_20_1" text:outline-level="2"><text:bookmark-start text:name="__RefHeading___Toc50418_3401243269"/>Correo electrónico<text:bookmark-end text:name="__RefHeading___Toc50418_3401243269"/></text:h>
          <text:p text:style-name="Text_20_body">LibreOffice proporciona dos métodos para enviar por correo electrónico una presentación de diapositivas de Impress: Como un archivo adjunto en formato ODP (formato de LibreOffice) o en formato PDF directamente desde el módulo Impress. Para más información sobre cómo enviar documentos de LibreOffice por correo electrónico, consulte la <text:span text:style-name="Emphasis">Guía de iniciación</text:span>.</text:p>
          <text:p text:style-name="Heading_20_2"><text:bookmark-start text:name="__RefHeading___Toc50690_1272604351"/>Formato ODP<text:bookmark-end text:name="__RefHeading___Toc50690_1272604351"/></text:p>
          <text:list text:continue-numbering="true" text:style-name="Numbering_20_1">
            <text:list-item text:start-value="1">
              <text:p text:style-name="Numbering_20_1">Asegúrese de que la presentación de diapositivas que desea enviar como archivo adjunto de correo electrónico esté abierta en Impress.</text:p>
            </text:list-item>
            <text:list-item>
              <text:p text:style-name="Numbering_20_1">Vaya a <text:span text:style-name="Strong_20_Emphasis">Archivo &gt; Enviar &gt; Enviar documento por correo</text:span> en el menú principal y se abrirá su programa de correo electrónico predeterminado con la presentación de diapositivas como adjunto del correo electrónico.</text:p>
            </text:list-item>
            <text:list-item>
              <text:p text:style-name="Numbering_20_1">Ingrese el nombre del destinatario, el asunto y mensaje y envíe el correo electrónico.</text:p>
            </text:list-item>
          </text:list>
          <text:p text:style-name="Heading_20_2"><text:bookmark-start text:name="__RefHeading___Toc50692_1272604351"/>Formato PDF<text:bookmark-end text:name="__RefHeading___Toc50692_1272604351"/></text:p>
          <text:list xml:id="list214948502861051" text:continue-numbering="true" text:style-name="Numbering_20_1">
            <text:list-item text:start-value="1">
              <text:p text:style-name="Numbering_20_1">Asegúrese de que la presentación de diapositivas que desea enviar como archivo adjunto de correo electrónico esté abierta en Impress.</text:p>
            </text:list-item>
            <text:list-item>
              <text:p text:style-name="Numbering_20_1">Vaya a <text:span text:style-name="Strong_20_Emphasis">Archivo &gt; Enviar &gt; Correo electrónico como PDF</text:span> en el menú principal y se abrirá el diálogo <text:span text:style-name="Emphasis">Opciones de PDF</text:span> (figura <text:sequence-ref text:reference-format="value" text:ref-name="refFigure272">273</text:sequence-ref>) .</text:p>
            </text:list-item>
            <text:list-item>
              <text:p text:style-name="Numbering_20_1">Seleccione las opciones de PDF necesarias para crear una versión en PDF de la presentación de diapositivas. Normalmente, las opciones predeterminadas ya seleccionadas son suficientes para crear un archivo PDF que el destinatario pueda abrir.</text:p>
            </text:list-item>
            <text:list-item>
              <text:p text:style-name="Numbering_20_1">Haga clic en <text:span text:style-name="Emphasis">Enviar</text:span> para cerrar el diálogo <text:span text:style-name="Emphasis">Opciones de PDF</text:span> y su programa de correo electrónico predeterminado se abrirá con el archivo PDF como adjunto del correo.</text:p>
            </text:list-item>
            <text:list-item>
              <text:p text:style-name="Numbering_20_1">Ingrese el nombre del destinatario, el asunto y mensaje y envíe el correo electrónico.</text:p>
            </text:list-item>
          </text:list>
          <text:h text:style-name="Heading_20_1" text:outline-level="2"><text:bookmark-start text:name="__RefHeading___Toc45750_4046717535"/><text:soft-page-break/>Exportar<text:bookmark-end text:name="__RefHeading___Toc45750_4046717535"/></text:h>
          <text:p text:style-name="Text_20_body">Impress puede exportar presentaciones de diapositivas en formato PDF, así como en otros formatos de archivo. El formato PDF es un formato de archivo estándar para la visualización de archivos y es ideal para enviar el archivo a alguien que solo puede ver un archivo de presentación de diapositivas con un visor de PDF.</text:p>
          <text:p text:style-name="Text_20_body">Para más información sobre la exportación de documentos de LibreOffice, consulte la <text:span text:style-name="Emphasis">Guía de primeros pasos</text:span>.</text:p>
          <text:p text:style-name="Heading_20_2"><text:bookmark-start text:name="__RefHeading___Toc50684_1272604351"/>Exportación rápida a PDF <text:bookmark-end text:name="__RefHeading___Toc50684_1272604351"/></text:p>
          <text:list xml:id="list214948005355425" text:continue-numbering="true" text:style-name="Numbering_20_1">
            <text:list-item text:start-value="1">
              <text:p text:style-name="Numbering_20_1">Abra el archivo de presentación de diapositivas que desea exportar al formato PDF.</text:p>
            </text:list-item>
            <text:list-item>
              <text:p text:style-name="Numbering_20_1">Utilice uno de los siguientes métodos para seleccionar la ubicación del archivo PDF.</text:p>
            </text:list-item>
          </text:list>
          <text:list xml:id="list214947606657663" text:continue-list="list214948873914664" text:style-name="List_20_2">
            <text:list-item>
              <text:p text:style-name="List_20_2">Haga clic en el botón <text:span text:style-name="Emphasis">Exportar directamente a PDF</text:span> de la barra de herramientas <text:span text:style-name="Emphasis">Estándar</text:span>.</text:p>
            </text:list-item>
            <text:list-item>
              <text:p text:style-name="List_20_2">Vaya a <text:span text:style-name="Strong_20_Emphasis">Archivo &gt; Exportar a &gt; Exportar directamente a PDF</text:span> en el menú principal.</text:p>
            </text:list-item>
          </text:list>
          <text:list text:continue-list="list214948005355425" text:style-name="Numbering_20_1">
            <text:list-item>
              <text:p text:style-name="Numbering_20_1">En la ventana del explorador de archivos que se abre, navegue hasta donde desee guardar la versión del archivo PDF de su presentación de diapositivas.</text:p>
            </text:list-item>
            <text:list-item>
              <text:p text:style-name="Numbering_20_1">Escriba un nombre para el archivo PDF o mantenga el que se muestra.</text:p>
            </text:list-item>
            <text:list-item>
              <text:p text:style-name="Numbering_20_1">Haga clic en <text:span text:style-name="Emphasis">Exportar</text:span> para guardar la presentación como un archivo de formato PDF y cerrar la ventana del explorador de archivos.</text:p>
            </text:list-item>
          </text:list>
          <text:p text:style-name="Heading_20_2"><text:bookmark-start text:name="__RefHeading___Toc50686_1272604351"/>Opciones de exportación a PDF<text:bookmark-end text:name="__RefHeading___Toc50686_1272604351"/></text:p>
          <text:p text:style-name="Body_20_Text_2c__20_List_20_Intro">Para tener más control sobre el contenido y la calidad de un archivo PDF, se utiliza el diálogo <text:span text:style-name="Emphasis">Opciones de PDF</text:span> (figura <text:sequence-ref text:reference-format="value" text:ref-name="refFigure272">273</text:sequence-ref>). Para una información detallada sobre las opciones disponibles al exportar a PDF, consulte la <text:span text:style-name="Emphasis">Guía de primeros pasos</text:span>.</text:p>
          <text:list text:continue-numbering="true" text:style-name="Numbering_20_1">
            <text:list-item text:start-value="1">
              <text:p text:style-name="Numbering_20_1">Vaya a <text:span text:style-name="Strong_20_Emphasis">Archivo &gt; Exportar a PDF</text:span> en el menú principal para abrir el diálogo <text:span text:style-name="Emphasis">Opciones de PDF</text:span>.</text:p>
            </text:list-item>
          </text:list>
          <text:p text:style-name="Figure"><draw:frame draw:style-name="fr3" draw:name="fram_IG26210-007" text:anchor-type="as-char" draw:z-index="556">
       <draw:text-box fo:min-height="0.041cm" fo:min-width="0.041cm">
        <text:p text:style-name="Figure">Figura <text:sequence text:ref-name="refFigure272" text:name="Figure" text:formula="ooow:Figure+1" style:num-format="1">273</text:sequence>: Diálogo Opciones de PDF - página Generales</text:p>
        <text:p text:style-name="Figure"><draw:frame draw:style-name="fr6" draw:name="img_IG26210-008" text:anchor-type="as-char" svg:width="12.42cm" svg:height="6.609cm" draw:z-index="557"><draw:image xlink:href="Pictures/10000000000003AB000001F4FD602133.png" xlink:type="simple" xlink:show="embed" xlink:actuate="onLoad" draw:mime-type="image/png"/>
          <svg:title>Diálogo Opciones de PDF - página Generales</svg:title>
          <svg:desc>Diálogo Opciones de PDF - página Generales</svg:desc>
         </draw:frame></text:p>
       </draw:text-box>
      </draw:frame></text:p>
          <text:list text:continue-numbering="true" text:style-name="Numbering_20_1">
            <text:list-item>
              <text:p text:style-name="Numbering_20_1">Seleccione las opciones necesarias para el PDF en las diversas páginas del diálogo que se abren mediante las respectivas pestañas. Consulte la <text:span text:style-name="Emphasis">Guía de iniciación</text:span>.</text:p>
            </text:list-item>
            <text:list-item>
              <text:p text:style-name="Numbering_20_1">Haga clic en <text:span text:style-name="Emphasis">Exportar</text:span> para abrir una ventana del explorador de archivos.</text:p>
            </text:list-item>
            <text:list-item>
              <text:p text:style-name="Numbering_20_1"><text:soft-page-break/>Navegue hasta donde desea guardar la versión de archivo PDF de la presentación.</text:p>
            </text:list-item>
            <text:list-item>
              <text:p text:style-name="Numbering_20_1">Escriba un nombre para el archivo PDF o mantenga el que se muestra.</text:p>
            </text:list-item>
            <text:list-item>
              <text:p text:style-name="Numbering_20_1">Haga clic en <text:span text:style-name="Emphasis">Exportar</text:span> para exportar y guardar el archivo.</text:p>
            </text:list-item>
          </text:list>
          <text:p text:style-name="Heading_20_2"><text:bookmark-start text:name="__RefHeading___Toc49213_3401243269"/>Exportar a otros formatos<text:bookmark-end text:name="__RefHeading___Toc49213_3401243269"/></text:p>
          <text:list xml:id="list214948126478916" text:continue-numbering="true" text:style-name="Numbering_20_1">
            <text:list-item text:start-value="1">
              <text:p text:style-name="Numbering_20_1">Vaya a <text:span text:style-name="Strong_20_Emphasis">Archivo &gt; Exportar</text:span> en el menú principal para abrir una ventana del explorador de archivos.</text:p>
            </text:list-item>
            <text:list-item>
              <text:p text:style-name="Numbering_20_1">Navegue hasta donde desea guardar la versión de la presentación de diapositivas.</text:p>
            </text:list-item>
            <text:list-item>
              <text:p text:style-name="Numbering_20_1">Escriba un nombre para el archivo exportado o mantenga el que se muestra.</text:p>
            </text:list-item>
            <text:list-item>
              <text:p text:style-name="Numbering_20_1">En <text:span text:style-name="Emphasis">Formato de archivo</text:span>, seleccione el formato de archivo de entre los disponibles.</text:p>
            </text:list-item>
            <text:list-item>
              <text:p text:style-name="Numbering_20_1">Haga clic en <text:span text:style-name="Emphasis">Guardar</text:span> para exportar el archivo a la ubicación seleccionada. Esto abrirá un diálogo de opciones de exportación que le permitirá seleccionar más opciones para el formato de archivo seleccionado.</text:p>
            </text:list-item>
            <text:list-item>
              <text:p text:style-name="Numbering_20_1">Haga clic en <text:span text:style-name="Emphasis">Aceptar</text:span> para guardar el archivo y cerrar el diálogo de opciones. Para más información sobre la exportación de archivos, consulte la <text:span text:style-name="Emphasis">Guía de primeros pasos</text:span>.</text:p>
            </text:list-item>
          </text:list>
          <text:h text:style-name="Heading_20_1" text:outline-level="2"><text:bookmark-start text:name="__RefHeading___Toc11057_2558530157"/>Censura<text:bookmark-end text:name="__RefHeading___Toc11057_2558530157"/></text:h>
          <text:p text:style-name="Text_20_body">Las presentaciones se pueden censurar para eliminar u ocultar información confidencial, lo que permite una divulgación selectiva de información. Cuando se censura una presentación, se exporta como un archivo PDF con las partes censuradas reemplazadas por bloques opacos que evitan restaurar o copiar el contenido original de las partes censuradas.</text:p>
          <text:p text:style-name="Heading_20_2"><text:bookmark-start text:name="__RefHeading___Toc11059_2558530157"/>Barra de herramientas Censura<text:bookmark-end text:name="__RefHeading___Toc11059_2558530157"/></text:p>
          <text:p text:style-name="Body_20_Text_2c__20_List_20_Intro">Las herramientas de la barra de herramientas <text:span text:style-name="Emphasis">Censura</text:span> (figura <text:sequence-ref text:reference-format="value" text:ref-name="refFigure273">274</text:sequence-ref>) son las siguientes:</text:p>
          <text:p text:style-name="Figure"><draw:frame draw:style-name="fr3" draw:name="fram_IG26210-008" text:anchor-type="as-char" draw:z-index="558">
       <draw:text-box fo:min-height="0.041cm" fo:min-width="0.041cm">
        <text:p text:style-name="Figure">Figura <text:sequence text:ref-name="refFigure273" text:name="Figure" text:formula="ooow:Figure+1" style:num-format="1">274</text:sequence>: Barra de herramientas Censura</text:p>
        <text:p text:style-name="Figure"><draw:frame draw:style-name="fr4" draw:name="img_IG26210-009" text:anchor-type="as-char" svg:width="5.5cm" svg:height="1.76cm" draw:z-index="559"><draw:image xlink:href="Pictures/10000000000000E70000004A51A7794B.png" xlink:type="simple" xlink:show="embed" xlink:actuate="onLoad" draw:mime-type="image/png"/>
          <svg:title>Barra de herramientas Censura</svg:title>
          <svg:desc>Barra de herramientas Censura</svg:desc>
         </draw:frame></text:p>
       </draw:text-box>
      </draw:frame></text:p>
          <text:p text:style-name="Definition_20_Term">Censura con rectángulos</text:p>
          <text:p text:style-name="Text_20_body_20_indent">Sirve para marcar el contenido que se ocultará cubriéndolo con rectángulos. Utilice los tiradores del rectángulo para cambiar las dimensiones del rectángulo de censura.</text:p>
          <text:p text:style-name="Definition_20_Term">Censura a mano alzada</text:p>
          <text:p text:style-name="Text_20_body_20_indent">Permite marcar el contenido que se ocultará trazando líneas o polígonos de forma libre que recubran el contenido.</text:p>
          <text:p text:style-name="Definition_20_Term">Exportar PDF censurado (en blanco)</text:p>
          <text:p text:style-name="Text_20_body_20_indent">Exporta el documento a PDF convirtiendo las partes censuradas en partes opacas de color blanco en el PDF </text:p>
          <text:p text:style-name="Definition_20_Term">Exportar PDF censurado (en negro)</text:p>
          <text:p text:style-name="Text_20_body_20_indent">Exporta el documento a PDF convirtiendo las partes censuradas en partes opacas de color negro en el PDF </text:p>
          <text:p text:style-name="Definition_20_Term">Exportar PDF para validación</text:p>
          <text:p text:style-name="Text_20_body_20_indent">Exporta el documento a PDF como una copia para su revisión, con las partes censuradas semitransparentes.</text:p>
          <text:p text:style-name="Heading_20_2"><text:bookmark-start text:name="__RefHeading___Toc83635_3347946005"/><text:soft-page-break/>Censurar una presentación<text:bookmark-end text:name="__RefHeading___Toc83635_3347946005"/></text:p>
          <text:p text:style-name="Body_20_Text_2c__20_List_20_Intro">Para censurar una presentación, se transfiere automáticamente una copia de la presentación a LibreOffice Draw donde se lleva a cabo la censura. Para una información más detallada, consulte la <text:span text:style-name="Emphasis">Guía de Draw</text:span> y la <text:span text:style-name="Emphasis">Guía de iniciación</text:span>.</text:p>
          <text:list text:continue-numbering="true" text:style-name="Numbering_20_1">
            <text:list-item text:start-value="1">
              <text:p text:style-name="Numbering_20_1">Haga clic en <text:span text:style-name="Strong_20_Emphasis">Herramientas &gt; Censurar</text:span> en el menú.</text:p>
            </text:list-item>
          </text:list>
          <text:p text:style-name="Numbering_20_1_20_Cont.">El documento prepara y se transfiere a LibreOffice Draw como un documento <text:span text:style-name="Emphasis">Sin título</text:span>. Se abre el documento en Draw con la barra de herramientas <text:span text:style-name="Emphasis">Censura</text:span> visible. Si no estuviera visible , vaya al menú <text:span text:style-name="Strong_20_Emphasis">Ver &gt; Barras de Herramientas &gt; Censura</text:span>.</text:p>
          <text:list xml:id="list214948598297005" text:continue-numbering="true" text:style-name="Numbering_20_1">
            <text:list-item>
              <text:p text:style-name="Numbering_20_1">Realice la censura utilizando las herramientas <text:span text:style-name="Emphasis">Censura con rectángulos</text:span> o <text:span text:style-name="Emphasis">Censura a mano alzada</text:span> en la barra de herramientas <text:span text:style-name="Emphasis">Censura</text:span> o las entradas de menú <text:span text:style-name="Strong_20_Emphasis">Herramientas &gt; Censura</text:span>. Las áreas censuradas aparecen de un color gris transparente para que pueda ver las áreas sensibles antes de censurar el documento.</text:p>
            </text:list-item>
            <text:list-item>
              <text:p text:style-name="Numbering_20_1">Opcionalmente, utilice la herramienta <text:span text:style-name="Emphasis">Exportar PDF para validación</text:span> para hacer una copia literal y revisar las áreas censuradas.</text:p>
            </text:list-item>
            <text:list-item>
              <text:p text:style-name="Numbering_20_1">Haga clic en la herramienta <text:span text:style-name="Emphasis">Exportar PDF censurado (blanco)</text:span> o <text:span text:style-name="Emphasis">(negro)</text:span>. </text:p>
            </text:list-item>
            <text:list-item>
              <text:p text:style-name="Numbering_20_1">Elija un directorio y nombre de archivo para guardar el documento para crear el PDF censurado. Las formas grises transparentes se convierten en formas opacas en blanco o negro. No se podrá seleccionar el texto y el contenido censurado será inexistente.</text:p>
            </text:list-item>
          </text:list>
          <text:p text:style-name="Heading_20_2"><text:bookmark-start text:name="__RefHeading___Toc11453_3439127927"/>Censura automática<text:bookmark-end text:name="__RefHeading___Toc11453_3439127927"/></text:p>
          <text:p text:style-name="Text_20_body">Para automatizar parcialmente el proceso de censura, puede definir ciertas palabras y pautas que se marcan automáticamente para censurar.</text:p>
          <text:p text:style-name="Text_20_body">Esta funcionalidad es útil al trabajar con documentos que tienen numerosas ocurrencias de nombres y otros datos personales (p. ej., nombres, direcciones o números de teléfono). La censura manual de todas esas partes del documento exigiría un esfuerzo significativo pero, con Censura automática, esta tarea se puede automatizar y hacer más eficaz. Para una información más detallada, consulte la <text:span text:style-name="Emphasis">Guía de Draw</text:span> y la <text:span text:style-name="Emphasis">Guía de iniciación</text:span>.</text:p>
        </text:section>
        <text:p text:style-name="Text_20_body"/>
      </text:section>
      <text:section text:style-name="Sect1" text:name="IG26211-PersonalizarImpress.odt">
        <text:section text:style-name="Sect2" text:name="Sección51">
          <text:p text:style-name="P11"><draw:frame draw:style-name="fr2" draw:name=" LibreOffice Logo Copia 11" text:anchor-type="as-char" svg:width="8.47cm" svg:height="2.12cm" draw:z-index="560"><draw:image xlink:href="Pictures/10000001000001400000005018DC0722.png" xlink:type="simple" xlink:show="embed" xlink:actuate="onLoad" draw:mime-type="image/png"/>
       <svg:title>LibreOffice Logo</svg:title>
       <svg:desc>LibreOffice Logo</svg:desc>
      </draw:frame></text:p>
        </text:section>
        <text:section text:style-name="Sect1" text:name="Sección52">
          <text:p text:style-name="Guide_20_Name"><text:user-defined style:data-style-name="N0" text:name="Guide Name">Guía de Impress</text:user-defined><text:s/><text:user-defined style:data-style-name="N0" text:name="LibreOffice Version">26.2</text:user-defined></text:p>
        </text:section>
        <text:section text:style-name="Sect1" text:name="Sección53">
          <text:h text:style-name="Title" text:outline-level="1"><text:bookmark-start text:name="__RefHeading___Toc4084_4220585692 Copia 1"/><text:span text:style-name="Chapter_20_Number">Capítulo </text:span><text:span text:style-name="Chapter_20_Number"><text:span text:style-name="T386">11</text:span></text:span><text:span text:style-name="Chapter_20_Number">,</text:span><text:line-break/><text:span text:style-name="T386">Configurar y personalizar Impress</text:span><text:bookmark-end text:name="__RefHeading___Toc4084_4220585692 Copia 1"/></text:h>
          <text:p text:style-name="Subtitle"/>
        </text:section>
        <text:section text:style-name="Sect1" text:name="Sección54">
          <text:h text:style-name="Heading_20_1_20_First" text:outline-level="2"><text:bookmark-start text:name="__RefHeading___Toc47142_1876844669"/>Introducción<text:bookmark-end text:name="__RefHeading___Toc47142_1876844669"/></text:h>
          <text:p text:style-name="Text_20_body">Este capítulo cubre algunas de las opciones de configuración generales de LibreOffice (que se aplican a todos módulos) y las específicas de LibreOffice Impress. Para información sobre configurar y personalizar otros módulos de LibreOffice, consulte la <text:span text:style-name="Emphasis">Guía de iniciación</text:span> y las guías específicas de cada módulo.</text:p>
          <text:h text:style-name="Heading_20_1" text:outline-level="2"><text:bookmark-start text:name="__RefHeading___Toc1331_4256543436 Copia 6"/>Opciones <text:span text:style-name="T387">comunes </text:span>de LibreOffice<text:bookmark-end text:name="__RefHeading___Toc1331_4256543436 Copia 6"/></text:h>
          <text:list xml:id="list214948720989293" text:continue-list="list214948943468258" text:style-name="Heading_20_Note">
            <text:list-item>
              <text:p text:style-name="Heading_20_Note">Nota</text:p>
            </text:list-item>
          </text:list>
          <text:p text:style-name="Body_20_Text_2c__20_Note">En todas las páginas de las <text:span text:style-name="Emphasis">Opciones de LibreOffice</text:span> u <text:span text:style-name="Emphasis">Opciones de LibreOffice Impress</text:span> el botón <text:span text:style-name="Emphasis">Restablecer</text:span> tiene el mismo efecto: restablece las opciones a los valores que estaban seleccionados cuando se abrió el diálogo de opciones.</text:p>
          <text:p text:style-name="Heading_20_2"><text:bookmark-start text:name="__RefHeading___Toc6044_4091010159"/>Datos de identidad<text:bookmark-end text:name="__RefHeading___Toc6044_4091010159"/></text:p>
          <text:p text:style-name="Body_20_Text_2c__20_List_20_Intro">Impress utiliza el nombre y apellidos almacenados en <text:span text:style-name="Emphasis">Datos de identidad</text:span> para reflejarlos en las propiedades del documento, el campo opcional de autor utilizado en las diapositivas y el nombre asociado con los comentarios que se han realizado.</text:p>
          <text:list text:continue-list="list214948598297005" text:style-name="Numbering_20_1">
            <text:list-item text:start-value="1">
              <text:p text:style-name="Numbering_20_1">Vaya a <text:span text:style-name="Strong_20_Emphasis">Herramientas &gt; Opciones</text:span> en el menú para abrir el diálogo <text:span text:style-name="Emphasis">Opciones de LibreOffice</text:span> (figura <text:sequence-ref text:reference-format="value" text:ref-name="refFigure274">275</text:sequence-ref>). La lista de la izquierda varía según el módulo de LibreOffice que esté abierto.</text:p>
            </text:list-item>
            <text:list-item>
              <text:p text:style-name="Numbering_20_1">Haga clic en el marcador de expansión <text:span text:style-name="Strong_20_Emphasis">+</text:span> de LibreOffice en el lado izquierdo y seleccione <text:span text:style-name="Emphasis">Datos de identidad</text:span> para abrir la página <text:span text:style-name="Emphasis">Datos de identidad</text:span>. Ingrese o modifique los detalles que le gustaría usar para las propiedades de los documentos.</text:p>
            </text:list-item>
            <text:list-item>
              <text:p text:style-name="Numbering_20_1">Haga clic en el botón <text:span text:style-name="Emphasis">Aceptar</text:span> para guardar los cambios y cerrar el diálogo <text:span text:style-name="Emphasis">Opciones de LibreOffice</text:span>.</text:p>
            </text:list-item>
          </text:list>
          <text:p text:style-name="Figure"><draw:frame draw:style-name="fr3" draw:name="fram_IG26211-000" text:anchor-type="as-char" draw:z-index="561">
       <draw:text-box fo:min-height="0.041cm" fo:min-width="0.041cm">
        <text:p text:style-name="Figure">Figura <text:sequence text:ref-name="refFigure274" text:name="Figure" text:formula="ooow:Figure+1" style:num-format="1">275</text:sequence>: Opciones de LibreOffice - página Datos de identidad</text:p>
        <text:p text:style-name="Figure"><draw:frame draw:style-name="fr4" draw:name="img_IG26211-001" text:anchor-type="as-char" svg:width="14.34cm" svg:height="7.699cm" draw:z-index="562"><draw:image xlink:href="Pictures/1000000000000342000001C05ADF4939.png" xlink:type="simple" xlink:show="embed" xlink:actuate="onLoad" draw:mime-type="image/png"/>
          <svg:title>Opciones de LibreOffice - página Datos de identidad</svg:title>
          <svg:desc>Opciones de LibreOffice - página Datos de identidad</svg:desc>
         </draw:frame></text:p>
       </draw:text-box>
      </draw:frame></text:p>
          <text:p text:style-name="Heading_20_2"><text:bookmark-start text:name="__RefHeading___Toc53569_1470028014"/>Ver<text:bookmark-end text:name="__RefHeading___Toc53569_1470028014"/></text:p>
          <text:list xml:id="list214947872781638" text:continue-numbering="true" text:style-name="Numbering_20_1">
            <text:list-item text:start-value="1">
              <text:p text:style-name="Numbering_20_1">Vaya a <text:span text:style-name="Strong_20_Emphasis">Herramientas &gt; Opciones</text:span> en el menú para abrir el diálogo <text:span text:style-name="Emphasis">Opciones de LibreOffice</text:span>. La lista de la izquierda varía según el módulo de LibreOffice abierto.</text:p>
            </text:list-item>
            <text:list-item>
              <text:p text:style-name="Numbering_20_1"><text:soft-page-break/>Haga clic en el marcador de expansión <text:span text:style-name="Strong_20_Emphasis">+</text:span> de LibreOffice en el lado izquierdo y seleccione <text:span text:style-name="Emphasis">Ver</text:span>. (figura <text:sequence-ref text:reference-format="value" text:ref-name="refFigure275">276</text:sequence-ref>) Ingrese o modifique las opciones que le gustaría usar.</text:p>
            </text:list-item>
            <text:list-item>
              <text:p text:style-name="Numbering_20_1">Haga clic en el botón <text:span text:style-name="Emphasis">Aceptar</text:span> para guardar los cambios y cerrar el diálogo <text:span text:style-name="Emphasis">Opciones de LibreOffice</text:span>.</text:p>
            </text:list-item>
          </text:list>
          <text:p text:style-name="Figure"><draw:frame draw:style-name="fr3" draw:name="fram_IG26211-001" text:anchor-type="as-char" draw:z-index="563">
       <draw:text-box fo:min-height="0.041cm" fo:min-width="0.041cm">
        <text:p text:style-name="Figure">Figura <text:sequence text:ref-name="refFigure275" text:name="Figure" text:formula="ooow:Figure+1" style:num-format="1">276</text:sequence>: Opciones de LibreOffice - página Ver</text:p>
        <text:p text:style-name="Figure"><draw:frame draw:style-name="fr4" draw:name="img_IG26211-002" text:anchor-type="as-char" svg:width="14.34cm" svg:height="5.36cm" draw:z-index="564"><draw:image xlink:href="Pictures/1000000000000342000001385FD0D045.png" xlink:type="simple" xlink:show="embed" xlink:actuate="onLoad" draw:mime-type="image/png"/>
          <svg:title>Opciones de LibreOffice - página Ver</svg:title>
          <svg:desc>Opciones de LibreOffice - página Ver</svg:desc>
         </draw:frame></text:p>
       </draw:text-box>
      </draw:frame></text:p>
          <text:list xml:id="list214948448828741" text:continue-list="list214948143112812" text:style-name="List_20_1">
            <text:list-item>
              <text:p text:style-name="List_20_1"><text:span text:style-name="Emphasis">Ratón</text:span> (<text:span text:style-name="Emphasis">Botón central</text:span>): define la función del botón central del ratón.</text:p>
            </text:list-item>
          </text:list>
          <text:list xml:id="list214948231899258" text:continue-list="list214947606657663" text:style-name="List_20_2">
            <text:list-item>
              <text:p text:style-name="List_20_2"><text:s/><text:span text:style-name="Emphasis">Desplazamiento automático</text:span>: Si arrastra el ratón manteniendo pulsado el botón se desplaza la vista.</text:p>
            </text:list-item>
            <text:list-item>
              <text:p text:style-name="List_20_2"><text:span text:style-name="Emphasis">Pegar el portapapeles</text:span>: pulsando el botón se inserta el contenido del portapapeles.</text:p>
            </text:list-item>
          </text:list>
          <text:list xml:id="list214949144472498" text:continue-list="list214948448828741" text:style-name="List_20_1">
            <text:list-item>
              <text:p text:style-name="List_20_1"><text:span text:style-name="Emphasis">Salida gráfica</text:span>: define cómo se muestran los gráficos. Estas opciones pueden variar dependiendo del sistema operativo y el hardware.</text:p>
            </text:list-item>
          </text:list>
          <text:list xml:id="list214947889132872" text:continue-list="list214948231899258" text:style-name="List_20_2">
            <text:list-item>
              <text:p text:style-name="List_20_2"><text:span text:style-name="Emphasis">Utilizar aceleración por hardware</text:span>: accede directamente a las funciones de hardware del adaptador de pantalla gráfica para mejorar la visualización de la pantalla. El soporte para aceleración de hardware no está disponible para todos los sistemas operativos ni todas las distribuciones de LibreOffice.</text:p>
            </text:list-item>
            <text:list-item>
              <text:p text:style-name="List_20_2"><text:span text:style-name="Emphasis">Utilizar antiindentado</text:span>: cuando sea compatible, puede habilitar y deshabilitar esta opción. Si está habilitada, la visualización de la mayoría de los objetos gráficos se ve más fluida y con menos artefactos.</text:p>
            </text:list-item>
            <text:list-item>
              <text:p text:style-name="List_20_2"><text:span text:style-name="Emphasis">Representar todo el programa con Skia</text:span>: Permite utilizar el motor gráfico por de alto rendimiento Skia para representar los elementos visuales de la aplicación. Skia utiliza el dispositivo de gráficos por software para acelerar la representación visual.</text:p>
            </text:list-item>
            <text:list-item>
              <text:p text:style-name="List_20_2"><text:span text:style-name="Emphasis">Forzar representación por software de Skia</text:span>: LibreOffice selecciona las mejores opciones para configurar Skia. No necesitará modificar la configuración predeterminada si Skia está activado. Si tiene problemas con la representación gráfica en pantalla (por ejemplo, con los iconos de las barras de herramientas o de los objetos de dibujo) y Skia está activado, puede probar a desactivar el forzado de representación por software de Skia o inhabilitar Skia por completo.</text:p>
            </text:list-item>
          </text:list>
          <text:list xml:id="list214947775519734" text:continue-list="list214949144472498" text:style-name="List_20_1">
            <text:list-item>
              <text:p text:style-name="List_20_1"><text:span text:style-name="Emphasis">Listas de tipos de letras</text:span>: define cómo se muestran los tipos de letra</text:p>
            </text:list-item>
          </text:list>
          <text:list xml:id="list214948023645596" text:continue-list="list214947889132872" text:style-name="List_20_2">
            <text:list-item>
              <text:p text:style-name="List_20_2"><text:span text:style-name="Emphasis">Previsualizar tipos de letra</text:span>: muestra en la interfaz de usuario la previsualización de los tipos de letra.</text:p>
            </text:list-item>
            <text:list-item>
              <text:p text:style-name="List_20_2"><text:span text:style-name="Emphasis">Suavizar bordes de letras en pantalla</text:span>: cuando se selecciona, la visualización del texto se ve con menos artefactos, ajustable desde el tamaño definido en <text:span text:style-name="Emphasis">Desde</text:span>.</text:p>
            </text:list-item>
          </text:list>
          <text:p text:style-name="Heading_20_2"><text:bookmark-start text:name="__RefHeading___Toc5452_873256026"/><text:soft-page-break/>Imprimir<text:bookmark-end text:name="__RefHeading___Toc5452_873256026"/></text:p>
          <text:p text:style-name="Body_20_Text_2c__20_List_20_Intro">Las opciones de impresión se pueden seleccionar y cambiar usando la página <text:span text:style-name="Emphasis">Imprimir</text:span> del diálogo <text:span text:style-name="Emphasis">Opciones de LibreOffice</text:span> (figura <text:sequence-ref text:reference-format="value" text:ref-name="refFigure276">277</text:sequence-ref>) o bien durante el proceso de impresión. Consulte el «Capítulo 10: Guardar, imprimir, correo y exportación<text:span text:style-name="T388">»</text:span> para más información sobre la impresión de presentaciones de diapositivas.</text:p>
          <text:list xml:id="list214947342688290" text:continue-list="list214947872781638" text:style-name="Numbering_20_1">
            <text:list-item text:start-value="1">
              <text:p text:style-name="Numbering_20_1">Vaya a <text:span text:style-name="Strong_20_Emphasis">Herramientas &gt; Opciones</text:span> en el menú para abrir el diálogo <text:span text:style-name="Emphasis">Opciones de LibreOffice.</text:span></text:p>
            </text:list-item>
            <text:list-item>
              <text:p text:style-name="Numbering_20_1">Haga clic en el marcador de expansión (<text:span text:style-name="Strong_20_Emphasis">+</text:span>) de LibreOffice en el lado izquierdo y seleccione <text:span text:style-name="Emphasis">Imprimir</text:span> para abrir la página de opciones de impresión para LibreOffice (figura <text:sequence-ref text:reference-format="value" text:ref-name="refFigure276">277</text:sequence-ref>).</text:p>
            </text:list-item>
            <text:list-item>
              <text:p text:style-name="Numbering_20_1">Seleccione la configuración de impresión que se adapte a su impresora y al método de impresión que utilice normalmente.</text:p>
            </text:list-item>
            <text:list-item>
              <text:p text:style-name="Numbering_20_1">Haga clic en el botón <text:span text:style-name="Emphasis">Aceptar</text:span> para guardar los cambios y cerrar el diálogo.</text:p>
            </text:list-item>
          </text:list>
          <text:p text:style-name="Figure"><draw:frame draw:style-name="fr3" draw:name="fram_IG26211-002" text:anchor-type="as-char" draw:z-index="565">
       <draw:text-box fo:min-height="0.041cm" fo:min-width="0.041cm">
        <text:p text:style-name="Figure">Figura <text:sequence text:ref-name="refFigure276" text:name="Figure" text:formula="ooow:Figure+1" style:num-format="1">277</text:sequence>: Opciones de LibreOffice - página Imprimir</text:p>
        <text:p text:style-name="Figure"><draw:frame draw:style-name="fr6" draw:name="img_IG26211-003" text:anchor-type="as-char" svg:width="14.34cm" svg:height="6.759cm" draw:z-index="566"><draw:image xlink:href="Pictures/100000000000034200000189ABD8C500.png" xlink:type="simple" xlink:show="embed" xlink:actuate="onLoad" draw:mime-type="image/png"/>
          <svg:title>Opciones de LibreOffice - página Imprimir</svg:title>
          <svg:desc>Opciones de LibreOffice - página Imprimir</svg:desc>
         </draw:frame></text:p>
       </draw:text-box>
      </draw:frame></text:p>
          <text:p text:style-name="Definition_20_Term">Configuración para</text:p>
          <text:list text:continue-list="list214948023645596" text:style-name="List_20_2">
            <text:list-item>
              <text:p text:style-name="List_20_2"><text:span text:style-name="Emphasis">Impresora</text:span>: la configuración de impresión se aplica a la impresora </text:p>
            </text:list-item>
            <text:list-item>
              <text:p text:style-name="List_20_2"><text:span text:style-name="Emphasis">Imprimir en un archivo</text:span>: la configuración se aplica un archivo postcript.</text:p>
            </text:list-item>
          </text:list>
          <text:p text:style-name="Definition_20_Term">Valores predeterminados</text:p>
          <text:list text:continue-numbering="true" text:style-name="List_20_2">
            <text:list-item>
              <text:p text:style-name="List_20_2"><text:span text:style-name="Emphasis">Convertir colores en escala de grises</text:span>: especifica que los colores de los documentos se impriman solo en escala de grises.</text:p>
            </text:list-item>
            <text:list-item>
              <text:p text:style-name="List_20_2"><text:span text:style-name="Emphasis">Incluir objetos transparentes</text:span>: si se selecciona, la reducción en la calidad de impresión para mapas de bits también se aplica a las áreas transparentes.</text:p>
            </text:list-item>
          </text:list>
          <text:p text:style-name="Definition_20_Term">Reducir mapas de bits</text:p>
          <text:list xml:id="list214948976658060" text:continue-numbering="true" text:style-name="List_20_2">
            <text:list-item>
              <text:p text:style-name="List_20_2"><text:span text:style-name="Emphasis">Reducir mapas de bits</text:span>: especifica que los mapas de bits se impriman con la calidad reducida indicada.</text:p>
            </text:list-item>
            <text:list-item>
              <text:p text:style-name="List_20_2"><text:span text:style-name="Emphasis">Resolución</text:span>: especifica la calidad de impresión máxima en PPP. La resolución solo se puede reducir, no es posible aumentarla.</text:p>
            </text:list-item>
            <text:list-item>
              <text:p text:style-name="List_20_2"><text:span text:style-name="Emphasis">Calidad de impresión normal</text:span>: la calidad de impresión normal corresponde a una resolución de 200ppp.</text:p>
            </text:list-item>
            <text:list-item>
              <text:p text:style-name="List_20_2"><text:span text:style-name="Emphasis">Calidad de impresión alta</text:span>: la calidad de impresión alta corresponde a una resolución de 300ppp.</text:p>
            </text:list-item>
          </text:list>
          <text:list xml:id="list214948752520862" text:continue-list="list214948720989293" text:style-name="Heading_20_Note">
            <text:list-item>
              <text:p text:style-name="Heading_20_Note"><text:soft-page-break/>Nota</text:p>
            </text:list-item>
          </text:list>
          <text:p text:style-name="Body_20_Text_2c__20_Note">Reducir la cantidad de datos enviados a la impresora aumenta la velocidad de impresión al enviar paquetes de datos más pequeños. Esto hace más fácil imprimir archivos grandes en impresoras con una memoria pequeña, sin embargo, la reducción de datos de impresión puede dar lugar a una calidad de impresión ligeramente inferior.</text:p>
          <text:p text:style-name="Definition_20_Term">Reducir transparencia</text:p>
          <text:list xml:id="list214948542536527" text:continue-list="list214948976658060" text:style-name="List_20_2">
            <text:list-item>
              <text:p text:style-name="List_20_2"><text:span text:style-name="Emphasis">Reducir transparencia</text:span>: si se selecciona, los objetos transparentes se imprimen como objetos normales no transparentes, dependiendo de su selección en los siguientes dos botones de opción.</text:p>
            </text:list-item>
            <text:list-item>
              <text:p text:style-name="List_20_2"><text:span text:style-name="Emphasis">Automáticamente</text:span>: especifica que la transparencia solo se imprime si el área transparente cubre menos de una cuarta parte de toda la página.</text:p>
            </text:list-item>
            <text:list-item>
              <text:p text:style-name="List_20_2"><text:span text:style-name="Emphasis">Sin transparencia</text:span>: cuando se selecciona, las transparencias no se imprimen.</text:p>
            </text:list-item>
          </text:list>
          <text:list xml:id="list214948482602560" text:continue-list="list214948752520862" text:style-name="Heading_20_Note">
            <text:list-item>
              <text:p text:style-name="Heading_20_Note">Nota</text:p>
            </text:list-item>
          </text:list>
          <text:p text:style-name="Body_20_Text_2c__20_Note">Las transparencias no se pueden enviar directamente a una impresora. Las transparencias deben ser visibles para calcularse como mapas de bits y enviar a la impresora. Dependiendo del tamaño de mapa de bits y la resolución de impresión, puede producirse una gran cantidad de datos.</text:p>
          <text:p text:style-name="Definition_20_Term">Avisos: </text:p>
          <text:p text:style-name="Text_20_body_20_indent">Define qué advertencias aparecen antes de que comience la impresión.</text:p>
          <text:list text:continue-list="list214948542536527" text:style-name="List_20_2">
            <text:list-item>
              <text:p text:style-name="List_20_2"><text:span text:style-name="Emphasis">Tamaño de papel</text:span>: seleccione esta opción si se requiere cierto tamaño de papel para imprimir el documento. Si la impresora no proporciona el tamaño del papel utilizado en el documento, se abre un mensaje de error.</text:p>
            </text:list-item>
            <text:list-item>
              <text:p text:style-name="List_20_2"><text:span text:style-name="Emphasis">Orientación en papel</text:span>: seleccione esta opción si se requiere una cierta orientación en papel para imprimir el documento. Si el formato utilizado por el documento no está disponible en la impresora, se abre un mensaje de error.</text:p>
            </text:list-item>
            <text:list-item>
              <text:p text:style-name="List_20_2"><text:span text:style-name="Emphasis">Transparencia</text:span>: seleccione esta opción si requiere una advertencia si los objetos transparentes están contenidos en el documento. Al imprimir un documento con transparencias, se abre un diálogo para habilitar la selección si se va a imprimir la transparencia.</text:p>
            </text:list-item>
          </text:list>
          <text:p text:style-name="Definition_20_Term">Reducir degradados</text:p>
          <text:list xml:id="list214947868174891" text:continue-numbering="true" text:style-name="List_20_2">
            <text:list-item>
              <text:p text:style-name="List_20_2"><text:span text:style-name="Emphasis">Reducir degradados</text:span>: si se selecciona, los degradados se imprimen con calidad reducida.</text:p>
            </text:list-item>
            <text:list-item>
              <text:p text:style-name="List_20_2"><text:span text:style-name="Emphasis">Franjas de degradados</text:span>: especifica el número máximo de franjas de degradado para la impresión.</text:p>
            </text:list-item>
            <text:list-item>
              <text:p text:style-name="List_20_2"><text:span text:style-name="Emphasis">Color intermedio</text:span>: especifica que los degradados se imprimen en un solo color intermedio.</text:p>
            </text:list-item>
          </text:list>
          <text:p text:style-name="Heading_20_2"><text:bookmark-start text:name="__RefHeading___Toc6048_4091010159"/>Apariencia <text:bookmark-end text:name="__RefHeading___Toc6048_4091010159"/></text:p>
          <text:p text:style-name="Body_20_Text_2c__20_List_20_Intro">Las opciones de apariencia especifican los colores que se utilizan para mostrar varios elementos de la interfaz de usuario en LibreOffice. La única opción específica de LibreOffice Impress es el color de los puntos de la retícula.</text:p>
          <text:list xml:id="list214947074209585" text:continue-list="list214947342688290" text:style-name="Numbering_20_1">
            <text:list-item text:start-value="1">
              <text:p text:style-name="Numbering_20_1">Vaya a <text:span text:style-name="Strong_20_Emphasis">Herramientas &gt; Opciones</text:span> en el menú para abrir el diálogo <text:span text:style-name="Emphasis">Opciones de LibreOffice.</text:span></text:p>
            </text:list-item>
            <text:list-item>
              <text:p text:style-name="Numbering_20_1"><text:soft-page-break/>Haga clic en el marcador de expansión (<text:span text:style-name="Strong_20_Emphasis">+</text:span>) de LibreOffice en el lado izquierdo y seleccione <text:span text:style-name="Emphasis">Imprimir</text:span> para abrir la página de opciones de impresión para LibreOffice (figura <text:sequence-ref text:reference-format="value" text:ref-name="refFigure277">278</text:sequence-ref>).</text:p>
            </text:list-item>
            <text:list-item>
              <text:p text:style-name="Numbering_20_1">En <text:span text:style-name="Emphasis">Temas de LibreOffice</text:span>, seleccione el tema de LibreOffice de las opciones disponibles en la lista desplegable.</text:p>
            </text:list-item>
            <text:list-item>
              <text:p text:style-name="Numbering_20_1">Alternativamente, haga clic en <text:span text:style-name="Emphasis">Agregar más temas</text:span> para abrir el diálogo <text:span text:style-name="Emphasis">Extensiones: temas de color</text:span> y seleccione una extensión de las disponibles para instalarla. Para más información sobre la instalación de extensiones, consulte la Guía de iniciación.</text:p>
            </text:list-item>
            <text:list-item>
              <text:p text:style-name="Numbering_20_1">Haga clic en <text:span text:style-name="Emphasis">Aceptar</text:span> para guardar los cambios y cerrar el diálogo.</text:p>
            </text:list-item>
          </text:list>
          <text:p text:style-name="Figure"><draw:frame draw:style-name="fr3" draw:name="fram_IG26211-003" text:anchor-type="as-char" draw:z-index="567">
       <draw:text-box fo:min-height="0.041cm" fo:min-width="0.041cm">
        <text:p text:style-name="Figure">Figura <text:sequence text:ref-name="refFigure277" text:name="Figure" text:formula="ooow:Figure+1" style:num-format="1">278</text:sequence>: Opciones de LibreOffice - página Apariencia</text:p>
        <text:p text:style-name="Figure"><draw:frame draw:style-name="fr4" draw:name="img_IG26211-004" text:anchor-type="as-char" svg:width="14.34cm" svg:height="8.22cm" draw:z-index="568"><draw:image xlink:href="Pictures/1000000000000342000001DEDDFEDEC2.png" xlink:type="simple" xlink:show="embed" xlink:actuate="onLoad" draw:mime-type="image/png"/>
          <svg:title>Opciones de LibreOffice - página Apariencia</svg:title>
          <svg:desc>Opciones de LibreOffice - página Apariencia</svg:desc>
         </draw:frame></text:p>
       </draw:text-box>
      </draw:frame></text:p>
          <text:h text:style-name="Heading_20_1" text:outline-level="2"><text:bookmark-start text:name="__RefHeading___Toc47146_1876844669"/>Opciones de Impress<text:bookmark-end text:name="__RefHeading___Toc47146_1876844669"/></text:h>
          <text:p text:style-name="Text_20_body">En el diálogo <text:span text:style-name="Emphasis">Opciones de LibreOffice</text:span>, haga clic en el marcador de expansión <text:span text:style-name="Strong_20_Emphasis">+</text:span> a la izquierda de <text:span text:style-name="Emphasis">LibreOffice Impress</text:span> para abrir una lista de secciones disponibles para Impress (figura <text:sequence-ref text:reference-format="value" text:ref-name="refFigure278">279</text:sequence-ref>).</text:p>
          <text:p text:style-name="Heading_20_2"><text:bookmark-start text:name="__RefHeading___Toc47148_1876844669"/>Generales<text:bookmark-end text:name="__RefHeading___Toc47148_1876844669"/></text:p>
          <text:p text:style-name="Body_20_Text_2c__20_List_20_Intro">Seleccione <text:span text:style-name="Strong_20_Emphasis">LibreOffice Impress &gt; Generales</text:span> (figura <text:sequence-ref text:reference-format="value" text:ref-name="refFigure278">279</text:sequence-ref>) para especificar las opciones generales para las presentaciones de diapositivas.</text:p>
          <text:p text:style-name="Figure"><draw:frame draw:style-name="fr3" draw:name="fram_IG26211-004" text:anchor-type="as-char" draw:z-index="569">
       <draw:text-box fo:min-height="0.041cm" fo:min-width="0.041cm">
        <text:p text:style-name="Figure">Figura <text:sequence text:ref-name="refFigure278" text:name="Figure" text:formula="ooow:Figure+1" style:num-format="1">279</text:sequence>: Opciones de LibreOffice Impress - página General</text:p>
        <text:p text:style-name="Figure"><draw:frame draw:style-name="fr4" draw:name="img_IG26211-005" text:anchor-type="as-char" svg:width="14.34cm" svg:height="5.069cm" draw:z-index="570"><draw:image xlink:href="Pictures/100000000000034200000127654B3EAA.png" xlink:type="simple" xlink:show="embed" xlink:actuate="onLoad" draw:mime-type="image/png"/>
          <svg:title>Opciones de LibreOffice Impress - página General</svg:title>
          <svg:desc>Opciones de LibreOffice Impress - página General</svg:desc>
         </draw:frame></text:p>
       </draw:text-box>
      </draw:frame></text:p>
          <text:p text:style-name="Definition_20_Term"><text:bookmark-start text:name="__RefHeading___Toc6054_4091010159"/><text:soft-page-break/>Documento nuevo<text:bookmark-end text:name="__RefHeading___Toc6054_4091010159"/></text:p>
          <text:list text:continue-list="list214947868174891" text:style-name="List_20_2">
            <text:list-item>
              <text:p text:style-name="List_20_2"><text:span text:style-name="Emphasis">Comenzar con selección de plantillas</text:span>: si está seleccionado, al crear una nueva presentación se abre el diálogo <text:span text:style-name="Emphasis">Seleccionar una plantilla</text:span>.</text:p>
            </text:list-item>
          </text:list>
          <text:p text:style-name="Definition_20_Term"><text:bookmark-start text:name="__RefHeading___Toc47150_1876844669"/>Objetos de texto<text:bookmark-end text:name="__RefHeading___Toc47150_1876844669"/></text:p>
          <text:list text:continue-numbering="true" text:style-name="List_20_2">
            <text:list-item>
              <text:p text:style-name="List_20_2"><text:span text:style-name="Emphasis">Permitir edición rápida</text:span>: si está seleccionado, puede editar texto después de hacer clic en un objeto de texto. Si no está seleccionado, debe hacer doble clic para editar el texto.</text:p>
            </text:list-item>
            <text:list-item>
              <text:p text:style-name="List_20_2"><text:span text:style-name="Emphasis">Permitir selección solo en área de texto</text:span>: especifica si se selecciona un marco de texto haciendo clic en el texto. En el área del marco de texto que no está rellena de texto, se puede seleccionar cualquier objeto que haya detrás del marco de texto.</text:p>
            </text:list-item>
          </text:list>
          <text:p text:style-name="Definition_20_Term"><text:bookmark-start text:name="__RefHeading___Toc6058_4091010159"/>Configuración<text:bookmark-end text:name="__RefHeading___Toc6058_4091010159"/></text:p>
          <text:list text:continue-numbering="true" text:style-name="List_20_2">
            <text:list-item>
              <text:p text:style-name="List_20_2"><text:span text:style-name="Emphasis">Copiar al mover</text:span>: si se selecciona, se crea una copia cuando mueve un objeto mientras mantiene pulsada la tecla <text:span text:style-name="Keystroke">Ctrl</text:span>. Lo mismo se aplica al rotar o cambiar el tamaño. El objeto original permanecerá en su posición y tamaño iniciales.</text:p>
            </text:list-item>
            <text:list-item>
              <text:p text:style-name="List_20_2"><text:span text:style-name="Emphasis">Usar antememoria de fondo</text:span>: especifica si se debe usar la caché para mostrar objetos en el patrón de diapositivas y acelerar la visualización. Desmarque esta opción si desea mostrar el contenido cambiante en la diapositiva maestra.</text:p>
            </text:list-item>
            <text:list-item>
              <text:p text:style-name="List_20_2"><text:span text:style-name="Emphasis">Objetos siempre desplazables</text:span>: si se selecciona, le permite mover un objeto cuando está en modo rotación. Si no se selecciona, solo se puede usar para rotar el objeto.</text:p>
            </text:list-item>
            <text:list-item>
              <text:p text:style-name="List_20_2"><text:span text:style-name="Emphasis">Unidad de medida</text:span>: determina la unidad de medida utilizada en Impress.</text:p>
            </text:list-item>
            <text:list-item>
              <text:p text:style-name="List_20_2"><text:span text:style-name="Emphasis">Tabulaciones</text:span>: define el espacio entre tabuladores.</text:p>
            </text:list-item>
          </text:list>
          <text:p text:style-name="Definition_20_Term">Compatibilidad</text:p>
          <text:p text:style-name="Text_20_body_20_indent">Esta configuración es válida solo para la presentación abierta.</text:p>
          <text:list xml:id="list214949130948364" text:continue-numbering="true" text:style-name="List_20_2">
            <text:list-item>
              <text:p text:style-name="List_20_2"><text:span text:style-name="Emphasis">Añadir espaciado entre párrafos y tablas</text:span>: especifica que Impress calcula el espacio entre párrafos. Similar a Microsoft PowerPoint, que agrega el espacio inferior de un párrafo al espacio superior del siguiente párrafo para calcular el espacio total entre ambos párrafos. Impress utiliza solo el mayor de los dos espacios.</text:p>
            </text:list-item>
          </text:list>
          <text:p text:style-name="Heading_20_2"><text:bookmark-start text:name="__RefHeading___Toc6064_4091010159"/>Ver<text:bookmark-end text:name="__RefHeading___Toc6064_4091010159"/></text:p>
          <text:p text:style-name="Body_20_Text_2c__20_List_20_Intro">Seleccione <text:span text:style-name="Strong_20_Emphasis">LibreOffice Impress &gt; Ver</text:span> (figura <text:sequence-ref text:reference-format="value" text:ref-name="refFigure279">280</text:sequence-ref>) para especificar las opciones de visualización para los modos de visualización disponibles.</text:p>
          <text:p text:style-name="Figure"><draw:frame draw:style-name="fr3" draw:name="fram_IG26211-005" text:anchor-type="as-char" draw:z-index="571">
       <draw:text-box fo:min-height="0.041cm" fo:min-width="0.041cm">
        <text:p text:style-name="Figure">Figura <text:sequence text:ref-name="refFigure279" text:name="Figure" text:formula="ooow:Figure+1" style:num-format="1">280</text:sequence>: Opciones de LibreOffice Impress - página Ver</text:p>
        <text:p text:style-name="Figure"><draw:frame draw:style-name="fr4" draw:name="img_IG26211-006" text:anchor-type="as-char" svg:width="14.34cm" svg:height="3.769cm" draw:z-index="572"><draw:image xlink:href="Pictures/1000000000000342000000DBE1C7CECB.png" xlink:type="simple" xlink:show="embed" xlink:actuate="onLoad" draw:mime-type="image/png"/>
          <svg:title>Opciones de LibreOffice Impress - página Ver</svg:title>
          <svg:desc>Opciones de LibreOffice Impress - página Ver</svg:desc>
         </draw:frame></text:p>
       </draw:text-box>
      </draw:frame></text:p>
          <text:list xml:id="list214947799844271" text:continue-list="list214947775519734" text:style-name="List_20_1">
            <text:list-item>
              <text:p text:style-name="List_20_1"><text:span text:style-name="Emphasis">Reglas visibles</text:span>: especifica si se muestran las reglas en la parte superior e izquierda del área de trabajo.</text:p>
            </text:list-item>
            <text:list-item>
              <text:p text:style-name="List_20_1"><text:span text:style-name="Emphasis">Líneas guía al mover</text:span>: especifica si se muestran guías al mover un objeto. Estas guías son unas líneas punteadas que se trazan desde los límites del objeto hasta las reglas. De este modo se facilita el posicionamiento del objeto. </text:p>
            </text:list-item>
            <text:list-item>
              <text:p text:style-name="List_20_1"><text:soft-page-break/><text:span text:style-name="Emphasis">Todos los puntos de control en el editor Bézier</text:span>: muestra los puntos de control de todos los puntos Bézier al seleccionar una curva Bézier. Si esta opción no está seleccionada, solo serán visibles los puntos de control de los puntos Bézier seleccionados.</text:p>
            </text:list-item>
            <text:list-item>
              <text:p text:style-name="List_20_1"><text:span text:style-name="Emphasis">Contorno de cada objeto</text:span>: Impress muestra la línea de contorno de cada objeto individual al mover este objeto. De ese modo durante el desplazamiento podrá ver si los objetos chocan con otros en el lugar destino. Si no selecciona esta opción, Impress muestra solo un contorno cuadrado que incluye todos los objetos seleccionados.</text:p>
            </text:list-item>
          </text:list>
          <text:p text:style-name="Heading_20_2"><text:bookmark-start text:name="__RefHeading___Toc46229_1470028014"/>Retícula<text:bookmark-end text:name="__RefHeading___Toc46229_1470028014"/></text:p>
          <text:p text:style-name="Body_20_Text_2c__20_List_20_Intro">Seleccione <text:span text:style-name="Strong_20_Emphasis">LibreOffice Impress &gt; Retícula</text:span> (figura <text:sequence-ref text:reference-format="value" text:ref-name="refFigure280">281</text:sequence-ref>) para especificar la configuración de la retícula para Impress. La retícula ayuda a determinar la posición exacta de los objetos.</text:p>
          <text:p text:style-name="Figure"><draw:frame draw:style-name="fr3" draw:name="fram_IG26211-006" text:anchor-type="as-char" draw:z-index="573">
       <draw:text-box fo:min-height="0.041cm" fo:min-width="0.041cm">
        <text:p text:style-name="Figure">Figura <text:sequence text:ref-name="refFigure280" text:name="Figure" text:formula="ooow:Figure+1" style:num-format="1">281</text:sequence>: Opciones de LibreOffice Impress -página Retícula</text:p>
        <text:p text:style-name="Figure"><draw:frame draw:style-name="fr4" draw:name="img_IG26211-007" text:anchor-type="as-char" svg:width="14.34cm" svg:height="6.26cm" draw:z-index="574"><draw:image xlink:href="Pictures/10000000000003420000016CE0FF263D.png" xlink:type="simple" xlink:show="embed" xlink:actuate="onLoad" draw:mime-type="image/png"/>
          <svg:title>Opciones de LibreOffice Impress -página Retícula</svg:title>
          <svg:desc>Opciones de LibreOffice Impress -página Retícula</svg:desc>
         </draw:frame></text:p>
       </draw:text-box>
      </draw:frame></text:p>
          <text:p text:style-name="Definition_20_Term"><text:bookmark-start text:name="__RefHeading___Toc46231_1470028014"/>Retícula<text:bookmark-end text:name="__RefHeading___Toc46231_1470028014"/></text:p>
          <text:list text:continue-list="list214949130948364" text:style-name="List_20_2">
            <text:list-item>
              <text:p text:style-name="List_20_2"><text:span text:style-name="Emphasis">Acoplar a la retícula</text:span>: Al mover los objetos, en función de su proximidad a las líneas de la retícula, se acoplarán a estas, como si fuese un imán. Si esta opción está seleccionada y desea mover o crear objetos sin acoplarlos a la retícula, pulse la tecla <text:span text:style-name="Keystroke">Mayús</text:span> para desactivarla.</text:p>
            </text:list-item>
            <text:list-item>
              <text:p text:style-name="List_20_2"><text:span text:style-name="Emphasis">Retícula visible</text:span>: muestra los puntos de la retícula en la pantalla. Estos puntos no se se imprime ni se muestran durante la presentación.</text:p>
            </text:list-item>
          </text:list>
          <text:p text:style-name="Definition_20_Term"><text:bookmark-start text:name="__RefHeading___Toc46233_1470028014"/>Resolución<text:bookmark-end text:name="__RefHeading___Toc46233_1470028014"/></text:p>
          <text:list text:continue-numbering="true" text:style-name="List_20_2">
            <text:list-item>
              <text:p text:style-name="List_20_2"><text:span text:style-name="Emphasis">Horizontal</text:span>: define el espacio entre las líneas de la retícula en el eje X.</text:p>
            </text:list-item>
            <text:list-item>
              <text:p text:style-name="List_20_2"><text:span text:style-name="Emphasis">Vertical</text:span>: define el espacio entre las líneas de la retícula del eje Y.</text:p>
            </text:list-item>
            <text:list-item>
              <text:p text:style-name="List_20_2"><text:span text:style-name="Emphasis">Sincronizar ejes</text:span>: cuando se selecciona, las configuraciones de medición y espaciado para los ejes X e Y se sincronizan para <text:span text:style-name="Emphasis">Resolución y Subdivisión</text:span>.</text:p>
            </text:list-item>
          </text:list>
          <text:p text:style-name="Definition_20_Term"><text:bookmark-start text:name="__RefHeading___Toc46235_1470028014"/>Subdivisión<text:bookmark-end text:name="__RefHeading___Toc46235_1470028014"/></text:p>
          <text:list text:continue-numbering="true" text:style-name="List_20_2">
            <text:list-item>
              <text:p text:style-name="List_20_2"><text:span text:style-name="Emphasis">Horizontal</text:span>: define el número de puntos intermedios de la retícula en el eje X.</text:p>
            </text:list-item>
            <text:list-item>
              <text:p text:style-name="List_20_2"><text:span text:style-name="Emphasis">Vertical</text:span>: define el número de puntos intermedios de la retícula en el eje Y.</text:p>
            </text:list-item>
          </text:list>
          <text:p text:style-name="Definition_20_Term"><text:bookmark-start text:name="__RefHeading___Toc46237_1470028014"/>Acoplar<text:bookmark-end text:name="__RefHeading___Toc46237_1470028014"/></text:p>
          <text:list text:continue-numbering="true" text:style-name="List_20_2">
            <text:list-item>
              <text:p text:style-name="List_20_2"><text:span text:style-name="Emphasis">A las guías</text:span>: acopla el borde de un objeto que se arrastra a la guía más cercana cuando suelta el ratón.</text:p>
            </text:list-item>
            <text:list-item>
              <text:p text:style-name="List_20_2"><text:span text:style-name="Emphasis">A los márgenes de página</text:span>: especifica si se acopla el contorno del objeto con el margen de página más cercano. El cursor o una línea de contorno del objeto deben estar en el área de acople.</text:p>
            </text:list-item>
            <text:list-item>
              <text:p text:style-name="List_20_2"><text:soft-page-break/><text:span text:style-name="Emphasis">Al marco del objeto</text:span>: especifica si se debe alinear el contorno del objeto con el borde del objeto más cercano. El cursor o una línea de contorno del objeto deben estar en el área de acople.</text:p>
            </text:list-item>
            <text:list-item>
              <text:p text:style-name="List_20_2"><text:span text:style-name="Emphasis">A los puntos del objeto</text:span>: especifica si se debe alinear el contorno del objeto con los puntos del objeto más cercano. El cursor o una línea de contorno del objeto gráfico deben estar en el área de acople.</text:p>
            </text:list-item>
            <text:list-item>
              <text:p text:style-name="List_20_2"><text:span text:style-name="Emphasis">Área de acople</text:span>: define la distancia de ajuste entre el puntero del ratón y el contorno del objeto. Si el cursor está más cerca que la distancia especificada, el cursor se ajusta a un punto de ajuste.</text:p>
            </text:list-item>
          </text:list>
          <text:p text:style-name="Definition_20_Term"><text:bookmark-start text:name="__RefHeading___Toc46239_1470028014"/>Restringir objetos<text:bookmark-end text:name="__RefHeading___Toc46239_1470028014"/></text:p>
          <text:list text:continue-numbering="true" text:style-name="List_20_2">
            <text:list-item>
              <text:p text:style-name="List_20_2"><text:span text:style-name="Emphasis">Al crear o mover objetos</text:span>: especifica que los objetos gráficos están restringidos vertical, horizontal o diagonalmente (45°) al crearlos o moverlos. Esta configuración se puede desactivar temporalmente pulsando la tecla <text:span text:style-name="Keystroke">Mayús</text:span>.</text:p>
            </text:list-item>
            <text:list-item>
              <text:p text:style-name="List_20_2"><text:span text:style-name="Emphasis">Extender l</text:span><text:span text:style-name="Emphasis"><text:span text:style-name="T389">a</text:span></text:span><text:span text:style-name="Emphasis">s orillas</text:span>: especifica si se crea un cuadrado en función del lado más largo de un rectángulo cuando se pulsa la tecla <text:span text:style-name="Keystroke">Mayús</text:span> antes de soltar el botón del ratón. Esto también se aplica a una elipse donde se creará un círculo basado en el diámetro más largo de la elipse. Cuando no se selecciona Extender bordes, se creará un cuadrado o un círculo basándose en el lado o diámetro más corto.</text:p>
            </text:list-item>
            <text:list-item>
              <text:p text:style-name="List_20_2"><text:span text:style-name="Emphasis">Al girar</text:span>: especifica que los objetos gráficos solo se pueden girar en pasos de los grados especificados. Si desea girar un objeto sin esta restricción, pulse la tecla <text:span text:style-name="Keystroke">Mayús</text:span> al girarlo.</text:p>
            </text:list-item>
            <text:list-item>
              <text:p text:style-name="List_20_2"><text:span text:style-name="Emphasis">Reducción de puntos</text:span>: define el ángulo para la reducción de puntos. Al trabajar con polígonos o lineas rectas, puede resultar útil reducir sus puntos de edición.</text:p>
            </text:list-item>
          </text:list>
          <text:p text:style-name="Heading_20_2"><text:bookmark-start text:name="__RefHeading___Toc46241_1470028014"/>Imprimir<text:bookmark-end text:name="__RefHeading___Toc46241_1470028014"/></text:p>
          <text:p text:style-name="Body_20_Text_2c__20_List_20_Intro">Seleccione <text:span text:style-name="Strong_20_Emphasis">LibreOffice Impress &gt; Imprimir</text:span> (figura <text:sequence-ref text:reference-format="value" text:ref-name="refFigure281">282</text:sequence-ref>) para especificar la configuración de impresión para una presentación. Consulte el «Capítulo 10, Guardar, imprimir, correo y exporta<text:span text:style-name="T390">ción</text:span><text:span text:style-name="T388">»</text:span> para más información sobre la impresión y las opciones disponibles.</text:p>
          <text:p text:style-name="Figure"><draw:frame draw:style-name="fr3" draw:name="fram_IG26211-007" text:anchor-type="as-char" draw:z-index="575">
       <draw:text-box fo:min-height="0.041cm" fo:min-width="0.041cm">
        <text:p text:style-name="Figure">Figura <text:sequence text:ref-name="refFigure281" text:name="Figure" text:formula="ooow:Figure+1" style:num-format="1">282</text:sequence>: Opciones de LibreOffice Impress - página Imprimir</text:p>
        <text:p text:style-name="Figure"><draw:frame draw:style-name="fr4" draw:name="img_IG26211-008" text:anchor-type="as-char" svg:width="14.34cm" svg:height="5.48cm" draw:z-index="576"><draw:image xlink:href="Pictures/10000000000003420000013F206D725E.png" xlink:type="simple" xlink:show="embed" xlink:actuate="onLoad" draw:mime-type="image/png"/>
          <svg:title>Opciones de LibreOffice Impress - página Imprimir</svg:title>
          <svg:desc>Opciones de LibreOffice Impress - página Imprimir</svg:desc>
         </draw:frame></text:p>
       </draw:text-box>
      </draw:frame></text:p>
          <text:p text:style-name="Definition_20_Term"><text:bookmark-start text:name="__RefHeading___Toc46243_1470028014"/>Opciones de la página<text:bookmark-end text:name="__RefHeading___Toc46243_1470028014"/></text:p>
          <text:list text:continue-numbering="true" text:style-name="List_20_2">
            <text:list-item>
              <text:p text:style-name="List_20_2"><text:span text:style-name="Emphasis">Predeterminado</text:span>: las páginas se imprimen con la configuración predeterminada.</text:p>
            </text:list-item>
            <text:list-item>
              <text:p text:style-name="List_20_2"><text:span text:style-name="Emphasis">Ajustar a la página</text:span>: se cambia el tamaño de las diapositivas para ajustarse a la página impresa, manteniendo las posiciones relativas de los objetos.</text:p>
            </text:list-item>
            <text:list-item>
              <text:p text:style-name="List_20_2"><text:span text:style-name="Emphasis">Mosaico</text:span>: especifica que las diapositivas se imprimen en formato de mosaico. Si las diapositivas tienen un tamaño menor que el del papel, en una página de papel se imprimirán varias diapositivas.</text:p>
            </text:list-item>
            <text:list-item>
              <text:p text:style-name="List_20_2"><text:soft-page-break/><text:span text:style-name="Emphasis">Folleto</text:span>: elija esta opción para imprimir el documento en formato de folleto. Seleccione <text:span text:style-name="Emphasis">Anverso</text:span>: para imprimir desde el anverso hasta el reverso del folleto. Seleccione <text:span text:style-name="Emphasis">Reverso</text:span>: para imprimir en sentido contrario.</text:p>
            </text:list-item>
            <text:list-item>
              <text:p text:style-name="List_20_2"><text:span text:style-name="Emphasis">Bandeja de papel configurada en la impresora</text:span>: cuando se selecciona, se utiliza la bandeja de papel definida en la configuración de la impresora.</text:p>
            </text:list-item>
          </text:list>
          <text:p text:style-name="Definition_20_Term"><text:bookmark-start text:name="__RefHeading___Toc46245_1470028014"/>Imprimir<text:bookmark-end text:name="__RefHeading___Toc46245_1470028014"/></text:p>
          <text:list text:continue-numbering="true" text:style-name="List_20_2">
            <text:list-item>
              <text:p text:style-name="List_20_2"><text:span text:style-name="Emphasis">Nombre de página</text:span>: cuando se selecciona, se imprime el nombre de la página.</text:p>
            </text:list-item>
            <text:list-item>
              <text:p text:style-name="List_20_2"><text:span text:style-name="Emphasis">Fecha</text:span>: cuando se selecciona, se imprime la fecha actual.</text:p>
            </text:list-item>
            <text:list-item>
              <text:p text:style-name="List_20_2"><text:span text:style-name="Emphasis">Hora</text:span>: cuando se selecciona, se imprime la hora actual.</text:p>
            </text:list-item>
            <text:list-item>
              <text:p text:style-name="List_20_2"><text:span text:style-name="Emphasis">Páginas ocultas</text:span>: cuando se selecciona, se imprimen también las páginas ocultas.</text:p>
            </text:list-item>
          </text:list>
          <text:p text:style-name="Definition_20_Term"><text:bookmark-start text:name="__RefHeading___Toc46247_1470028014"/>Calidad<text:bookmark-end text:name="__RefHeading___Toc46247_1470028014"/></text:p>
          <text:list xml:id="list214948987092552" text:continue-numbering="true" text:style-name="List_20_2">
            <text:list-item>
              <text:p text:style-name="List_20_2"><text:span text:style-name="Emphasis">Predeterminado</text:span>: las diapositivas se imprimirán en color.</text:p>
            </text:list-item>
            <text:list-item>
              <text:p text:style-name="List_20_2"><text:span text:style-name="Emphasis">Escala de grises</text:span>: las diapositivas se imprimirán en escala de grises.</text:p>
            </text:list-item>
            <text:list-item>
              <text:p text:style-name="List_20_2"><text:span text:style-name="Emphasis">Blanco y negro</text:span>: las diapositivas se imprimirán en blanco y negro.</text:p>
            </text:list-item>
          </text:list>
          <text:h text:style-name="Heading_20_1" text:outline-level="2"><text:bookmark-start text:name="__RefHeading___Toc46249_1470028014"/>Personalización de la interfaz de usuario<text:bookmark-end text:name="__RefHeading___Toc46249_1470028014"/></text:h>
          <text:p text:style-name="Text_20_body">La interfaz de usuario, menús, barras de herramientas y atajos de teclado de Impress se pueden personalizar agregando, eliminando o modificando estos elementos para mayor comodidad al crear presentaciones. Para más información sobre cómo personalizar la interfaz de usuario, consulte el «Capítulo 12, Variantes de la interfaz de usuario», el «Apéndice A, Atajos de teclado», el «Apéndice B, Barras de herramientas» y la <text:span text:style-name="Emphasis">Guía de </text:span><text:span text:style-name="Emphasis"><text:span text:style-name="T389">iniciación</text:span></text:span><text:span text:style-name="Emphasis">.</text:span></text:p>
          <text:h text:style-name="Heading_20_1" text:outline-level="2"><text:bookmark-start text:name="__RefHeading___Toc47152_1876844669"/><text:span text:style-name="T391">E</text:span>xtensiones<text:bookmark-end text:name="__RefHeading___Toc47152_1876844669"/></text:h>
          <text:p text:style-name="Text_20_body">Las extensiones son paquetes que se puede instalar en LibreOffice Impress para ampliar o agregar plantillas, objetos o funciones nuevas a LibreOffice. Algunas extensiones son gratuitas; otras son de pago. Consulte las descripciones para ver qué licencias y tarifas se aplican a las que le interesan. Para más información sobre las extensiones, consulte la <text:span text:style-name="Emphasis">Guía de </text:span><text:span text:style-name="Emphasis"><text:span text:style-name="T392">iniciación</text:span></text:span><text:span text:style-name="Emphasis">.</text:span></text:p>
          <text:p text:style-name="Text_20_body">La página oficial de extensiones de LibreOffice se encuentra en <text:a xlink:type="simple" xlink:href="http://extensions.libreoffice.org/" text:style-name="Internet_20_link" text:visited-style-name="Visited_20_Internet_20_Link">http://extensions.libreoffice.org/</text:a>. También puede encontrar extensiones en otras páginas o foros de internet.</text:p>
        </text:section>
        <text:p text:style-name="Standard"/>
      </text:section>
      <text:section text:style-name="Sect1" text:name="IG26212-VariantesInterfaz.odt">
        <text:section text:style-name="Sect1" text:name="Sección56">
          <text:p text:style-name="P11"><draw:frame draw:style-name="fr12" draw:name=" LibreOffice Logo Copia 12" text:anchor-type="as-char" svg:width="8.47cm" svg:height="2.12cm" draw:z-index="577"><draw:image xlink:href="Pictures/10000001000001400000005018DC0722.png" xlink:type="simple" xlink:show="embed" xlink:actuate="onLoad" draw:mime-type="image/png"/>
       <svg:title>LibreOffice Logo</svg:title>
       <svg:desc>LibreOffice Logo</svg:desc>
      </draw:frame></text:p>
        </text:section>
        <text:section text:style-name="Sect1" text:name="Sección57">
          <text:p text:style-name="Guide_20_Name"><text:user-defined style:data-style-name="N0" text:name="Guide Name">Guía de Impress</text:user-defined><text:s/><text:user-defined style:data-style-name="N0" text:name="LibreOffice Version">26.2</text:user-defined></text:p>
        </text:section>
        <text:section text:style-name="Sect1" text:name="Sección58">
          <text:h text:style-name="Title" text:outline-level="1"><text:bookmark-start text:name="__RefHeading___Toc4084_4220585692 Copia 2"/><text:span text:style-name="Chapter_20_Number">Capítulo 12, </text:span><text:line-break/>Variantes de la interfaz<text:bookmark-end text:name="__RefHeading___Toc4084_4220585692 Copia 2"/></text:h>
          <text:p text:style-name="Subtitle"/>
        </text:section>
        <text:section text:style-name="Sect1" text:name="Sección59">
          <text:h text:style-name="Heading_20_1_20_First" text:outline-level="2"><text:bookmark-start text:name="__RefHeading___Toc1331_4256543436 Copia 7"/>Introducción<text:bookmark-end text:name="__RefHeading___Toc1331_4256543436 Copia 7"/></text:h>
          <text:p text:style-name="Text_20_body">De manera predeterminada, LibreOffice instala Impress y todos los componentes con la interfas de usuario en modo de <text:span text:style-name="Emphasis">Barras estándares</text:span> que consiste en menús y barras de herramientas tradicionales. Esta apariencia es la que se utiliza al describir los procesos en la guía.</text:p>
          <text:p text:style-name="Text_20_body">Este capítulo resume las distintas variantes de la interfaz que puede utilizar si se siente más cómodo con una interfaz compacta o en pestañas a modo de las interfaces más modernas con aspecto de cinta o <text:span text:style-name="Emphasis">ribbon</text:span>.</text:p>
          <text:list xml:id="list214947728359784" text:continue-list="list214948482602560" text:style-name="Heading_20_Note">
            <text:list-item>
              <text:p text:style-name="Heading_20_Note">Note</text:p>
            </text:list-item>
          </text:list>
          <text:p text:style-name="Body_20_Text_2c__20_Note">Al cambiar el tipo de interfaz, se puede hacer extensible al resto de módulos de LibreOffice o únicamente aplicarla a Impress.</text:p>
          <text:h text:style-name="Heading_20_1" text:outline-level="2"><text:bookmark-start text:name="__RefHeading___Toc6587_4041150828"/>Seleccionar las distintas interfaces<text:bookmark-end text:name="__RefHeading___Toc6587_4041150828"/></text:h>
          <text:list xml:id="list214948976985203" text:continue-list="list214947074209585" text:style-name="Numbering_20_1">
            <text:list-item text:start-value="1">
              <text:p text:style-name="Numbering_20_1">Vaya a <text:span text:style-name="Strong_20_Emphasis">Ver &gt; Interfaz de usuario</text:span> en el menú para abrir el diálogo <text:span text:style-name="Emphasis">Seleccione su interfaz de usuario predilecta</text:span> (figura <text:sequence-ref text:reference-format="value" text:ref-name="refFigure282">283</text:sequence-ref>).</text:p>
            </text:list-item>
            <text:list-item>
              <text:p text:style-name="Numbering_20_1">Seleccione la variante deseada. En la vista previa se muestra un ejemplo escueto de cómo se verá la interfaz y una breve descripción.</text:p>
            </text:list-item>
            <text:list-item>
              <text:p text:style-name="Numbering_20_1">Haga clic en <text:span text:style-name="Emphasis">Aplicar a Impress</text:span> para aplicar la interfaz de usuario seleccionada solo a Impress, o haga clic en <text:span text:style-name="Emphasis">Aplicar a todo</text:span> para aplicar la interfaz a todos los módulos de LibreOffice.</text:p>
            </text:list-item>
            <text:list-item>
              <text:p text:style-name="Numbering_20_1">Haga clic en <text:span text:style-name="Emphasis">Cerrar</text:span> para cerrar el cuadro de diálogo.</text:p>
            </text:list-item>
          </text:list>
          <text:p text:style-name="Figure"><draw:frame draw:style-name="fr3" draw:name="fram_IG26212-000" text:anchor-type="as-char" draw:z-index="578">
       <draw:text-box fo:min-height="0.041cm" fo:min-width="0.041cm">
        <text:p text:style-name="Figure">Figura<text:sequence text:ref-name="refFigure282" text:name="Figure" text:formula="ooow:Figure+1" style:num-format="1">283</text:sequence>: Diálogo Seleccione su interfaz predilecta</text:p>
        <text:p text:style-name="Figure"><draw:frame draw:style-name="fr4" draw:name="img_IG26212-001" text:anchor-type="as-char" svg:width="15.131cm" svg:height="5.851cm" draw:z-index="579"><draw:image xlink:href="Pictures/10000001000003310000013CAA74C186.png" xlink:type="simple" xlink:show="embed" xlink:actuate="onLoad" draw:mime-type="image/png"/>
          <svg:title>Diálogo Seleccione su interfaz predilecta</svg:title>
          <svg:desc>Diálogo Seleccione su interfaz predilecta</svg:desc>
         </draw:frame></text:p>
       </draw:text-box>
      </draw:frame></text:p>
          <text:list xml:id="list214947656634497" text:continue-list="list214947728359784" text:style-name="Heading_20_Note">
            <text:list-item>
              <text:p text:style-name="Heading_20_Note">Note</text:p>
            </text:list-item>
          </text:list>
          <text:p text:style-name="Body_20_Text_2c__20_Note">Si ha seleccionado <text:span text:style-name="Emphasis">Habilitar funciones experimentales</text:span> en <text:span text:style-name="Strong_20_Emphasis">Herramientas &gt; Opciones &gt; Avanzadas</text:span> (macOS <text:span text:style-name="Strong_20_Emphasis">LibreOffice &gt; Preferencias &gt; LibreOffice &gt; Avanzadas</text:span>), aparecen otras dos variantes más que no se describen aquí.</text:p>
          <text:h text:style-name="Heading_20_1" text:outline-level="2"><text:bookmark-start text:name="__RefHeading___Toc6589_4041150828"/>Barras estándares<text:bookmark-end text:name="__RefHeading___Toc6589_4041150828"/></text:h>
          <text:p text:style-name="Text_20_body">La interfaz de <text:span text:style-name="Emphasis">Barras estándares</text:span> es la interfaz predeterminada cuando se instala LibreOffice, de manera predeterminada incluye el menú y la barra de herramientas <text:span text:style-name="Emphasis">Estándar</text:span> en la parte <text:soft-page-break/>superior de la ventana de Impress además de la <text:span text:style-name="Emphasis">Barra lateral</text:span>. Para obtener información sobre la ventana de Impress, consulte el «Capítulo 1, Introducción a Impress».</text:p>
          <text:h text:style-name="Heading_20_1" text:outline-level="2"><text:bookmark-start text:name="__RefHeading___Toc6591_4041150828"/>En pestañas<text:bookmark-end text:name="__RefHeading___Toc6591_4041150828"/></text:h>
          <text:p text:style-name="Text_20_body">La interfaz de usuario <text:span text:style-name="Emphasis">En pestañas</text:span> (figura <text:sequence-ref text:reference-format="value" text:ref-name="refFigure283">284</text:sequence-ref>) proporciona una interfaz de usuario similar a otras aplicaciones por ejemplo Microsoft Office. Las pestañas constan de un conjunto de herramientas agrupadas por contexto. El contexto cambia automáticamente según el módulo de LibreOffice y el objeto seleccionado.</text:p>
          <text:p text:style-name="Text_20_body">Incluye el menú, la barra de pestañas e íconos de herramientas agrupados según el contexto. Si los íconos de herramientas en una página de pestañas no caben en el ancho de la pantalla de Impress, aparecerá un doble galón &gt;&gt; en el extremo derecho de la fila de pestañas. Haga clic para mostrar más opciones disponibles.</text:p>
          <text:p text:style-name="Text_20_body">En el extremo izquierdo de la barra en pestañas, dispone de una <text:span text:style-name="Emphasis">Barra de iconos</text:span> (resaltada en la figura <text:sequence-ref text:reference-format="value" text:ref-name="refFigure283">284</text:sequence-ref>) que brinda acceso a unas herramientas de uso común: <text:span text:style-name="Emphasis">Mostrar el menú</text:span>, <text:span text:style-name="Emphasis">Abrir</text:span>, <text:span text:style-name="Emphasis">Guardar</text:span>, <text:span text:style-name="Emphasis">Deshacer</text:span>, <text:span text:style-name="Emphasis">Rehacer</text:span> e <text:span text:style-name="Emphasis">Iniciar presentación</text:span>. En Windows y Linux, el menú se puede ocultar o mostrar haciendo clic en el primer icono de la <text:span text:style-name="Emphasis">Barra de iconos</text:span>.</text:p>
          <text:p text:style-name="Figure"><draw:frame draw:style-name="fr3" draw:name="fram_IG26212-001" text:anchor-type="as-char" draw:z-index="580">
       <draw:text-box fo:min-height="0.041cm" fo:min-width="0.041cm">
        <text:p text:style-name="Figure">Figura <text:sequence text:ref-name="refFigure283" text:name="Figure" text:formula="ooow:Figure+1" style:num-format="1">284</text:sequence>: Interfaz de usuario En pestañas</text:p>
        <text:p text:style-name="Figure"><draw:frame draw:style-name="fr4" draw:name="img_IG26212-002" text:anchor-type="as-char" svg:width="14.3cm" svg:height="5.59cm" draw:z-index="581"><draw:image xlink:href="Pictures/10000001000003040000012EA50D37AC.png" xlink:type="simple" xlink:show="embed" xlink:actuate="onLoad" draw:mime-type="image/png"/>
          <svg:title>Interfaz de usuario En pestañas</svg:title>
          <svg:desc>Interfaz de usuario En pestañas</svg:desc>
         </draw:frame></text:p>
       </draw:text-box>
      </draw:frame></text:p>
          <text:p text:style-name="Text_20_body">En la parte superior derecha de la barra de pestañas,está el <text:span text:style-name="Emphasis">Menú rápido</text:span>: las 3 líneas horizontales (<text:span text:style-name="Strong_20_Emphasis">≡</text:span>) que da acceso a comandos relacionados (figura <text:sequence-ref text:reference-format="value" text:ref-name="refFigure284">285</text:sequence-ref>). Algunos comandos tienen submenús con más comandos y se indica con un triángulo (►) a la derecha del comando.</text:p>
          <text:p text:style-name="Figure"><draw:frame draw:style-name="fr3" draw:name="fram_IG26212-002" text:anchor-type="as-char" draw:z-index="582">
       <draw:text-box fo:min-height="0.041cm" fo:min-width="0.041cm">
        <text:p text:style-name="Figure">Figura <text:sequence text:ref-name="refFigure284" text:name="Figure" text:formula="ooow:Figure+1" style:num-format="1">285</text:sequence>: Interfaz de usuario - Menú rápido </text:p>
        <text:p text:style-name="Figure"><draw:frame draw:style-name="fr4" draw:name="img_IG26212-003" text:anchor-type="as-char" svg:width="4.521cm" svg:height="6.309cm" draw:z-index="583"><draw:image xlink:href="Pictures/10000000000000BE00000109B94589AA.png" xlink:type="simple" xlink:show="embed" xlink:actuate="onLoad" draw:mime-type="image/png"/>
          <svg:title>Interfaz de usuario - Menú rápido </svg:title>
          <svg:desc>Interfaz de usuario - Menú rápido </svg:desc>
         </draw:frame></text:p>
       </draw:text-box>
      </draw:frame></text:p>
          <text:list xml:id="list214947808412605" text:continue-numbering="true" text:style-name="Heading_20_Note">
            <text:list-item>
              <text:p text:style-name="Heading_20_Note"><text:soft-page-break/>Nota</text:p>
            </text:list-item>
          </text:list>
          <text:p text:style-name="Body_20_Text_2c__20_Note">Al usar la interfaz de usuario <text:span text:style-name="Emphasis">En pestañas</text:span>, las barras de herramientas no son visibles. Es posible abrir barras de herramientas yendo a <text:span text:style-name="Strong_20_Emphasis">Ver &gt; Barras de herramientas</text:span> en el menú, o a <text:s/><text:span text:style-name="Emphasis">Barras de herramientas</text:span> en el <text:span text:style-name="Emphasis">Menú rápido</text:span>.</text:p>
          <text:p text:style-name="Heading_20_2"><text:bookmark-start text:name="__RefHeading___Toc6593_4041150828"/>Pestañas permanentes<text:bookmark-end text:name="__RefHeading___Toc6593_4041150828"/></text:p>
          <text:p text:style-name="Text_20_body">Las pestañas permanentes están siempre visibles y sus comandos accesibles, mientras que las pestañas adicionales sólo se muestran al seleccionar un objeto particular, porque contienen comandos propios que solo se pueden utilizar en ese tipo de objeto.</text:p>
          <text:p text:style-name="Heading_20_3"><text:bookmark-start text:name="__RefHeading___Toc6595_4041150828"/>Archivo<text:bookmark-end text:name="__RefHeading___Toc6595_4041150828"/></text:p>
          <text:p text:style-name="Body_20_Text_2c__20_List_20_Intro">La pestaña <text:span text:style-name="Emphasis">Archivo</text:span> proporciona comandos para crear nuevos documentos; abrir, guardar, imprimir y cerrar documentos; gestionar plantillas; exportar a PDF y EPUB; mostrar propiedades del documento; agregar una firma digital; y firmar un PDF existente. La pestaña <text:span text:style-name="Emphasis">Archivo</text:span> tiene dos menús: <text:span text:style-name="Emphasis">Archivo</text:span> y <text:span text:style-name="Emphasis">Ayuda</text:span>.</text:p>
          <text:list xml:id="list214948461866785" text:continue-list="list214947799844271" text:style-name="List_20_1">
            <text:list-item>
              <text:p text:style-name="List_20_1">El menú Archivo contiene algunos comandos no disponibles en la pestaña.</text:p>
            </text:list-item>
            <text:list-item>
              <text:p text:style-name="List_20_1">El menú Ayuda proporciona enlaces a una variedad de recursos.</text:p>
            </text:list-item>
          </text:list>
          <text:p text:style-name="Heading_20_3"><text:bookmark-start text:name="__RefHeading___Toc6597_4041150828"/>Inicio<text:bookmark-end text:name="__RefHeading___Toc6597_4041150828"/></text:p>
          <text:p text:style-name="Text_20_body">La pestaña <text:span text:style-name="Emphasis">Inicio</text:span> proporciona herramientas para cortar, copiar, pegar y formatear texto; insertar algunos elementos de dibujo. Haga clic en el extremo derecho de la barra de pestañas para abrir el <text:s/>menú <text:span text:style-name="Emphasis">Inicio</text:span> con herramientas relacionadas no disponibles en la pestaña.</text:p>
          <text:p text:style-name="Heading_20_3"><text:bookmark-start text:name="__RefHeading___Toc6599_4041150828"/>Insertar<text:bookmark-end text:name="__RefHeading___Toc6599_4041150828"/></text:p>
          <text:p text:style-name="Text_20_body">La pestaña <text:span text:style-name="Emphasis">Insertar</text:span> proporciona herramientas para insertar elementos como tablas, gráficos, objetos OLE,campos etc. Haga clic en el extremo derecho de la barra de pestañas para abrir el menú <text:span text:style-name="Emphasis">Insertar</text:span> con herramientas relacionadas no disponibles en la pestaña.</text:p>
          <text:p text:style-name="Heading_20_3"><text:bookmark-start text:name="__RefHeading___Toc6601_4041150828"/>Disposición<text:bookmark-end text:name="__RefHeading___Toc6601_4041150828"/></text:p>
          <text:p text:style-name="Text_20_body">La pestaña Disposición proporciona herramientas para ajustar y cambiar el diseño de las diapositivas. Haga clic en en el extremo derecho para abrir el menú <text:span text:style-name="Emphasis">Diseño</text:span> con herramientas relacionadas no disponibles en la pestaña.</text:p>
          <text:p text:style-name="Heading_20_3"><text:bookmark-start text:name="__RefHeading___Toc6603_4041150828"/>Pase de diapositivas<text:bookmark-end text:name="__RefHeading___Toc6603_4041150828"/></text:p>
          <text:p text:style-name="Text_20_body">La pestaña <text:span text:style-name="Emphasis">Pase de diapositivas</text:span> proporciona herramientas para crear presentaciones de diapositivas. Haga clic en en el extremo derecho para abrir el menú <text:span text:style-name="Emphasis">Pase de diapositivas</text:span> con herramientas relacionadas no disponibles en la pestaña.</text:p>
          <text:p text:style-name="Heading_20_3"><text:bookmark-start text:name="__RefHeading___Toc6605_4041150828"/>Revisar<text:bookmark-end text:name="__RefHeading___Toc6605_4041150828"/></text:p>
          <text:p text:style-name="Text_20_body">La pestaña <text:span text:style-name="Emphasis">Revisar</text:span> proporciona herramientas para revisar el texto de las presentaciones. Haga clic en en el extremo derecho para abrir el menú <text:span text:style-name="Emphasis">Revisar</text:span> con herramientas relacionadas no disponibles en la pestaña. Algunas de las herramientas de revisión sólo aparecen si hay un idioma seleccionado para <text:s/>de texto Asiático o Diseño de texto complejo están seleccionadas en <text:span text:style-name="Strong_20_Emphasis">Herramientas &gt; Opciones &gt; LibreOffice &gt; Idiomas y Regiones <text:s/>&gt; Generales</text:span> (macOS <text:span text:style-name="Strong_20_Emphasis">LibreOffice &gt; Preferencias &gt; LibreOffice &gt; <text:s/>Idiomas y Regiones <text:s/>&gt; Generales</text:span>).</text:p>
          <text:p text:style-name="Heading_20_3"><text:bookmark-start text:name="__RefHeading___Toc6607_4041150828"/>Ver<text:bookmark-end text:name="__RefHeading___Toc6607_4041150828"/></text:p>
          <text:p text:style-name="Text_20_body">La pestaña <text:span text:style-name="Emphasis">Ver</text:span> proporciona herramientas para controlar las vistas de las diapositivas, <text:s/>notas patrones assí como las reglas y el zum. Haga clic en en el extremo derecho para abrir el menú <text:span text:style-name="Emphasis">Ver</text:span> con herramientas relacionadas no disponibles en la pestaña.</text:p>
          <text:p text:style-name="Heading_20_3"><text:bookmark-start text:name="__RefHeading___Toc3231_1610426628"/><text:soft-page-break/>Extensión<text:bookmark-end text:name="__RefHeading___Toc3231_1610426628"/></text:p>
          <text:p text:style-name="Text_20_body">La pestaña <text:span text:style-name="Emphasis">Extensión</text:span> es una donde se presentan las extensiones instaladas para Impress. Las extensiones deben incorporar iconos y unas entradas en su instalación para que se muestren en esta pestaña. Esta interfaz es relativamente nueva en LibreOffice y hay pocas extensiones que se muestren en esta pestaña. Al hacer clic en el extremo derecho de para abrir el menú <text:span text:style-name="Emphasis">Extensiones</text:span>, encontrará el <text:span text:style-name="Emphasis">Administrador e extensiones</text:span> desde donde puede gestionar las extensiones compatibles con LibreOffice.</text:p>
          <text:p text:style-name="Heading_20_3"><text:bookmark-start text:name="__RefHeading___Toc6611_4041150828"/>Herramientas<text:bookmark-end text:name="__RefHeading___Toc6611_4041150828"/></text:p>
          <text:p text:style-name="Text_20_body">La pestaña <text:span text:style-name="Emphasis">Herramientas</text:span> proporciona herramientas para trabajar con macros, controles de formularios, reproductor multimedia, etc. Haga clic en en el extremo derecho para abrir el menú <text:span text:style-name="Emphasis">Herramientas</text:span> con herramientas relacionadas no disponibles en la pestaña.</text:p>
          <text:p text:style-name="Heading_20_2"><text:bookmark-start text:name="__RefHeading___Toc6613_4041150828"/>Pestañas adicionales<text:bookmark-end text:name="__RefHeading___Toc6613_4041150828"/></text:p>
          <text:p text:style-name="Text_20_body">Las siguientes pestañas adicionales solo se abren en la interfaz de usuario con pestañas entre las pestañas Ver y Extensión cuando se selecciona un objeto compatible.</text:p>
          <text:p text:style-name="Heading_20_3"><text:bookmark-start text:name="__RefHeading___Toc3155_2634444399"/>Dibujo<text:bookmark-end text:name="__RefHeading___Toc3155_2634444399"/></text:p>
          <text:p text:style-name="Text_20_body">La pestaña <text:span text:style-name="Emphasis">Dibujo</text:span> solo está disponible cuando se selecciona un objeto de dibujo. Proporciona herramientas para editar, transformar, agrupar, alinear y distribuir objetos de dibujo. Haga clic en en el extremo derecho para abrir el menú <text:span text:style-name="Emphasis">Dibujo</text:span> con herramientas relacionadas no disponibles en la pestaña.</text:p>
          <text:p text:style-name="Heading_20_3"><text:bookmark-start text:name="__RefHeading___Toc3157_2634444399"/>Imagen<text:bookmark-end text:name="__RefHeading___Toc3157_2634444399"/></text:p>
          <text:p text:style-name="Text_20_body">La pestaña <text:span text:style-name="Emphasis">Imagen</text:span> solo está disponible cuando se selecciona una imagen (mapa de bits) en una diapositiva . Proporciona herramientas para trabajar con imágenes, como recortes, bordes, filtros, colores, etc. Haga clic en en el extremo derecho para abrir el menú <text:span text:style-name="Emphasis">Imagen</text:span> con herramientas relacionadas no disponibles en la pestaña.</text:p>
          <text:p text:style-name="Heading_20_3"><text:bookmark-start text:name="__RefHeading___Toc3159_2634444399"/>Objet<text:span text:style-name="T393">o</text:span><text:bookmark-end text:name="__RefHeading___Toc3159_2634444399"/></text:p>
          <text:p text:style-name="Text_20_body">La pestaña <text:span text:style-name="Emphasis">Objeto</text:span> solo está disponible cuando se selecciona un objeto OLE en una diapositiva, por ejemplo un gráfico, o una fórmula. Proporciona herramientas para posicionar, cambiar el tamaño, seleccionar colores, etc. Haga clic en en el extremo derecho para abrir el menú <text:span text:style-name="Emphasis">Objeto</text:span> con herramientas relacionadas no disponibles en la pestaña.</text:p>
          <text:p text:style-name="Heading_20_3"><text:bookmark-start text:name="__RefHeading___Toc3161_2634444399"/>Tabla<text:bookmark-end text:name="__RefHeading___Toc3161_2634444399"/></text:p>
          <text:p text:style-name="Text_20_body">La pestaña <text:span text:style-name="Emphasis">Tabla</text:span> solo está disponible cuando se selecciona una tabla compatible en una diapositiva. Proporciona herramientas para posicionar, cambiar el tamaño, seleccionar colores, etc. para la tabla seleccionada. Haga clic en en el extremo derecho para abrir el menú <text:span text:style-name="Emphasis">Tabla</text:span> con herramientas relacionadas no disponibles en la pestaña.</text:p>
          <text:p text:style-name="Heading_20_3"><text:bookmark-start text:name="__RefHeading___Toc3163_2634444399"/>Multimedia<text:bookmark-end text:name="__RefHeading___Toc3163_2634444399"/></text:p>
          <text:p text:style-name="Text_20_body">La pestaña Multimedia solo está disponible cuando se selecciona un objeto multimedia en una diapositiva. Proporciona herramientas para posicionar y ejecutar un archivo de audio o video. Haga clic en en el extremo derecho para abrir el menú <text:span text:style-name="Emphasis">Multimedia</text:span> con herramientas relacionadas no disponibles en la pestaña.</text:p>
          <text:h text:style-name="Heading_20_1" text:outline-level="2"><text:bookmark-start text:name="__RefHeading___Toc3165_2634444399"/><text:soft-page-break/>Barra única<text:bookmark-end text:name="__RefHeading___Toc3165_2634444399"/></text:h>
          <text:p text:style-name="Text_20_body">La Interfaz de usuario <text:span text:style-name="Emphasis">Barra única</text:span> es la estándar pero con barra de herramientas de una sola línea: <text:span text:style-name="Emphasis">Estándar (modo barra única)</text:span>. Diseñado para su uso en pantallas pequeñas. La barra lateral está colapsada.</text:p>
          <text:p text:style-name="Figure"><draw:frame draw:style-name="fr3" draw:name="fram_IG26212-003" text:anchor-type="as-char" draw:z-index="584">
       <draw:text-box fo:min-height="0.041cm" fo:min-width="0.041cm">
        <text:p text:style-name="Figure">Figura <text:sequence text:ref-name="refFigure285" text:name="Figure" text:formula="ooow:Figure+1" style:num-format="1">286</text:sequence>: Interfaz de usuario en Barra única</text:p>
        <text:p text:style-name="Figure"><draw:frame draw:style-name="fr4" draw:name="img_IG26212-004" text:anchor-type="as-char" svg:width="13.711cm" svg:height="3.78cm" draw:z-index="585"><draw:image xlink:href="Pictures/10000001000002E4000000CC5AF0F199.png" xlink:type="simple" xlink:show="embed" xlink:actuate="onLoad" draw:mime-type="image/png"/>
          <svg:title>Interfaz de usuario en Barra única</svg:title>
          <svg:desc>Interfaz de usuario en Barra única</svg:desc>
         </draw:frame></text:p>
       </draw:text-box>
      </draw:frame></text:p>
          <text:h text:style-name="Heading_20_1" text:outline-level="2"><text:bookmark-start text:name="__RefHeading___Toc3167_2634444399"/>Barra lateral<text:bookmark-end text:name="__RefHeading___Toc3167_2634444399"/></text:h>
          <text:p text:style-name="Text_20_body">La interfaz de usuario <text:span text:style-name="Emphasis">Barra lateral</text:span> muestra el menú, sin barras de herramientas y con la <text:span text:style-name="Emphasis">Barra lateral</text:span> expandida. Se recomienda para usuarios expertos que quieran cambiar rápidamente muchas propiedades diferentes.</text:p>
          <text:h text:style-name="Heading_20_1" text:outline-level="2"><text:bookmark-start text:name="__RefHeading___Toc3169_2634444399"/>En pestañas compacta<text:bookmark-end text:name="__RefHeading___Toc3169_2634444399"/></text:h>
          <text:p text:style-name="Text_20_body">La variante En pestañas compacta fue pensada para resultar familiar a la interfaz de Microsoft Office, pero ocupando menos espacio para pantallas más pequeñas. </text:p>
          <text:p text:style-name="Figure"><draw:frame draw:style-name="fr3" draw:name="fram_IG26212-004" text:anchor-type="as-char" draw:z-index="586">
       <draw:text-box fo:min-height="0.041cm" fo:min-width="0.041cm">
        <text:p text:style-name="Figure">Figura <text:sequence text:ref-name="refFigure286" text:name="Figure" text:formula="ooow:Figure+1" style:num-format="1">287</text:sequence>: Interfaz de usuario En pestañas, compacta</text:p>
        <text:p text:style-name="Figure"><draw:frame draw:style-name="fr4" draw:name="img_IG26212-005" text:anchor-type="as-char" svg:width="13.929cm" svg:height="3.56cm" draw:z-index="587"><draw:image xlink:href="Pictures/10000001000002F0000000C02396C33F.png" xlink:type="simple" xlink:show="embed" xlink:actuate="onLoad" draw:mime-type="image/png"/>
          <svg:title>Interfaz de usuario En pestañas, compacta</svg:title>
          <svg:desc>Interfaz de usuario En pestañas, compacta</svg:desc>
         </draw:frame></text:p>
       </draw:text-box>
      </draw:frame></text:p>
          <text:h text:style-name="Heading_20_1" text:outline-level="2"><text:bookmark-start text:name="__RefHeading___Toc3171_2634444399"/>Agrupada, compacta<text:bookmark-end text:name="__RefHeading___Toc3171_2634444399"/></text:h>
          <text:p text:style-name="Text_20_body">La interfaz <text:span text:style-name="Emphasis">Agrupada, compacta</text:span> brinda acceso a funciones en grupos, con íconos para las funciones más utilizadas y menús desplegables para otras. Esta variante compacta favorece el espacio vertical</text:p>
          <text:p text:style-name="Figure"><draw:frame draw:style-name="fr3" draw:name="fram_IG26212-005" text:anchor-type="as-char" draw:z-index="588">
       <draw:text-box fo:min-height="0.041cm" fo:min-width="0.041cm">
        <text:p text:style-name="Figure">Figura <text:sequence text:ref-name="refFigure287" text:name="Figure" text:formula="ooow:Figure+1" style:num-format="1">288</text:sequence>: Interfaz de usuario Agrupada, compacta</text:p>
        <text:p text:style-name="Figure"><draw:frame draw:style-name="fr4" draw:name="img_IG26212-006" text:anchor-type="as-char" svg:width="11.67cm" svg:height="3.521cm" draw:z-index="589"><draw:image xlink:href="Pictures/1000000100000276000000BE9DF62BBC.png" xlink:type="simple" xlink:show="embed" xlink:actuate="onLoad" draw:mime-type="image/png"/>
          <svg:title>Interfaz de usuario Agrupada, compacta</svg:title>
          <svg:desc>Interfaz de usuario Agrupada, compacta</svg:desc>
         </draw:frame></text:p>
       </draw:text-box>
      </draw:frame></text:p>
          <text:h text:style-name="Heading_20_1" text:outline-level="2"><text:bookmark-start text:name="__RefHeading___Toc3173_2634444399 Copy 1"/><text:soft-page-break/>Contextual Sencilla<text:bookmark-end text:name="__RefHeading___Toc3173_2634444399 Copy 1"/></text:h>
          <text:p text:style-name="Text_20_body">La interfaz <text:span text:style-name="Emphasis">Contextual sencilla</text:span> muestra las funciones en una barra de herramientas de una sola fila con contenido dependiente del contexto.</text:p>
          <text:p text:style-name="Figure"><draw:frame draw:style-name="fr3" draw:name="fram_IG26212-006" text:anchor-type="as-char" draw:z-index="590">
       <draw:text-box fo:min-height="0.041cm" fo:min-width="0.041cm">
        <text:p text:style-name="Figure">Figura : Interfaz de usuario Contextual sencilla</text:p>
        <text:p text:style-name="Figure"><draw:frame draw:style-name="fr4" draw:name="img_IG26212-007" text:anchor-type="as-char" svg:width="15.66cm" svg:height="4.02cm" draw:z-index="591"><draw:image xlink:href="Pictures/10000001000002E4000000BEB5F6E334.png" xlink:type="simple" xlink:show="embed" xlink:actuate="onLoad" draw:mime-type="image/png"/>
          <svg:title>Interfaz de usuario Contextual sencilla</svg:title>
          <svg:desc>Interfaz de usuario Contextual sencilla</svg:desc>
         </draw:frame></text:p>
       </draw:text-box>
      </draw:frame></text:p>
          <text:p text:style-name="Text_20_body"/>
        </text:section>
        <text:p text:style-name="Text_20_body"/>
      </text:section>
      <text:section text:style-name="Sect1" text:name="IG26213-AtajosTeclado.odt">
        <text:section text:style-name="Sect1" text:name="Sección61">
          <text:p text:style-name="P239"><draw:frame draw:style-name="fr2" draw:name=" LibreOffice Logo Copia 13" text:anchor-type="as-char" svg:width="8.47cm" svg:height="2.12cm" draw:z-index="592"><draw:image xlink:href="Pictures/10000001000001400000005018DC0722.png" xlink:type="simple" xlink:show="embed" xlink:actuate="onLoad" draw:mime-type="image/png"/>
       <svg:title>LibreOffice Logo</svg:title>
       <svg:desc>LibreOffice Logo</svg:desc>
      </draw:frame></text:p>
        </text:section>
        <text:section text:style-name="Sect1" text:name="Sección62">
          <text:p text:style-name="Guide_20_Name"><text:user-defined style:data-style-name="N0" text:name="Guide Name">Guía de Impress</text:user-defined><text:s/><text:user-defined style:data-style-name="N0" text:name="LibreOffice Version">26.2</text:user-defined></text:p>
        </text:section>
        <text:section text:style-name="Sect1" text:name="Sección63">
          <text:h text:style-name="Title" text:outline-level="1"><text:bookmark-start text:name="__RefHeading___Toc33066_1810457014"/><text:span text:style-name="Chapter_20_Number">Apéndice A,</text:span><text:line-break/>Atajos de teclado<text:bookmark-end text:name="__RefHeading___Toc33066_1810457014"/></text:h>
          <text:p text:style-name="Subtitle"/>
        </text:section>
        <text:section text:style-name="Sect1" text:name="Sección64">
          <text:h text:style-name="Heading_20_1_20_First" text:outline-level="2"><text:bookmark-start text:name="__RefHeading___Toc1331_4256543436 Copia 8"/>Introducción<text:bookmark-end text:name="__RefHeading___Toc1331_4256543436 Copia 8"/></text:h>
          <text:p text:style-name="Text_20_body">Puede usar LibreOffice sin necesidad de un dispositivo señalador, como un ratón o t<text:span text:style-name="T394">ouchpad</text:span>, usando los atajos de teclado que están disponibles en Impress. Mediante el uso de atajos de teclado se pueden realizar tareas tan variadas y complejas como acoplar y desacoplar barras de herramientas y ventanas, cambiar el tamaño o la posición de los objetos. Aunque LibreOffice tiene un amplio conjunto de atajos de teclado, cada módulo de LibreOffice tiene unos atajos de teclado específicos.</text:p>
          <text:p text:style-name="Text_20_body">Para obtener ayuda con los atajos de teclado de LibreOffice, o usar LibreOffice con un teclado, busque en la Ayuda de LibreOffice usando las palabras clave «atajo» o «accesibilidad».</text:p>
          <text:p text:style-name="Text_20_body">Además de utilizar los atajos de teclado, que se enumeran en este apéndice, también puede definir sus propios atajos. Puede asignar atajos de teclado a funciones estándar de Impress o a sus macros y guardarlos para usarlos con Impress o con los otros módulos de LibreOffice. Para personalizar los atajos de teclado según sus necesidades, consulte la <text:span text:style-name="Emphasis">Guía de </text:span><text:span text:style-name="Emphasis"><text:span text:style-name="T394">iniciación</text:span></text:span>.</text:p>
          <text:h text:style-name="Heading_20_1" text:outline-level="2"><text:bookmark-start text:name="__RefHeading___Toc6378_4202357337"/>Atajos de teclado de Impress<text:bookmark-end text:name="__RefHeading___Toc6378_4202357337"/></text:h>
          <text:list xml:id="list214948561015542" text:continue-list="list214947808412605" text:style-name="Heading_20_Note">
            <text:list-item>
              <text:p text:style-name="Heading_20_Note">Nota</text:p>
            </text:list-item>
          </text:list>
          <text:p text:style-name="Body_20_Text_2c__20_Note">Algunos atajos de teclado no están disponibles para <text:span text:style-name="T394">equipos </text:span>que usan macOS. Esto se indica en las siguientes tablas mediante una celda en blanco.</text:p>
          <text:p text:style-name="Heading_20_2"><text:bookmark-start text:name="__RefHeading___Toc6380_4202357337"/>Funciones<text:bookmark-end text:name="__RefHeading___Toc6380_4202357337"/></text:p>
          <table:table table:name="tb_IG26213-000" table:style-name="tb_5f_IG26213-000">
            <table:table-column table:style-name="tb_5f_IG26213-000.A"/>
            <table:table-column table:style-name="tb_5f_IG26213-000.B"/>
            <table:table-column table:style-name="tb_5f_IG26213-000.C"/>
            <table:table-header-rows>
              <table:table-row table:style-name="tb_5f_IG26213-000.1">
                <table:table-cell table:style-name="tb_5f_IG26213-000.A1" office:value-type="string">
                  <text:p text:style-name="Table_20_Heading">Windows<text:line-break/> Linux</text:p>
                </table:table-cell>
                <table:table-cell table:style-name="tb_5f_IG26213-000.A1" office:value-type="string">
                  <text:p text:style-name="Table_20_Heading">macOS</text:p>
                </table:table-cell>
                <table:table-cell table:style-name="tb_5f_IG26213-000.C1" office:value-type="string">
                  <text:p text:style-name="Table_20_Heading">Efecto</text:p>
                </table:table-cell>
              </table:table-row>
            </table:table-header-rows>
            <table:table-row table:style-name="tb_5f_IG26213-000.2">
              <table:table-cell table:style-name="tb_5f_IG26213-000.A2" office:value-type="string">
                <text:p text:style-name="Table_20_Contents"><text:span text:style-name="Keystroke">F2</text:span></text:p>
              </table:table-cell>
              <table:table-cell table:style-name="tb_5f_IG26213-000.A2" office:value-type="string">
                <text:p text:style-name="Table_20_Contents"><text:span text:style-name="Keystroke">F2</text:span></text:p>
              </table:table-cell>
              <table:table-cell table:style-name="tb_5f_IG26213-000.C2" office:value-type="string">
                <text:p text:style-name="Table_20_Contents">Cambia al modo de edición de texto y <text:span text:style-name="T395">abre la barra de herramientas </text:span><text:span text:style-name="Emphasis"><text:span text:style-name="T395">Formato</text:span></text:span><text:span text:style-name="T395"> de texto</text:span></text:p>
              </table:table-cell>
            </table:table-row>
            <table:table-row table:style-name="tb_5f_IG26213-000.2">
              <table:table-cell table:style-name="tb_5f_IG26213-000.A2" office:value-type="string">
                <text:p text:style-name="Table_20_Contents"><text:span text:style-name="Keystroke">F3</text:span></text:p>
              </table:table-cell>
              <table:table-cell table:style-name="tb_5f_IG26213-000.A2" office:value-type="string">
                <text:p text:style-name="Table_20_Contents"><text:span text:style-name="Keystroke">F3</text:span></text:p>
              </table:table-cell>
              <table:table-cell table:style-name="tb_5f_IG26213-000.C2" office:value-type="string">
                <text:p text:style-name="Table_20_Contents">Entra en un grupo de objetos.</text:p>
              </table:table-cell>
            </table:table-row>
            <table:table-row table:style-name="tb_5f_IG26213-000.2">
              <table:table-cell table:style-name="tb_5f_IG26213-000.A2" office:value-type="string">
                <text:p text:style-name="Table_20_Contents"><text:span text:style-name="Keystroke">Ctrl</text:span>+<text:span text:style-name="Keystroke">F3</text:span></text:p>
              </table:table-cell>
              <table:table-cell table:style-name="tb_5f_IG26213-000.A2" office:value-type="string">
                <text:p text:style-name="Table_20_Contents">⌘+<text:span text:style-name="Keystroke">F3</text:span></text:p>
              </table:table-cell>
              <table:table-cell table:style-name="tb_5f_IG26213-000.C2" office:value-type="string">
                <text:p text:style-name="Table_20_Contents">Sale de un grupo de objetos.</text:p>
              </table:table-cell>
            </table:table-row>
            <table:table-row table:style-name="tb_5f_IG26213-000.2">
              <table:table-cell table:style-name="tb_5f_IG26213-000.A2" office:value-type="string">
                <text:p text:style-name="Table_20_Contents"><text:span text:style-name="Keystroke">Mayús</text:span>+<text:span text:style-name="Keystroke">F3</text:span></text:p>
              </table:table-cell>
              <table:table-cell table:style-name="tb_5f_IG26213-000.A2" office:value-type="string">
                <text:p text:style-name="Table_20_Contents"><text:span text:style-name="Keystroke">Mayús</text:span>+<text:span text:style-name="Keystroke">F3</text:span></text:p>
              </table:table-cell>
              <table:table-cell table:style-name="tb_5f_IG26213-000.C2" office:value-type="string">
                <text:p text:style-name="Table_20_Contents">Duplica un objeto mientras se arrastra.</text:p>
              </table:table-cell>
            </table:table-row>
            <table:table-row table:style-name="tb_5f_IG26213-000.2">
              <table:table-cell table:style-name="tb_5f_IG26213-000.A2" office:value-type="string">
                <text:p text:style-name="Table_20_Contents"><text:span text:style-name="Keystroke">F4</text:span></text:p>
              </table:table-cell>
              <table:table-cell table:style-name="tb_5f_IG26213-000.A2" office:value-type="string">
                <text:p text:style-name="Table_20_Contents"><text:span text:style-name="Keystroke">F4</text:span></text:p>
              </table:table-cell>
              <table:table-cell table:style-name="tb_5f_IG26213-000.C2" office:value-type="string">
                <text:p text:style-name="Table_20_Contents">Abre el diálogo <text:span text:style-name="Emphasis">Posición y tamaño</text:span> del objeto.</text:p>
              </table:table-cell>
            </table:table-row>
            <table:table-row table:style-name="tb_5f_IG26213-000.2">
              <table:table-cell table:style-name="tb_5f_IG26213-000.A2" office:value-type="string">
                <text:p text:style-name="Table_20_Contents"><text:span text:style-name="Keystroke">Alt</text:span>+<text:span text:style-name="Keystroke">Mayús</text:span>+<text:span text:style-name="Keystroke">F5</text:span></text:p>
              </table:table-cell>
              <table:table-cell table:style-name="tb_5f_IG26213-000.A2" office:value-type="string">
                <text:p text:style-name="Table_20_Contents"><text:span text:style-name="Keystroke">Alt</text:span>+<text:span text:style-name="Keystroke">Mayús</text:span>+<text:span text:style-name="Keystroke">F5</text:span></text:p>
              </table:table-cell>
              <table:table-cell table:style-name="tb_5f_IG26213-000.C2" office:value-type="string">
                <text:p text:style-name="Table_20_Contents">Abre la vista <text:span text:style-name="Emphasis">Normal</text:span> y muestra la primera diapositiva.</text:p>
              </table:table-cell>
            </table:table-row>
            <table:table-row table:style-name="tb_5f_IG26213-000.2">
              <table:table-cell table:style-name="tb_5f_IG26213-000.A2" office:value-type="string">
                <text:p text:style-name="Table_20_Contents"><text:span text:style-name="Keystroke">Ctrl</text:span>+<text:span text:style-name="Keystroke">Mayús</text:span>+<text:span text:style-name="Keystroke">F5</text:span></text:p>
              </table:table-cell>
              <table:table-cell table:style-name="tb_5f_IG26213-000.A2" office:value-type="string">
                <text:p text:style-name="Table_20_Contents">⌘+<text:span text:style-name="Keystroke">Mayús</text:span>+<text:span text:style-name="Keystroke">F5</text:span></text:p>
              </table:table-cell>
              <table:table-cell table:style-name="tb_5f_IG26213-000.C2" office:value-type="string">
                <text:p text:style-name="Table_20_Contents">Abre el <text:span text:style-name="Emphasis">Navegador</text:span>.</text:p>
              </table:table-cell>
            </table:table-row>
            <table:table-row table:style-name="tb_5f_IG26213-000.2">
              <table:table-cell table:style-name="tb_5f_IG26213-000.A2" office:value-type="string">
                <text:p text:style-name="Table_20_Contents"><text:span text:style-name="Keystroke">F6</text:span></text:p>
              </table:table-cell>
              <table:table-cell table:style-name="tb_5f_IG26213-000.A2" office:value-type="string">
                <text:p text:style-name="Table_20_Contents"><text:span text:style-name="Keystroke">F6</text:span></text:p>
              </table:table-cell>
              <table:table-cell table:style-name="tb_5f_IG26213-000.C2" office:value-type="string">
                <text:p text:style-name="Table_20_Contents">Navegación hacia adelante entre el menú y las barras de herramientas.</text:p>
              </table:table-cell>
            </table:table-row>
            <table:table-row table:style-name="tb_5f_IG26213-000.2">
              <table:table-cell table:style-name="tb_5f_IG26213-000.A2" office:value-type="string">
                <text:p text:style-name="Table_20_Contents"><text:span text:style-name="Keystroke">Mayús</text:span>+<text:span text:style-name="Keystroke">F6</text:span></text:p>
              </table:table-cell>
              <table:table-cell table:style-name="tb_5f_IG26213-000.A2" office:value-type="string">
                <text:p text:style-name="Table_20_Contents"><text:span text:style-name="Keystroke">Mayús</text:span>+<text:span text:style-name="Keystroke">F6</text:span></text:p>
              </table:table-cell>
              <table:table-cell table:style-name="tb_5f_IG26213-000.C2" office:value-type="string">
                <text:p text:style-name="Table_20_Contents">Navegación hacia atrás entre el menú y las barras de herramientas.</text:p>
              </table:table-cell>
            </table:table-row>
            <table:table-row table:style-name="tb_5f_IG26213-000.2">
              <table:table-cell table:style-name="tb_5f_IG26213-000.A2" office:value-type="string">
                <text:p text:style-name="Table_20_Contents"><text:span text:style-name="Keystroke">F7</text:span></text:p>
              </table:table-cell>
              <table:table-cell table:style-name="tb_5f_IG26213-000.A2" office:value-type="string">
                <text:p text:style-name="Table_20_Contents"><text:span text:style-name="Keystroke">F7</text:span></text:p>
              </table:table-cell>
              <table:table-cell table:style-name="tb_5f_IG26213-000.C2" office:value-type="string">
                <text:p text:style-name="Table_20_Contents">Inicia el corrector ortográfico.</text:p>
              </table:table-cell>
            </table:table-row>
            <table:table-row table:style-name="tb_5f_IG26213-000.2">
              <table:table-cell table:style-name="tb_5f_IG26213-000.A2" office:value-type="string">
                <text:p text:style-name="Table_20_Contents"><text:span text:style-name="Keystroke">Mayús</text:span>+<text:span text:style-name="Keystroke">F7</text:span></text:p>
              </table:table-cell>
              <table:table-cell table:style-name="tb_5f_IG26213-000.A2" office:value-type="string">
                <text:p text:style-name="Table_20_Contents"><text:span text:style-name="Keystroke">Mayús</text:span>+<text:span text:style-name="Keystroke">F7</text:span></text:p>
              </table:table-cell>
              <table:table-cell table:style-name="tb_5f_IG26213-000.C2" office:value-type="string">
                <text:p text:style-name="Table_20_Contents">Activa o desactiva la <text:span text:style-name="Emphasis">Revisión ortográfica automática</text:span>.</text:p>
              </table:table-cell>
            </table:table-row>
            <table:table-row table:style-name="tb_5f_IG26213-000.2">
              <table:table-cell table:style-name="tb_5f_IG26213-000.A2" office:value-type="string">
                <text:p text:style-name="Table_20_Contents"><text:span text:style-name="Keystroke">Ctrl</text:span>+<text:span text:style-name="Keystroke">F7</text:span></text:p>
              </table:table-cell>
              <table:table-cell table:style-name="tb_5f_IG26213-000.A2" office:value-type="string">
                <text:p text:style-name="Table_20_Contents">⌘+<text:span text:style-name="Keystroke">F7</text:span></text:p>
              </table:table-cell>
              <table:table-cell table:style-name="tb_5f_IG26213-000.C2" office:value-type="string">
                <text:p text:style-name="Table_20_Contents">Abre el diálogo <text:span text:style-name="Emphasis">Sinónimos</text:span> para el idioma utilizado. <text:span text:style-name="T395">D</text:span>ebe estar en edición de texto para acceder al diccionario.</text:p>
              </table:table-cell>
            </table:table-row>
            <table:table-row table:style-name="tb_5f_IG26213-000.2">
              <table:table-cell table:style-name="tb_5f_IG26213-000.A2" office:value-type="string">
                <text:p text:style-name="Table_20_Contents"><text:span text:style-name="Keystroke">F8</text:span></text:p>
              </table:table-cell>
              <table:table-cell table:style-name="tb_5f_IG26213-000.A2" office:value-type="string">
                <text:p text:style-name="Table_20_Contents"><text:span text:style-name="Keystroke">F8</text:span></text:p>
              </table:table-cell>
              <table:table-cell table:style-name="tb_5f_IG26213-000.C2" office:value-type="string">
                <text:p text:style-name="Table_20_Contents">Cuando hay una curva seleccionada, abre la herramienta <text:span text:style-name="Emphasis">Editar puntos</text:span>.</text:p>
              </table:table-cell>
            </table:table-row>
            <table:table-row table:style-name="tb_5f_IG26213-000.2">
              <table:table-cell table:style-name="tb_5f_IG26213-000.A2" office:value-type="string">
                <text:p text:style-name="Table_20_Contents"><text:span text:style-name="Keystroke">Ctrl</text:span>+<text:span text:style-name="Keystroke">Mayus</text:span>+<text:span text:style-name="Keystroke">F8</text:span></text:p>
              </table:table-cell>
              <table:table-cell table:style-name="tb_5f_IG26213-000.A2" office:value-type="string">
                <text:p text:style-name="Table_20_Contents">⌘+<text:span text:style-name="Keystroke">Mayús</text:span>+<text:span text:style-name="Keystroke">F8</text:span></text:p>
              </table:table-cell>
              <table:table-cell table:style-name="tb_5f_IG26213-000.C2" office:value-type="string">
                <text:p text:style-name="Table_20_Contents">Ajusta el texto al marco del objeto seleccionado.</text:p>
              </table:table-cell>
            </table:table-row>
            <table:table-row table:style-name="tb_5f_IG26213-000.2">
              <table:table-cell table:style-name="tb_5f_IG26213-000.A2" office:value-type="string">
                <text:p text:style-name="Table_20_Contents"><text:span text:style-name="Keystroke">Mayús</text:span>+<text:span text:style-name="Keystroke">F10</text:span></text:p>
              </table:table-cell>
              <table:table-cell table:style-name="tb_5f_IG26213-000.A2" office:value-type="string">
                <text:p text:style-name="Table_20_Contents"><text:span text:style-name="Keystroke">Mayús</text:span>+<text:span text:style-name="Keystroke">F10</text:span></text:p>
              </table:table-cell>
              <table:table-cell table:style-name="tb_5f_IG26213-000.C2" office:value-type="string">
                <text:p text:style-name="Table_20_Contents">Abre el menú emergente del objeto seleccionado.</text:p>
              </table:table-cell>
            </table:table-row>
            <text:soft-page-break/>
            <table:table-row table:style-name="tb_5f_IG26213-000.2">
              <table:table-cell table:style-name="tb_5f_IG26213-000.A2" office:value-type="string">
                <text:p text:style-name="Table_20_Contents"><text:span text:style-name="Keystroke">F11</text:span></text:p>
              </table:table-cell>
              <table:table-cell table:style-name="tb_5f_IG26213-000.A2" office:value-type="string">
                <text:p text:style-name="Table_20_Contents">⌘+<text:span text:style-name="Keystroke">T</text:span></text:p>
              </table:table-cell>
              <table:table-cell table:style-name="tb_5f_IG26213-000.C2" office:value-type="string">
                <text:p text:style-name="Table_20_Contents">Abre la pestaña de <text:span text:style-name="Emphasis">Estilos</text:span> en la <text:span text:style-name="Emphasis">Barra lateral.</text:span></text:p>
              </table:table-cell>
            </table:table-row>
            <table:table-row table:style-name="tb_5f_IG26213-000.2">
              <table:table-cell table:style-name="tb_5f_IG26213-000.A2" office:value-type="string">
                <text:p text:style-name="Table_20_Contents"><text:span text:style-name="Keystroke">Ctrl</text:span>+<text:span text:style-name="Keystroke">Mayús</text:span>+<text:span text:style-name="Keystroke">M</text:span></text:p>
              </table:table-cell>
              <table:table-cell table:style-name="tb_5f_IG26213-000.A2" office:value-type="string">
                <text:p text:style-name="Table_20_Contents">⌘+<text:span text:style-name="Keystroke">Mayús</text:span>+<text:span text:style-name="Keystroke">M</text:span></text:p>
              </table:table-cell>
              <table:table-cell table:style-name="tb_5f_IG26213-000.C2" office:value-type="string">
                <text:p text:style-name="Table_20_Contents">Activa o desactiva el modo de edición <text:span text:style-name="T395">del documento</text:span>.</text:p>
              </table:table-cell>
            </table:table-row>
          </table:table>
          <text:p text:style-name="Heading_20_2"><text:bookmark-start text:name="__RefHeading___Toc3299_1276520686"/>Presentaciones de diapositivas<text:bookmark-end text:name="__RefHeading___Toc3299_1276520686"/></text:p>
          <table:table table:name="tb_IG26213-001" table:style-name="tb_5f_IG26213-001">
            <table:table-column table:style-name="tb_5f_IG26213-001.A"/>
            <table:table-column table:style-name="tb_5f_IG26213-001.B"/>
            <table:table-header-rows>
              <table:table-row table:style-name="tb_5f_IG26213-001.1">
                <table:table-cell table:style-name="tb_5f_IG26213-001.A1" office:value-type="string">
                  <text:p text:style-name="Table_20_Heading">Windows<text:line-break/> Linux<text:line-break/> macOS</text:p>
                </table:table-cell>
                <table:table-cell table:style-name="tb_5f_IG26213-001.B1" office:value-type="string">
                  <text:p text:style-name="Table_20_Heading">Efecto</text:p>
                </table:table-cell>
              </table:table-row>
            </table:table-header-rows>
            <table:table-row table:style-name="tb_5f_IG26213-001.2">
              <table:table-cell table:style-name="tb_5f_IG26213-001.A2" office:value-type="string">
                <text:p text:style-name="Table_20_Contents"><text:span text:style-name="Keystroke">F5</text:span></text:p>
              </table:table-cell>
              <table:table-cell table:style-name="tb_5f_IG26213-001.B2" office:value-type="string">
                <text:p text:style-name="Table_20_Contents">Inicia un p<text:span text:style-name="T395">ase</text:span> de diapositivas.</text:p>
              </table:table-cell>
            </table:table-row>
            <table:table-row table:style-name="tb_5f_IG26213-001.2">
              <table:table-cell table:style-name="tb_5f_IG26213-001.A2" office:value-type="string">
                <text:p text:style-name="Table_20_Contents"><text:span text:style-name="Keystroke">Mayús</text:span>+<text:span text:style-name="Keystroke">F5</text:span></text:p>
              </table:table-cell>
              <table:table-cell table:style-name="tb_5f_IG26213-001.B2" office:value-type="string">
                <text:p text:style-name="Table_20_Contents">Inicia un p<text:span text:style-name="T395">ase</text:span> de diapositivas <text:span text:style-name="T395">desde</text:span> la diapositiva actual.</text:p>
              </table:table-cell>
            </table:table-row>
            <table:table-row table:style-name="tb_5f_IG26213-001.2">
              <table:table-cell table:style-name="tb_5f_IG26213-001.A2" office:value-type="string">
                <text:p text:style-name="Table_20_Contents"><text:span text:style-name="Keystroke">Esc</text:span> o <text:span text:style-name="Strong_20_Emphasis">– </text:span>(menos)</text:p>
              </table:table-cell>
              <table:table-cell table:style-name="tb_5f_IG26213-001.B2" office:value-type="string">
                <text:p text:style-name="Table_20_Contents">Detiene y cierra la presentación de diapositivas.</text:p>
              </table:table-cell>
            </table:table-row>
            <table:table-row table:style-name="tb_5f_IG26213-001.2">
              <table:table-cell table:style-name="tb_5f_IG26213-001.A2" office:value-type="string">
                <text:p text:style-name="Table_20_Contents"><text:span text:style-name="Keystroke">Barra espaciadora</text:span>, <text:span text:style-name="Keystroke">Entrar</text:span>, <text:span text:style-name="Keystroke">N</text:span>, <text:span text:style-name="Keystroke">▼</text:span>, <text:span text:style-name="Keystroke">►</text:span> o <text:span text:style-name="Keystroke">AVPág</text:span></text:p>
              </table:table-cell>
              <table:table-cell table:style-name="tb_5f_IG26213-001.B2" office:value-type="string">
                <text:p text:style-name="Table_20_Contents">Si está disponible, reproduce el siguiente efecto de animación en una diapositiva.<text:line-break/>Muestra la siguiente diapositiva</text:p>
              </table:table-cell>
            </table:table-row>
            <table:table-row table:style-name="tb_5f_IG26213-001.2">
              <table:table-cell table:style-name="tb_5f_IG26213-001.A2" office:value-type="string">
                <text:p text:style-name="Table_20_Contents"><text:span text:style-name="Keystroke">Retroceso</text:span>, <text:span text:style-name="Keystroke"><text:s/>P</text:span>, <text:span text:style-name="Keystroke">▲</text:span>, <text:s/><text:span text:style-name="Keystroke">◄</text:span> o <text:span text:style-name="Keystroke">RePág</text:span></text:p>
              </table:table-cell>
              <table:table-cell table:style-name="tb_5f_IG26213-001.B2" office:value-type="string">
                <text:p text:style-name="Table_20_Contents">Si está disponible, reproduce el efecto de animación anterior en una diapositiva. <text:line-break/>Muestra la diapositiva anterior</text:p>
              </table:table-cell>
            </table:table-row>
            <table:table-row table:style-name="tb_5f_IG26213-001.2">
              <table:table-cell table:style-name="tb_5f_IG26213-001.A2" office:value-type="string">
                <text:p text:style-name="Table_20_Contents"><text:span text:style-name="Keystroke">Alt</text:span>+<text:span text:style-name="Keystroke">AVPág</text:span></text:p>
              </table:table-cell>
              <table:table-cell table:style-name="tb_5f_IG26213-001.B2" office:value-type="string">
                <text:p text:style-name="Table_20_Contents">Va a la siguiente diapositiva sin reproducir ningún efecto de animación.</text:p>
              </table:table-cell>
            </table:table-row>
            <table:table-row table:style-name="tb_5f_IG26213-001.2">
              <table:table-cell table:style-name="tb_5f_IG26213-001.A2" office:value-type="string">
                <text:p text:style-name="Table_20_Contents"><text:span text:style-name="Keystroke">Alt</text:span>+<text:span text:style-name="Keystroke">RePág</text:span></text:p>
              </table:table-cell>
              <table:table-cell table:style-name="tb_5f_IG26213-001.B2" office:value-type="string">
                <text:p text:style-name="Table_20_Contents">Va a la siguiente diapositiva sin reproducir ningún efecto de animación.</text:p>
              </table:table-cell>
            </table:table-row>
            <table:table-row table:style-name="tb_5f_IG26213-001.2">
              <table:table-cell table:style-name="tb_5f_IG26213-001.A2" office:value-type="string">
                <text:p text:style-name="Table_20_Contents"><text:span text:style-name="Keystroke">[Número]</text:span>, y luego <text:span text:style-name="Keystroke">Intro</text:span></text:p>
              </table:table-cell>
              <table:table-cell table:style-name="tb_5f_IG26213-001.B2" office:value-type="string">
                <text:p text:style-name="Table_20_Contents">Escriba el número de una diapositiva y presione <text:span text:style-name="Keystroke">Intro</text:span> para mostrar una diapositiva en concreto.</text:p>
              </table:table-cell>
            </table:table-row>
            <table:table-row table:style-name="tb_5f_IG26213-001.2">
              <table:table-cell table:style-name="tb_5f_IG26213-001.A2" office:value-type="string">
                <text:p text:style-name="Table_20_Contents"><text:span text:style-name="Keystroke">Inicio</text:span></text:p>
              </table:table-cell>
              <table:table-cell table:style-name="tb_5f_IG26213-001.B2" office:value-type="string">
                <text:p text:style-name="Table_20_Contents">Salta a la primera diapositiva de la presentación.</text:p>
              </table:table-cell>
            </table:table-row>
            <table:table-row table:style-name="tb_5f_IG26213-001.2">
              <table:table-cell table:style-name="tb_5f_IG26213-001.A2" office:value-type="string">
                <text:p text:style-name="Table_20_Contents"><text:span text:style-name="Keystroke">Fin</text:span></text:p>
              </table:table-cell>
              <table:table-cell table:style-name="tb_5f_IG26213-001.B2" office:value-type="string">
                <text:p text:style-name="Table_20_Contents">Salta a la última diapositiva de la presentación en pantalla.</text:p>
              </table:table-cell>
            </table:table-row>
            <table:table-row table:style-name="tb_5f_IG26213-001.2">
              <table:table-cell table:style-name="tb_5f_IG26213-001.A2" office:value-type="string">
                <text:p text:style-name="Table_20_Contents"><text:span text:style-name="Keystroke">B</text:span> o <text:span text:style-name="Strong_20_Emphasis">.</text:span> (punto)</text:p>
              </table:table-cell>
              <table:table-cell table:style-name="tb_5f_IG26213-001.B2" office:value-type="string">
                <text:p text:style-name="Table_20_Contents">Muestra la pantalla en negro hasta que se pulsa una tecla o se mueva la rueda del ratón.</text:p>
              </table:table-cell>
            </table:table-row>
            <table:table-row table:style-name="tb_5f_IG26213-001.2">
              <table:table-cell table:style-name="tb_5f_IG26213-001.A2" office:value-type="string">
                <text:p text:style-name="Table_20_Contents"><text:span text:style-name="Keystroke">W</text:span> o <text:span text:style-name="Strong_20_Emphasis">,</text:span> (coma)</text:p>
              </table:table-cell>
              <table:table-cell table:style-name="tb_5f_IG26213-001.B2" office:value-type="string">
                <text:p text:style-name="Table_20_Contents">Muestra la pantalla en blanco hasta que se pulsa una tecla o se mueva la rueda del ratón.</text:p>
              </table:table-cell>
            </table:table-row>
          </table:table>
          <text:p text:style-name="Heading_20_2"><text:bookmark-start text:name="__RefHeading___Toc3301_1276520686"/>Atajos de Impress<text:bookmark-end text:name="__RefHeading___Toc3301_1276520686"/></text:p>
          <table:table table:name="tb_IG26213-002" table:style-name="tb_5f_IG26213-002">
            <table:table-column table:style-name="tb_5f_IG26213-002.A"/>
            <table:table-column table:style-name="tb_5f_IG26213-002.B"/>
            <table:table-column table:style-name="tb_5f_IG26213-002.C"/>
            <table:table-header-rows>
              <table:table-row table:style-name="tb_5f_IG26213-002.1">
                <table:table-cell table:style-name="tb_5f_IG26213-002.A1" office:value-type="string">
                  <text:p text:style-name="Table_20_Heading">Windows<text:line-break/> Linux</text:p>
                </table:table-cell>
                <table:table-cell table:style-name="tb_5f_IG26213-002.A1" office:value-type="string">
                  <text:p text:style-name="Table_20_Heading">macOS</text:p>
                </table:table-cell>
                <table:table-cell table:style-name="tb_5f_IG26213-002.C1" office:value-type="string">
                  <text:p text:style-name="Table_20_Heading">Efecto</text:p>
                </table:table-cell>
              </table:table-row>
            </table:table-header-rows>
            <table:table-row table:style-name="tb_5f_IG26213-002.2">
              <table:table-cell table:style-name="tb_5f_IG26213-002.A2" office:value-type="string">
                <text:p text:style-name="Table_20_Contents"><text:span text:style-name="Strong_20_Emphasis">+</text:span> (más)</text:p>
              </table:table-cell>
              <table:table-cell table:style-name="tb_5f_IG26213-002.A2" office:value-type="string">
                <text:p text:style-name="Table_20_Contents"/>
              </table:table-cell>
              <table:table-cell table:style-name="tb_5f_IG26213-002.C2" office:value-type="string">
                <text:p text:style-name="Table_20_Contents">Amplía la vista.</text:p>
              </table:table-cell>
            </table:table-row>
            <table:table-row table:style-name="tb_5f_IG26213-002.3">
              <table:table-cell table:style-name="tb_5f_IG26213-002.A2" office:value-type="string">
                <text:p text:style-name="Table_20_Contents"><text:span text:style-name="Strong_20_Emphasis">–</text:span> (menos)</text:p>
              </table:table-cell>
              <table:table-cell table:style-name="tb_5f_IG26213-002.A2" office:value-type="string">
                <text:p text:style-name="Table_20_Contents"/>
              </table:table-cell>
              <table:table-cell table:style-name="tb_5f_IG26213-002.C2" office:value-type="string">
                <text:p text:style-name="Table_20_Contents">Reduce la vista.</text:p>
              </table:table-cell>
            </table:table-row>
            <table:table-row table:style-name="tb_5f_IG26213-002.4">
              <table:table-cell table:style-name="tb_5f_IG26213-002.A2" office:value-type="string">
                <text:p text:style-name="Table_20_Contents"><text:span text:style-name="Strong_20_Emphasis"><text:span text:style-name="T394">*</text:span></text:span> (multiplicar en el teclado numérico)</text:p>
              </table:table-cell>
              <table:table-cell table:style-name="tb_5f_IG26213-002.A2" office:value-type="string">
                <text:p text:style-name="Table_20_Contents"/>
              </table:table-cell>
              <table:table-cell table:style-name="tb_5f_IG26213-002.C2" office:value-type="string">
                <text:p text:style-name="Table_20_Contents">Adapta a la diapositiva para llenar la vista del área de trabajo.</text:p>
              </table:table-cell>
            </table:table-row>
            <table:table-row table:style-name="tb_5f_IG26213-002.5">
              <table:table-cell table:style-name="tb_5f_IG26213-002.A2" office:value-type="string">
                <text:p text:style-name="Table_20_Contents"><text:span text:style-name="Keystroke">/</text:span> (Dividir) en el teclado numérico</text:p>
              </table:table-cell>
              <table:table-cell table:style-name="tb_5f_IG26213-002.A2" office:value-type="string">
                <text:p text:style-name="Table_20_Contents"/>
              </table:table-cell>
              <table:table-cell table:style-name="tb_5f_IG26213-002.C2" office:value-type="string">
                <text:p text:style-name="Table_20_Contents">Acerca el objeto seleccionado.</text:p>
              </table:table-cell>
            </table:table-row>
            <table:table-row table:style-name="tb_5f_IG26213-002.6">
              <table:table-cell table:style-name="tb_5f_IG26213-002.A2" office:value-type="string">
                <text:p text:style-name="Table_20_Contents"><text:span text:style-name="Keystroke">Ctrl</text:span>+<text:span text:style-name="Keystroke">Mayús</text:span>+<text:span text:style-name="Keystroke">G</text:span></text:p>
              </table:table-cell>
              <table:table-cell table:style-name="tb_5f_IG26213-002.A2" office:value-type="string">
                <text:p text:style-name="Table_20_Contents">⌘+<text:span text:style-name="Keystroke">Mayús</text:span>+<text:span text:style-name="Keystroke">G</text:span></text:p>
              </table:table-cell>
              <table:table-cell table:style-name="tb_5f_IG26213-002.C2" office:value-type="string">
                <text:p text:style-name="Table_20_Contents">Agrupa los objetos seleccionados.</text:p>
              </table:table-cell>
            </table:table-row>
            <table:table-row table:style-name="tb_5f_IG26213-002.7">
              <table:table-cell table:style-name="tb_5f_IG26213-002.A2" office:value-type="string">
                <text:p text:style-name="Table_20_Contents"><text:span text:style-name="Keystroke">Ctrl</text:span>+<text:span text:style-name="Keystroke">Alt</text:span>+<text:span text:style-name="Keystroke">Mayús</text:span>+<text:span text:style-name="Keystroke">G</text:span></text:p>
              </table:table-cell>
              <table:table-cell table:style-name="tb_5f_IG26213-002.A2" office:value-type="string">
                <text:p text:style-name="Table_20_Contents">⌘+<text:span text:style-name="Keystroke">Mayús</text:span>+⌥+<text:span text:style-name="Keystroke">G</text:span></text:p>
              </table:table-cell>
              <table:table-cell table:style-name="tb_5f_IG26213-002.C2" office:value-type="string">
                <text:p text:style-name="Table_20_Contents">Desagrupa el grupo seleccionado.</text:p>
              </table:table-cell>
            </table:table-row>
            <table:table-row table:style-name="tb_5f_IG26213-002.8">
              <table:table-cell table:style-name="tb_5f_IG26213-002.A2" office:value-type="string">
                <text:p text:style-name="Table_20_Contents"><text:span text:style-name="Keystroke">Ctrl</text:span>+<text:span text:style-name="Keystroke">clic</text:span></text:p>
              </table:table-cell>
              <table:table-cell table:style-name="tb_5f_IG26213-002.A2" office:value-type="string">
                <text:p text:style-name="Table_20_Contents">⌘+<text:span text:style-name="Keystroke">clic</text:span></text:p>
              </table:table-cell>
              <table:table-cell table:style-name="tb_5f_IG26213-002.C2" office:value-type="string">
                <text:p text:style-name="Table_20_Contents">Entra en un grupo para editar objetos individualmente. Pulse fuera del grupo para volver al modo normal.</text:p>
              </table:table-cell>
            </table:table-row>
            <text:soft-page-break/>
            <table:table-row table:style-name="tb_5f_IG26213-002.9">
              <table:table-cell table:style-name="tb_5f_IG26213-002.A2" office:value-type="string">
                <text:p text:style-name="Table_20_Contents"><text:span text:style-name="Keystroke">Ctrl</text:span>+<text:span text:style-name="Keystroke">Mayús</text:span>+<text:span text:style-name="Keystroke">K</text:span></text:p>
              </table:table-cell>
              <table:table-cell table:style-name="tb_5f_IG26213-002.A2" office:value-type="string">
                <text:p text:style-name="Table_20_Contents">⌘+<text:span text:style-name="Keystroke">Mayús</text:span>+<text:span text:style-name="Keystroke">K</text:span></text:p>
              </table:table-cell>
              <table:table-cell table:style-name="tb_5f_IG26213-002.C2" office:value-type="string">
                <text:p text:style-name="Table_20_Contents">Combina los objetos seleccionados.</text:p>
              </table:table-cell>
            </table:table-row>
            <table:table-row table:style-name="tb_5f_IG26213-002.10">
              <table:table-cell table:style-name="tb_5f_IG26213-002.A2" office:value-type="string">
                <text:p text:style-name="Table_20_Contents"><text:span text:style-name="Keystroke">Ctrl</text:span>+<text:span text:style-name="Keystroke">Mayús</text:span>+<text:span text:style-name="Keystroke">Alt</text:span>+<text:span text:style-name="Keystroke">K</text:span></text:p>
              </table:table-cell>
              <table:table-cell table:style-name="tb_5f_IG26213-002.A2" office:value-type="string">
                <text:p text:style-name="Table_20_Contents">⌘+<text:span text:style-name="Keystroke">Mayús</text:span>+⌥+<text:span text:style-name="Keystroke">K</text:span></text:p>
              </table:table-cell>
              <table:table-cell table:style-name="tb_5f_IG26213-002.C2" office:value-type="string">
                <text:p text:style-name="Table_20_Contents">Descombina el objeto seleccionado previamente combinado a partir de dos o más objetos.</text:p>
              </table:table-cell>
            </table:table-row>
            <table:table-row table:style-name="tb_5f_IG26213-002.11">
              <table:table-cell table:style-name="tb_5f_IG26213-002.A2" office:value-type="string">
                <text:p text:style-name="Table_20_Contents"><text:span text:style-name="Keystroke">Ctrl</text:span>+<text:span text:style-name="Strong_20_Emphasis">+</text:span></text:p>
              </table:table-cell>
              <table:table-cell table:style-name="tb_5f_IG26213-002.A2" office:value-type="string">
                <text:p text:style-name="Table_20_Contents">⌘+<text:span text:style-name="Strong_20_Emphasis">+</text:span></text:p>
              </table:table-cell>
              <table:table-cell table:style-name="tb_5f_IG26213-002.C2" office:value-type="string">
                <text:p text:style-name="Table_20_Contents">Envía el objeto seleccionado al frente.</text:p>
              </table:table-cell>
            </table:table-row>
            <table:table-row table:style-name="tb_5f_IG26213-002.12">
              <table:table-cell table:style-name="tb_5f_IG26213-002.A2" office:value-type="string">
                <text:p text:style-name="Table_20_Contents"><text:span text:style-name="Keystroke">Ctrl</text:span>+<text:span text:style-name="Keystroke">Mayús</text:span>+<text:span text:style-name="Strong_20_Emphasis">+</text:span></text:p>
              </table:table-cell>
              <table:table-cell table:style-name="tb_5f_IG26213-002.A2" office:value-type="string">
                <text:p text:style-name="Table_20_Contents">⌘+<text:span text:style-name="Keystroke">Mayús</text:span>+<text:span text:style-name="Strong_20_Emphasis">+</text:span></text:p>
              </table:table-cell>
              <table:table-cell table:style-name="tb_5f_IG26213-002.C2" office:value-type="string">
                <text:p text:style-name="Table_20_Contents">Envía el objeto seleccionado adelante.</text:p>
              </table:table-cell>
            </table:table-row>
            <table:table-row table:style-name="tb_5f_IG26213-002.13">
              <table:table-cell table:style-name="tb_5f_IG26213-002.A2" office:value-type="string">
                <text:p text:style-name="Table_20_Contents"><text:span text:style-name="Keystroke">Ctrl</text:span>+<text:span text:style-name="Strong_20_Emphasis">–</text:span></text:p>
              </table:table-cell>
              <table:table-cell table:style-name="tb_5f_IG26213-002.A2" office:value-type="string">
                <text:p text:style-name="Table_20_Contents">⌘+<text:span text:style-name="Strong_20_Emphasis">–</text:span></text:p>
              </table:table-cell>
              <table:table-cell table:style-name="tb_5f_IG26213-002.C2" office:value-type="string">
                <text:p text:style-name="Table_20_Contents">Envía el objeto seleccionado atrás.</text:p>
              </table:table-cell>
            </table:table-row>
            <table:table-row table:style-name="tb_5f_IG26213-002.14">
              <table:table-cell table:style-name="tb_5f_IG26213-002.A2" office:value-type="string">
                <text:p text:style-name="Table_20_Contents"><text:span text:style-name="Keystroke">Ctrl</text:span>+<text:span text:style-name="Keystroke">Mayús</text:span>+<text:span text:style-name="Strong_20_Emphasis">–</text:span></text:p>
              </table:table-cell>
              <table:table-cell table:style-name="tb_5f_IG26213-002.A2" office:value-type="string">
                <text:p text:style-name="Table_20_Contents">⌘+<text:span text:style-name="Keystroke">Mayús</text:span>+<text:span text:style-name="Strong_20_Emphasis">–</text:span></text:p>
              </table:table-cell>
              <table:table-cell table:style-name="tb_5f_IG26213-002.C2" office:value-type="string">
                <text:p text:style-name="Table_20_Contents">Envía el objeto seleccionado al fondo.</text:p>
              </table:table-cell>
            </table:table-row>
            <table:table-row table:style-name="tb_5f_IG26213-002.15">
              <table:table-cell table:style-name="tb_5f_IG26213-002.A2" office:value-type="string">
                <text:p text:style-name="P240"><text:span text:style-name="Keystroke">Flecha</text:span></text:p>
                <text:p text:style-name="P241"><text:s/>(◄ ▼ ► ▲)</text:p>
              </table:table-cell>
              <table:table-cell table:style-name="tb_5f_IG26213-002.A2" office:value-type="string">
                <text:p text:style-name="Table_20_Contents"><text:span text:style-name="Keystroke">Flecha</text:span></text:p>
                <text:p text:style-name="P240"><text:s/><text:span text:style-name="T396">(</text:span><text:span text:style-name="T397">◄ ▼ ► ▲)</text:span></text:p>
              </table:table-cell>
              <table:table-cell table:style-name="tb_5f_IG26213-002.C2" office:value-type="string">
                <text:p text:style-name="Table_20_Contents">Mueve un objeto seleccionado en la dirección de la flecha. También mueve una diapositiva dentro del espacio de trabajo cuando no hay ningún objeto seleccionado.</text:p>
              </table:table-cell>
            </table:table-row>
            <table:table-row table:style-name="tb_5f_IG26213-002.16">
              <table:table-cell table:style-name="tb_5f_IG26213-002.A2" office:value-type="string">
                <text:p text:style-name="Table_20_Contents"><text:span text:style-name="Keystroke">Mayús</text:span>+<text:span text:style-name="Keystroke">clic</text:span> y arrastrar</text:p>
              </table:table-cell>
              <table:table-cell table:style-name="tb_5f_IG26213-002.A2" office:value-type="string">
                <text:p text:style-name="Table_20_Contents"><text:span text:style-name="Keystroke">Mayús</text:span>+<text:span text:style-name="Keystroke">clic</text:span> y arrastrar</text:p>
              </table:table-cell>
              <table:table-cell table:style-name="tb_5f_IG26213-002.C2" office:value-type="string">
                <text:p text:style-name="Table_20_Contents">Mantenga presionada la tecla <text:span text:style-name="Keystroke">Mayús</text:span>, luego haga clic y arrastre al cambiar el tamaño de un objeto para mantener las proporciones del objeto.</text:p>
              </table:table-cell>
            </table:table-row>
            <table:table-row table:style-name="tb_5f_IG26213-002.17">
              <table:table-cell table:style-name="tb_5f_IG26213-002.A2" office:value-type="string">
                <text:p text:style-name="Table_20_Contents"><text:span text:style-name="Keystroke">Mayús</text:span>+<text:span text:style-name="Keystroke">clic</text:span> y arrastrar</text:p>
              </table:table-cell>
              <table:table-cell table:style-name="tb_5f_IG26213-002.A2" office:value-type="string">
                <text:p text:style-name="Table_20_Contents"><text:span text:style-name="Keystroke">Mayús</text:span>+<text:span text:style-name="Keystroke">clic</text:span> y arrastrar</text:p>
              </table:table-cell>
              <table:table-cell table:style-name="tb_5f_IG26213-002.C2" office:value-type="string">
                <text:p text:style-name="Table_20_Contents">Restringe el movimiento de un objeto seleccionado horizontal o verticalmente cuando se arrastra.</text:p>
              </table:table-cell>
            </table:table-row>
            <table:table-row table:style-name="tb_5f_IG26213-002.18">
              <table:table-cell table:style-name="tb_5f_IG26213-002.A2" office:value-type="string">
                <text:p text:style-name="Table_20_Contents"><text:span text:style-name="Keystroke">Ctrl</text:span>+<text:span text:style-name="Keystroke">clic</text:span> y arrastrar</text:p>
              </table:table-cell>
              <table:table-cell table:style-name="tb_5f_IG26213-002.A2" office:value-type="string">
                <text:p text:style-name="Table_20_Contents">⌘+<text:span text:style-name="Keystroke">clic</text:span> y arrastrar</text:p>
              </table:table-cell>
              <table:table-cell table:style-name="tb_5f_IG26213-002.C2" office:value-type="string">
                <text:p text:style-name="Table_20_Contents">Mantenga presionada la tecla <text:span text:style-name="Keystroke">Ctrl</text:span> (⌘), luego haga clic y arrastre un objeto seleccionado para crear una copia del objeto.</text:p>
              </table:table-cell>
            </table:table-row>
            <table:table-row table:style-name="tb_5f_IG26213-002.19">
              <table:table-cell table:style-name="tb_5f_IG26213-002.A2" office:value-type="string">
                <text:p text:style-name="Table_20_Contents"><text:span text:style-name="Keystroke">Alt</text:span>+<text:span text:style-name="Keystroke">clic</text:span> y arrastrar</text:p>
              </table:table-cell>
              <table:table-cell table:style-name="tb_5f_IG26213-002.A2" office:value-type="string">
                <text:p text:style-name="Table_20_Contents">⌥+<text:span text:style-name="Keystroke">clic</text:span> y arrastrar</text:p>
              </table:table-cell>
              <table:table-cell table:style-name="tb_5f_IG26213-002.C2" office:value-type="string">
                <text:p text:style-name="Table_20_Contents">Mantenga presionada la tecla <text:span text:style-name="Keystroke">Alt (</text:span>⌥<text:span text:style-name="Keystroke">)</text:span> y dibuje o cambie el tamaño de un objeto, el objeto cambiará el tamaño en relación al centro no a la esquina superior izquierda (comportamiento predeteminado).</text:p>
              </table:table-cell>
            </table:table-row>
            <table:table-row table:style-name="tb_5f_IG26213-002.20">
              <table:table-cell table:style-name="tb_5f_IG26213-002.A2" office:value-type="string">
                <text:p text:style-name="Table_20_Contents"><text:span text:style-name="Keystroke">Alt</text:span>+<text:span text:style-name="Keystroke">clic</text:span> (en intersección)</text:p>
              </table:table-cell>
              <table:table-cell table:style-name="tb_5f_IG26213-002.A2" office:value-type="string">
                <text:p text:style-name="Table_20_Contents">⌥+<text:span text:style-name="Keystroke">clic</text:span> (en intersección)</text:p>
              </table:table-cell>
              <table:table-cell table:style-name="tb_5f_IG26213-002.C2" office:value-type="string">
                <text:p text:style-name="Table_20_Contents">Selecciona el objeto que está detrás del objeto seleccionado.</text:p>
              </table:table-cell>
            </table:table-row>
            <table:table-row table:style-name="tb_5f_IG26213-002.21">
              <table:table-cell table:style-name="tb_5f_IG26213-002.A2" office:value-type="string">
                <text:p text:style-name="Table_20_Contents"><text:span text:style-name="Keystroke">Alt</text:span>+<text:span text:style-name="Keystroke">Mayús</text:span>+<text:span text:style-name="Keystroke">Clic</text:span> (en intersección)</text:p>
              </table:table-cell>
              <table:table-cell table:style-name="tb_5f_IG26213-002.A2" office:value-type="string">
                <text:p text:style-name="Table_20_Contents">⌥+<text:span text:style-name="Keystroke">Mayús</text:span>+<text:span text:style-name="Keystroke">Clic</text:span> (en intersección)</text:p>
              </table:table-cell>
              <table:table-cell table:style-name="tb_5f_IG26213-002.C2" office:value-type="string">
                <text:p text:style-name="Table_20_Contents">Selecciona el objeto que está frente al objeto seleccionado.</text:p>
              </table:table-cell>
            </table:table-row>
            <table:table-row table:style-name="tb_5f_IG26213-002.22">
              <table:table-cell table:style-name="tb_5f_IG26213-002.A2" office:value-type="string">
                <text:p text:style-name="Table_20_Contents"><text:span text:style-name="Keystroke">Mayús</text:span>+<text:span text:style-name="Keystroke">Clic</text:span></text:p>
              </table:table-cell>
              <table:table-cell table:style-name="tb_5f_IG26213-002.A2" office:value-type="string">
                <text:p text:style-name="Table_20_Contents"><text:span text:style-name="Keystroke">Mayús</text:span>+<text:span text:style-name="Keystroke">Clic</text:span></text:p>
              </table:table-cell>
              <table:table-cell table:style-name="tb_5f_IG26213-002.C2" office:value-type="string">
                <text:p text:style-name="Table_20_Contents">Selecciona varios objetos o caracteres adyacentes. Haga clic al principio de los objetos a seleccionar, mantenga pulsada la tecla <text:span text:style-name="Keystroke">Mayús</text:span> y desplácese hasta el final de los objetos que desea seleccionar.</text:p>
              </table:table-cell>
            </table:table-row>
            <table:table-row table:style-name="tb_5f_IG26213-002.23">
              <table:table-cell table:style-name="tb_5f_IG26213-002.A2" office:value-type="string">
                <text:p text:style-name="Table_20_Contents"><text:span text:style-name="Keystroke">Tabulador</text:span></text:p>
              </table:table-cell>
              <table:table-cell table:style-name="tb_5f_IG26213-002.A2" office:value-type="string">
                <text:p text:style-name="Table_20_Contents"><text:span text:style-name="Keystroke">Tabulador</text:span></text:p>
              </table:table-cell>
              <table:table-cell table:style-name="tb_5f_IG26213-002.C2" office:value-type="string">
                <text:p text:style-name="Table_20_Contents">Selecciona los objetos en el orden en el que se crearon.</text:p>
              </table:table-cell>
            </table:table-row>
            <table:table-row table:style-name="tb_5f_IG26213-002.24">
              <table:table-cell table:style-name="tb_5f_IG26213-002.A2" office:value-type="string">
                <text:p text:style-name="Table_20_Contents"><text:span text:style-name="Keystroke">Mayús</text:span>+<text:span text:style-name="Keystroke">Tab</text:span></text:p>
              </table:table-cell>
              <table:table-cell table:style-name="tb_5f_IG26213-002.A2" office:value-type="string">
                <text:p text:style-name="Table_20_Contents"><text:span text:style-name="Keystroke">Mayús</text:span>+<text:span text:style-name="Keystroke">Tab</text:span></text:p>
              </table:table-cell>
              <table:table-cell table:style-name="tb_5f_IG26213-002.C2" office:value-type="string">
                <text:p text:style-name="Table_20_Contents">Selecciona los objetos en el orden inverso al de su creación.</text:p>
              </table:table-cell>
            </table:table-row>
            <table:table-row table:style-name="tb_5f_IG26213-002.25">
              <table:table-cell table:style-name="tb_5f_IG26213-002.A2" office:value-type="string">
                <text:p text:style-name="Table_20_Contents"><text:span text:style-name="Keystroke">Esc</text:span></text:p>
              </table:table-cell>
              <table:table-cell table:style-name="tb_5f_IG26213-002.A2" office:value-type="string">
                <text:p text:style-name="Table_20_Contents"><text:span text:style-name="Keystroke">Esc</text:span></text:p>
              </table:table-cell>
              <table:table-cell table:style-name="tb_5f_IG26213-002.C2" office:value-type="string">
                <text:p text:style-name="Table_20_Contents">Cierra los diálogos abiertos o el <text:span text:style-name="Emphasis">Pase de diapositivas</text:span>.</text:p>
              </table:table-cell>
            </table:table-row>
            <table:table-row table:style-name="tb_5f_IG26213-002.26">
              <table:table-cell table:style-name="tb_5f_IG26213-002.A2" office:value-type="string">
                <text:p text:style-name="Table_20_Contents"><text:span text:style-name="Keystroke">Re Pág</text:span></text:p>
              </table:table-cell>
              <table:table-cell table:style-name="tb_5f_IG26213-002.A2" office:value-type="string">
                <text:p text:style-name="Table_20_Contents"/>
              </table:table-cell>
              <table:table-cell table:style-name="tb_5f_IG26213-002.C2" office:value-type="string">
                <text:p text:style-name="Table_20_Contents">Cambia a la diapositiva anterior. No funciona en la primera diapositiva.</text:p>
              </table:table-cell>
            </table:table-row>
            <table:table-row table:style-name="tb_5f_IG26213-002.27">
              <table:table-cell table:style-name="tb_5f_IG26213-002.A2" office:value-type="string">
                <text:p text:style-name="Table_20_Contents"><text:span text:style-name="Keystroke">Av Pág</text:span></text:p>
              </table:table-cell>
              <table:table-cell table:style-name="tb_5f_IG26213-002.A2" office:value-type="string">
                <text:p text:style-name="Table_20_Contents"/>
              </table:table-cell>
              <table:table-cell table:style-name="tb_5f_IG26213-002.C2" office:value-type="string">
                <text:p text:style-name="Table_20_Contents">Cambia a la diapositiva siguiente. No funciona en la última diapositiva.</text:p>
              </table:table-cell>
            </table:table-row>
            <table:table-row table:style-name="tb_5f_IG26213-002.28">
              <table:table-cell table:style-name="tb_5f_IG26213-002.A2" office:value-type="string">
                <text:p text:style-name="Table_20_Contents"><text:span text:style-name="Keystroke">Intro</text:span></text:p>
              </table:table-cell>
              <table:table-cell table:style-name="tb_5f_IG26213-002.A2" office:value-type="string">
                <text:p text:style-name="Table_20_Contents"><text:span text:style-name="Keystroke">Intro</text:span></text:p>
              </table:table-cell>
              <table:table-cell table:style-name="tb_5f_IG26213-002.C2" office:value-type="string">
                <text:p text:style-name="Table_20_Contents">Activa un objeto marcador de posición en una nueva presentación (solo si el marco está seleccionado).</text:p>
              </table:table-cell>
            </table:table-row>
            <text:soft-page-break/>
            <table:table-row table:style-name="tb_5f_IG26213-002.29">
              <table:table-cell table:style-name="tb_5f_IG26213-002.A2" office:value-type="string">
                <text:p text:style-name="Table_20_Contents"><text:span text:style-name="Keystroke">Ctrl</text:span>+<text:span text:style-name="Keystroke">Intro</text:span></text:p>
              </table:table-cell>
              <table:table-cell table:style-name="tb_5f_IG26213-002.A2" office:value-type="string">
                <text:p text:style-name="Table_20_Contents">⌘+<text:span text:style-name="Keystroke">Intro</text:span></text:p>
              </table:table-cell>
              <table:table-cell table:style-name="tb_5f_IG26213-002.C2" office:value-type="string">
                <text:p text:style-name="Table_20_Contents">Los autodiseños en Impress utilizan marcadores de posición para títulos de diapositivas, texto y objetos.</text:p>
                <text:p text:style-name="Table_20_Contents">Para seleccionar un marcador de posición, presione <text:span text:style-name="Keystroke">Ctrl</text:span>+<text:span text:style-name="Keystroke">Intro</text:span> (⌘+<text:span text:style-name="Keystroke">Intro</text:span>). Para pasar al siguiente marcador de posición, presione <text:span text:style-name="Keystroke">Ctrl</text:span>+<text:span text:style-name="Keystroke">Intro</text:span>(⌘+<text:span text:style-name="Keystroke">Intro) </text:span>nuevamente.</text:p>
                <text:p text:style-name="Table_20_Contents">Si presiona <text:span text:style-name="Keystroke">Ctrl</text:span>+<text:span text:style-name="Keystroke">Intro</text:span> (⌘+<text:span text:style-name="Keystroke">Intro</text:span>) después de llegar al último marcador de posición en una diapositiva, se inserta una nueva diapositiva después de la diapositiva actual con el mismo diseño.</text:p>
              </table:table-cell>
            </table:table-row>
            <table:table-row table:style-name="tb_5f_IG26213-002.30">
              <table:table-cell table:style-name="tb_5f_IG26213-002.A2" office:value-type="string">
                <text:p text:style-name="Table_20_Contents"><text:span text:style-name="Keystroke">Ctrl</text:span>+<text:span text:style-name="Keystroke">Mayús</text:span>+</text:p>
                <text:p text:style-name="Table_20_Contents"><text:span text:style-name="Keystroke">AvPág</text:span></text:p>
              </table:table-cell>
              <table:table-cell table:style-name="tb_5f_IG26213-002.A2" office:value-type="string">
                <text:p text:style-name="Table_20_Contents"/>
              </table:table-cell>
              <table:table-cell table:style-name="tb_5f_IG26213-002.C2" office:value-type="string">
                <text:p text:style-name="Table_20_Contents">Desplaza la diapositiva seleccionada a la primera posición de las diapositivas.</text:p>
              </table:table-cell>
            </table:table-row>
            <table:table-row table:style-name="tb_5f_IG26213-002.31">
              <table:table-cell table:style-name="tb_5f_IG26213-002.A2" office:value-type="string">
                <text:p text:style-name="Table_20_Contents"><text:span text:style-name="Keystroke">Ctrl</text:span>+<text:span text:style-name="Keystroke">Mayús</text:span>+</text:p>
                <text:p text:style-name="Table_20_Contents"><text:span text:style-name="Keystroke">RePág</text:span></text:p>
              </table:table-cell>
              <table:table-cell table:style-name="tb_5f_IG26213-002.A2" office:value-type="string">
                <text:p text:style-name="Table_20_Contents"/>
              </table:table-cell>
              <table:table-cell table:style-name="tb_5f_IG26213-002.C2" office:value-type="string">
                <text:p text:style-name="Table_20_Contents">Desplaza la diapositiva seleccionada a la última posición de las diapositivas.</text:p>
              </table:table-cell>
            </table:table-row>
          </table:table>
          <text:p text:style-name="Heading_20_2"><text:bookmark-start text:name="__RefHeading___Toc3303_1276520686"/>Editar texto<text:bookmark-end text:name="__RefHeading___Toc3303_1276520686"/></text:p>
          <table:table table:name="tb_IG26213-003" table:style-name="tb_5f_IG26213-003">
            <table:table-column table:style-name="tb_5f_IG26213-003.A"/>
            <table:table-column table:style-name="tb_5f_IG26213-003.B"/>
            <table:table-column table:style-name="tb_5f_IG26213-003.C"/>
            <table:table-header-rows>
              <table:table-row table:style-name="tb_5f_IG26213-003.1">
                <table:table-cell table:style-name="tb_5f_IG26213-003.A1" office:value-type="string">
                  <text:p text:style-name="Table_20_Heading">Windows<text:line-break/> Linux</text:p>
                </table:table-cell>
                <table:table-cell table:style-name="tb_5f_IG26213-003.A1" office:value-type="string">
                  <text:p text:style-name="Table_20_Heading">macOS</text:p>
                </table:table-cell>
                <table:table-cell table:style-name="tb_5f_IG26213-003.C1" office:value-type="string">
                  <text:p text:style-name="Table_20_Heading">Efecto</text:p>
                </table:table-cell>
              </table:table-row>
            </table:table-header-rows>
            <table:table-row table:style-name="tb_5f_IG26213-003.2">
              <table:table-cell table:style-name="tb_5f_IG26213-003.A2" office:value-type="string">
                <text:p text:style-name="Table_20_Contents"><text:span text:style-name="Keystroke">Ctrl</text:span>+<text:span text:style-name="Strong_20_Emphasis">–</text:span></text:p>
              </table:table-cell>
              <table:table-cell table:style-name="tb_5f_IG26213-003.A2" office:value-type="string">
                <text:p text:style-name="Table_20_Contents">⌘+<text:span text:style-name="Strong_20_Emphasis">–</text:span></text:p>
              </table:table-cell>
              <table:table-cell table:style-name="tb_5f_IG26213-003.C2" office:value-type="string">
                <text:p text:style-name="Table_20_Contents">Inserta un guion personalizado en el texto en la posición del cursor. También conocido como guion suave.</text:p>
              </table:table-cell>
            </table:table-row>
            <table:table-row table:style-name="tb_5f_IG26213-003.2">
              <table:table-cell table:style-name="tb_5f_IG26213-003.A2" office:value-type="string">
                <text:p text:style-name="Table_20_Contents"><text:span text:style-name="Keystroke">Ctrl</text:span>+<text:span text:style-name="Keystroke">Mayús</text:span>+<text:span text:style-name="Strong_20_Emphasis">–</text:span></text:p>
              </table:table-cell>
              <table:table-cell table:style-name="tb_5f_IG26213-003.A2" office:value-type="string">
                <text:p text:style-name="Table_20_Contents">⌘+<text:span text:style-name="Keystroke">Mayús</text:span>+<text:span text:style-name="Strong_20_Emphasis">–</text:span></text:p>
              </table:table-cell>
              <table:table-cell table:style-name="tb_5f_IG26213-003.C2" office:value-type="string">
                <text:p text:style-name="Table_20_Contents">Inserta un guion de no separación en el texto en la posición del cursor. También conocido como guion suave.</text:p>
              </table:table-cell>
            </table:table-row>
            <table:table-row table:style-name="tb_5f_IG26213-003.2">
              <table:table-cell table:style-name="tb_5f_IG26213-003.A2" office:value-type="string">
                <text:p text:style-name="Table_20_Contents"><text:span text:style-name="Keystroke">Ctrl</text:span>+<text:span text:style-name="Keystroke">Mayús</text:span>+<text:span text:style-name="Keystroke">Espacio</text:span></text:p>
              </table:table-cell>
              <table:table-cell table:style-name="tb_5f_IG26213-003.A2" office:value-type="string">
                <text:p text:style-name="Table_20_Contents">⌘+<text:span text:style-name="Keystroke">Mayús</text:span>+<text:span text:style-name="Keystroke">Espacio</text:span></text:p>
              </table:table-cell>
              <table:table-cell table:style-name="tb_5f_IG26213-003.C2" office:value-type="string">
                <text:p text:style-name="Table_20_Contents">Espacio protegido. Los espacios protegidos no se interrumpen al final de la línea y no se expanden en el texto justificado.</text:p>
              </table:table-cell>
            </table:table-row>
            <table:table-row table:style-name="tb_5f_IG26213-003.2">
              <table:table-cell table:style-name="tb_5f_IG26213-003.A2" office:value-type="string">
                <text:p text:style-name="Table_20_Contents"><text:span text:style-name="Keystroke">Mayús</text:span>+<text:span text:style-name="Keystroke">Intro</text:span></text:p>
              </table:table-cell>
              <table:table-cell table:style-name="tb_5f_IG26213-003.A2" office:value-type="string">
                <text:p text:style-name="Table_20_Contents"><text:span text:style-name="Keystroke">Mayús</text:span>+<text:span text:style-name="Keystroke">Intro</text:span></text:p>
              </table:table-cell>
              <table:table-cell table:style-name="tb_5f_IG26213-003.C2" office:value-type="string">
                <text:p text:style-name="Table_20_Contents">Salto de línea sin cambio de párrafo.</text:p>
              </table:table-cell>
            </table:table-row>
            <table:table-row table:style-name="tb_5f_IG26213-003.2">
              <table:table-cell table:style-name="tb_5f_IG26213-003.A2" office:value-type="string">
                <text:p text:style-name="Table_20_Contents"><text:span text:style-name="Keystroke">◄</text:span></text:p>
              </table:table-cell>
              <table:table-cell table:style-name="tb_5f_IG26213-003.A2" office:value-type="string">
                <text:p text:style-name="P240"><text:span text:style-name="Keystroke"><text:span text:style-name="T398">◄</text:span></text:span></text:p>
              </table:table-cell>
              <table:table-cell table:style-name="tb_5f_IG26213-003.C2" office:value-type="string">
                <text:p text:style-name="Table_20_Contents">Mueve el cursor un carácter a la izquierda.</text:p>
              </table:table-cell>
            </table:table-row>
            <table:table-row table:style-name="tb_5f_IG26213-003.2">
              <table:table-cell table:style-name="tb_5f_IG26213-003.A2" office:value-type="string">
                <text:p text:style-name="Table_20_Contents"><text:span text:style-name="Keystroke">Mayús</text:span>+<text:span text:style-name="Keystroke">◄</text:span></text:p>
              </table:table-cell>
              <table:table-cell table:style-name="tb_5f_IG26213-003.A2" office:value-type="string">
                <text:p text:style-name="Table_20_Contents"><text:span text:style-name="Keystroke">Mayús</text:span>+<text:span text:style-name="Keystroke">◄</text:span></text:p>
              </table:table-cell>
              <table:table-cell table:style-name="tb_5f_IG26213-003.C2" office:value-type="string">
                <text:p text:style-name="Table_20_Contents">Mueve el cursor un carácter a la izquierda y selecciona el carácter.</text:p>
              </table:table-cell>
            </table:table-row>
            <table:table-row table:style-name="tb_5f_IG26213-003.2">
              <table:table-cell table:style-name="tb_5f_IG26213-003.A2" office:value-type="string">
                <text:p text:style-name="Table_20_Contents"><text:span text:style-name="Keystroke">Ctrl</text:span>+<text:span text:style-name="Keystroke">◄</text:span></text:p>
              </table:table-cell>
              <table:table-cell table:style-name="tb_5f_IG26213-003.A2" office:value-type="string">
                <text:p text:style-name="Table_20_Contents">⌥+<text:span text:style-name="Keystroke">◄</text:span></text:p>
              </table:table-cell>
              <table:table-cell table:style-name="tb_5f_IG26213-003.C2" office:value-type="string">
                <text:p text:style-name="Table_20_Contents">Mueve el cursor al principio de la palabra a su izquierda.</text:p>
              </table:table-cell>
            </table:table-row>
            <table:table-row table:style-name="tb_5f_IG26213-003.2">
              <table:table-cell table:style-name="tb_5f_IG26213-003.A2" office:value-type="string">
                <text:p text:style-name="Table_20_Contents"><text:span text:style-name="Keystroke">Ctrl</text:span>+<text:span text:style-name="Keystroke">Mayús</text:span>+<text:span text:style-name="Keystroke">◄</text:span></text:p>
              </table:table-cell>
              <table:table-cell table:style-name="tb_5f_IG26213-003.A2" office:value-type="string">
                <text:p text:style-name="Table_20_Contents">⌥+<text:span text:style-name="Keystroke">Mayús</text:span>+<text:span text:style-name="Keystroke">◄</text:span></text:p>
              </table:table-cell>
              <table:table-cell table:style-name="tb_5f_IG26213-003.C2" office:value-type="string">
                <text:p text:style-name="Table_20_Contents">Mueve el cursor al principio de la palabra a su izquierda seleccionando los caracteres desde la posición inicial.</text:p>
              </table:table-cell>
            </table:table-row>
            <table:table-row table:style-name="tb_5f_IG26213-003.2">
              <table:table-cell table:style-name="tb_5f_IG26213-003.A2" office:value-type="string">
                <text:p text:style-name="Table_20_Contents"><text:span text:style-name="Keystroke">►</text:span></text:p>
              </table:table-cell>
              <table:table-cell table:style-name="tb_5f_IG26213-003.A2" office:value-type="string">
                <text:p text:style-name="Table_20_Contents"><text:span text:style-name="Keystroke"><text:span text:style-name="T397">►</text:span></text:span></text:p>
              </table:table-cell>
              <table:table-cell table:style-name="tb_5f_IG26213-003.C2" office:value-type="string">
                <text:p text:style-name="Table_20_Contents">Mueve el cursor un carácter a la derecha.</text:p>
              </table:table-cell>
            </table:table-row>
            <table:table-row table:style-name="tb_5f_IG26213-003.2">
              <table:table-cell table:style-name="tb_5f_IG26213-003.A2" office:value-type="string">
                <text:p text:style-name="Table_20_Contents"><text:span text:style-name="Keystroke">Mayús</text:span>+<text:span text:style-name="Keystroke">►</text:span></text:p>
              </table:table-cell>
              <table:table-cell table:style-name="tb_5f_IG26213-003.A2" office:value-type="string">
                <text:p text:style-name="Table_20_Contents"><text:span text:style-name="Keystroke">Mayús</text:span>+<text:span text:style-name="Keystroke">►</text:span></text:p>
              </table:table-cell>
              <table:table-cell table:style-name="tb_5f_IG26213-003.C2" office:value-type="string">
                <text:p text:style-name="Table_20_Contents">Mueve el cursor un carácter a la derecha y selecciona el carácter.</text:p>
              </table:table-cell>
            </table:table-row>
            <table:table-row table:style-name="tb_5f_IG26213-003.2">
              <table:table-cell table:style-name="tb_5f_IG26213-003.A2" office:value-type="string">
                <text:p text:style-name="Table_20_Contents"><text:span text:style-name="Keystroke">Ctrl</text:span>+<text:span text:style-name="Keystroke">►</text:span></text:p>
              </table:table-cell>
              <table:table-cell table:style-name="tb_5f_IG26213-003.A2" office:value-type="string">
                <text:p text:style-name="Table_20_Contents">⌥+<text:span text:style-name="Keystroke">►</text:span></text:p>
              </table:table-cell>
              <table:table-cell table:style-name="tb_5f_IG26213-003.C2" office:value-type="string">
                <text:p text:style-name="Table_20_Contents">Mueve el cursor al principio de la siguiente palabra.</text:p>
              </table:table-cell>
            </table:table-row>
            <table:table-row table:style-name="tb_5f_IG26213-003.2">
              <table:table-cell table:style-name="tb_5f_IG26213-003.A2" office:value-type="string">
                <text:p text:style-name="Table_20_Contents"><text:span text:style-name="Keystroke">Ctrl</text:span>+<text:span text:style-name="Keystroke">Mayús</text:span>+<text:span text:style-name="Keystroke">►</text:span></text:p>
              </table:table-cell>
              <table:table-cell table:style-name="tb_5f_IG26213-003.A2" office:value-type="string">
                <text:p text:style-name="Table_20_Contents">⌥+<text:span text:style-name="Keystroke">Mayús</text:span>+<text:span text:style-name="Keystroke">►</text:span></text:p>
              </table:table-cell>
              <table:table-cell table:style-name="tb_5f_IG26213-003.C2" office:value-type="string">
                <text:p text:style-name="Table_20_Contents">Mueve el cursor al principio de la siguiente palabra seleccionando los caracteres desde la posición inicial.</text:p>
              </table:table-cell>
            </table:table-row>
            <table:table-row table:style-name="tb_5f_IG26213-003.2">
              <table:table-cell table:style-name="tb_5f_IG26213-003.A2" office:value-type="string">
                <text:p text:style-name="Table_20_Contents"><text:span text:style-name="Keystroke">▲</text:span></text:p>
              </table:table-cell>
              <table:table-cell table:style-name="tb_5f_IG26213-003.A2" office:value-type="string">
                <text:p text:style-name="P240"><text:span text:style-name="Keystroke">▲</text:span></text:p>
              </table:table-cell>
              <table:table-cell table:style-name="tb_5f_IG26213-003.C2" office:value-type="string">
                <text:p text:style-name="Table_20_Contents">Mueve el cursor a la misma posición una línea hacia arriba.</text:p>
              </table:table-cell>
            </table:table-row>
            <text:soft-page-break/>
            <table:table-row table:style-name="tb_5f_IG26213-003.2">
              <table:table-cell table:style-name="tb_5f_IG26213-003.A2" office:value-type="string">
                <text:p text:style-name="Table_20_Contents"><text:span text:style-name="Keystroke">Mayús</text:span>+<text:span text:style-name="Keystroke">▲</text:span></text:p>
              </table:table-cell>
              <table:table-cell table:style-name="tb_5f_IG26213-003.A2" office:value-type="string">
                <text:p text:style-name="Table_20_Contents"><text:span text:style-name="Keystroke">Mayús</text:span>+<text:span text:style-name="Keystroke">▲</text:span></text:p>
              </table:table-cell>
              <table:table-cell table:style-name="tb_5f_IG26213-003.C2" office:value-type="string">
                <text:p text:style-name="Table_20_Contents">Mueve el cursor a la misma posición una línea hacia arriba y selecciona los caracteres entre las dos posiciones</text:p>
              </table:table-cell>
            </table:table-row>
            <table:table-row table:style-name="tb_5f_IG26213-003.2">
              <table:table-cell table:style-name="tb_5f_IG26213-003.A2" office:value-type="string">
                <text:p text:style-name="Table_20_Contents"><text:span text:style-name="Keystroke">Ctrl</text:span>+<text:span text:style-name="Keystroke">▲</text:span></text:p>
              </table:table-cell>
              <table:table-cell table:style-name="tb_5f_IG26213-003.A2" office:value-type="string">
                <text:p text:style-name="Table_20_Contents">⌥+<text:span text:style-name="Keystroke">▲</text:span></text:p>
              </table:table-cell>
              <table:table-cell table:style-name="tb_5f_IG26213-003.C2" office:value-type="string">
                <text:p text:style-name="Table_20_Contents">Mueve el cursor al principio del párrafo.</text:p>
              </table:table-cell>
            </table:table-row>
            <table:table-row table:style-name="tb_5f_IG26213-003.2">
              <table:table-cell table:style-name="tb_5f_IG26213-003.A2" office:value-type="string">
                <text:p text:style-name="Table_20_Contents"><text:span text:style-name="Keystroke">Ctrl</text:span>+<text:span text:style-name="Keystroke">Mayús</text:span>+<text:span text:style-name="Keystroke">▲</text:span></text:p>
              </table:table-cell>
              <table:table-cell table:style-name="tb_5f_IG26213-003.A2" office:value-type="string">
                <text:p text:style-name="Table_20_Contents">⌥+<text:span text:style-name="Keystroke">Mayús</text:span>+<text:span text:style-name="Keystroke">▲</text:span></text:p>
              </table:table-cell>
              <table:table-cell table:style-name="tb_5f_IG26213-003.C2" office:value-type="string">
                <text:p text:style-name="Table_20_Contents">Desplaza la diapositiva seleccionada una posición hacia arriba respecto a las demás.</text:p>
              </table:table-cell>
            </table:table-row>
            <table:table-row table:style-name="tb_5f_IG26213-003.2">
              <table:table-cell table:style-name="tb_5f_IG26213-003.A2" office:value-type="string">
                <text:p text:style-name="Table_20_Contents"><text:span text:style-name="Keystroke">▼</text:span></text:p>
              </table:table-cell>
              <table:table-cell table:style-name="tb_5f_IG26213-003.A2" office:value-type="string">
                <text:p text:style-name="Table_20_Contents"><text:span text:style-name="Keystroke">▼</text:span></text:p>
              </table:table-cell>
              <table:table-cell table:style-name="tb_5f_IG26213-003.C2" office:value-type="string">
                <text:p text:style-name="Table_20_Contents">Lleva el cursor una línea hacia abajo.</text:p>
              </table:table-cell>
            </table:table-row>
            <table:table-row table:style-name="tb_5f_IG26213-003.2">
              <table:table-cell table:style-name="tb_5f_IG26213-003.A2" office:value-type="string">
                <text:p text:style-name="Table_20_Contents"><text:span text:style-name="Keystroke">Mayús</text:span>+<text:span text:style-name="Keystroke">▼</text:span></text:p>
              </table:table-cell>
              <table:table-cell table:style-name="tb_5f_IG26213-003.A2" office:value-type="string">
                <text:p text:style-name="P240"><text:span text:style-name="Keystroke">Mayús</text:span>+▼</text:p>
              </table:table-cell>
              <table:table-cell table:style-name="tb_5f_IG26213-003.C2" office:value-type="string">
                <text:p text:style-name="Table_20_Contents">Mueve el cursor a la misma posición una línea hacia abajo en el texto y selecciona los caracteres entre las dos posiciones.</text:p>
              </table:table-cell>
            </table:table-row>
            <table:table-row table:style-name="tb_5f_IG26213-003.2">
              <table:table-cell table:style-name="tb_5f_IG26213-003.A2" office:value-type="string">
                <text:p text:style-name="Table_20_Contents"><text:span text:style-name="Keystroke">Ctrl</text:span>+<text:span text:style-name="Keystroke">▼</text:span></text:p>
              </table:table-cell>
              <table:table-cell table:style-name="tb_5f_IG26213-003.A2" office:value-type="string">
                <text:p text:style-name="Table_20_Contents">⌘+<text:span text:style-name="Keystroke">▼</text:span></text:p>
              </table:table-cell>
              <table:table-cell table:style-name="tb_5f_IG26213-003.C2" office:value-type="string">
                <text:p text:style-name="Table_20_Contents">Mueve el cursor al principio del párrafo.</text:p>
              </table:table-cell>
            </table:table-row>
            <table:table-row table:style-name="tb_5f_IG26213-003.2">
              <table:table-cell table:style-name="tb_5f_IG26213-003.A2" office:value-type="string">
                <text:p text:style-name="Table_20_Contents"><text:span text:style-name="Keystroke">Ctrl</text:span>+<text:span text:style-name="Keystroke">Mayús</text:span>+<text:span text:style-name="Keystroke">▼</text:span></text:p>
              </table:table-cell>
              <table:table-cell table:style-name="tb_5f_IG26213-003.A2" office:value-type="string">
                <text:p text:style-name="Table_20_Contents">⌥+<text:span text:style-name="Keystroke">Mayús</text:span>+<text:span text:style-name="Keystroke">▼</text:span></text:p>
              </table:table-cell>
              <table:table-cell table:style-name="tb_5f_IG26213-003.C2" office:value-type="string">
                <text:p text:style-name="Table_20_Contents">Desplaza la diapositiva seleccionada una posición hacia abajo respecto a las demás.</text:p>
              </table:table-cell>
            </table:table-row>
            <table:table-row table:style-name="tb_5f_IG26213-003.2">
              <table:table-cell table:style-name="tb_5f_IG26213-003.A2" office:value-type="string">
                <text:p text:style-name="Table_20_Contents"><text:span text:style-name="Keystroke">Inicio</text:span></text:p>
              </table:table-cell>
              <table:table-cell table:style-name="tb_5f_IG26213-003.A2" office:value-type="string">
                <text:p text:style-name="Table_20_Contents"/>
              </table:table-cell>
              <table:table-cell table:style-name="tb_5f_IG26213-003.C2" office:value-type="string">
                <text:p text:style-name="Table_20_Contents">Mueve el cursor al principio de la línea.</text:p>
              </table:table-cell>
            </table:table-row>
            <table:table-row table:style-name="tb_5f_IG26213-003.2">
              <table:table-cell table:style-name="tb_5f_IG26213-003.A2" office:value-type="string">
                <text:p text:style-name="Table_20_Contents"><text:span text:style-name="Keystroke">Mayús</text:span>+<text:span text:style-name="Keystroke">Inicio</text:span></text:p>
              </table:table-cell>
              <table:table-cell table:style-name="tb_5f_IG26213-003.A2" office:value-type="string">
                <text:p text:style-name="Table_20_Contents"/>
              </table:table-cell>
              <table:table-cell table:style-name="tb_5f_IG26213-003.C2" office:value-type="string">
                <text:p text:style-name="Table_20_Contents">Mueve el cursor al principio de la línea y selecciona los caracteres desde la posición del cursor.</text:p>
              </table:table-cell>
            </table:table-row>
            <table:table-row table:style-name="tb_5f_IG26213-003.2">
              <table:table-cell table:style-name="tb_5f_IG26213-003.A2" office:value-type="string">
                <text:p text:style-name="Table_20_Contents"><text:span text:style-name="Keystroke">Ctrl</text:span>+<text:span text:style-name="Keystroke">Inicio</text:span></text:p>
              </table:table-cell>
              <table:table-cell table:style-name="tb_5f_IG26213-003.A2" office:value-type="string">
                <text:p text:style-name="Table_20_Contents"/>
              </table:table-cell>
              <table:table-cell table:style-name="tb_5f_IG26213-003.C2" office:value-type="string">
                <text:p text:style-name="Table_20_Contents">Mueve el cursor al principio del bloque de texto de la diapositiva.</text:p>
              </table:table-cell>
            </table:table-row>
            <table:table-row table:style-name="tb_5f_IG26213-003.2">
              <table:table-cell table:style-name="tb_5f_IG26213-003.A2" office:value-type="string">
                <text:p text:style-name="Table_20_Contents"><text:span text:style-name="Keystroke">Fin</text:span></text:p>
              </table:table-cell>
              <table:table-cell table:style-name="tb_5f_IG26213-003.A2" office:value-type="string">
                <text:p text:style-name="Table_20_Contents"/>
              </table:table-cell>
              <table:table-cell table:style-name="tb_5f_IG26213-003.C2" office:value-type="string">
                <text:p text:style-name="Table_20_Contents">Mueve el cursor al final de la línea.</text:p>
              </table:table-cell>
            </table:table-row>
            <table:table-row table:style-name="tb_5f_IG26213-003.2">
              <table:table-cell table:style-name="tb_5f_IG26213-003.A2" office:value-type="string">
                <text:p text:style-name="Table_20_Contents"><text:span text:style-name="Keystroke">Mayús</text:span>+<text:span text:style-name="Keystroke">Fin</text:span></text:p>
              </table:table-cell>
              <table:table-cell table:style-name="tb_5f_IG26213-003.A2" office:value-type="string">
                <text:p text:style-name="Table_20_Contents"/>
              </table:table-cell>
              <table:table-cell table:style-name="tb_5f_IG26213-003.C2" office:value-type="string">
                <text:p text:style-name="Table_20_Contents">Mueve el cursor al final de la línea seleccionando los caracteres desde desde la posición inicial.</text:p>
              </table:table-cell>
            </table:table-row>
            <table:table-row table:style-name="tb_5f_IG26213-003.2">
              <table:table-cell table:style-name="tb_5f_IG26213-003.A2" office:value-type="string">
                <text:p text:style-name="Table_20_Contents"><text:span text:style-name="Keystroke">Ctrl</text:span>+<text:span text:style-name="Keystroke">Fin</text:span></text:p>
              </table:table-cell>
              <table:table-cell table:style-name="tb_5f_IG26213-003.A2" office:value-type="string">
                <text:p text:style-name="Table_20_Contents"/>
              </table:table-cell>
              <table:table-cell table:style-name="tb_5f_IG26213-003.C2" office:value-type="string">
                <text:p text:style-name="Table_20_Contents">Mueve el cursor al final del bloque de texto de la diapositiva.</text:p>
              </table:table-cell>
            </table:table-row>
            <table:table-row table:style-name="tb_5f_IG26213-003.2">
              <table:table-cell table:style-name="tb_5f_IG26213-003.A2" office:value-type="string">
                <text:p text:style-name="Table_20_Contents"><text:span text:style-name="Keystroke">Ctrl</text:span>+<text:span text:style-name="Keystroke">Supr</text:span></text:p>
              </table:table-cell>
              <table:table-cell table:style-name="tb_5f_IG26213-003.A2" office:value-type="string">
                <text:p text:style-name="Table_20_Contents"/>
              </table:table-cell>
              <table:table-cell table:style-name="tb_5f_IG26213-003.C2" office:value-type="string">
                <text:p text:style-name="Table_20_Contents">Elimina el texto desde la posición del cursor hasta el final de la palabra.</text:p>
              </table:table-cell>
            </table:table-row>
            <table:table-row table:style-name="tb_5f_IG26213-003.2">
              <table:table-cell table:style-name="tb_5f_IG26213-003.A2" office:value-type="string">
                <text:p text:style-name="Table_20_Contents"><text:span text:style-name="Keystroke">Ctrl</text:span>+<text:span text:style-name="Keystroke">Mayús</text:span>+<text:span text:style-name="Keystroke">Supr</text:span></text:p>
              </table:table-cell>
              <table:table-cell table:style-name="tb_5f_IG26213-003.A2" office:value-type="string">
                <text:p text:style-name="Table_20_Contents"/>
              </table:table-cell>
              <table:table-cell table:style-name="tb_5f_IG26213-003.C2" office:value-type="string">
                <text:p text:style-name="Table_20_Contents">Elimina el texto desde la posición del cursor hasta el final de la oración.</text:p>
              </table:table-cell>
            </table:table-row>
            <table:table-row table:style-name="tb_5f_IG26213-003.2">
              <table:table-cell table:style-name="tb_5f_IG26213-003.A2" office:value-type="string">
                <text:p text:style-name="Table_20_Contents"><text:span text:style-name="Keystroke">Ctrl</text:span>+<text:span text:style-name="Keystroke">Retroceso</text:span></text:p>
              </table:table-cell>
              <table:table-cell table:style-name="tb_5f_IG26213-003.A2" office:value-type="string">
                <text:p text:style-name="Table_20_Contents">⌘+<text:span text:style-name="Keystroke">Retroceso</text:span></text:p>
              </table:table-cell>
              <table:table-cell table:style-name="tb_5f_IG26213-003.C2" office:value-type="string">
                <text:p text:style-name="Table_20_Contents">Elimina el texto desde la posición del cursor hasta el inicio <text:s/>de la palabra.</text:p>
              </table:table-cell>
            </table:table-row>
            <table:table-row table:style-name="tb_5f_IG26213-003.2">
              <table:table-cell table:style-name="tb_5f_IG26213-003.A2" office:value-type="string">
                <text:p text:style-name="Table_20_Contents"><text:span text:style-name="Keystroke">Ctrl</text:span>+<text:span text:style-name="Keystroke">Mayús</text:span>+<text:span text:style-name="Keystroke">Retroceso</text:span></text:p>
              </table:table-cell>
              <table:table-cell table:style-name="tb_5f_IG26213-003.A2" office:value-type="string">
                <text:p text:style-name="Table_20_Contents">⌘+<text:span text:style-name="Keystroke">Mayús</text:span>+<text:span text:style-name="Keystroke">Retroceso</text:span></text:p>
              </table:table-cell>
              <table:table-cell table:style-name="tb_5f_IG26213-003.C2" office:value-type="string">
                <text:p text:style-name="Table_20_Contents">Elimina el texto desde la posición del cursor hasta el inicio de la oración.</text:p>
              </table:table-cell>
            </table:table-row>
            <table:table-row table:style-name="tb_5f_IG26213-003.2">
              <table:table-cell table:style-name="tb_5f_IG26213-003.A2" office:value-type="string">
                <text:p text:style-name="Table_20_Contents"><text:span text:style-name="Keystroke">Ctrl</text:span>+<text:span text:style-name="Keystroke">Mayús</text:span>+<text:span text:style-name="Keystroke">Inicio</text:span></text:p>
              </table:table-cell>
              <table:table-cell table:style-name="tb_5f_IG26213-003.A2" office:value-type="string">
                <text:p text:style-name="Table_20_Contents"/>
              </table:table-cell>
              <table:table-cell table:style-name="tb_5f_IG26213-003.C2" office:value-type="string">
                <text:p text:style-name="Table_20_Contents">Mueve el cursor al Inicio del bloque de texto seleccionando los caracteres desde la posición del inicial del cursor.</text:p>
              </table:table-cell>
            </table:table-row>
            <table:table-row table:style-name="tb_5f_IG26213-003.2">
              <table:table-cell table:style-name="tb_5f_IG26213-003.A2" office:value-type="string">
                <text:p text:style-name="Table_20_Contents"><text:span text:style-name="Keystroke">Ctrl</text:span>+<text:span text:style-name="Keystroke">Mayús</text:span>+<text:span text:style-name="Keystroke">Fin</text:span></text:p>
              </table:table-cell>
              <table:table-cell table:style-name="tb_5f_IG26213-003.A2" office:value-type="string">
                <text:p text:style-name="Table_20_Contents"/>
              </table:table-cell>
              <table:table-cell table:style-name="tb_5f_IG26213-003.C2" office:value-type="string">
                <text:p text:style-name="Table_20_Contents">Mueve el cursor al final del bloque de texto seleccionando los caracteres desde la posición inicial del cursor.</text:p>
              </table:table-cell>
            </table:table-row>
          </table:table>
          <text:h text:style-name="Heading_20_1" text:outline-level="2"><text:bookmark-start text:name="__RefHeading___Toc2245_227295633"/>Atajos de teclado para los menús<text:bookmark-end text:name="__RefHeading___Toc2245_227295633"/></text:h>
          <text:p text:style-name="Text_20_body">Los atajos de teclado que se enumeran en las siguientes tablas están disponibles en cada categoría de menú en la barra de menú. Las tablas dan el elemento o subelemento del menú, la validez del sistema operativo y el efecto o propósito del acceso directo.</text:p>
          <text:list xml:id="list214948513836062" text:continue-numbering="true" text:style-name="Heading_20_Note">
            <text:list-item>
              <text:p text:style-name="Heading_20_Note"><text:soft-page-break/>Nota</text:p>
            </text:list-item>
          </text:list>
          <text:p text:style-name="Body_20_Text_2c__20_Note">Los menús que se enumeran a continuación están en el mismo orden que se muestran en <text:span text:style-name="T394">el</text:span> menú de izquierda a derecha.</text:p>
          <text:p text:style-name="Heading_20_2"><text:bookmark-start text:name="__RefHeading___Toc4857_909684015"/>Menú Archivo<text:bookmark-end text:name="__RefHeading___Toc4857_909684015"/></text:p>
          <table:table table:name="tb_IG26213-004" table:style-name="tb_5f_IG26213-004">
            <table:table-column table:style-name="tb_5f_IG26213-004.A"/>
            <table:table-column table:style-name="tb_5f_IG26213-004.B" table:number-columns-repeated="2"/>
            <table:table-column table:style-name="tb_5f_IG26213-004.D"/>
            <table:table-header-rows>
              <table:table-row table:style-name="tb_5f_IG26213-004.1">
                <table:table-cell table:style-name="tb_5f_IG26213-004.A1" office:value-type="string">
                  <text:p text:style-name="Table_20_Heading">Elemento de menú o subelemento</text:p>
                </table:table-cell>
                <table:table-cell table:style-name="tb_5f_IG26213-004.A1" office:value-type="string">
                  <text:p text:style-name="Table_20_Heading">Windows<text:line-break/> Linux</text:p>
                </table:table-cell>
                <table:table-cell table:style-name="tb_5f_IG26213-004.A1" office:value-type="string">
                  <text:p text:style-name="Table_20_Heading">macOS</text:p>
                </table:table-cell>
                <table:table-cell table:style-name="tb_5f_IG26213-004.D1" office:value-type="string">
                  <text:p text:style-name="Table_20_Heading">Efecto</text:p>
                </table:table-cell>
              </table:table-row>
            </table:table-header-rows>
            <table:table-row table:style-name="tb_5f_IG26213-004.2">
              <table:table-cell table:style-name="tb_5f_IG26213-004.A2" office:value-type="string">
                <text:p text:style-name="Table_20_Contents"><text:span text:style-name="Emphasis">Abrir</text:span></text:p>
              </table:table-cell>
              <table:table-cell table:style-name="tb_5f_IG26213-004.A2" office:value-type="string">
                <text:p text:style-name="Table_20_Contents"><text:span text:style-name="Keystroke">Ctrl</text:span>+<text:span text:style-name="Keystroke">A</text:span></text:p>
              </table:table-cell>
              <table:table-cell table:style-name="tb_5f_IG26213-004.A2" office:value-type="string">
                <text:p text:style-name="Table_20_Contents">⌘+<text:span text:style-name="Keystroke">A</text:span></text:p>
              </table:table-cell>
              <table:table-cell table:style-name="tb_5f_IG26213-004.D2" office:value-type="string">
                <text:p text:style-name="Table_20_Contents">Abre el diálogo <text:span text:style-name="Emphasis">Abrir</text:span> para navegar a una carpeta y abrir un documento.</text:p>
              </table:table-cell>
            </table:table-row>
            <table:table-row table:style-name="tb_5f_IG26213-004.2">
              <table:table-cell table:style-name="tb_5f_IG26213-004.A2" office:value-type="string">
                <text:p text:style-name="Table_20_Contents"><text:span text:style-name="Emphasis">Guardar</text:span></text:p>
              </table:table-cell>
              <table:table-cell table:style-name="tb_5f_IG26213-004.A2" office:value-type="string">
                <text:p text:style-name="Table_20_Contents"><text:span text:style-name="Keystroke">Ctrl</text:span>+<text:span text:style-name="Keystroke">S</text:span></text:p>
              </table:table-cell>
              <table:table-cell table:style-name="tb_5f_IG26213-004.A2" office:value-type="string">
                <text:p text:style-name="Table_20_Contents">⌘+<text:span text:style-name="Keystroke">S</text:span></text:p>
              </table:table-cell>
              <table:table-cell table:style-name="tb_5f_IG26213-004.D2" office:value-type="string">
                <text:p text:style-name="Table_20_Contents">Guarda el documento abierto.</text:p>
              </table:table-cell>
            </table:table-row>
            <table:table-row table:style-name="tb_5f_IG26213-004.2">
              <table:table-cell table:style-name="tb_5f_IG26213-004.A2" office:value-type="string">
                <text:p text:style-name="Table_20_Contents"><text:span text:style-name="Emphasis">Guardar como</text:span></text:p>
              </table:table-cell>
              <table:table-cell table:style-name="tb_5f_IG26213-004.A2" office:value-type="string">
                <text:p text:style-name="Table_20_Contents"><text:span text:style-name="Keystroke">Ctrl</text:span>+<text:span text:style-name="Keystroke">Mayús</text:span>+<text:span text:style-name="Keystroke">S</text:span></text:p>
              </table:table-cell>
              <table:table-cell table:style-name="tb_5f_IG26213-004.A2" office:value-type="string">
                <text:p text:style-name="Table_20_Contents">⌘+<text:span text:style-name="Keystroke">Mayús</text:span>+<text:span text:style-name="Keystroke">S</text:span></text:p>
              </table:table-cell>
              <table:table-cell table:style-name="tb_5f_IG26213-004.D2" office:value-type="string">
                <text:p text:style-name="Table_20_Contents">Abre el diálogo <text:span text:style-name="Emphasis">Guardar como</text:span> para guardar el documento abierto con un nombre distinto al que tiene.</text:p>
              </table:table-cell>
            </table:table-row>
            <table:table-row table:style-name="tb_5f_IG26213-004.2">
              <table:table-cell table:style-name="tb_5f_IG26213-004.A2" office:value-type="string">
                <text:p text:style-name="Table_20_Contents"><text:span text:style-name="Emphasis">Imprimir</text:span></text:p>
              </table:table-cell>
              <table:table-cell table:style-name="tb_5f_IG26213-004.A2" office:value-type="string">
                <text:p text:style-name="Table_20_Contents"><text:span text:style-name="Keystroke">Ctrl</text:span>+<text:span text:style-name="Keystroke">P</text:span></text:p>
              </table:table-cell>
              <table:table-cell table:style-name="tb_5f_IG26213-004.A2" office:value-type="string">
                <text:p text:style-name="Table_20_Contents">⌘+<text:span text:style-name="Keystroke">P</text:span></text:p>
              </table:table-cell>
              <table:table-cell table:style-name="tb_5f_IG26213-004.D2" office:value-type="string">
                <text:p text:style-name="Table_20_Contents">Abre el diálogo <text:span text:style-name="Emphasis">Imprimir</text:span> para seleccionar opciones e imprimir el documento.</text:p>
              </table:table-cell>
            </table:table-row>
          </table:table>
          <text:p text:style-name="Heading_20_2"><text:bookmark-start text:name="__RefHeading___Toc4859_909684015"/>Menú Editar<text:bookmark-end text:name="__RefHeading___Toc4859_909684015"/></text:p>
          <table:table table:name="tb_IG26213-005" table:style-name="tb_5f_IG26213-005">
            <table:table-column table:style-name="tb_5f_IG26213-005.A" table:number-columns-repeated="3"/>
            <table:table-column table:style-name="tb_5f_IG26213-005.D"/>
            <table:table-header-rows>
              <table:table-row table:style-name="tb_5f_IG26213-005.1">
                <table:table-cell table:style-name="tb_5f_IG26213-005.A1" office:value-type="string">
                  <text:p text:style-name="Table_20_Heading">Elemento de menú o subelemento</text:p>
                </table:table-cell>
                <table:table-cell table:style-name="tb_5f_IG26213-005.A1" office:value-type="string">
                  <text:p text:style-name="Table_20_Heading">Windows<text:line-break/> Linux</text:p>
                </table:table-cell>
                <table:table-cell table:style-name="tb_5f_IG26213-005.A1" office:value-type="string">
                  <text:p text:style-name="Table_20_Heading">macOS</text:p>
                </table:table-cell>
                <table:table-cell table:style-name="tb_5f_IG26213-005.D1" office:value-type="string">
                  <text:p text:style-name="Table_20_Heading">Efecto</text:p>
                </table:table-cell>
              </table:table-row>
            </table:table-header-rows>
            <table:table-row table:style-name="tb_5f_IG26213-005.2">
              <table:table-cell table:style-name="tb_5f_IG26213-005.A2" office:value-type="string">
                <text:p text:style-name="Table_20_Contents"><text:span text:style-name="Emphasis">Deshacer</text:span></text:p>
              </table:table-cell>
              <table:table-cell table:style-name="tb_5f_IG26213-005.A2" office:value-type="string">
                <text:p text:style-name="Table_20_Contents"><text:span text:style-name="Keystroke">Ctrl</text:span>+<text:span text:style-name="Keystroke">Z</text:span></text:p>
              </table:table-cell>
              <table:table-cell table:style-name="tb_5f_IG26213-005.A2" office:value-type="string">
                <text:p text:style-name="Table_20_Contents">⌘+<text:span text:style-name="Keystroke">Z</text:span></text:p>
              </table:table-cell>
              <table:table-cell table:style-name="tb_5f_IG26213-005.D2" office:value-type="string">
                <text:p text:style-name="Table_20_Contents">Deshace la acción de edición anterior.</text:p>
              </table:table-cell>
            </table:table-row>
            <table:table-row table:style-name="tb_5f_IG26213-005.2">
              <table:table-cell table:style-name="tb_5f_IG26213-005.A2" office:value-type="string">
                <text:p text:style-name="Table_20_Contents"><text:span text:style-name="Emphasis">Rehacer</text:span></text:p>
              </table:table-cell>
              <table:table-cell table:style-name="tb_5f_IG26213-005.A2" office:value-type="string">
                <text:p text:style-name="Table_20_Contents"><text:span text:style-name="Keystroke">Ctrl</text:span>+<text:span text:style-name="Keystroke">Y</text:span></text:p>
              </table:table-cell>
              <table:table-cell table:style-name="tb_5f_IG26213-005.A2" office:value-type="string">
                <text:p text:style-name="Table_20_Contents">⌘+<text:span text:style-name="Keystroke">Y</text:span></text:p>
              </table:table-cell>
              <table:table-cell table:style-name="tb_5f_IG26213-005.D2" office:value-type="string">
                <text:p text:style-name="Table_20_Contents">Revierte la acción de la última orden <text:span text:style-name="Emphasis">Deshacer.</text:span></text:p>
              </table:table-cell>
            </table:table-row>
            <table:table-row table:style-name="tb_5f_IG26213-005.2">
              <table:table-cell table:style-name="tb_5f_IG26213-005.A2" office:value-type="string">
                <text:p text:style-name="Table_20_Contents"><text:span text:style-name="Emphasis">Cortar</text:span></text:p>
              </table:table-cell>
              <table:table-cell table:style-name="tb_5f_IG26213-005.A2" office:value-type="string">
                <text:p text:style-name="Table_20_Contents"><text:span text:style-name="Keystroke">Ctrl</text:span>+<text:span text:style-name="Keystroke">X</text:span></text:p>
              </table:table-cell>
              <table:table-cell table:style-name="tb_5f_IG26213-005.A2" office:value-type="string">
                <text:p text:style-name="Table_20_Contents">⌘+<text:span text:style-name="Keystroke">X</text:span></text:p>
              </table:table-cell>
              <table:table-cell table:style-name="tb_5f_IG26213-005.D2" office:value-type="string">
                <text:p text:style-name="Table_20_Contents">Elimina el objeto o texto seleccionado y lo coloca en el portapapeles.</text:p>
              </table:table-cell>
            </table:table-row>
            <table:table-row table:style-name="tb_5f_IG26213-005.2">
              <table:table-cell table:style-name="tb_5f_IG26213-005.A2" office:value-type="string">
                <text:p text:style-name="Table_20_Contents"><text:span text:style-name="Emphasis">Copiar</text:span></text:p>
              </table:table-cell>
              <table:table-cell table:style-name="tb_5f_IG26213-005.A2" office:value-type="string">
                <text:p text:style-name="Table_20_Contents"><text:span text:style-name="Keystroke">Ctrl</text:span>+<text:span text:style-name="Keystroke">C</text:span></text:p>
              </table:table-cell>
              <table:table-cell table:style-name="tb_5f_IG26213-005.A2" office:value-type="string">
                <text:p text:style-name="Table_20_Contents">⌘+<text:span text:style-name="Keystroke">C</text:span></text:p>
              </table:table-cell>
              <table:table-cell table:style-name="tb_5f_IG26213-005.D2" office:value-type="string">
                <text:p text:style-name="Table_20_Contents">Copia el objeto o texto seleccionado al portapapeles.</text:p>
              </table:table-cell>
            </table:table-row>
            <table:table-row table:style-name="tb_5f_IG26213-005.2">
              <table:table-cell table:style-name="tb_5f_IG26213-005.A2" office:value-type="string">
                <text:p text:style-name="Table_20_Contents"><text:span text:style-name="Emphasis">Pegar</text:span></text:p>
              </table:table-cell>
              <table:table-cell table:style-name="tb_5f_IG26213-005.A2" office:value-type="string">
                <text:p text:style-name="Table_20_Contents"><text:span text:style-name="Keystroke">Ctrl</text:span>+<text:span text:style-name="Keystroke">V</text:span></text:p>
              </table:table-cell>
              <table:table-cell table:style-name="tb_5f_IG26213-005.A2" office:value-type="string">
                <text:p text:style-name="Table_20_Contents">⌘+<text:span text:style-name="Keystroke">V</text:span></text:p>
              </table:table-cell>
              <table:table-cell table:style-name="tb_5f_IG26213-005.D2" office:value-type="string">
                <text:p text:style-name="Table_20_Contents">Coloca el contenido del portapapeles en el documento.</text:p>
              </table:table-cell>
            </table:table-row>
            <table:table-row table:style-name="tb_5f_IG26213-005.2">
              <table:table-cell table:style-name="tb_5f_IG26213-005.A2" office:value-type="string">
                <text:p text:style-name="Table_20_Contents"><text:span text:style-name="Strong_20_Emphasis">Pegado especial &gt; Pegar texto sin formato</text:span></text:p>
              </table:table-cell>
              <table:table-cell table:style-name="tb_5f_IG26213-005.A2" office:value-type="string">
                <text:p text:style-name="Table_20_Contents"><text:span text:style-name="Keystroke">Ctrl</text:span>+<text:span text:style-name="Keystroke">Mayús</text:span>+<text:span text:style-name="Keystroke">Alt</text:span>+<text:span text:style-name="Keystroke">V</text:span></text:p>
              </table:table-cell>
              <table:table-cell table:style-name="tb_5f_IG26213-005.A2" office:value-type="string">
                <text:p text:style-name="Table_20_Contents">⌘+<text:span text:style-name="Keystroke">Mayús</text:span>+⌥+<text:span text:style-name="Keystroke">V</text:span></text:p>
              </table:table-cell>
              <table:table-cell table:style-name="tb_5f_IG26213-005.D2" office:value-type="string">
                <text:p text:style-name="Table_20_Contents">Pega el texto copiado en la posición del cursor sin ningún formato.</text:p>
              </table:table-cell>
            </table:table-row>
            <table:table-row table:style-name="tb_5f_IG26213-005.2">
              <table:table-cell table:style-name="tb_5f_IG26213-005.A2" office:value-type="string">
                <text:p text:style-name="Table_20_Contents"><text:span text:style-name="Strong_20_Emphasis">Pegado especial &gt; Pegado especial</text:span></text:p>
              </table:table-cell>
              <table:table-cell table:style-name="tb_5f_IG26213-005.A2" office:value-type="string">
                <text:p text:style-name="Table_20_Contents"><text:span text:style-name="Keystroke">Ctrl</text:span>+<text:span text:style-name="Keystroke">Mayús</text:span>+<text:span text:style-name="Keystroke">V</text:span></text:p>
              </table:table-cell>
              <table:table-cell table:style-name="tb_5f_IG26213-005.A2" office:value-type="string">
                <text:p text:style-name="Table_20_Contents">⌘+<text:span text:style-name="Keystroke">Mayús</text:span>+<text:span text:style-name="Keystroke">V</text:span></text:p>
              </table:table-cell>
              <table:table-cell table:style-name="tb_5f_IG26213-005.D2" office:value-type="string">
                <text:p text:style-name="Table_20_Contents">Pega el contenido del portapapeles en la posición del cursor en un formato que puede especificar mediante diálogo <text:span text:style-name="Emphasis">Pegado especial.</text:span></text:p>
              </table:table-cell>
            </table:table-row>
            <table:table-row table:style-name="tb_5f_IG26213-005.2">
              <table:table-cell table:style-name="tb_5f_IG26213-005.A2" office:value-type="string">
                <text:p text:style-name="Table_20_Contents"><text:span text:style-name="Emphasis">Seleccionar todo</text:span></text:p>
              </table:table-cell>
              <table:table-cell table:style-name="tb_5f_IG26213-005.A2" office:value-type="string">
                <text:p text:style-name="Table_20_Contents"><text:span text:style-name="Keystroke">Ctrl</text:span>+<text:span text:style-name="Keystroke">E</text:span></text:p>
              </table:table-cell>
              <table:table-cell table:style-name="tb_5f_IG26213-005.A2" office:value-type="string">
                <text:p text:style-name="Table_20_Contents">⌘+<text:span text:style-name="Keystroke">E</text:span></text:p>
              </table:table-cell>
              <table:table-cell table:style-name="tb_5f_IG26213-005.D2" office:value-type="string">
                <text:p text:style-name="Table_20_Contents">Selecciona todos los objetos de una diapositiva.</text:p>
              </table:table-cell>
            </table:table-row>
            <table:table-row table:style-name="tb_5f_IG26213-005.2">
              <table:table-cell table:style-name="tb_5f_IG26213-005.A2" office:value-type="string">
                <text:p text:style-name="Table_20_Contents"><text:span text:style-name="Emphasis">Puntos</text:span></text:p>
              </table:table-cell>
              <table:table-cell table:style-name="tb_5f_IG26213-005.A2" office:value-type="string">
                <text:p text:style-name="Table_20_Contents"><text:span text:style-name="Keystroke">F8</text:span></text:p>
              </table:table-cell>
              <table:table-cell table:style-name="tb_5f_IG26213-005.A2" office:value-type="string">
                <text:p text:style-name="Table_20_Contents"><text:span text:style-name="Keystroke">F8</text:span></text:p>
              </table:table-cell>
              <table:table-cell table:style-name="tb_5f_IG26213-005.D2" office:value-type="string">
                <text:p text:style-name="Table_20_Contents">Abre la barra de herramientas Editar puntos si hay un objeto en la diapositiva que usa puntos editables, por ejemplo, una línea de forma libre.</text:p>
              </table:table-cell>
            </table:table-row>
            <table:table-row table:style-name="tb_5f_IG26213-005.2">
              <table:table-cell table:style-name="tb_5f_IG26213-005.A2" office:value-type="string">
                <text:p text:style-name="Table_20_Contents"><text:span text:style-name="Emphasis">Modo de edición</text:span></text:p>
              </table:table-cell>
              <table:table-cell table:style-name="tb_5f_IG26213-005.A2" office:value-type="string">
                <text:p text:style-name="Table_20_Contents"><text:span text:style-name="Keystroke">Ctrl</text:span>+<text:span text:style-name="Keystroke">Mayús</text:span>+<text:span text:style-name="Keystroke">M</text:span></text:p>
              </table:table-cell>
              <table:table-cell table:style-name="tb_5f_IG26213-005.A2" office:value-type="string">
                <text:p text:style-name="Table_20_Contents">⌘+<text:span text:style-name="Keystroke">Mayús</text:span>+<text:span text:style-name="Keystroke">M</text:span></text:p>
              </table:table-cell>
              <table:table-cell table:style-name="tb_5f_IG26213-005.D2" office:value-type="string">
                <text:p text:style-name="Table_20_Contents">Activa o desactiva el modo de edición Impress. Cuando está desactivado, no se puede modificar la presentación.</text:p>
              </table:table-cell>
            </table:table-row>
          </table:table>
          <text:p text:style-name="Heading_20_2"><text:bookmark-start text:name="__RefHeading___Toc4861_909684015"/><text:soft-page-break/>Menú Ver<text:bookmark-end text:name="__RefHeading___Toc4861_909684015"/></text:p>
          <table:table table:name="tb_IG26213-006" table:style-name="tb_5f_IG26213-006">
            <table:table-column table:style-name="tb_5f_IG26213-006.A" table:number-columns-repeated="3"/>
            <table:table-column table:style-name="tb_5f_IG26213-006.D"/>
            <table:table-header-rows>
              <table:table-row table:style-name="tb_5f_IG26213-006.1">
                <table:table-cell table:style-name="tb_5f_IG26213-006.A1" office:value-type="string">
                  <text:p text:style-name="Table_20_Heading">Elemento de menú o subelemento</text:p>
                </table:table-cell>
                <table:table-cell table:style-name="tb_5f_IG26213-006.A1" office:value-type="string">
                  <text:p text:style-name="Table_20_Heading">Windows<text:line-break/> Linux</text:p>
                </table:table-cell>
                <table:table-cell table:style-name="tb_5f_IG26213-006.A1" office:value-type="string">
                  <text:p text:style-name="Table_20_Heading">macOS</text:p>
                </table:table-cell>
                <table:table-cell table:style-name="tb_5f_IG26213-006.D1" office:value-type="string">
                  <text:p text:style-name="Table_20_Heading">Efecto</text:p>
                </table:table-cell>
              </table:table-row>
            </table:table-header-rows>
            <table:table-row table:style-name="tb_5f_IG26213-006.2">
              <table:table-cell table:style-name="tb_5f_IG26213-006.A2" office:value-type="string">
                <text:p text:style-name="Table_20_Contents"><text:span text:style-name="Emphasis">Reglas</text:span></text:p>
              </table:table-cell>
              <table:table-cell table:style-name="tb_5f_IG26213-006.A2" office:value-type="string">
                <text:p text:style-name="Table_20_Contents"><text:span text:style-name="Keystroke">Ctrl</text:span>+<text:span text:style-name="Keystroke">Mayús</text:span>+<text:span text:style-name="Keystroke">R</text:span></text:p>
              </table:table-cell>
              <table:table-cell table:style-name="tb_5f_IG26213-006.A2" office:value-type="string">
                <text:p text:style-name="Table_20_Contents">⌘+<text:span text:style-name="Keystroke">Mayús</text:span>+<text:span text:style-name="Keystroke">R</text:span></text:p>
              </table:table-cell>
              <table:table-cell table:style-name="tb_5f_IG26213-006.D2" office:value-type="string">
                <text:p text:style-name="Table_20_Contents">Muestra u oculta las reglas en el área de trabajo.</text:p>
              </table:table-cell>
            </table:table-row>
            <table:table-row table:style-name="tb_5f_IG26213-006.2">
              <table:table-cell table:style-name="tb_5f_IG26213-006.A2" office:value-type="string">
                <text:p text:style-name="Table_20_Contents"><text:span text:style-name="Emphasis">Barra lateral</text:span></text:p>
              </table:table-cell>
              <table:table-cell table:style-name="tb_5f_IG26213-006.A2" office:value-type="string">
                <text:p text:style-name="Table_20_Contents"><text:span text:style-name="Keystroke">Ctrl</text:span>+<text:span text:style-name="Keystroke">F5</text:span></text:p>
              </table:table-cell>
              <table:table-cell table:style-name="tb_5f_IG26213-006.A2" office:value-type="string">
                <text:p text:style-name="Table_20_Contents">⌘+<text:span text:style-name="Keystroke">F5</text:span></text:p>
              </table:table-cell>
              <table:table-cell table:style-name="tb_5f_IG26213-006.D2" office:value-type="string">
                <text:p text:style-name="Table_20_Contents">Abre o cierra la <text:span text:style-name="Emphasis">Barra lateral</text:span>.</text:p>
              </table:table-cell>
            </table:table-row>
            <table:table-row table:style-name="tb_5f_IG26213-006.2">
              <table:table-cell table:style-name="tb_5f_IG26213-006.A2" office:value-type="string">
                <text:p text:style-name="Table_20_Contents"><text:span text:style-name="Emphasis">Estilos</text:span></text:p>
              </table:table-cell>
              <table:table-cell table:style-name="tb_5f_IG26213-006.A2" office:value-type="string">
                <text:p text:style-name="Table_20_Contents"><text:span text:style-name="Keystroke">F11</text:span></text:p>
              </table:table-cell>
              <table:table-cell table:style-name="tb_5f_IG26213-006.A2" office:value-type="string">
                <text:p text:style-name="Table_20_Contents">⌘+<text:span text:style-name="Keystroke">T</text:span></text:p>
              </table:table-cell>
              <table:table-cell table:style-name="tb_5f_IG26213-006.D2" office:value-type="string">
                <text:p text:style-name="Table_20_Contents">Abre o cierra la página <text:span text:style-name="Emphasis">Estilos</text:span> de la <text:span text:style-name="Emphasis">Barra lateral</text:span>.</text:p>
              </table:table-cell>
            </table:table-row>
            <table:table-row table:style-name="tb_5f_IG26213-006.2">
              <table:table-cell table:style-name="tb_5f_IG26213-006.A2" office:value-type="string">
                <text:p text:style-name="Table_20_Contents"><text:span text:style-name="Emphasis">Navegador</text:span></text:p>
              </table:table-cell>
              <table:table-cell table:style-name="tb_5f_IG26213-006.A2" office:value-type="string">
                <text:p text:style-name="Table_20_Contents"><text:span text:style-name="Keystroke">Ctrl</text:span>+<text:span text:style-name="Keystroke">Mayus</text:span>+<text:span text:style-name="Keystroke">F5</text:span></text:p>
              </table:table-cell>
              <table:table-cell table:style-name="tb_5f_IG26213-006.A2" office:value-type="string">
                <text:p text:style-name="Table_20_Contents">⌘+<text:span text:style-name="Keystroke">Mayús</text:span>+<text:span text:style-name="Keystroke">F5</text:span></text:p>
              </table:table-cell>
              <table:table-cell table:style-name="tb_5f_IG26213-006.D2" office:value-type="string">
                <text:p text:style-name="Table_20_Contents">Abre el <text:span text:style-name="Emphasis">Navegador.</text:span></text:p>
              </table:table-cell>
            </table:table-row>
          </table:table>
          <text:p text:style-name="Heading_20_2"><text:bookmark-start text:name="__RefHeading___Toc4863_909684015"/>Menú Insertar<text:bookmark-end text:name="__RefHeading___Toc4863_909684015"/></text:p>
          <table:table table:name="tb_IG26213-007" table:style-name="tb_5f_IG26213-007">
            <table:table-column table:style-name="tb_5f_IG26213-007.A"/>
            <table:table-column table:style-name="tb_5f_IG26213-007.B"/>
            <table:table-column table:style-name="tb_5f_IG26213-007.C"/>
            <table:table-column table:style-name="tb_5f_IG26213-007.D"/>
            <table:table-header-rows>
              <table:table-row table:style-name="tb_5f_IG26213-007.1">
                <table:table-cell table:style-name="tb_5f_IG26213-007.A1" office:value-type="string">
                  <text:p text:style-name="Table_20_Heading">Elemento de menú o subelemento</text:p>
                </table:table-cell>
                <table:table-cell table:style-name="tb_5f_IG26213-007.A1" office:value-type="string">
                  <text:p text:style-name="Table_20_Heading">Windows<text:line-break/> Linux</text:p>
                </table:table-cell>
                <table:table-cell table:style-name="tb_5f_IG26213-007.A1" office:value-type="string">
                  <text:p text:style-name="Table_20_Heading">macOS</text:p>
                </table:table-cell>
                <table:table-cell table:style-name="tb_5f_IG26213-007.D1" office:value-type="string">
                  <text:p text:style-name="Table_20_Heading">Efecto</text:p>
                </table:table-cell>
              </table:table-row>
            </table:table-header-rows>
            <table:table-row table:style-name="tb_5f_IG26213-007.2">
              <table:table-cell table:style-name="tb_5f_IG26213-007.A2" office:value-type="string">
                <text:p text:style-name="Table_20_Contents"><text:span text:style-name="Emphasis">Cuadro de texto</text:span></text:p>
              </table:table-cell>
              <table:table-cell table:style-name="tb_5f_IG26213-007.A2" office:value-type="string">
                <text:p text:style-name="Table_20_Contents"><text:span text:style-name="Keystroke">F2</text:span></text:p>
              </table:table-cell>
              <table:table-cell table:style-name="tb_5f_IG26213-007.A2" office:value-type="string">
                <text:p text:style-name="Table_20_Contents"><text:span text:style-name="Keystroke">F2</text:span></text:p>
              </table:table-cell>
              <table:table-cell table:style-name="tb_5f_IG26213-007.D2" office:value-type="string">
                <text:p text:style-name="Table_20_Contents">Cambia al modo de edición de texto y abre la barra de herramientas <text:span text:style-name="Emphasis">Formato de texto.</text:span></text:p>
              </table:table-cell>
            </table:table-row>
            <table:table-row table:style-name="tb_5f_IG26213-007.2">
              <table:table-cell table:style-name="tb_5f_IG26213-007.A2" office:value-type="string">
                <text:p text:style-name="Table_20_Contents"><text:span text:style-name="Emphasis">Hiperenlace</text:span></text:p>
              </table:table-cell>
              <table:table-cell table:style-name="tb_5f_IG26213-007.A2" office:value-type="string">
                <text:p text:style-name="Table_20_Contents"><text:span text:style-name="Keystroke">Ctrl</text:span>+<text:span text:style-name="Keystroke">Alt</text:span>+<text:span text:style-name="Keystroke">K</text:span></text:p>
              </table:table-cell>
              <table:table-cell table:style-name="tb_5f_IG26213-007.A2" office:value-type="string">
                <text:p text:style-name="Table_20_Contents">⌘+<text:span text:style-name="Keystroke">Alt</text:span>+<text:span text:style-name="Keystroke">K</text:span></text:p>
              </table:table-cell>
              <table:table-cell table:style-name="tb_5f_IG26213-007.D2" office:value-type="string">
                <text:p text:style-name="Table_20_Contents">Abre el diálogo <text:span text:style-name="Emphasis">Hiperenlace</text:span>.</text:p>
              </table:table-cell>
            </table:table-row>
            <table:table-row table:style-name="tb_5f_IG26213-007.2">
              <table:table-cell table:style-name="tb_5f_IG26213-007.A2" office:value-type="string">
                <text:p text:style-name="Table_20_Contents"><text:span text:style-name="Emphasis">Comentario</text:span></text:p>
              </table:table-cell>
              <table:table-cell table:style-name="tb_5f_IG26213-007.A2" office:value-type="string">
                <text:p text:style-name="Table_20_Contents"><text:span text:style-name="Keystroke">Ctrl</text:span>+<text:span text:style-name="Keystroke">Alt</text:span>+<text:span text:style-name="Keystroke">C</text:span></text:p>
              </table:table-cell>
              <table:table-cell table:style-name="tb_5f_IG26213-007.A2" office:value-type="string">
                <text:p text:style-name="Table_20_Contents">⌘+⌥+<text:span text:style-name="Keystroke">C</text:span></text:p>
              </table:table-cell>
              <table:table-cell table:style-name="tb_5f_IG26213-007.D2" office:value-type="string">
                <text:p text:style-name="Table_20_Contents">Inserta un nuevo comentario en la diapositiva seleccionada.</text:p>
              </table:table-cell>
            </table:table-row>
            <table:table-row table:style-name="tb_5f_IG26213-007.2">
              <table:table-cell table:style-name="tb_5f_IG26213-007.A2" office:value-type="string">
                <text:p text:style-name="Table_20_Contents"><text:span text:style-name="Strong_20_Emphasis">Marca de formato &gt; Insertar espacio indivisible</text:span></text:p>
              </table:table-cell>
              <table:table-cell table:style-name="tb_5f_IG26213-007.A2" office:value-type="string">
                <text:p text:style-name="Table_20_Contents"><text:span text:style-name="Keystroke">Ctrl</text:span>+<text:span text:style-name="Keystroke">Mayús</text:span><text:span text:style-name="Keystroke"><text:span text:style-name="T399">+</text:span></text:span><text:span text:style-name="Keystroke">Espacio</text:span></text:p>
              </table:table-cell>
              <table:table-cell table:style-name="tb_5f_IG26213-007.A2" office:value-type="string">
                <text:p text:style-name="Table_20_Contents">⌘+<text:span text:style-name="Keystroke">Mayús</text:span>+<text:span text:style-name="Keystroke">Espacio</text:span></text:p>
              </table:table-cell>
              <table:table-cell table:style-name="tb_5f_IG26213-007.D2" office:value-type="string">
                <text:p text:style-name="Table_20_Contents">Inserta un espacio indivisible en la posición del cursor.</text:p>
              </table:table-cell>
            </table:table-row>
            <table:table-row table:style-name="tb_5f_IG26213-007.2">
              <table:table-cell table:style-name="tb_5f_IG26213-007.A2" office:value-type="string">
                <text:p text:style-name="Table_20_Contents"><text:span text:style-name="Strong_20_Emphasis">Marca de formato &gt; Insertar espacio indivisible estrecho</text:span></text:p>
              </table:table-cell>
              <table:table-cell table:style-name="tb_5f_IG26213-007.A2" office:value-type="string">
                <text:p text:style-name="Table_20_Contents"><text:span text:style-name="Keystroke">Alt</text:span>+<text:span text:style-name="Keystroke">Mayús Espacio</text:span></text:p>
              </table:table-cell>
              <table:table-cell table:style-name="tb_5f_IG26213-007.A2" office:value-type="string">
                <text:p text:style-name="Table_20_Contents">⌘+<text:span text:style-name="Keystroke">Mayús</text:span>+<text:span text:style-name="Keystroke">F5</text:span></text:p>
              </table:table-cell>
              <table:table-cell table:style-name="tb_5f_IG26213-007.D2" office:value-type="string">
                <text:p text:style-name="Table_20_Contents">Inserta un espacio indivisible estrecho en la posición del cursor.</text:p>
              </table:table-cell>
            </table:table-row>
            <table:table-row table:style-name="tb_5f_IG26213-007.2">
              <table:table-cell table:style-name="tb_5f_IG26213-007.A2" office:value-type="string">
                <text:p text:style-name="Table_20_Contents"><text:span text:style-name="Strong_20_Emphasis">Marca de formato &gt; Separación invisible opcional</text:span></text:p>
              </table:table-cell>
              <table:table-cell table:style-name="tb_5f_IG26213-007.A2" office:value-type="string">
                <text:p text:style-name="Table_20_Contents"><text:span text:style-name="Keystroke">Ctrl</text:span>+<text:span text:style-name="Keystroke">/</text:span></text:p>
              </table:table-cell>
              <table:table-cell table:style-name="tb_5f_IG26213-007.A2" office:value-type="string">
                <text:p text:style-name="Table_20_Contents">⌘+<text:span text:style-name="Keystroke">/</text:span></text:p>
              </table:table-cell>
              <table:table-cell table:style-name="tb_5f_IG26213-007.D2" office:value-type="string">
                <text:p text:style-name="Table_20_Contents">Inserta una separación invisible opcional en la posición del cursor.</text:p>
              </table:table-cell>
            </table:table-row>
          </table:table>
          <text:p text:style-name="Heading_20_2"><text:bookmark-start text:name="__RefHeading___Toc4865_909684015"/>Menú Formato<text:bookmark-end text:name="__RefHeading___Toc4865_909684015"/></text:p>
          <table:table table:name="tb_IG26213-008" table:style-name="tb_5f_IG26213-008">
            <table:table-column table:style-name="tb_5f_IG26213-008.A"/>
            <table:table-column table:style-name="tb_5f_IG26213-008.B"/>
            <table:table-column table:style-name="tb_5f_IG26213-008.C"/>
            <table:table-column table:style-name="tb_5f_IG26213-008.D"/>
            <table:table-header-rows>
              <table:table-row table:style-name="tb_5f_IG26213-008.1">
                <table:table-cell table:style-name="tb_5f_IG26213-008.A1" office:value-type="string">
                  <text:p text:style-name="Table_20_Heading">Elemento de menú o subelemento</text:p>
                </table:table-cell>
                <table:table-cell table:style-name="tb_5f_IG26213-008.A1" office:value-type="string">
                  <text:p text:style-name="Table_20_Heading">Windows<text:line-break/> Linux</text:p>
                </table:table-cell>
                <table:table-cell table:style-name="tb_5f_IG26213-008.A1" office:value-type="string">
                  <text:p text:style-name="Table_20_Heading">macOS</text:p>
                </table:table-cell>
                <table:table-cell table:style-name="tb_5f_IG26213-008.D1" office:value-type="string">
                  <text:p text:style-name="Table_20_Heading">Efecto</text:p>
                </table:table-cell>
              </table:table-row>
            </table:table-header-rows>
            <table:table-row table:style-name="tb_5f_IG26213-008.2">
              <table:table-cell table:style-name="tb_5f_IG26213-008.A2" office:value-type="string">
                <text:p text:style-name="Table_20_Contents"><text:span text:style-name="Strong_20_Emphasis">Texto &gt; Negrita</text:span></text:p>
              </table:table-cell>
              <table:table-cell table:style-name="tb_5f_IG26213-008.A2" office:value-type="string">
                <text:p text:style-name="Table_20_Contents"><text:span text:style-name="Keystroke">Ctrl</text:span>+<text:span text:style-name="Keystroke">N</text:span></text:p>
              </table:table-cell>
              <table:table-cell table:style-name="tb_5f_IG26213-008.A2" office:value-type="string">
                <text:p text:style-name="Table_20_Contents">⌘+<text:span text:style-name="Keystroke">N</text:span></text:p>
              </table:table-cell>
              <table:table-cell table:style-name="tb_5f_IG26213-008.D2" office:value-type="string">
                <text:p text:style-name="Table_20_Contents">Aplica formato <text:span text:style-name="Emphasis">negrita</text:span> al texto seleccionado.</text:p>
              </table:table-cell>
            </table:table-row>
            <table:table-row table:style-name="tb_5f_IG26213-008.2">
              <table:table-cell table:style-name="tb_5f_IG26213-008.A2" office:value-type="string">
                <text:p text:style-name="Table_20_Contents"><text:span text:style-name="Strong_20_Emphasis">Texto &gt; Itálica</text:span></text:p>
              </table:table-cell>
              <table:table-cell table:style-name="tb_5f_IG26213-008.A2" office:value-type="string">
                <text:p text:style-name="Table_20_Contents"><text:span text:style-name="Keystroke">Ctrl</text:span>+<text:span text:style-name="Keystroke">I</text:span></text:p>
              </table:table-cell>
              <table:table-cell table:style-name="tb_5f_IG26213-008.A2" office:value-type="string">
                <text:p text:style-name="Table_20_Contents">⌘+<text:span text:style-name="Keystroke">I</text:span></text:p>
              </table:table-cell>
              <table:table-cell table:style-name="tb_5f_IG26213-008.D2" office:value-type="string">
                <text:p text:style-name="Table_20_Contents">Aplica formato de <text:span text:style-name="Emphasis">itálica</text:span> al texto seleccionado.</text:p>
              </table:table-cell>
            </table:table-row>
            <table:table-row table:style-name="tb_5f_IG26213-008.2">
              <table:table-cell table:style-name="tb_5f_IG26213-008.A2" office:value-type="string">
                <text:p text:style-name="Table_20_Contents"><text:span text:style-name="Strong_20_Emphasis">Texto &gt; Superíndice</text:span></text:p>
              </table:table-cell>
              <table:table-cell table:style-name="tb_5f_IG26213-008.A2" office:value-type="string">
                <text:p text:style-name="Table_20_Contents"><text:span text:style-name="Keystroke">Ctrl</text:span>+<text:span text:style-name="Keystroke">Mayús</text:span>+<text:span text:style-name="Keystroke">P</text:span></text:p>
              </table:table-cell>
              <table:table-cell table:style-name="tb_5f_IG26213-008.A2" office:value-type="string">
                <text:p text:style-name="Table_20_Contents">⌘+⌥+<text:span text:style-name="Keystroke">C</text:span></text:p>
              </table:table-cell>
              <table:table-cell table:style-name="tb_5f_IG26213-008.D2" office:value-type="string">
                <text:p text:style-name="Table_20_Contents">Aplica formato de <text:span text:style-name="Emphasis">superíndice</text:span> al texto seleccionado.</text:p>
              </table:table-cell>
            </table:table-row>
            <table:table-row table:style-name="tb_5f_IG26213-008.2">
              <table:table-cell table:style-name="tb_5f_IG26213-008.A2" office:value-type="string">
                <text:p text:style-name="Table_20_Contents"><text:span text:style-name="Strong_20_Emphasis">Texto &gt; Subíndice</text:span></text:p>
              </table:table-cell>
              <table:table-cell table:style-name="tb_5f_IG26213-008.A2" office:value-type="string">
                <text:p text:style-name="Table_20_Contents"><text:span text:style-name="Keystroke">Ctrl</text:span>+<text:span text:style-name="Keystroke">Mayús</text:span>+<text:span text:style-name="Keystroke">B</text:span></text:p>
              </table:table-cell>
              <table:table-cell table:style-name="tb_5f_IG26213-008.A2" office:value-type="string">
                <text:p text:style-name="Table_20_Contents">⌘+<text:span text:style-name="Keystroke">Mayús</text:span>+<text:span text:style-name="Keystroke">B</text:span></text:p>
              </table:table-cell>
              <table:table-cell table:style-name="tb_5f_IG26213-008.D2" office:value-type="string">
                <text:p text:style-name="Table_20_Contents">Aplica formato de subíndice al texto seleccionado.</text:p>
              </table:table-cell>
            </table:table-row>
            <table:table-row table:style-name="tb_5f_IG26213-008.2">
              <table:table-cell table:style-name="tb_5f_IG26213-008.A2" office:value-type="string">
                <text:p text:style-name="Table_20_Contents"><text:span text:style-name="Strong_20_Emphasis">Texto &gt; Aumentar tamaño</text:span></text:p>
              </table:table-cell>
              <table:table-cell table:style-name="tb_5f_IG26213-008.A2" office:value-type="string">
                <text:p text:style-name="Table_20_Contents"><text:span text:style-name="Keystroke">Ctrl</text:span>+<text:span text:style-name="Keystroke">]</text:span></text:p>
              </table:table-cell>
              <table:table-cell table:style-name="tb_5f_IG26213-008.A2" office:value-type="string">
                <text:p text:style-name="Table_20_Contents">⌘+<text:span text:style-name="Keystroke">]</text:span></text:p>
              </table:table-cell>
              <table:table-cell table:style-name="tb_5f_IG26213-008.D2" office:value-type="string">
                <text:p text:style-name="Table_20_Contents">Aumenta el tamaño en puntos del texto seleccionado.</text:p>
              </table:table-cell>
            </table:table-row>
            <text:soft-page-break/>
            <table:table-row table:style-name="tb_5f_IG26213-008.2">
              <table:table-cell table:style-name="tb_5f_IG26213-008.A2" office:value-type="string">
                <text:p text:style-name="Table_20_Contents"><text:span text:style-name="Strong_20_Emphasis">Texto &gt; Reducir tamaño</text:span></text:p>
              </table:table-cell>
              <table:table-cell table:style-name="tb_5f_IG26213-008.A2" office:value-type="string">
                <text:p text:style-name="Table_20_Contents"><text:span text:style-name="Keystroke">Ctrl</text:span>+<text:span text:style-name="Keystroke">[</text:span></text:p>
              </table:table-cell>
              <table:table-cell table:style-name="tb_5f_IG26213-008.A2" office:value-type="string">
                <text:p text:style-name="Table_20_Contents">⌘+<text:span text:style-name="Keystroke">[</text:span></text:p>
              </table:table-cell>
              <table:table-cell table:style-name="tb_5f_IG26213-008.D2" office:value-type="string">
                <text:p text:style-name="Table_20_Contents">Disminuye el tamaño en puntos del texto seleccionado.</text:p>
              </table:table-cell>
            </table:table-row>
            <table:table-row table:style-name="tb_5f_IG26213-008.2">
              <table:table-cell table:style-name="tb_5f_IG26213-008.A2" office:value-type="string">
                <text:p text:style-name="Table_20_Contents"><text:span text:style-name="Strong_20_Emphasis">Espaciado &gt; Interlineado: 1</text:span></text:p>
              </table:table-cell>
              <table:table-cell table:style-name="tb_5f_IG26213-008.A2" office:value-type="string">
                <text:p text:style-name="Table_20_Contents"><text:span text:style-name="Keystroke">Ctrl</text:span>+<text:span text:style-name="Keystroke">1</text:span></text:p>
              </table:table-cell>
              <table:table-cell table:style-name="tb_5f_IG26213-008.A2" office:value-type="string">
                <text:p text:style-name="Table_20_Contents">⌘+<text:span text:style-name="Keystroke">1</text:span></text:p>
              </table:table-cell>
              <table:table-cell table:style-name="tb_5f_IG26213-008.D2" office:value-type="string">
                <text:p text:style-name="Table_20_Contents">Establece el interlineado de un párrafo en una sola línea.</text:p>
              </table:table-cell>
            </table:table-row>
            <table:table-row table:style-name="tb_5f_IG26213-008.2">
              <table:table-cell table:style-name="tb_5f_IG26213-008.A2" office:value-type="string">
                <text:p text:style-name="Table_20_Contents"><text:span text:style-name="Strong_20_Emphasis">Espaciado &gt; Interlineado: 1.5</text:span></text:p>
              </table:table-cell>
              <table:table-cell table:style-name="tb_5f_IG26213-008.A2" office:value-type="string">
                <text:p text:style-name="Table_20_Contents"><text:span text:style-name="Keystroke">Ctrl</text:span>+<text:span text:style-name="Keystroke">5</text:span></text:p>
              </table:table-cell>
              <table:table-cell table:style-name="tb_5f_IG26213-008.A2" office:value-type="string">
                <text:p text:style-name="Table_20_Contents">⌘+<text:span text:style-name="Keystroke">.</text:span></text:p>
              </table:table-cell>
              <table:table-cell table:style-name="tb_5f_IG26213-008.D2" office:value-type="string">
                <text:p text:style-name="Table_20_Contents">Establece el interlineado de un párrafo en una línea y media.</text:p>
              </table:table-cell>
            </table:table-row>
            <table:table-row table:style-name="tb_5f_IG26213-008.2">
              <table:table-cell table:style-name="tb_5f_IG26213-008.A2" office:value-type="string">
                <text:p text:style-name="Table_20_Contents"><text:span text:style-name="Strong_20_Emphasis">Espaciado &gt; Interlineado: 2</text:span></text:p>
              </table:table-cell>
              <table:table-cell table:style-name="tb_5f_IG26213-008.A2" office:value-type="string">
                <text:p text:style-name="Table_20_Contents"><text:span text:style-name="Keystroke">Ctrl</text:span>+<text:span text:style-name="Keystroke">2</text:span></text:p>
              </table:table-cell>
              <table:table-cell table:style-name="tb_5f_IG26213-008.A2" office:value-type="string">
                <text:p text:style-name="Table_20_Contents">⌘+<text:span text:style-name="Keystroke">2</text:span></text:p>
              </table:table-cell>
              <table:table-cell table:style-name="tb_5f_IG26213-008.D2" office:value-type="string">
                <text:p text:style-name="Table_20_Contents">Establece el interlineado de un párrafo en dos líneas.</text:p>
              </table:table-cell>
            </table:table-row>
            <table:table-row table:style-name="tb_5f_IG26213-008.2">
              <table:table-cell table:style-name="tb_5f_IG26213-008.A2" office:value-type="string">
                <text:p text:style-name="Table_20_Contents"><text:span text:style-name="Strong_20_Emphasis">Alinear texto &gt; Izquierda</text:span></text:p>
              </table:table-cell>
              <table:table-cell table:style-name="tb_5f_IG26213-008.A2" office:value-type="string">
                <text:p text:style-name="Table_20_Contents"><text:span text:style-name="Keystroke">Ctrl</text:span>+<text:span text:style-name="Keystroke">L</text:span></text:p>
              </table:table-cell>
              <table:table-cell table:style-name="tb_5f_IG26213-008.A2" office:value-type="string">
                <text:p text:style-name="Table_20_Contents">⌘+<text:span text:style-name="Keystroke">L</text:span></text:p>
              </table:table-cell>
              <table:table-cell table:style-name="tb_5f_IG26213-008.D2" office:value-type="string">
                <text:p text:style-name="Table_20_Contents">Establece la alineación del párrafo a la izquierda.</text:p>
              </table:table-cell>
            </table:table-row>
            <table:table-row table:style-name="tb_5f_IG26213-008.2">
              <table:table-cell table:style-name="tb_5f_IG26213-008.A2" office:value-type="string">
                <text:p text:style-name="Table_20_Contents"><text:span text:style-name="Strong_20_Emphasis">Alinear texto &gt; Centrar</text:span></text:p>
              </table:table-cell>
              <table:table-cell table:style-name="tb_5f_IG26213-008.A2" office:value-type="string">
                <text:p text:style-name="Table_20_Contents"><text:span text:style-name="Keystroke">Ctrl</text:span>+<text:span text:style-name="Keystroke">T</text:span></text:p>
              </table:table-cell>
              <table:table-cell table:style-name="tb_5f_IG26213-008.A2" office:value-type="string">
                <text:p text:style-name="Table_20_Contents">⌘+<text:span text:style-name="Keystroke">T</text:span></text:p>
              </table:table-cell>
              <table:table-cell table:style-name="tb_5f_IG26213-008.D2" office:value-type="string">
                <text:p text:style-name="Table_20_Contents">Establece la alineación del párrafo en alineación central.</text:p>
              </table:table-cell>
            </table:table-row>
            <table:table-row table:style-name="tb_5f_IG26213-008.2">
              <table:table-cell table:style-name="tb_5f_IG26213-008.A2" office:value-type="string">
                <text:p text:style-name="Table_20_Contents"><text:span text:style-name="Strong_20_Emphasis">Alinear texto &gt; Derecha</text:span></text:p>
              </table:table-cell>
              <table:table-cell table:style-name="tb_5f_IG26213-008.A2" office:value-type="string">
                <text:p text:style-name="Table_20_Contents"><text:span text:style-name="Keystroke">Ctrl</text:span>+<text:span text:style-name="Keystroke">R</text:span></text:p>
              </table:table-cell>
              <table:table-cell table:style-name="tb_5f_IG26213-008.A2" office:value-type="string">
                <text:p text:style-name="Table_20_Contents">⌘+<text:span text:style-name="Keystroke">R</text:span></text:p>
              </table:table-cell>
              <table:table-cell table:style-name="tb_5f_IG26213-008.D2" office:value-type="string">
                <text:p text:style-name="Table_20_Contents">Establece la alineación del párrafo a la derecha.</text:p>
              </table:table-cell>
            </table:table-row>
            <table:table-row table:style-name="tb_5f_IG26213-008.2">
              <table:table-cell table:style-name="tb_5f_IG26213-008.A2" office:value-type="string">
                <text:p text:style-name="Table_20_Contents"><text:span text:style-name="Strong_20_Emphasis">Alinear texto &gt; Justificado</text:span></text:p>
              </table:table-cell>
              <table:table-cell table:style-name="tb_5f_IG26213-008.A2" office:value-type="string">
                <text:p text:style-name="Table_20_Contents"><text:span text:style-name="Keystroke">Ctrl</text:span>+<text:span text:style-name="Keystroke">J</text:span></text:p>
              </table:table-cell>
              <table:table-cell table:style-name="tb_5f_IG26213-008.A2" office:value-type="string">
                <text:p text:style-name="Table_20_Contents">⌘+<text:span text:style-name="Keystroke">J</text:span></text:p>
              </table:table-cell>
              <table:table-cell table:style-name="tb_5f_IG26213-008.D2" office:value-type="string">
                <text:p text:style-name="Table_20_Contents">Establece la alineación del párrafo en justificado.</text:p>
              </table:table-cell>
            </table:table-row>
            <table:table-row table:style-name="tb_5f_IG26213-008.2">
              <table:table-cell table:style-name="tb_5f_IG26213-008.A2" office:value-type="string">
                <text:p text:style-name="Table_20_Contents"><text:span text:style-name="Strong_20_Emphasis">Listas &gt; Bajar nivel</text:span></text:p>
              </table:table-cell>
              <table:table-cell table:style-name="tb_5f_IG26213-008.A2" office:value-type="string">
                <text:p text:style-name="Table_20_Contents"><text:span text:style-name="Keystroke">Mayús</text:span>+<text:span text:style-name="Keystroke">Alt</text:span>+<text:span text:style-name="Keystroke">►</text:span></text:p>
              </table:table-cell>
              <table:table-cell table:style-name="tb_5f_IG26213-008.A2" office:value-type="string">
                <text:p text:style-name="Table_20_Contents"><text:span text:style-name="Keystroke"/></text:p>
              </table:table-cell>
              <table:table-cell table:style-name="tb_5f_IG26213-008.D2" office:value-type="string">
                <text:p text:style-name="Table_20_Contents">Degrada un punto al siguiente nivel en el esquema de lista.</text:p>
              </table:table-cell>
            </table:table-row>
            <table:table-row table:style-name="tb_5f_IG26213-008.2">
              <table:table-cell table:style-name="tb_5f_IG26213-008.A2" office:value-type="string">
                <text:p text:style-name="Table_20_Contents"><text:span text:style-name="Strong_20_Emphasis">Listas &gt; Subir un nivel</text:span></text:p>
              </table:table-cell>
              <table:table-cell table:style-name="tb_5f_IG26213-008.A2" office:value-type="string">
                <text:p text:style-name="Table_20_Contents"><text:span text:style-name="Keystroke">Mayús</text:span>+<text:span text:style-name="Keystroke">Alt</text:span>+<text:span text:style-name="Keystroke">◄</text:span></text:p>
              </table:table-cell>
              <table:table-cell table:style-name="tb_5f_IG26213-008.A2" office:value-type="string">
                <text:p text:style-name="Table_20_Contents"><text:span text:style-name="Keystroke"/></text:p>
              </table:table-cell>
              <table:table-cell table:style-name="tb_5f_IG26213-008.D2" office:value-type="string">
                <text:p text:style-name="Table_20_Contents">Promueve un punto al siguiente nivel en el esquema de lista.</text:p>
              </table:table-cell>
            </table:table-row>
            <table:table-row table:style-name="tb_5f_IG26213-008.2">
              <table:table-cell table:style-name="tb_5f_IG26213-008.A2" office:value-type="string">
                <text:p text:style-name="Table_20_Contents"><text:span text:style-name="Strong_20_Emphasis">Listas&gt; Bajar</text:span></text:p>
              </table:table-cell>
              <table:table-cell table:style-name="tb_5f_IG26213-008.A2" office:value-type="string">
                <text:p text:style-name="Table_20_Contents"><text:span text:style-name="Keystroke">Mayús</text:span>+<text:span text:style-name="Keystroke">Alt</text:span>+<text:span text:style-name="Keystroke">▼</text:span></text:p>
              </table:table-cell>
              <table:table-cell table:style-name="tb_5f_IG26213-008.A2" office:value-type="string">
                <text:p text:style-name="Table_20_Contents"><text:span text:style-name="Keystroke">Mayús</text:span>+⌥<text:span text:style-name="Keystroke"> </text:span>+<text:span text:style-name="Keystroke">▼</text:span></text:p>
              </table:table-cell>
              <table:table-cell table:style-name="tb_5f_IG26213-008.D2" office:value-type="string">
                <text:p text:style-name="Table_20_Contents">Mueve un punto hacia abajo en el esquema de lista.</text:p>
              </table:table-cell>
            </table:table-row>
            <table:table-row table:style-name="tb_5f_IG26213-008.2">
              <table:table-cell table:style-name="tb_5f_IG26213-008.A2" office:value-type="string">
                <text:p text:style-name="Table_20_Contents"><text:span text:style-name="Strong_20_Emphasis">Listas &gt; Subir</text:span></text:p>
              </table:table-cell>
              <table:table-cell table:style-name="tb_5f_IG26213-008.A2" office:value-type="string">
                <text:p text:style-name="Table_20_Contents"><text:span text:style-name="Keystroke">Mayús</text:span>+<text:span text:style-name="Keystroke">Alt</text:span>+<text:span text:style-name="Keystroke">▲</text:span></text:p>
              </table:table-cell>
              <table:table-cell table:style-name="tb_5f_IG26213-008.A2" office:value-type="string">
                <text:p text:style-name="Table_20_Contents"><text:span text:style-name="Keystroke">Mayús</text:span>+⌥<text:span text:style-name="Keystroke"> </text:span>+<text:span text:style-name="Keystroke">▲</text:span></text:p>
              </table:table-cell>
              <table:table-cell table:style-name="tb_5f_IG26213-008.D2" office:value-type="string">
                <text:p text:style-name="Table_20_Contents">Mueve un punto hacia arriba en el esquema de lista.</text:p>
              </table:table-cell>
            </table:table-row>
            <table:table-row table:style-name="tb_5f_IG26213-008.2">
              <table:table-cell table:style-name="tb_5f_IG26213-008.A2" office:value-type="string">
                <text:p text:style-name="Table_20_Contents"><text:span text:style-name="Strong_20_Emphasis">Estilos &gt; Gestionar estilos</text:span></text:p>
              </table:table-cell>
              <table:table-cell table:style-name="tb_5f_IG26213-008.A2" office:value-type="string">
                <text:p text:style-name="Table_20_Contents"><text:span text:style-name="Keystroke">F11</text:span></text:p>
              </table:table-cell>
              <table:table-cell table:style-name="tb_5f_IG26213-008.A2" office:value-type="string">
                <text:p text:style-name="Table_20_Contents">⌘+<text:span text:style-name="Keystroke">T</text:span></text:p>
              </table:table-cell>
              <table:table-cell table:style-name="tb_5f_IG26213-008.D2" office:value-type="string">
                <text:p text:style-name="Table_20_Contents">Abre o cierra la página <text:span text:style-name="Emphasis">Estilos</text:span> de la <text:span text:style-name="Emphasis">Barra lateral</text:span>.</text:p>
              </table:table-cell>
            </table:table-row>
            <table:table-row table:style-name="tb_5f_IG26213-008.2">
              <table:table-cell table:style-name="tb_5f_IG26213-008.A2" office:value-type="string">
                <text:p text:style-name="Table_20_Contents"><text:span text:style-name="Strong_20_Emphasis">Objeto y forma &gt; Posición y tamaño</text:span></text:p>
              </table:table-cell>
              <table:table-cell table:style-name="tb_5f_IG26213-008.A2" office:value-type="string">
                <text:p text:style-name="Table_20_Contents"><text:span text:style-name="Keystroke">F4</text:span></text:p>
              </table:table-cell>
              <table:table-cell table:style-name="tb_5f_IG26213-008.A2" office:value-type="string">
                <text:p text:style-name="Table_20_Contents"><text:span text:style-name="Keystroke">F4</text:span></text:p>
              </table:table-cell>
              <table:table-cell table:style-name="tb_5f_IG26213-008.D2" office:value-type="string">
                <text:p text:style-name="Table_20_Contents">Abre el diálogo <text:span text:style-name="Emphasis">Posición y tamaño</text:span> para el objeto seleccionado.</text:p>
              </table:table-cell>
            </table:table-row>
            <table:table-row table:style-name="tb_5f_IG26213-008.2">
              <table:table-cell table:style-name="tb_5f_IG26213-008.A2" office:value-type="string">
                <text:p text:style-name="Table_20_Contents"><text:span text:style-name="Strong_20_Emphasis">Organizar &gt; Traer al frente</text:span></text:p>
              </table:table-cell>
              <table:table-cell table:style-name="tb_5f_IG26213-008.A2" office:value-type="string">
                <text:p text:style-name="Table_20_Contents"><text:span text:style-name="Keystroke">Ctrl</text:span>+<text:span text:style-name="Keystroke">Mayús</text:span>+<text:span text:style-name="Strong_20_Emphasis">+</text:span></text:p>
              </table:table-cell>
              <table:table-cell table:style-name="tb_5f_IG26213-008.A2" office:value-type="string">
                <text:p text:style-name="Table_20_Contents">⌘+<text:span text:style-name="Keystroke">Mayús</text:span>++</text:p>
              </table:table-cell>
              <table:table-cell table:style-name="tb_5f_IG26213-008.D2" office:value-type="string">
                <text:p text:style-name="Table_20_Contents">Envía el objeto seleccionado al frente.</text:p>
              </table:table-cell>
            </table:table-row>
            <table:table-row table:style-name="tb_5f_IG26213-008.2">
              <table:table-cell table:style-name="tb_5f_IG26213-008.A2" office:value-type="string">
                <text:p text:style-name="Table_20_Contents"><text:span text:style-name="Strong_20_Emphasis">Organizar &gt; Traer adelante</text:span></text:p>
              </table:table-cell>
              <table:table-cell table:style-name="tb_5f_IG26213-008.A2" office:value-type="string">
                <text:p text:style-name="Table_20_Contents"><text:span text:style-name="Keystroke">Ctrl</text:span>+<text:span text:style-name="Strong_20_Emphasis">+</text:span></text:p>
              </table:table-cell>
              <table:table-cell table:style-name="tb_5f_IG26213-008.A2" office:value-type="string">
                <text:p text:style-name="Table_20_Contents">⌘++</text:p>
              </table:table-cell>
              <table:table-cell table:style-name="tb_5f_IG26213-008.D2" office:value-type="string">
                <text:p text:style-name="Table_20_Contents">Envía el objeto seleccionado adelante.</text:p>
              </table:table-cell>
            </table:table-row>
            <table:table-row table:style-name="tb_5f_IG26213-008.2">
              <table:table-cell table:style-name="tb_5f_IG26213-008.A2" office:value-type="string">
                <text:p text:style-name="Table_20_Contents"><text:span text:style-name="Strong_20_Emphasis">Organizar &gt; Enviar atrás</text:span></text:p>
              </table:table-cell>
              <table:table-cell table:style-name="tb_5f_IG26213-008.A2" office:value-type="string">
                <text:p text:style-name="Table_20_Contents"><text:span text:style-name="Keystroke">Ctrl</text:span>+<text:span text:style-name="Strong_20_Emphasis">–</text:span></text:p>
              </table:table-cell>
              <table:table-cell table:style-name="tb_5f_IG26213-008.A2" office:value-type="string">
                <text:p text:style-name="Table_20_Contents">⌘+<text:span text:style-name="Keystroke">-</text:span></text:p>
              </table:table-cell>
              <table:table-cell table:style-name="tb_5f_IG26213-008.D2" office:value-type="string">
                <text:p text:style-name="Table_20_Contents">Envía el objeto seleccionado atrás.</text:p>
              </table:table-cell>
            </table:table-row>
            <table:table-row table:style-name="tb_5f_IG26213-008.2">
              <table:table-cell table:style-name="tb_5f_IG26213-008.A2" office:value-type="string">
                <text:p text:style-name="Table_20_Contents"><text:span text:style-name="Strong_20_Emphasis">Organizar &gt; Enviar al fondo</text:span></text:p>
              </table:table-cell>
              <table:table-cell table:style-name="tb_5f_IG26213-008.A2" office:value-type="string">
                <text:p text:style-name="Table_20_Contents"><text:span text:style-name="Keystroke">Ctrl</text:span>+<text:span text:style-name="Keystroke">Mayús</text:span>+<text:span text:style-name="Strong_20_Emphasis">–</text:span></text:p>
              </table:table-cell>
              <table:table-cell table:style-name="tb_5f_IG26213-008.A2" office:value-type="string">
                <text:p text:style-name="Table_20_Contents">⌘+<text:span text:style-name="Keystroke">Mayús</text:span>+<text:span text:style-name="Keystroke">-</text:span></text:p>
              </table:table-cell>
              <table:table-cell table:style-name="tb_5f_IG26213-008.D2" office:value-type="string">
                <text:p text:style-name="Table_20_Contents">Envía el objeto seleccionado al fondo.</text:p>
              </table:table-cell>
            </table:table-row>
            <table:table-row table:style-name="tb_5f_IG26213-008.2">
              <table:table-cell table:style-name="tb_5f_IG26213-008.A2" office:value-type="string">
                <text:p text:style-name="Table_20_Contents"><text:span text:style-name="Strong_20_Emphasis">Agrupar &gt; Agrupar</text:span></text:p>
              </table:table-cell>
              <table:table-cell table:style-name="tb_5f_IG26213-008.A2" office:value-type="string">
                <text:p text:style-name="Table_20_Contents"><text:span text:style-name="Keystroke">Ctrl</text:span>+<text:span text:style-name="Keystroke">Mayús</text:span>+<text:span text:style-name="Keystroke">G</text:span></text:p>
              </table:table-cell>
              <table:table-cell table:style-name="tb_5f_IG26213-008.A2" office:value-type="string">
                <text:p text:style-name="Table_20_Contents">⌘+<text:span text:style-name="Keystroke">Mayús</text:span>+<text:span text:style-name="Keystroke">G</text:span></text:p>
              </table:table-cell>
              <table:table-cell table:style-name="tb_5f_IG26213-008.D2" office:value-type="string">
                <text:p text:style-name="Table_20_Contents">Agrupa los objetos seleccionados.</text:p>
              </table:table-cell>
            </table:table-row>
            <table:table-row table:style-name="tb_5f_IG26213-008.2">
              <table:table-cell table:style-name="tb_5f_IG26213-008.A2" office:value-type="string">
                <text:p text:style-name="Table_20_Contents"><text:span text:style-name="Strong_20_Emphasis">Agrupar &gt; Desagrupar</text:span></text:p>
              </table:table-cell>
              <table:table-cell table:style-name="tb_5f_IG26213-008.A2" office:value-type="string">
                <text:p text:style-name="Table_20_Contents"><text:span text:style-name="Keystroke">Ctrl</text:span>+<text:span text:style-name="Keystroke">Alt</text:span>+<text:span text:style-name="Keystroke">Mayús</text:span>+<text:span text:style-name="Keystroke">G</text:span></text:p>
              </table:table-cell>
              <table:table-cell table:style-name="tb_5f_IG26213-008.A2" office:value-type="string">
                <text:p text:style-name="Table_20_Contents">⌘+⌥+<text:span text:style-name="Keystroke">Mayús</text:span>+<text:span text:style-name="Keystroke">G</text:span></text:p>
              </table:table-cell>
              <table:table-cell table:style-name="tb_5f_IG26213-008.D2" office:value-type="string">
                <text:p text:style-name="Table_20_Contents">Desagrupa el grupo seleccionado.</text:p>
              </table:table-cell>
            </table:table-row>
            <table:table-row table:style-name="tb_5f_IG26213-008.2">
              <table:table-cell table:style-name="tb_5f_IG26213-008.A2" office:value-type="string">
                <text:p text:style-name="Table_20_Contents"><text:span text:style-name="Strong_20_Emphasis">Agrupar &gt; Entrar en grupo</text:span></text:p>
              </table:table-cell>
              <table:table-cell table:style-name="tb_5f_IG26213-008.A2" office:value-type="string">
                <text:p text:style-name="Table_20_Contents"><text:span text:style-name="Keystroke">F3</text:span></text:p>
              </table:table-cell>
              <table:table-cell table:style-name="tb_5f_IG26213-008.A2" office:value-type="string">
                <text:p text:style-name="Table_20_Contents"><text:span text:style-name="Keystroke">F3</text:span></text:p>
              </table:table-cell>
              <table:table-cell table:style-name="tb_5f_IG26213-008.D2" office:value-type="string">
                <text:p text:style-name="Table_20_Contents">Entra en un grupo de objetos.</text:p>
              </table:table-cell>
            </table:table-row>
            <table:table-row table:style-name="tb_5f_IG26213-008.2">
              <table:table-cell table:style-name="tb_5f_IG26213-008.A2" office:value-type="string">
                <text:p text:style-name="Table_20_Contents"><text:span text:style-name="Strong_20_Emphasis">Agrupar &gt; Abandonar grupo</text:span></text:p>
              </table:table-cell>
              <table:table-cell table:style-name="tb_5f_IG26213-008.A2" office:value-type="string">
                <text:p text:style-name="Table_20_Contents"><text:span text:style-name="Keystroke">Ctrl</text:span>+<text:span text:style-name="Keystroke">F3</text:span></text:p>
              </table:table-cell>
              <table:table-cell table:style-name="tb_5f_IG26213-008.A2" office:value-type="string">
                <text:p text:style-name="Table_20_Contents">⌘+<text:span text:style-name="Keystroke">F3</text:span></text:p>
              </table:table-cell>
              <table:table-cell table:style-name="tb_5f_IG26213-008.D2" office:value-type="string">
                <text:p text:style-name="Table_20_Contents">Sale de un grupo de objetos.</text:p>
              </table:table-cell>
            </table:table-row>
          </table:table>
          <text:p text:style-name="Heading_20_2"><text:bookmark-start text:name="__RefHeading___Toc4867_909684015"/><text:soft-page-break/>Menú Diapositiva<text:bookmark-end text:name="__RefHeading___Toc4867_909684015"/></text:p>
          <table:table table:name="tb_IG26213-009" table:style-name="tb_5f_IG26213-009">
            <table:table-column table:style-name="tb_5f_IG26213-009.A"/>
            <table:table-column table:style-name="tb_5f_IG26213-009.B"/>
            <table:table-column table:style-name="tb_5f_IG26213-009.C"/>
            <table:table-column table:style-name="tb_5f_IG26213-009.D"/>
            <table:table-header-rows>
              <table:table-row table:style-name="tb_5f_IG26213-009.1">
                <table:table-cell table:style-name="tb_5f_IG26213-009.A1" office:value-type="string">
                  <text:p text:style-name="Table_20_Heading">Elemento de menú o subelemento</text:p>
                </table:table-cell>
                <table:table-cell table:style-name="tb_5f_IG26213-009.A1" office:value-type="string">
                  <text:p text:style-name="Table_20_Heading">Windows<text:line-break/> Linux</text:p>
                </table:table-cell>
                <table:table-cell table:style-name="tb_5f_IG26213-009.A1" office:value-type="string">
                  <text:p text:style-name="Table_20_Heading">macOS</text:p>
                </table:table-cell>
                <table:table-cell table:style-name="tb_5f_IG26213-009.D1" office:value-type="string">
                  <text:p text:style-name="Table_20_Heading">Efecto</text:p>
                </table:table-cell>
              </table:table-row>
            </table:table-header-rows>
            <table:table-row table:style-name="tb_5f_IG26213-009.2">
              <table:table-cell table:style-name="tb_5f_IG26213-009.A2" office:value-type="string">
                <text:p text:style-name="Table_20_Contents"><text:span text:style-name="Emphasis">Diapositiva nueva</text:span></text:p>
              </table:table-cell>
              <table:table-cell table:style-name="tb_5f_IG26213-009.A2" office:value-type="string">
                <text:p text:style-name="Table_20_Contents"><text:span text:style-name="Keystroke">Ctrl</text:span>+<text:span text:style-name="Keystroke">M</text:span></text:p>
              </table:table-cell>
              <table:table-cell table:style-name="tb_5f_IG26213-009.A2" office:value-type="string">
                <text:p text:style-name="Table_20_Contents"><text:span text:style-name="Keystroke">Ctrl</text:span>+<text:span text:style-name="Keystroke">M</text:span></text:p>
              </table:table-cell>
              <table:table-cell table:style-name="tb_5f_IG26213-009.D2" office:value-type="string">
                <text:p text:style-name="Table_20_Contents">Inserta una nueva diapositiva en la presentación de diapositivas.</text:p>
              </table:table-cell>
            </table:table-row>
            <table:table-row table:style-name="tb_5f_IG26213-009.2">
              <table:table-cell table:style-name="tb_5f_IG26213-009.A2" office:value-type="string">
                <text:p text:style-name="Table_20_Contents"><text:span text:style-name="Emphasis">Ir a la última diapositiva editada</text:span></text:p>
              </table:table-cell>
              <table:table-cell table:style-name="tb_5f_IG26213-009.A2" office:value-type="string">
                <text:p text:style-name="Table_20_Contents"><text:span text:style-name="Keystroke">Alt</text:span>+<text:span text:style-name="Keystroke">Mayús</text:span>+<text:span text:style-name="Keystroke">F5</text:span></text:p>
              </table:table-cell>
              <table:table-cell table:style-name="tb_5f_IG26213-009.A2" office:value-type="string">
                <text:p text:style-name="Table_20_Contents">⌥+<text:span text:style-name="Keystroke">Mayús</text:span>+<text:span text:style-name="Keystroke">F5</text:span></text:p>
              </table:table-cell>
              <table:table-cell table:style-name="tb_5f_IG26213-009.D2" office:value-type="string">
                <text:p text:style-name="Table_20_Contents">Abre la última diapositiva editada en el documento.</text:p>
              </table:table-cell>
            </table:table-row>
            <table:table-row table:style-name="tb_5f_IG26213-009.2">
              <table:table-cell table:style-name="tb_5f_IG26213-009.A2" office:value-type="string">
                <text:p text:style-name="Table_20_Contents"><text:span text:style-name="Strong_20_Emphasis">Mover &gt; Diapositiva al principio</text:span></text:p>
              </table:table-cell>
              <table:table-cell table:style-name="tb_5f_IG26213-009.A2" office:value-type="string">
                <text:p text:style-name="Table_20_Contents"><text:span text:style-name="Keystroke">Ctrl</text:span>+<text:span text:style-name="Keystroke">Mayús</text:span>+<text:span text:style-name="Keystroke">Inicio</text:span></text:p>
              </table:table-cell>
              <table:table-cell table:style-name="tb_5f_IG26213-009.A2" office:value-type="string">
                <text:p text:style-name="Table_20_Contents"><text:span text:style-name="Keystroke"/></text:p>
              </table:table-cell>
              <table:table-cell table:style-name="tb_5f_IG26213-009.D2" office:value-type="string">
                <text:p text:style-name="Table_20_Contents">Mueve la diapositiva seleccionada al comienzo de la presentación de diapositivas.</text:p>
              </table:table-cell>
            </table:table-row>
            <table:table-row table:style-name="tb_5f_IG26213-009.2">
              <table:table-cell table:style-name="tb_5f_IG26213-009.A2" office:value-type="string">
                <text:p text:style-name="Table_20_Contents"><text:span text:style-name="Strong_20_Emphasis">Mover &gt; Diapositiva hacia arriba</text:span></text:p>
              </table:table-cell>
              <table:table-cell table:style-name="tb_5f_IG26213-009.A2" office:value-type="string">
                <text:p text:style-name="Table_20_Contents"><text:span text:style-name="Keystroke">Ctrl</text:span>+<text:span text:style-name="Keystroke">Mayús</text:span>+<text:span text:style-name="Keystroke">▲</text:span></text:p>
              </table:table-cell>
              <table:table-cell table:style-name="tb_5f_IG26213-009.A2" office:value-type="string">
                <text:p text:style-name="Table_20_Contents">⌘+<text:span text:style-name="Keystroke">Mayús</text:span>+<text:span text:style-name="Keystroke">▲</text:span></text:p>
              </table:table-cell>
              <table:table-cell table:style-name="tb_5f_IG26213-009.D2" office:value-type="string">
                <text:p text:style-name="Table_20_Contents">Mueve la diapositiva seleccionada sobre la diapositiva anterior. No funciona en la primera diapositiva.</text:p>
              </table:table-cell>
            </table:table-row>
            <table:table-row table:style-name="tb_5f_IG26213-009.2">
              <table:table-cell table:style-name="tb_5f_IG26213-009.A2" office:value-type="string">
                <text:p text:style-name="Table_20_Contents"><text:span text:style-name="Strong_20_Emphasis">Mover &gt; Diapositiva hacia abajo</text:span></text:p>
              </table:table-cell>
              <table:table-cell table:style-name="tb_5f_IG26213-009.A2" office:value-type="string">
                <text:p text:style-name="Table_20_Contents"><text:span text:style-name="Keystroke">Ctrl</text:span>+<text:span text:style-name="Keystroke">Mayús</text:span>+<text:span text:style-name="Keystroke">▼</text:span></text:p>
              </table:table-cell>
              <table:table-cell table:style-name="tb_5f_IG26213-009.A2" office:value-type="string">
                <text:p text:style-name="Table_20_Contents">⌘+<text:span text:style-name="Keystroke">Mayús</text:span>+<text:span text:style-name="Keystroke">▼</text:span></text:p>
              </table:table-cell>
              <table:table-cell table:style-name="tb_5f_IG26213-009.D2" office:value-type="string">
                <text:p text:style-name="Table_20_Contents">Mueve la diapositiva seleccionada debajo de la siguiente diapositiva. No funciona en la última diapositiva.</text:p>
              </table:table-cell>
            </table:table-row>
            <table:table-row table:style-name="tb_5f_IG26213-009.2">
              <table:table-cell table:style-name="tb_5f_IG26213-009.A2" office:value-type="string">
                <text:p text:style-name="Table_20_Contents"><text:span text:style-name="Strong_20_Emphasis">Mover &gt; Diapositiva al final</text:span></text:p>
              </table:table-cell>
              <table:table-cell table:style-name="tb_5f_IG26213-009.A2" office:value-type="string">
                <text:p text:style-name="Table_20_Contents"><text:span text:style-name="Keystroke">Ctrl</text:span>+<text:span text:style-name="Keystroke">Mayús</text:span>+<text:span text:style-name="Keystroke">Fin</text:span></text:p>
              </table:table-cell>
              <table:table-cell table:style-name="tb_5f_IG26213-009.A2" office:value-type="string">
                <text:p text:style-name="Table_20_Contents"/>
              </table:table-cell>
              <table:table-cell table:style-name="tb_5f_IG26213-009.D2" office:value-type="string">
                <text:p text:style-name="Table_20_Contents">Mueve la diapositiva seleccionada al final de la presentación de diapositivas.</text:p>
              </table:table-cell>
            </table:table-row>
            <table:table-row table:style-name="tb_5f_IG26213-009.2">
              <table:table-cell table:style-name="tb_5f_IG26213-009.A2" office:value-type="string">
                <text:p text:style-name="Table_20_Contents"><text:span text:style-name="Strong_20_Emphasis">Navegar &gt; A la diapositiva anterior</text:span></text:p>
              </table:table-cell>
              <table:table-cell table:style-name="tb_5f_IG26213-009.A2" office:value-type="string">
                <text:p text:style-name="Table_20_Contents"><text:span text:style-name="Keystroke">Re Pág</text:span></text:p>
              </table:table-cell>
              <table:table-cell table:style-name="tb_5f_IG26213-009.A2" office:value-type="string">
                <text:p text:style-name="Table_20_Contents"/>
              </table:table-cell>
              <table:table-cell table:style-name="tb_5f_IG26213-009.D2" office:value-type="string">
                <text:p text:style-name="Table_20_Contents">Cambia a la diapositiva anterior. No funciona en la primera diapositiva.</text:p>
              </table:table-cell>
            </table:table-row>
            <table:table-row table:style-name="tb_5f_IG26213-009.2">
              <table:table-cell table:style-name="tb_5f_IG26213-009.A2" office:value-type="string">
                <text:p text:style-name="Table_20_Contents"><text:span text:style-name="Strong_20_Emphasis">Navegar &gt; A la diapositiva siguiente</text:span></text:p>
              </table:table-cell>
              <table:table-cell table:style-name="tb_5f_IG26213-009.A2" office:value-type="string">
                <text:p text:style-name="Table_20_Contents"><text:span text:style-name="Keystroke">Av Pág</text:span></text:p>
              </table:table-cell>
              <table:table-cell table:style-name="tb_5f_IG26213-009.A2" office:value-type="string">
                <text:p text:style-name="Table_20_Contents"/>
              </table:table-cell>
              <table:table-cell table:style-name="tb_5f_IG26213-009.D2" office:value-type="string">
                <text:p text:style-name="Table_20_Contents">Cambia a la diapositiva siguiente. No funciona en la última diapositiva.</text:p>
              </table:table-cell>
            </table:table-row>
          </table:table>
          <text:p text:style-name="Heading_20_2"><text:bookmark-start text:name="__RefHeading___Toc4869_909684015"/>Menú Pase de diapositivas<text:bookmark-end text:name="__RefHeading___Toc4869_909684015"/></text:p>
          <table:table table:name="tb_IG26213-010" table:style-name="tb_5f_IG26213-010">
            <table:table-column table:style-name="tb_5f_IG26213-010.A" table:number-columns-repeated="3"/>
            <table:table-column table:style-name="tb_5f_IG26213-010.D"/>
            <table:table-header-rows>
              <table:table-row table:style-name="tb_5f_IG26213-010.1">
                <table:table-cell table:style-name="tb_5f_IG26213-010.A1" office:value-type="string">
                  <text:p text:style-name="Table_20_Heading">Elemento de menú o subelemento</text:p>
                </table:table-cell>
                <table:table-cell table:style-name="tb_5f_IG26213-010.A1" office:value-type="string">
                  <text:p text:style-name="Table_20_Heading">Windows<text:line-break/> Linux</text:p>
                </table:table-cell>
                <table:table-cell table:style-name="tb_5f_IG26213-010.A1" office:value-type="string">
                  <text:p text:style-name="Table_20_Heading">macOS</text:p>
                </table:table-cell>
                <table:table-cell table:style-name="tb_5f_IG26213-010.D1" office:value-type="string">
                  <text:p text:style-name="Table_20_Heading">Efecto</text:p>
                </table:table-cell>
              </table:table-row>
            </table:table-header-rows>
            <table:table-row table:style-name="tb_5f_IG26213-010.2">
              <table:table-cell table:style-name="tb_5f_IG26213-010.A2" office:value-type="string">
                <text:p text:style-name="Table_20_Contents"><text:span text:style-name="Emphasis">Iniciar Presentación</text:span></text:p>
              </table:table-cell>
              <table:table-cell table:style-name="tb_5f_IG26213-010.A2" office:value-type="string">
                <text:p text:style-name="Table_20_Contents"><text:span text:style-name="Keystroke">F5</text:span></text:p>
              </table:table-cell>
              <table:table-cell table:style-name="tb_5f_IG26213-010.A2" office:value-type="string">
                <text:p text:style-name="Table_20_Contents"><text:span text:style-name="Keystroke">F5</text:span></text:p>
              </table:table-cell>
              <table:table-cell table:style-name="tb_5f_IG26213-010.D2" office:value-type="string">
                <text:p text:style-name="Table_20_Contents">Inicia una presentación de diapositivas desde la primera diapositiva.</text:p>
              </table:table-cell>
            </table:table-row>
            <table:table-row table:style-name="tb_5f_IG26213-010.2">
              <table:table-cell table:style-name="tb_5f_IG26213-010.A2" office:value-type="string">
                <text:p text:style-name="Table_20_Contents"><text:span text:style-name="Emphasis">Iniciar desde diapositiva actual</text:span></text:p>
              </table:table-cell>
              <table:table-cell table:style-name="tb_5f_IG26213-010.A2" office:value-type="string">
                <text:p text:style-name="Table_20_Contents"><text:span text:style-name="Keystroke">Mayús</text:span>+<text:span text:style-name="Keystroke">F5</text:span></text:p>
              </table:table-cell>
              <table:table-cell table:style-name="tb_5f_IG26213-010.A2" office:value-type="string">
                <text:p text:style-name="Table_20_Contents"><text:span text:style-name="Keystroke">Mayús</text:span>+<text:span text:style-name="Keystroke">F5</text:span></text:p>
              </table:table-cell>
              <table:table-cell table:style-name="tb_5f_IG26213-010.D2" office:value-type="string">
                <text:p text:style-name="Table_20_Contents">Inicia una presentación de diapositivas en la diapositiva seleccionada</text:p>
              </table:table-cell>
            </table:table-row>
          </table:table>
          <text:p text:style-name="Heading_20_2"><text:bookmark-start text:name="__RefHeading___Toc4871_909684015"/>Menú Herramientas<text:bookmark-end text:name="__RefHeading___Toc4871_909684015"/></text:p>
          <table:table table:name="tb_IG26213-011" table:style-name="tb_5f_IG26213-011">
            <table:table-column table:style-name="tb_5f_IG26213-011.A" table:number-columns-repeated="3"/>
            <table:table-column table:style-name="tb_5f_IG26213-011.D"/>
            <table:table-header-rows>
              <table:table-row table:style-name="tb_5f_IG26213-011.1">
                <table:table-cell table:style-name="tb_5f_IG26213-011.A1" office:value-type="string">
                  <text:p text:style-name="Table_20_Heading">Elemento de menú o subelemento</text:p>
                </table:table-cell>
                <table:table-cell table:style-name="tb_5f_IG26213-011.A1" office:value-type="string">
                  <text:p text:style-name="Table_20_Heading">Windows<text:line-break/> Linux</text:p>
                </table:table-cell>
                <table:table-cell table:style-name="tb_5f_IG26213-011.A1" office:value-type="string">
                  <text:p text:style-name="Table_20_Heading">macOS</text:p>
                </table:table-cell>
                <table:table-cell table:style-name="tb_5f_IG26213-011.D1" office:value-type="string">
                  <text:p text:style-name="Table_20_Heading">Efecto</text:p>
                </table:table-cell>
              </table:table-row>
            </table:table-header-rows>
            <table:table-row table:style-name="tb_5f_IG26213-011.2">
              <table:table-cell table:style-name="tb_5f_IG26213-011.A2" office:value-type="string">
                <text:p text:style-name="Table_20_Contents"><text:span text:style-name="Emphasis">Ortografía</text:span></text:p>
              </table:table-cell>
              <table:table-cell table:style-name="tb_5f_IG26213-011.A2" office:value-type="string">
                <text:p text:style-name="Table_20_Contents"><text:span text:style-name="Keystroke">F7</text:span></text:p>
              </table:table-cell>
              <table:table-cell table:style-name="tb_5f_IG26213-011.A2" office:value-type="string">
                <text:p text:style-name="Table_20_Contents"><text:span text:style-name="Keystroke">F7</text:span></text:p>
              </table:table-cell>
              <table:table-cell table:style-name="tb_5f_IG26213-011.D2" office:value-type="string">
                <text:p text:style-name="Table_20_Contents">Inicia el corrector ortográfico.</text:p>
              </table:table-cell>
            </table:table-row>
            <table:table-row table:style-name="tb_5f_IG26213-011.2">
              <table:table-cell table:style-name="tb_5f_IG26213-011.A2" office:value-type="string">
                <text:p text:style-name="Table_20_Contents"><text:span text:style-name="Emphasis">Revisión ortográfica automática</text:span></text:p>
              </table:table-cell>
              <table:table-cell table:style-name="tb_5f_IG26213-011.A2" office:value-type="string">
                <text:p text:style-name="Table_20_Contents"><text:span text:style-name="Keystroke">Mayús</text:span>+<text:span text:style-name="Keystroke">F7</text:span></text:p>
              </table:table-cell>
              <table:table-cell table:style-name="tb_5f_IG26213-011.A2" office:value-type="string">
                <text:p text:style-name="Table_20_Contents"><text:span text:style-name="Keystroke">Mayús</text:span>+<text:span text:style-name="Keystroke">F7</text:span></text:p>
              </table:table-cell>
              <table:table-cell table:style-name="tb_5f_IG26213-011.D2" office:value-type="string">
                <text:p text:style-name="Table_20_Contents">Activa o desactiva la revisión ortográfica automática.</text:p>
              </table:table-cell>
            </table:table-row>
            <table:table-row table:style-name="tb_5f_IG26213-011.2">
              <table:table-cell table:style-name="tb_5f_IG26213-011.A2" office:value-type="string">
                <text:p text:style-name="Table_20_Contents"><text:span text:style-name="Emphasis">Sinónimos</text:span></text:p>
              </table:table-cell>
              <table:table-cell table:style-name="tb_5f_IG26213-011.A2" office:value-type="string">
                <text:p text:style-name="Table_20_Contents"><text:span text:style-name="Keystroke">Ctrl</text:span>+<text:span text:style-name="Keystroke">F7</text:span></text:p>
              </table:table-cell>
              <table:table-cell table:style-name="tb_5f_IG26213-011.A2" office:value-type="string">
                <text:p text:style-name="Table_20_Contents">⌘+<text:span text:style-name="Keystroke">F7</text:span></text:p>
              </table:table-cell>
              <table:table-cell table:style-name="tb_5f_IG26213-011.D2" office:value-type="string">
                <text:p text:style-name="Table_20_Contents">Abre el diálogo <text:span text:style-name="Emphasis">Sinónimos</text:span> para el idioma que se está utilizando. Impress debe estar en modo de edición de texto</text:p>
              </table:table-cell>
            </table:table-row>
            <text:soft-page-break/>
            <table:table-row table:style-name="tb_5f_IG26213-011.2">
              <table:table-cell table:style-name="tb_5f_IG26213-011.A2" office:value-type="string">
                <text:p text:style-name="Table_20_Contents"><text:span text:style-name="Emphasis">Gestor de extensiones</text:span></text:p>
              </table:table-cell>
              <table:table-cell table:style-name="tb_5f_IG26213-011.A2" office:value-type="string">
                <text:p text:style-name="Table_20_Contents"><text:span text:style-name="Keystroke">Ctrl</text:span>+<text:span text:style-name="Keystroke">Alt</text:span>+<text:span text:style-name="Keystroke">E</text:span></text:p>
              </table:table-cell>
              <table:table-cell table:style-name="tb_5f_IG26213-011.A2" office:value-type="string">
                <text:p text:style-name="Table_20_Contents">⌘+<text:span text:style-name="Keystroke">Alt</text:span>+<text:span text:style-name="Keystroke">E</text:span></text:p>
              </table:table-cell>
              <table:table-cell table:style-name="tb_5f_IG26213-011.D2" office:value-type="string">
                <text:p text:style-name="Table_20_Contents">Abre el diálogo <text:span text:style-name="Emphasis">Gestor de extensiones.</text:span></text:p>
              </table:table-cell>
            </table:table-row>
            <table:table-row table:style-name="tb_5f_IG26213-011.2">
              <table:table-cell table:style-name="tb_5f_IG26213-011.A2" office:value-type="string">
                <text:p text:style-name="Table_20_Contents"><text:span text:style-name="Emphasis">Opciones</text:span></text:p>
              </table:table-cell>
              <table:table-cell table:style-name="tb_5f_IG26213-011.A2" office:value-type="string">
                <text:p text:style-name="Table_20_Contents"><text:span text:style-name="Keystroke">Alt</text:span>+<text:span text:style-name="Keystroke">F12</text:span></text:p>
              </table:table-cell>
              <table:table-cell table:style-name="tb_5f_IG26213-011.A2" office:value-type="string">
                <text:p text:style-name="Table_20_Contents"><text:span text:style-name="Keystroke"/></text:p>
              </table:table-cell>
              <table:table-cell table:style-name="tb_5f_IG26213-011.D2" office:value-type="string">
                <text:p text:style-name="Table_20_Contents">Abre el diálogo <text:span text:style-name="Emphasis">Opciones</text:span> de LibreOffice.</text:p>
              </table:table-cell>
            </table:table-row>
          </table:table>
          <text:p text:style-name="Heading_20_2"><text:bookmark-start text:name="__RefHeading___Toc4873_909684015"/>Menú Ventana<text:bookmark-end text:name="__RefHeading___Toc4873_909684015"/></text:p>
          <table:table table:name="tb_IG26213-012" table:style-name="tb_5f_IG26213-012">
            <table:table-column table:style-name="tb_5f_IG26213-012.A" table:number-columns-repeated="3"/>
            <table:table-column table:style-name="tb_5f_IG26213-012.D"/>
            <table:table-header-rows>
              <table:table-row table:style-name="tb_5f_IG26213-012.1">
                <table:table-cell table:style-name="tb_5f_IG26213-012.A1" office:value-type="string">
                  <text:p text:style-name="Table_20_Heading">Elemento de menú o subelemento</text:p>
                </table:table-cell>
                <table:table-cell table:style-name="tb_5f_IG26213-012.A1" office:value-type="string">
                  <text:p text:style-name="Table_20_Heading">Windows<text:line-break/> Linux</text:p>
                </table:table-cell>
                <table:table-cell table:style-name="tb_5f_IG26213-012.A1" office:value-type="string">
                  <text:p text:style-name="Table_20_Heading">macOS</text:p>
                </table:table-cell>
                <table:table-cell table:style-name="tb_5f_IG26213-012.D1" office:value-type="string">
                  <text:p text:style-name="Table_20_Heading">Efecto</text:p>
                </table:table-cell>
              </table:table-row>
            </table:table-header-rows>
            <table:table-row table:style-name="tb_5f_IG26213-012.2">
              <table:table-cell table:style-name="tb_5f_IG26213-012.A2" office:value-type="string">
                <text:p text:style-name="Table_20_Contents"><text:span text:style-name="Emphasis">Cerrar ventana</text:span></text:p>
              </table:table-cell>
              <table:table-cell table:style-name="tb_5f_IG26213-012.A2" office:value-type="string">
                <text:p text:style-name="Table_20_Contents"><text:span text:style-name="Keystroke">Ctrl</text:span>+<text:span text:style-name="Keystroke">W</text:span></text:p>
              </table:table-cell>
              <table:table-cell table:style-name="tb_5f_IG26213-012.A2" office:value-type="string">
                <text:p text:style-name="Table_20_Contents">⌘+<text:span text:style-name="Keystroke">W</text:span></text:p>
              </table:table-cell>
              <table:table-cell table:style-name="tb_5f_IG26213-012.D2" office:value-type="string">
                <text:p text:style-name="Table_20_Contents">Cierra la ventana activa. Si solo hay una ventana, cierra LibreOffice Impress.</text:p>
              </table:table-cell>
            </table:table-row>
          </table:table>
          <text:p text:style-name="Heading_20_2"><text:bookmark-start text:name="__RefHeading___Toc4875_909684015"/>Menú Ayuda<text:bookmark-end text:name="__RefHeading___Toc4875_909684015"/></text:p>
          <table:table table:name="tb_IG26213-013" table:style-name="tb_5f_IG26213-013">
            <table:table-column table:style-name="tb_5f_IG26213-013.A" table:number-columns-repeated="3"/>
            <table:table-column table:style-name="tb_5f_IG26213-013.D"/>
            <table:table-header-rows>
              <table:table-row table:style-name="tb_5f_IG26213-013.1">
                <table:table-cell table:style-name="tb_5f_IG26213-013.A1" office:value-type="string">
                  <text:p text:style-name="Table_20_Heading">Elemento de menú o subelemento</text:p>
                </table:table-cell>
                <table:table-cell table:style-name="tb_5f_IG26213-013.A1" office:value-type="string">
                  <text:p text:style-name="Table_20_Heading">Windows<text:line-break/> Linux</text:p>
                </table:table-cell>
                <table:table-cell table:style-name="tb_5f_IG26213-013.A1" office:value-type="string">
                  <text:p text:style-name="Table_20_Heading">macOS</text:p>
                </table:table-cell>
                <table:table-cell table:style-name="tb_5f_IG26213-013.D1" office:value-type="string">
                  <text:p text:style-name="Table_20_Heading">Efecto</text:p>
                </table:table-cell>
              </table:table-row>
            </table:table-header-rows>
            <table:table-row table:style-name="tb_5f_IG26213-013.2">
              <table:table-cell table:style-name="tb_5f_IG26213-013.A2" office:value-type="string">
                <text:p text:style-name="Table_20_Contents"><text:span text:style-name="Emphasis">Ayuda de LibreOffice</text:span></text:p>
              </table:table-cell>
              <table:table-cell table:style-name="tb_5f_IG26213-013.A2" office:value-type="string">
                <text:p text:style-name="Table_20_Contents"><text:span text:style-name="Keystroke">F1</text:span></text:p>
              </table:table-cell>
              <table:table-cell table:style-name="tb_5f_IG26213-013.A2" office:value-type="string">
                <text:p text:style-name="Table_20_Contents"><text:span text:style-name="Keystroke">F1</text:span></text:p>
              </table:table-cell>
              <table:table-cell table:style-name="tb_5f_IG26213-013.D2" office:value-type="string">
                <text:p text:style-name="Table_20_Contents">Abre la ayuda de LibreOffice en su navegador predeterminado.</text:p>
              </table:table-cell>
            </table:table-row>
          </table:table>
          <text:h text:style-name="Heading_20_1" text:outline-level="2"><text:bookmark-start text:name="__RefHeading___Toc2462_1619732305"/>Atajos de teclado de las barras de herramientas<text:bookmark-end text:name="__RefHeading___Toc2462_1619732305"/></text:h>
          <text:p text:style-name="Text_20_body">Impress proporciona varias barras de herramientas para ayudarlo a crear diapositivas y presentaciones de diapositivas. Algunas de las herramientas de estas barras de herramientas de Impress se pueden activar mediante un método abreviado de teclado.</text:p>
          <text:list xml:id="list214947995339097" text:continue-numbering="true" text:style-name="Heading_20_Note">
            <text:list-item>
              <text:p text:style-name="Heading_20_Note">Nota</text:p>
            </text:list-item>
          </text:list>
          <text:p text:style-name="Body_20_Text_2c__20_Note">Las barras de herramientas se enumeran en el mismo orden que se muestra en el menú contextual que se abre cuando hace clic en <text:span text:style-name="Strong_20_Emphasis">Ver &gt; Barras de herramientas</text:span> en la barra de menú.</text:p>
          <text:p text:style-name="Heading_20_2"><text:bookmark-start text:name="__RefHeading___Toc6561_1619732305"/>Dibujo<text:bookmark-end text:name="__RefHeading___Toc6561_1619732305"/></text:p>
          <table:table table:name="tb_IG26213-014" table:style-name="tb_5f_IG26213-014">
            <table:table-column table:style-name="tb_5f_IG26213-014.A"/>
            <table:table-column table:style-name="tb_5f_IG26213-014.B"/>
            <table:table-column table:style-name="tb_5f_IG26213-014.C"/>
            <table:table-header-rows>
              <table:table-row table:style-name="tb_5f_IG26213-014.1">
                <table:table-cell table:style-name="tb_5f_IG26213-014.A1" office:value-type="string">
                  <text:p text:style-name="Table_20_Heading">Nombre de la herramienta</text:p>
                </table:table-cell>
                <table:table-cell table:style-name="tb_5f_IG26213-014.A1" office:value-type="string">
                  <text:p text:style-name="Table_20_Heading">Windows<text:line-break/> Linux<text:line-break/> macOS</text:p>
                </table:table-cell>
                <table:table-cell table:style-name="tb_5f_IG26213-014.C1" office:value-type="string">
                  <text:p text:style-name="Table_20_Heading">Efecto</text:p>
                </table:table-cell>
              </table:table-row>
            </table:table-header-rows>
            <table:table-row table:style-name="tb_5f_IG26213-014.2">
              <table:table-cell table:style-name="tb_5f_IG26213-014.A2" office:value-type="string">
                <text:p text:style-name="Table_20_Contents"><text:span text:style-name="Emphasis">Insertar cuadro de texto</text:span></text:p>
              </table:table-cell>
              <table:table-cell table:style-name="tb_5f_IG26213-014.A2" office:value-type="string">
                <text:p text:style-name="Table_20_Contents"><text:span text:style-name="Keystroke">F2</text:span></text:p>
              </table:table-cell>
              <table:table-cell table:style-name="tb_5f_IG26213-014.C2" office:value-type="string">
                <text:p text:style-name="Table_20_Contents">Cambia al modo de edición de texto y selecciona el botón <text:span text:style-name="Emphasis">Insertar cuadro de texto</text:span>.</text:p>
              </table:table-cell>
            </table:table-row>
            <table:table-row table:style-name="tb_5f_IG26213-014.2">
              <table:table-cell table:style-name="tb_5f_IG26213-014.A2" office:value-type="string">
                <text:p text:style-name="Table_20_Contents"><text:span text:style-name="Emphasis">Posición y tamaño</text:span></text:p>
              </table:table-cell>
              <table:table-cell table:style-name="tb_5f_IG26213-014.A2" office:value-type="string">
                <text:p text:style-name="Table_20_Contents"><text:span text:style-name="Keystroke">F4</text:span></text:p>
              </table:table-cell>
              <table:table-cell table:style-name="tb_5f_IG26213-014.C2" office:value-type="string">
                <text:p text:style-name="Table_20_Contents">Abre el diálogo <text:span text:style-name="Emphasis">Posición y tamaño</text:span> de un objeto seleccionado.</text:p>
              </table:table-cell>
            </table:table-row>
            <table:table-row table:style-name="tb_5f_IG26213-014.2">
              <table:table-cell table:style-name="tb_5f_IG26213-014.A2" office:value-type="string">
                <text:p text:style-name="Table_20_Contents"><text:span text:style-name="Emphasis">Puntos</text:span></text:p>
              </table:table-cell>
              <table:table-cell table:style-name="tb_5f_IG26213-014.A2" office:value-type="string">
                <text:p text:style-name="Table_20_Contents"><text:span text:style-name="Keystroke">F8</text:span></text:p>
              </table:table-cell>
              <table:table-cell table:style-name="tb_5f_IG26213-014.C2" office:value-type="string">
                <text:p text:style-name="Table_20_Contents">Abre la barra de herramientas <text:span text:style-name="Emphasis">Editar puntos</text:span> si hay un objeto en la diapositiva que usa puntos editables, ejemplo: una curva.</text:p>
              </table:table-cell>
            </table:table-row>
          </table:table>
          <text:p text:style-name="Heading_20_2"><text:bookmark-start text:name="__RefHeading___Toc6563_1619732305"/><text:soft-page-break/>Diseño de formulario<text:bookmark-end text:name="__RefHeading___Toc6563_1619732305"/></text:p>
          <table:table table:name="tb_IG26213-015" table:style-name="tb_5f_IG26213-015">
            <table:table-column table:style-name="tb_5f_IG26213-015.A"/>
            <table:table-column table:style-name="tb_5f_IG26213-015.B"/>
            <table:table-column table:style-name="tb_5f_IG26213-015.C"/>
            <table:table-column table:style-name="tb_5f_IG26213-015.D"/>
            <table:table-header-rows>
              <table:table-row table:style-name="tb_5f_IG26213-015.1">
                <table:table-cell table:style-name="tb_5f_IG26213-015.A1" office:value-type="string">
                  <text:p text:style-name="Table_20_Heading">Nombre de la herramienta</text:p>
                </table:table-cell>
                <table:table-cell table:style-name="tb_5f_IG26213-015.A1" office:value-type="string">
                  <text:p text:style-name="Table_20_Heading">Windows<text:line-break/> Linux</text:p>
                </table:table-cell>
                <table:table-cell table:style-name="tb_5f_IG26213-015.A1" office:value-type="string">
                  <text:p text:style-name="Table_20_Heading">macOS</text:p>
                </table:table-cell>
                <table:table-cell table:style-name="tb_5f_IG26213-015.D1" office:value-type="string">
                  <text:p text:style-name="Table_20_Heading">Efecto</text:p>
                </table:table-cell>
              </table:table-row>
            </table:table-header-rows>
            <table:table-row table:style-name="tb_5f_IG26213-015.2">
              <table:table-cell table:style-name="tb_5f_IG26213-015.A2" office:value-type="string">
                <text:p text:style-name="Table_20_Contents"><text:span text:style-name="Emphasis">Posición y tamaño</text:span></text:p>
              </table:table-cell>
              <table:table-cell table:style-name="tb_5f_IG26213-015.A2" office:value-type="string">
                <text:p text:style-name="Table_20_Contents"><text:span text:style-name="Keystroke">F4</text:span></text:p>
              </table:table-cell>
              <table:table-cell table:style-name="tb_5f_IG26213-015.A2" office:value-type="string">
                <text:p text:style-name="Table_20_Contents"><text:span text:style-name="Keystroke">F4</text:span></text:p>
              </table:table-cell>
              <table:table-cell table:style-name="tb_5f_IG26213-015.D2" office:value-type="string">
                <text:p text:style-name="Table_20_Contents">Abre el diálogo <text:span text:style-name="Emphasis">Posición y tamaño</text:span> del objeto seleccionado.</text:p>
              </table:table-cell>
            </table:table-row>
            <table:table-row table:style-name="tb_5f_IG26213-015.2">
              <table:table-cell table:style-name="tb_5f_IG26213-015.A2" office:value-type="string">
                <text:p text:style-name="Table_20_Contents"><text:span text:style-name="Emphasis">Traer al frente</text:span></text:p>
              </table:table-cell>
              <table:table-cell table:style-name="tb_5f_IG26213-015.A2" office:value-type="string">
                <text:p text:style-name="Table_20_Contents"><text:span text:style-name="Keystroke">Ctrl</text:span>+<text:span text:style-name="Keystroke">Mayús</text:span><text:span text:style-name="T394">+</text:span><text:span text:style-name="Strong_20_Emphasis">+</text:span></text:p>
              </table:table-cell>
              <table:table-cell table:style-name="tb_5f_IG26213-015.A2" office:value-type="string">
                <text:p text:style-name="Table_20_Contents">⌘+<text:span text:style-name="Keystroke">Mayús</text:span>+<text:span text:style-name="Strong_20_Emphasis">+</text:span></text:p>
              </table:table-cell>
              <table:table-cell table:style-name="tb_5f_IG26213-015.D2" office:value-type="string">
                <text:p text:style-name="Table_20_Contents">Mueve un objeto seleccionado al frente de otros objetos.</text:p>
              </table:table-cell>
            </table:table-row>
            <table:table-row table:style-name="tb_5f_IG26213-015.2">
              <table:table-cell table:style-name="tb_5f_IG26213-015.A2" office:value-type="string">
                <text:p text:style-name="Table_20_Contents"><text:span text:style-name="Emphasis">Enviar detrás</text:span></text:p>
              </table:table-cell>
              <table:table-cell table:style-name="tb_5f_IG26213-015.A2" office:value-type="string">
                <text:p text:style-name="Table_20_Contents"><text:span text:style-name="Keystroke">Ctrl</text:span>+<text:span text:style-name="Keystroke">Mayús</text:span>+<text:span text:style-name="Strong_20_Emphasis">–</text:span><text:span text:style-name="Keystroke"> </text:span></text:p>
              </table:table-cell>
              <table:table-cell table:style-name="tb_5f_IG26213-015.A2" office:value-type="string">
                <text:p text:style-name="Table_20_Contents">⌘+<text:span text:style-name="Keystroke">Mayús</text:span>+<text:span text:style-name="Strong_20_Emphasis">–</text:span><text:span text:style-name="Keystroke"> </text:span></text:p>
              </table:table-cell>
              <table:table-cell table:style-name="tb_5f_IG26213-015.D2" office:value-type="string">
                <text:p text:style-name="Table_20_Contents">Mueve un objeto seleccionado detrás de otros objetos.</text:p>
              </table:table-cell>
            </table:table-row>
            <table:table-row table:style-name="tb_5f_IG26213-015.2">
              <table:table-cell table:style-name="tb_5f_IG26213-015.A2" office:value-type="string">
                <text:p text:style-name="Table_20_Contents"><text:span text:style-name="Emphasis">Agrupar</text:span></text:p>
              </table:table-cell>
              <table:table-cell table:style-name="tb_5f_IG26213-015.A2" office:value-type="string">
                <text:p text:style-name="Table_20_Contents"><text:span text:style-name="Keystroke">Ctrl</text:span>+<text:span text:style-name="Keystroke">Mayús</text:span>+<text:span text:style-name="Keystroke">G</text:span></text:p>
              </table:table-cell>
              <table:table-cell table:style-name="tb_5f_IG26213-015.A2" office:value-type="string">
                <text:p text:style-name="Table_20_Contents">⌘+<text:span text:style-name="Keystroke">Mayús</text:span>+<text:span text:style-name="Keystroke">G</text:span></text:p>
              </table:table-cell>
              <table:table-cell table:style-name="tb_5f_IG26213-015.D2" office:value-type="string">
                <text:p text:style-name="Table_20_Contents">Agrupa los objetos seleccionados.</text:p>
              </table:table-cell>
            </table:table-row>
            <table:table-row table:style-name="tb_5f_IG26213-015.2">
              <table:table-cell table:style-name="tb_5f_IG26213-015.A2" office:value-type="string">
                <text:p text:style-name="Table_20_Contents"><text:span text:style-name="Emphasis">Desagrupar</text:span></text:p>
              </table:table-cell>
              <table:table-cell table:style-name="tb_5f_IG26213-015.A2" office:value-type="string">
                <text:p text:style-name="Table_20_Contents"><text:span text:style-name="Keystroke">Ctrl</text:span>+<text:span text:style-name="Keystroke">Alt</text:span>+<text:span text:style-name="Keystroke">Mayús</text:span>+<text:span text:style-name="Keystroke">G</text:span></text:p>
              </table:table-cell>
              <table:table-cell table:style-name="tb_5f_IG26213-015.A2" office:value-type="string">
                <text:p text:style-name="Table_20_Contents">⌘+⌥+<text:span text:style-name="Keystroke">Mayús</text:span>+<text:span text:style-name="Keystroke">G</text:span></text:p>
              </table:table-cell>
              <table:table-cell table:style-name="tb_5f_IG26213-015.D2" office:value-type="string">
                <text:p text:style-name="Table_20_Contents">Desagrupa los objetos del grupo seleccionado.</text:p>
              </table:table-cell>
            </table:table-row>
            <table:table-row table:style-name="tb_5f_IG26213-015.2">
              <table:table-cell table:style-name="tb_5f_IG26213-015.A2" office:value-type="string">
                <text:p text:style-name="Table_20_Contents"><text:span text:style-name="Emphasis">Entrar en grupo</text:span></text:p>
              </table:table-cell>
              <table:table-cell table:style-name="tb_5f_IG26213-015.A2" office:value-type="string">
                <text:p text:style-name="Table_20_Contents"><text:span text:style-name="Keystroke">F3</text:span></text:p>
              </table:table-cell>
              <table:table-cell table:style-name="tb_5f_IG26213-015.A2" office:value-type="string">
                <text:p text:style-name="Table_20_Contents"><text:span text:style-name="Keystroke">F3</text:span></text:p>
              </table:table-cell>
              <table:table-cell table:style-name="tb_5f_IG26213-015.D2" office:value-type="string">
                <text:p text:style-name="Table_20_Contents">Entra en un grupo de objetos.</text:p>
              </table:table-cell>
            </table:table-row>
            <table:table-row table:style-name="tb_5f_IG26213-015.2">
              <table:table-cell table:style-name="tb_5f_IG26213-015.A2" office:value-type="string">
                <text:p text:style-name="Table_20_Contents"><text:span text:style-name="Emphasis">Abandonar grupo</text:span></text:p>
              </table:table-cell>
              <table:table-cell table:style-name="tb_5f_IG26213-015.A2" office:value-type="string">
                <text:p text:style-name="Table_20_Contents"><text:span text:style-name="Keystroke">Ctrl</text:span>+<text:span text:style-name="Keystroke">F3</text:span></text:p>
              </table:table-cell>
              <table:table-cell table:style-name="tb_5f_IG26213-015.A2" office:value-type="string">
                <text:p text:style-name="Table_20_Contents">⌘+<text:span text:style-name="Keystroke">F3</text:span></text:p>
              </table:table-cell>
              <table:table-cell table:style-name="tb_5f_IG26213-015.D2" office:value-type="string">
                <text:p text:style-name="Table_20_Contents">Sale de un grupo de objetos.</text:p>
              </table:table-cell>
            </table:table-row>
          </table:table>
          <text:p text:style-name="Heading_20_2"><text:bookmark-start text:name="__RefHeading___Toc6565_1619732305"/>Imagen<text:bookmark-end text:name="__RefHeading___Toc6565_1619732305"/></text:p>
          <table:table table:name="tb_IG26213-016" table:style-name="tb_5f_IG26213-016">
            <table:table-column table:style-name="tb_5f_IG26213-016.A" table:number-columns-repeated="3"/>
            <table:table-column table:style-name="tb_5f_IG26213-016.D"/>
            <table:table-header-rows>
              <table:table-row table:style-name="tb_5f_IG26213-016.1">
                <table:table-cell table:style-name="tb_5f_IG26213-016.A1" office:value-type="string">
                  <text:p text:style-name="Table_20_Heading">Nombre de la herramienta</text:p>
                </table:table-cell>
                <table:table-cell table:style-name="tb_5f_IG26213-016.A1" office:value-type="string">
                  <text:p text:style-name="Table_20_Heading">Windows<text:line-break/> Linux</text:p>
                </table:table-cell>
                <table:table-cell table:style-name="tb_5f_IG26213-016.A1" office:value-type="string">
                  <text:p text:style-name="Table_20_Heading">macOS</text:p>
                </table:table-cell>
                <table:table-cell table:style-name="tb_5f_IG26213-016.D1" office:value-type="string">
                  <text:p text:style-name="Table_20_Heading">Efecto</text:p>
                </table:table-cell>
              </table:table-row>
            </table:table-header-rows>
            <table:table-row table:style-name="tb_5f_IG26213-016.2">
              <table:table-cell table:style-name="tb_5f_IG26213-016.A2" office:value-type="string">
                <text:p text:style-name="Table_20_Contents"><text:span text:style-name="Emphasis">Traer al frente</text:span></text:p>
              </table:table-cell>
              <table:table-cell table:style-name="tb_5f_IG26213-016.A2" office:value-type="string">
                <text:p text:style-name="Table_20_Contents"><text:span text:style-name="Keystroke">Ctrl</text:span>+<text:span text:style-name="Keystroke">Mayús</text:span>+<text:span text:style-name="Strong_20_Emphasis">+</text:span></text:p>
              </table:table-cell>
              <table:table-cell table:style-name="tb_5f_IG26213-016.A2" office:value-type="string">
                <text:p text:style-name="Table_20_Contents">⌘+<text:span text:style-name="Keystroke">Mayús</text:span>+<text:span text:style-name="Strong_20_Emphasis">+</text:span></text:p>
              </table:table-cell>
              <table:table-cell table:style-name="tb_5f_IG26213-016.D2" office:value-type="string">
                <text:p text:style-name="Table_20_Contents">Mueve un objeto seleccionado al frente de todos los objetos.</text:p>
              </table:table-cell>
            </table:table-row>
            <table:table-row table:style-name="tb_5f_IG26213-016.2">
              <table:table-cell table:style-name="tb_5f_IG26213-016.A2" office:value-type="string">
                <text:p text:style-name="Table_20_Contents"><text:span text:style-name="Emphasis">Traer adelante</text:span></text:p>
              </table:table-cell>
              <table:table-cell table:style-name="tb_5f_IG26213-016.A2" office:value-type="string">
                <text:p text:style-name="Table_20_Contents"><text:span text:style-name="Keystroke">Ctrl</text:span>+<text:span text:style-name="Strong_20_Emphasis">+</text:span></text:p>
              </table:table-cell>
              <table:table-cell table:style-name="tb_5f_IG26213-016.A2" office:value-type="string">
                <text:p text:style-name="Table_20_Contents">⌘++</text:p>
              </table:table-cell>
              <table:table-cell table:style-name="tb_5f_IG26213-016.D2" office:value-type="string">
                <text:p text:style-name="Table_20_Contents">Mueve un objeto seleccionado un paso delante de su situación.</text:p>
              </table:table-cell>
            </table:table-row>
            <table:table-row table:style-name="tb_5f_IG26213-016.2">
              <table:table-cell table:style-name="tb_5f_IG26213-016.A2" office:value-type="string">
                <text:p text:style-name="Table_20_Contents"><text:span text:style-name="Emphasis">Enviar atrás</text:span></text:p>
              </table:table-cell>
              <table:table-cell table:style-name="tb_5f_IG26213-016.A2" office:value-type="string">
                <text:p text:style-name="Table_20_Contents"><text:span text:style-name="Keystroke">Ctrl</text:span>+<text:span text:style-name="Strong_20_Emphasis">–</text:span></text:p>
              </table:table-cell>
              <table:table-cell table:style-name="tb_5f_IG26213-016.A2" office:value-type="string">
                <text:p text:style-name="Table_20_Contents">⌘+<text:span text:style-name="Strong_20_Emphasis">–</text:span></text:p>
              </table:table-cell>
              <table:table-cell table:style-name="tb_5f_IG26213-016.D2" office:value-type="string">
                <text:p text:style-name="Table_20_Contents">Mueve un objeto seleccionado un paso atrás de su situación.</text:p>
              </table:table-cell>
            </table:table-row>
            <table:table-row table:style-name="tb_5f_IG26213-016.2">
              <table:table-cell table:style-name="tb_5f_IG26213-016.A2" office:value-type="string">
                <text:p text:style-name="Table_20_Contents"><text:span text:style-name="Emphasis">Enviar al fondo</text:span></text:p>
              </table:table-cell>
              <table:table-cell table:style-name="tb_5f_IG26213-016.A2" office:value-type="string">
                <text:p text:style-name="Table_20_Contents"><text:span text:style-name="Keystroke">Ctrl</text:span>+<text:span text:style-name="Keystroke">Mayús</text:span>+<text:span text:style-name="Strong_20_Emphasis">–</text:span></text:p>
              </table:table-cell>
              <table:table-cell table:style-name="tb_5f_IG26213-016.A2" office:value-type="string">
                <text:p text:style-name="Table_20_Contents">⌘+<text:span text:style-name="Keystroke">Mayús</text:span>+<text:span text:style-name="Strong_20_Emphasis">– </text:span></text:p>
              </table:table-cell>
              <table:table-cell table:style-name="tb_5f_IG26213-016.D2" office:value-type="string">
                <text:p text:style-name="Table_20_Contents">Mueve un objeto seleccionado al fondo de todos los objetos.</text:p>
              </table:table-cell>
            </table:table-row>
          </table:table>
          <text:p text:style-name="Heading_20_2"><text:bookmark-start text:name="__RefHeading___Toc6567_1619732305"/>Líneas y relleno<text:bookmark-end text:name="__RefHeading___Toc6567_1619732305"/></text:p>
          <table:table table:name="tb_IG26213-017" table:style-name="tb_5f_IG26213-017">
            <table:table-column table:style-name="tb_5f_IG26213-017.A" table:number-columns-repeated="3"/>
            <table:table-column table:style-name="tb_5f_IG26213-017.D"/>
            <table:table-header-rows>
              <table:table-row table:style-name="tb_5f_IG26213-017.1">
                <table:table-cell table:style-name="tb_5f_IG26213-017.A1" office:value-type="string">
                  <text:p text:style-name="Table_20_Heading">Nombre de la herramienta</text:p>
                </table:table-cell>
                <table:table-cell table:style-name="tb_5f_IG26213-017.A1" office:value-type="string">
                  <text:p text:style-name="Table_20_Heading">Windows<text:line-break/> Linux</text:p>
                </table:table-cell>
                <table:table-cell table:style-name="tb_5f_IG26213-017.A1" office:value-type="string">
                  <text:p text:style-name="Table_20_Heading">macOS</text:p>
                </table:table-cell>
                <table:table-cell table:style-name="tb_5f_IG26213-017.D1" office:value-type="string">
                  <text:p text:style-name="Table_20_Heading">Efecto</text:p>
                </table:table-cell>
              </table:table-row>
            </table:table-header-rows>
            <table:table-row table:style-name="tb_5f_IG26213-017.2">
              <table:table-cell table:style-name="tb_5f_IG26213-017.A2" office:value-type="string">
                <text:p text:style-name="Table_20_Contents"><text:span text:style-name="Emphasis">Posición y tamaño</text:span></text:p>
              </table:table-cell>
              <table:table-cell table:style-name="tb_5f_IG26213-017.A2" office:value-type="string">
                <text:p text:style-name="Table_20_Contents"><text:span text:style-name="Keystroke">F4</text:span></text:p>
              </table:table-cell>
              <table:table-cell table:style-name="tb_5f_IG26213-017.A2" office:value-type="string">
                <text:p text:style-name="Table_20_Contents"><text:span text:style-name="Keystroke">F4</text:span></text:p>
              </table:table-cell>
              <table:table-cell table:style-name="tb_5f_IG26213-017.D2" office:value-type="string">
                <text:p text:style-name="Table_20_Contents">Abre el diálogo <text:span text:style-name="Emphasis">Posición y tamaño</text:span> del objeto seleccionado.</text:p>
              </table:table-cell>
            </table:table-row>
            <table:table-row table:style-name="tb_5f_IG26213-017.2">
              <table:table-cell table:style-name="tb_5f_IG26213-017.A2" office:value-type="string">
                <text:p text:style-name="Table_20_Contents"><text:span text:style-name="Emphasis">Traer al frente</text:span></text:p>
              </table:table-cell>
              <table:table-cell table:style-name="tb_5f_IG26213-017.A2" office:value-type="string">
                <text:p text:style-name="Table_20_Contents"><text:span text:style-name="Keystroke">Ctrl</text:span>+<text:span text:style-name="Keystroke">Mayús</text:span>+<text:span text:style-name="Strong_20_Emphasis">+</text:span></text:p>
              </table:table-cell>
              <table:table-cell table:style-name="tb_5f_IG26213-017.A2" office:value-type="string">
                <text:p text:style-name="Table_20_Contents">⌘+<text:span text:style-name="Keystroke">Mayús</text:span>+<text:span text:style-name="Strong_20_Emphasis">+</text:span></text:p>
              </table:table-cell>
              <table:table-cell table:style-name="tb_5f_IG26213-017.D2" office:value-type="string">
                <text:p text:style-name="Table_20_Contents">Mueve un objeto seleccionado al frente de todos los objetos.</text:p>
              </table:table-cell>
            </table:table-row>
            <table:table-row table:style-name="tb_5f_IG26213-017.2">
              <table:table-cell table:style-name="tb_5f_IG26213-017.A2" office:value-type="string">
                <text:p text:style-name="Table_20_Contents"><text:span text:style-name="Emphasis">Traer adelante</text:span></text:p>
              </table:table-cell>
              <table:table-cell table:style-name="tb_5f_IG26213-017.A2" office:value-type="string">
                <text:p text:style-name="Table_20_Contents"><text:span text:style-name="Keystroke">Ctrl</text:span>+<text:span text:style-name="Strong_20_Emphasis">+</text:span></text:p>
              </table:table-cell>
              <table:table-cell table:style-name="tb_5f_IG26213-017.A2" office:value-type="string">
                <text:p text:style-name="Table_20_Contents">⌘++</text:p>
              </table:table-cell>
              <table:table-cell table:style-name="tb_5f_IG26213-017.D2" office:value-type="string">
                <text:p text:style-name="Table_20_Contents">Mueve un objeto seleccionado un paso delante de su situación.</text:p>
              </table:table-cell>
            </table:table-row>
            <table:table-row table:style-name="tb_5f_IG26213-017.2">
              <table:table-cell table:style-name="tb_5f_IG26213-017.A2" office:value-type="string">
                <text:p text:style-name="Table_20_Contents"><text:span text:style-name="Emphasis">Enviar atrás</text:span></text:p>
              </table:table-cell>
              <table:table-cell table:style-name="tb_5f_IG26213-017.A2" office:value-type="string">
                <text:p text:style-name="Table_20_Contents"><text:span text:style-name="Keystroke">Ctrl</text:span>+<text:span text:style-name="Strong_20_Emphasis">–</text:span></text:p>
              </table:table-cell>
              <table:table-cell table:style-name="tb_5f_IG26213-017.A2" office:value-type="string">
                <text:p text:style-name="Table_20_Contents">⌘+<text:span text:style-name="Strong_20_Emphasis">–</text:span></text:p>
              </table:table-cell>
              <table:table-cell table:style-name="tb_5f_IG26213-017.D2" office:value-type="string">
                <text:p text:style-name="Table_20_Contents">Mueve un objeto seleccionado un paso atrás de su situación.</text:p>
              </table:table-cell>
            </table:table-row>
            <table:table-row table:style-name="tb_5f_IG26213-017.2">
              <table:table-cell table:style-name="tb_5f_IG26213-017.A2" office:value-type="string">
                <text:p text:style-name="Table_20_Contents"><text:span text:style-name="Emphasis">Enviar al fondo</text:span></text:p>
              </table:table-cell>
              <table:table-cell table:style-name="tb_5f_IG26213-017.A2" office:value-type="string">
                <text:p text:style-name="Table_20_Contents"><text:span text:style-name="Keystroke">Ctrl</text:span>+<text:span text:style-name="Keystroke">Mayús</text:span>+<text:span text:style-name="Strong_20_Emphasis">–</text:span></text:p>
              </table:table-cell>
              <table:table-cell table:style-name="tb_5f_IG26213-017.A2" office:value-type="string">
                <text:p text:style-name="Table_20_Contents">⌘+<text:span text:style-name="Keystroke">Mayús</text:span>+<text:span text:style-name="Strong_20_Emphasis">– </text:span></text:p>
              </table:table-cell>
              <table:table-cell table:style-name="tb_5f_IG26213-017.D2" office:value-type="string">
                <text:p text:style-name="Table_20_Contents">Mueve un objeto seleccionado al fondo de todos los objetos.</text:p>
              </table:table-cell>
            </table:table-row>
            <table:table-row table:style-name="tb_5f_IG26213-017.2">
              <table:table-cell table:style-name="tb_5f_IG26213-017.A2" office:value-type="string">
                <text:p text:style-name="Table_20_Contents"><text:span text:style-name="Emphasis">Mostrar la barra lateral de estilos</text:span></text:p>
              </table:table-cell>
              <table:table-cell table:style-name="tb_5f_IG26213-017.A2" office:value-type="string">
                <text:p text:style-name="Table_20_Contents"><text:span text:style-name="Keystroke">F11</text:span></text:p>
              </table:table-cell>
              <table:table-cell table:style-name="tb_5f_IG26213-017.A2" office:value-type="string">
                <text:p text:style-name="Table_20_Contents">⌘+<text:span text:style-name="Keystroke">T</text:span></text:p>
              </table:table-cell>
              <table:table-cell table:style-name="tb_5f_IG26213-017.D2" office:value-type="string">
                <text:p text:style-name="Table_20_Contents">Abre la página <text:span text:style-name="Emphasis">Estilos</text:span> de la <text:span text:style-name="Emphasis">Barra lateral.</text:span></text:p>
              </table:table-cell>
            </table:table-row>
          </table:table>
          <text:p text:style-name="Heading_20_2"><text:bookmark-start text:name="__RefHeading___Toc6569_1619732305"/><text:soft-page-break/>Esquema<text:bookmark-end text:name="__RefHeading___Toc6569_1619732305"/></text:p>
          <table:table table:name="tb_IG26213-018" table:style-name="tb_5f_IG26213-018">
            <table:table-column table:style-name="tb_5f_IG26213-018.A" table:number-columns-repeated="3"/>
            <table:table-column table:style-name="tb_5f_IG26213-018.D"/>
            <table:table-header-rows>
              <table:table-row table:style-name="tb_5f_IG26213-018.1">
                <table:table-cell table:style-name="tb_5f_IG26213-018.A1" office:value-type="string">
                  <text:p text:style-name="Table_20_Heading">Nombre de la herramienta</text:p>
                </table:table-cell>
                <table:table-cell table:style-name="tb_5f_IG26213-018.A1" office:value-type="string">
                  <text:p text:style-name="Table_20_Heading">Windows<text:line-break/> Linux</text:p>
                </table:table-cell>
                <table:table-cell table:style-name="tb_5f_IG26213-018.A1" office:value-type="string">
                  <text:p text:style-name="Table_20_Heading">macOS</text:p>
                </table:table-cell>
                <table:table-cell table:style-name="tb_5f_IG26213-018.D1" office:value-type="string">
                  <text:p text:style-name="Table_20_Heading">Efecto</text:p>
                </table:table-cell>
              </table:table-row>
            </table:table-header-rows>
            <table:table-row table:style-name="tb_5f_IG26213-018.2">
              <table:table-cell table:style-name="tb_5f_IG26213-018.A2" office:value-type="string">
                <text:p text:style-name="Table_20_Contents"><text:span text:style-name="Emphasis">Bajar nivel</text:span></text:p>
              </table:table-cell>
              <table:table-cell table:style-name="tb_5f_IG26213-018.A2" office:value-type="string">
                <text:p text:style-name="Table_20_Contents"><text:span text:style-name="Keystroke">Mayús</text:span>+<text:span text:style-name="Keystroke">Alt</text:span>+<text:span text:style-name="Keystroke">►</text:span></text:p>
              </table:table-cell>
              <table:table-cell table:style-name="tb_5f_IG26213-018.A2" office:value-type="string">
                <text:p text:style-name="Table_20_Contents"><text:span text:style-name="Keystroke"/></text:p>
              </table:table-cell>
              <table:table-cell table:style-name="tb_5f_IG26213-018.D2" office:value-type="string">
                <text:p text:style-name="Table_20_Contents">Degrada un punto al siguiente nivel en el esquema de lista.</text:p>
              </table:table-cell>
            </table:table-row>
            <table:table-row table:style-name="tb_5f_IG26213-018.2">
              <table:table-cell table:style-name="tb_5f_IG26213-018.A2" office:value-type="string">
                <text:p text:style-name="Table_20_Contents"><text:span text:style-name="Emphasis">Subir un nivel</text:span></text:p>
              </table:table-cell>
              <table:table-cell table:style-name="tb_5f_IG26213-018.A2" office:value-type="string">
                <text:p text:style-name="Table_20_Contents"><text:span text:style-name="Keystroke">Mayús</text:span>+<text:span text:style-name="Keystroke">Alt</text:span>+<text:span text:style-name="Keystroke">◄</text:span></text:p>
              </table:table-cell>
              <table:table-cell table:style-name="tb_5f_IG26213-018.A2" office:value-type="string">
                <text:p text:style-name="Table_20_Contents"><text:span text:style-name="Keystroke"/></text:p>
              </table:table-cell>
              <table:table-cell table:style-name="tb_5f_IG26213-018.D2" office:value-type="string">
                <text:p text:style-name="Table_20_Contents">Promueve un punto al siguiente nivel en el esquema de lista.</text:p>
              </table:table-cell>
            </table:table-row>
            <table:table-row table:style-name="tb_5f_IG26213-018.2">
              <table:table-cell table:style-name="tb_5f_IG26213-018.A2" office:value-type="string">
                <text:p text:style-name="Table_20_Contents"><text:span text:style-name="Emphasis">Bajar</text:span></text:p>
              </table:table-cell>
              <table:table-cell table:style-name="tb_5f_IG26213-018.A2" office:value-type="string">
                <text:p text:style-name="Table_20_Contents"><text:span text:style-name="Keystroke">Alt</text:span>+<text:span text:style-name="Keystroke">Mayús</text:span>+<text:span text:style-name="Keystroke">▼</text:span></text:p>
              </table:table-cell>
              <table:table-cell table:style-name="tb_5f_IG26213-018.A2" office:value-type="string">
                <text:p text:style-name="Table_20_Contents">⌥+<text:span text:style-name="Keystroke">Mayús</text:span>+<text:span text:style-name="Keystroke">▼</text:span></text:p>
              </table:table-cell>
              <table:table-cell table:style-name="tb_5f_IG26213-018.D2" office:value-type="string">
                <text:p text:style-name="Table_20_Contents">Mueve un punto hacia abajo en el esquema de lista.</text:p>
              </table:table-cell>
            </table:table-row>
            <table:table-row table:style-name="tb_5f_IG26213-018.2">
              <table:table-cell table:style-name="tb_5f_IG26213-018.A2" office:value-type="string">
                <text:p text:style-name="Table_20_Contents"><text:span text:style-name="Emphasis">Subir</text:span></text:p>
              </table:table-cell>
              <table:table-cell table:style-name="tb_5f_IG26213-018.A2" office:value-type="string">
                <text:p text:style-name="Table_20_Contents"><text:span text:style-name="Keystroke">Alt</text:span>+<text:span text:style-name="Keystroke">Mayús</text:span>+<text:span text:style-name="Keystroke">▲</text:span></text:p>
              </table:table-cell>
              <table:table-cell table:style-name="tb_5f_IG26213-018.A2" office:value-type="string">
                <text:p text:style-name="Table_20_Contents">⌥+<text:span text:style-name="Keystroke">Mayús </text:span>+<text:span text:style-name="Keystroke">▲</text:span></text:p>
              </table:table-cell>
              <table:table-cell table:style-name="tb_5f_IG26213-018.D2" office:value-type="string">
                <text:p text:style-name="Table_20_Contents">Mueve un punto hacia arriba en el esquema de lista.</text:p>
              </table:table-cell>
            </table:table-row>
          </table:table>
          <text:p text:style-name="Heading_20_2"><text:bookmark-start text:name="__RefHeading___Toc6571_1619732305"/>Barra Clasificador de diapositivas<text:bookmark-end text:name="__RefHeading___Toc6571_1619732305"/></text:p>
          <table:table table:name="tb_IG26213-019" table:style-name="tb_5f_IG26213-019">
            <table:table-column table:style-name="tb_5f_IG26213-019.A" table:number-columns-repeated="3"/>
            <table:table-column table:style-name="tb_5f_IG26213-019.D"/>
            <table:table-header-rows>
              <table:table-row table:style-name="tb_5f_IG26213-019.1">
                <table:table-cell table:style-name="tb_5f_IG26213-019.A1" office:value-type="string">
                  <text:p text:style-name="Table_20_Heading">Nombre de la herramienta</text:p>
                </table:table-cell>
                <table:table-cell table:style-name="tb_5f_IG26213-019.A1" office:value-type="string">
                  <text:p text:style-name="Table_20_Heading">Windows<text:line-break/> Linux</text:p>
                </table:table-cell>
                <table:table-cell table:style-name="tb_5f_IG26213-019.A1" office:value-type="string">
                  <text:p text:style-name="Table_20_Heading">macOS</text:p>
                </table:table-cell>
                <table:table-cell table:style-name="tb_5f_IG26213-019.D1" office:value-type="string">
                  <text:p text:style-name="Table_20_Heading">Efecto</text:p>
                </table:table-cell>
              </table:table-row>
            </table:table-header-rows>
            <table:table-row table:style-name="tb_5f_IG26213-019.2">
              <table:table-cell table:style-name="tb_5f_IG26213-019.A2" office:value-type="string">
                <text:p text:style-name="Table_20_Contents"><text:span text:style-name="Emphasis">Iniciar Presentación</text:span></text:p>
              </table:table-cell>
              <table:table-cell table:style-name="tb_5f_IG26213-019.A2" office:value-type="string">
                <text:p text:style-name="Table_20_Contents"><text:span text:style-name="Keystroke">F5</text:span></text:p>
              </table:table-cell>
              <table:table-cell table:style-name="tb_5f_IG26213-019.A2" office:value-type="string">
                <text:p text:style-name="Table_20_Contents"><text:span text:style-name="Keystroke">F5</text:span></text:p>
              </table:table-cell>
              <table:table-cell table:style-name="tb_5f_IG26213-019.D2" office:value-type="string">
                <text:p text:style-name="Table_20_Contents">Inicia una presentación de diapositivas desde la primera diapositiva</text:p>
              </table:table-cell>
            </table:table-row>
          </table:table>
          <text:p text:style-name="Heading_20_2"><text:bookmark-start text:name="__RefHeading___Toc6573_1619732305"/>Estándar<text:bookmark-end text:name="__RefHeading___Toc6573_1619732305"/></text:p>
          <table:table table:name="tb_IG26213-020" table:style-name="tb_5f_IG26213-020">
            <table:table-column table:style-name="tb_5f_IG26213-020.A" table:number-columns-repeated="3"/>
            <table:table-column table:style-name="tb_5f_IG26213-020.D"/>
            <table:table-header-rows>
              <table:table-row table:style-name="tb_5f_IG26213-020.1">
                <table:table-cell table:style-name="tb_5f_IG26213-020.A1" office:value-type="string">
                  <text:p text:style-name="Table_20_Heading">Nombre de la herramienta</text:p>
                </table:table-cell>
                <table:table-cell table:style-name="tb_5f_IG26213-020.A1" office:value-type="string">
                  <text:p text:style-name="Table_20_Heading">Windows<text:line-break/> Linux</text:p>
                </table:table-cell>
                <table:table-cell table:style-name="tb_5f_IG26213-020.A1" office:value-type="string">
                  <text:p text:style-name="Table_20_Heading">macOS</text:p>
                </table:table-cell>
                <table:table-cell table:style-name="tb_5f_IG26213-020.D1" office:value-type="string">
                  <text:p text:style-name="Table_20_Heading">Efecto</text:p>
                </table:table-cell>
              </table:table-row>
            </table:table-header-rows>
            <table:table-row table:style-name="tb_5f_IG26213-020.2">
              <table:table-cell table:style-name="tb_5f_IG26213-020.A2" office:value-type="string">
                <text:p text:style-name="Table_20_Contents"><text:span text:style-name="Emphasis">Nuevo</text:span></text:p>
              </table:table-cell>
              <table:table-cell table:style-name="tb_5f_IG26213-020.A2" office:value-type="string">
                <text:p text:style-name="Table_20_Contents"><text:span text:style-name="Keystroke">Ctrl</text:span>+<text:span text:style-name="Keystroke">U</text:span></text:p>
              </table:table-cell>
              <table:table-cell table:style-name="tb_5f_IG26213-020.A2" office:value-type="string">
                <text:p text:style-name="Table_20_Contents">⌘+<text:span text:style-name="Keystroke">U</text:span></text:p>
              </table:table-cell>
              <table:table-cell table:style-name="tb_5f_IG26213-020.D2" office:value-type="string">
                <text:p text:style-name="Table_20_Contents">Abre un nuevo documento de presentación.</text:p>
              </table:table-cell>
            </table:table-row>
            <table:table-row table:style-name="tb_5f_IG26213-020.2">
              <table:table-cell table:style-name="tb_5f_IG26213-020.A2" office:value-type="string">
                <text:p text:style-name="Table_20_Contents"><text:span text:style-name="Emphasis">Plantillas</text:span></text:p>
              </table:table-cell>
              <table:table-cell table:style-name="tb_5f_IG26213-020.A2" office:value-type="string">
                <text:p text:style-name="Table_20_Contents"><text:span text:style-name="Keystroke">Ctrl</text:span>+<text:span text:style-name="Keystroke">Mayús</text:span>+<text:span text:style-name="Keystroke">N</text:span></text:p>
              </table:table-cell>
              <table:table-cell table:style-name="tb_5f_IG26213-020.A2" office:value-type="string">
                <text:p text:style-name="Table_20_Contents">⌘+<text:span text:style-name="Keystroke">Mayús</text:span>+<text:span text:style-name="Keystroke">N</text:span></text:p>
              </table:table-cell>
              <table:table-cell table:style-name="tb_5f_IG26213-020.D2" office:value-type="string">
                <text:p text:style-name="Table_20_Contents">Abre el diálogo <text:span text:style-name="Emphasis">Plantillas</text:span> para crear un nuevo documento utilizando una plantilla.</text:p>
              </table:table-cell>
            </table:table-row>
            <table:table-row table:style-name="tb_5f_IG26213-020.2">
              <table:table-cell table:style-name="tb_5f_IG26213-020.A2" office:value-type="string">
                <text:p text:style-name="Table_20_Contents"><text:span text:style-name="Emphasis">Abrir</text:span></text:p>
              </table:table-cell>
              <table:table-cell table:style-name="tb_5f_IG26213-020.A2" office:value-type="string">
                <text:p text:style-name="Table_20_Contents"><text:span text:style-name="Keystroke">Ctrl</text:span>+<text:span text:style-name="Keystroke">A</text:span></text:p>
              </table:table-cell>
              <table:table-cell table:style-name="tb_5f_IG26213-020.A2" office:value-type="string">
                <text:p text:style-name="Table_20_Contents">⌘+<text:span text:style-name="Keystroke">A</text:span></text:p>
              </table:table-cell>
              <table:table-cell table:style-name="tb_5f_IG26213-020.D2" office:value-type="string">
                <text:p text:style-name="Table_20_Contents">Abre el diálogo <text:span text:style-name="Emphasis">Abrir</text:span> para navegar a una carpeta y abrir un documento.</text:p>
              </table:table-cell>
            </table:table-row>
            <table:table-row table:style-name="tb_5f_IG26213-020.2">
              <table:table-cell table:style-name="tb_5f_IG26213-020.A2" office:value-type="string">
                <text:p text:style-name="Table_20_Contents"><text:span text:style-name="Emphasis">Guardar</text:span></text:p>
              </table:table-cell>
              <table:table-cell table:style-name="tb_5f_IG26213-020.A2" office:value-type="string">
                <text:p text:style-name="Table_20_Contents"><text:span text:style-name="Keystroke">Ctrl</text:span>+<text:span text:style-name="Keystroke">G</text:span></text:p>
              </table:table-cell>
              <table:table-cell table:style-name="tb_5f_IG26213-020.A2" office:value-type="string">
                <text:p text:style-name="Table_20_Contents">⌘+<text:span text:style-name="Keystroke">G</text:span></text:p>
              </table:table-cell>
              <table:table-cell table:style-name="tb_5f_IG26213-020.D2" office:value-type="string">
                <text:p text:style-name="Table_20_Contents">Guarda el documento abierto.</text:p>
              </table:table-cell>
            </table:table-row>
            <table:table-row table:style-name="tb_5f_IG26213-020.2">
              <table:table-cell table:style-name="tb_5f_IG26213-020.A2" office:value-type="string">
                <text:p text:style-name="Table_20_Contents"><text:span text:style-name="Emphasis">Guardar como</text:span></text:p>
              </table:table-cell>
              <table:table-cell table:style-name="tb_5f_IG26213-020.A2" office:value-type="string">
                <text:p text:style-name="Table_20_Contents"><text:span text:style-name="Keystroke">Ctrl</text:span>+<text:span text:style-name="Keystroke">Mayús</text:span>+<text:span text:style-name="Keystroke">S</text:span></text:p>
              </table:table-cell>
              <table:table-cell table:style-name="tb_5f_IG26213-020.A2" office:value-type="string">
                <text:p text:style-name="Table_20_Contents">⌘+<text:span text:style-name="Keystroke">Mayús</text:span>+<text:span text:style-name="Keystroke">S</text:span></text:p>
              </table:table-cell>
              <table:table-cell table:style-name="tb_5f_IG26213-020.D2" office:value-type="string">
                <text:p text:style-name="Table_20_Contents">Abre el diálogo <text:span text:style-name="Emphasis">Guardar como</text:span> para guardar el documento abierto con un nombre distinto al que tiene.</text:p>
              </table:table-cell>
            </table:table-row>
            <table:table-row table:style-name="tb_5f_IG26213-020.2">
              <table:table-cell table:style-name="tb_5f_IG26213-020.A2" office:value-type="string">
                <text:p text:style-name="Table_20_Contents"><text:span text:style-name="Emphasis">Modo de edición</text:span></text:p>
              </table:table-cell>
              <table:table-cell table:style-name="tb_5f_IG26213-020.A2" office:value-type="string">
                <text:p text:style-name="Table_20_Contents"><text:span text:style-name="Keystroke">Ctrl</text:span>+<text:span text:style-name="Keystroke">Mayús</text:span>+<text:span text:style-name="Keystroke">M</text:span></text:p>
              </table:table-cell>
              <table:table-cell table:style-name="tb_5f_IG26213-020.A2" office:value-type="string">
                <text:p text:style-name="Table_20_Contents">⌘+<text:span text:style-name="Keystroke">Mayús</text:span>+<text:span text:style-name="Keystroke">M</text:span></text:p>
              </table:table-cell>
              <table:table-cell table:style-name="tb_5f_IG26213-020.D2" office:value-type="string">
                <text:p text:style-name="Table_20_Contents">Activa o desactiva el modo de edición Impress. Cuando está desactivado, no se puede modificar la presentación.</text:p>
              </table:table-cell>
            </table:table-row>
            <table:table-row table:style-name="tb_5f_IG26213-020.2">
              <table:table-cell table:style-name="tb_5f_IG26213-020.A2" office:value-type="string">
                <text:p text:style-name="Table_20_Contents"><text:span text:style-name="Emphasis">Imprimir</text:span></text:p>
              </table:table-cell>
              <table:table-cell table:style-name="tb_5f_IG26213-020.A2" office:value-type="string">
                <text:p text:style-name="Table_20_Contents"><text:span text:style-name="Keystroke">Ctrl</text:span>+<text:span text:style-name="Keystroke">P</text:span></text:p>
              </table:table-cell>
              <table:table-cell table:style-name="tb_5f_IG26213-020.A2" office:value-type="string">
                <text:p text:style-name="Table_20_Contents">⌘+<text:span text:style-name="Keystroke">P</text:span></text:p>
              </table:table-cell>
              <table:table-cell table:style-name="tb_5f_IG26213-020.D2" office:value-type="string">
                <text:p text:style-name="Table_20_Contents">Abre el diálogo <text:span text:style-name="Emphasis">Imprimir</text:span> para seleccionar opciones e imprimir el documento.</text:p>
              </table:table-cell>
            </table:table-row>
            <table:table-row table:style-name="tb_5f_IG26213-020.2">
              <table:table-cell table:style-name="tb_5f_IG26213-020.A2" office:value-type="string">
                <text:p text:style-name="Table_20_Contents"><text:span text:style-name="Emphasis">Cortar</text:span></text:p>
              </table:table-cell>
              <table:table-cell table:style-name="tb_5f_IG26213-020.A2" office:value-type="string">
                <text:p text:style-name="Table_20_Contents"><text:span text:style-name="Keystroke">Ctrl</text:span>+<text:span text:style-name="Keystroke">X</text:span></text:p>
              </table:table-cell>
              <table:table-cell table:style-name="tb_5f_IG26213-020.A2" office:value-type="string">
                <text:p text:style-name="Table_20_Contents">⌘+<text:span text:style-name="Keystroke">X</text:span></text:p>
              </table:table-cell>
              <table:table-cell table:style-name="tb_5f_IG26213-020.D2" office:value-type="string">
                <text:p text:style-name="Table_20_Contents">Elimina el objeto o texto seleccionado y lo coloca en el portapapeles.</text:p>
              </table:table-cell>
            </table:table-row>
            <table:table-row table:style-name="tb_5f_IG26213-020.2">
              <table:table-cell table:style-name="tb_5f_IG26213-020.A2" office:value-type="string">
                <text:p text:style-name="Table_20_Contents"><text:span text:style-name="Emphasis">Copiar</text:span></text:p>
              </table:table-cell>
              <table:table-cell table:style-name="tb_5f_IG26213-020.A2" office:value-type="string">
                <text:p text:style-name="Table_20_Contents"><text:span text:style-name="Keystroke">Ctrl</text:span>+<text:span text:style-name="Keystroke">C</text:span></text:p>
              </table:table-cell>
              <table:table-cell table:style-name="tb_5f_IG26213-020.A2" office:value-type="string">
                <text:p text:style-name="Table_20_Contents">⌘+<text:span text:style-name="Keystroke">C</text:span></text:p>
              </table:table-cell>
              <table:table-cell table:style-name="tb_5f_IG26213-020.D2" office:value-type="string">
                <text:p text:style-name="Table_20_Contents">Copia el objeto o texto seleccionado al portapapeles.</text:p>
              </table:table-cell>
            </table:table-row>
            <table:table-row table:style-name="tb_5f_IG26213-020.2">
              <table:table-cell table:style-name="tb_5f_IG26213-020.A2" office:value-type="string">
                <text:p text:style-name="Table_20_Contents"><text:span text:style-name="Emphasis">Pegar</text:span></text:p>
              </table:table-cell>
              <table:table-cell table:style-name="tb_5f_IG26213-020.A2" office:value-type="string">
                <text:p text:style-name="Table_20_Contents"><text:span text:style-name="Keystroke">Ctrl</text:span>+<text:span text:style-name="Keystroke">V</text:span></text:p>
              </table:table-cell>
              <table:table-cell table:style-name="tb_5f_IG26213-020.A2" office:value-type="string">
                <text:p text:style-name="Table_20_Contents">⌘+<text:span text:style-name="Keystroke">V</text:span></text:p>
              </table:table-cell>
              <table:table-cell table:style-name="tb_5f_IG26213-020.D2" office:value-type="string">
                <text:p text:style-name="Table_20_Contents">Coloca el contenido del portapapeles en el documento.</text:p>
              </table:table-cell>
            </table:table-row>
            <table:table-row table:style-name="tb_5f_IG26213-020.2">
              <table:table-cell table:style-name="tb_5f_IG26213-020.A2" office:value-type="string">
                <text:p text:style-name="Table_20_Contents"><text:span text:style-name="Emphasis">Borrar formato directo</text:span></text:p>
              </table:table-cell>
              <table:table-cell table:style-name="tb_5f_IG26213-020.A2" office:value-type="string">
                <text:p text:style-name="Table_20_Contents"><text:span text:style-name="Keystroke">Ctrl</text:span>+<text:span text:style-name="Keystroke">Mayús</text:span>+<text:span text:style-name="Keystroke">M</text:span></text:p>
              </table:table-cell>
              <table:table-cell table:style-name="tb_5f_IG26213-020.A2" office:value-type="string">
                <text:p text:style-name="Table_20_Contents">⌘+<text:span text:style-name="Keystroke">Mayús</text:span>+<text:span text:style-name="Keystroke">M</text:span></text:p>
              </table:table-cell>
              <table:table-cell table:style-name="tb_5f_IG26213-020.D2" office:value-type="string">
                <text:p text:style-name="Table_20_Contents">Elimina el formato directo que se ha aplicado sin usar estilos, pero además asigna el estilo de marco de texto predeterminado de la plantilla en uso..</text:p>
              </table:table-cell>
            </table:table-row>
            <text:soft-page-break/>
            <table:table-row table:style-name="tb_5f_IG26213-020.2">
              <table:table-cell table:style-name="tb_5f_IG26213-020.A2" office:value-type="string">
                <text:p text:style-name="Table_20_Contents"><text:span text:style-name="Emphasis">Deshacer</text:span></text:p>
              </table:table-cell>
              <table:table-cell table:style-name="tb_5f_IG26213-020.A2" office:value-type="string">
                <text:p text:style-name="Table_20_Contents"><text:span text:style-name="Keystroke">Ctrl</text:span>+<text:span text:style-name="Keystroke">Z</text:span></text:p>
              </table:table-cell>
              <table:table-cell table:style-name="tb_5f_IG26213-020.A2" office:value-type="string">
                <text:p text:style-name="Table_20_Contents">⌘+<text:span text:style-name="Keystroke">Z</text:span></text:p>
              </table:table-cell>
              <table:table-cell table:style-name="tb_5f_IG26213-020.D2" office:value-type="string">
                <text:p text:style-name="Table_20_Contents">Deshace la acción de edición anterior.</text:p>
              </table:table-cell>
            </table:table-row>
            <table:table-row table:style-name="tb_5f_IG26213-020.2">
              <table:table-cell table:style-name="tb_5f_IG26213-020.A2" office:value-type="string">
                <text:p text:style-name="Table_20_Contents"><text:span text:style-name="Emphasis">Rehacer</text:span></text:p>
              </table:table-cell>
              <table:table-cell table:style-name="tb_5f_IG26213-020.A2" office:value-type="string">
                <text:p text:style-name="Table_20_Contents"><text:span text:style-name="Keystroke">Ctrl</text:span>+<text:span text:style-name="Keystroke">Y</text:span></text:p>
              </table:table-cell>
              <table:table-cell table:style-name="tb_5f_IG26213-020.A2" office:value-type="string">
                <text:p text:style-name="Table_20_Contents">⌘+<text:span text:style-name="Keystroke">Y</text:span></text:p>
              </table:table-cell>
              <table:table-cell table:style-name="tb_5f_IG26213-020.D2" office:value-type="string">
                <text:p text:style-name="Table_20_Contents">Revierte la acción de la última orden <text:span text:style-name="Emphasis">Deshacer</text:span>.</text:p>
              </table:table-cell>
            </table:table-row>
            <table:table-row table:style-name="tb_5f_IG26213-020.2">
              <table:table-cell table:style-name="tb_5f_IG26213-020.A2" office:value-type="string">
                <text:p text:style-name="Table_20_Contents"><text:span text:style-name="Emphasis">Buscar y reemplazar</text:span></text:p>
              </table:table-cell>
              <table:table-cell table:style-name="tb_5f_IG26213-020.A2" office:value-type="string">
                <text:p text:style-name="Table_20_Contents"><text:span text:style-name="Keystroke">Ctrl</text:span>+<text:span text:style-name="Keystroke">Alt</text:span>+<text:span text:style-name="Keystroke">B</text:span></text:p>
              </table:table-cell>
              <table:table-cell table:style-name="tb_5f_IG26213-020.A2" office:value-type="string">
                <text:p text:style-name="Table_20_Contents">⌘+⌥+<text:span text:style-name="Keystroke">F</text:span></text:p>
              </table:table-cell>
              <table:table-cell table:style-name="tb_5f_IG26213-020.D2" office:value-type="string">
                <text:p text:style-name="Table_20_Contents">Abre el diálogo <text:span text:style-name="Emphasis">Buscar y reemplazar</text:span>.</text:p>
              </table:table-cell>
            </table:table-row>
            <table:table-row table:style-name="tb_5f_IG26213-020.2">
              <table:table-cell table:style-name="tb_5f_IG26213-020.A2" office:value-type="string">
                <text:p text:style-name="Table_20_Contents"><text:span text:style-name="Emphasis">Ortografía</text:span></text:p>
              </table:table-cell>
              <table:table-cell table:style-name="tb_5f_IG26213-020.A2" office:value-type="string">
                <text:p text:style-name="Table_20_Contents"><text:span text:style-name="Keystroke">F7</text:span></text:p>
              </table:table-cell>
              <table:table-cell table:style-name="tb_5f_IG26213-020.A2" office:value-type="string">
                <text:p text:style-name="Table_20_Contents"><text:span text:style-name="Keystroke">F7</text:span></text:p>
              </table:table-cell>
              <table:table-cell table:style-name="tb_5f_IG26213-020.D2" office:value-type="string">
                <text:p text:style-name="Table_20_Contents">Inicia el corrector ortográfico.</text:p>
              </table:table-cell>
            </table:table-row>
            <table:table-row table:style-name="tb_5f_IG26213-020.2">
              <table:table-cell table:style-name="tb_5f_IG26213-020.A2" office:value-type="string">
                <text:p text:style-name="Table_20_Contents"><text:span text:style-name="Emphasis">Revisión ortográfica automática</text:span></text:p>
              </table:table-cell>
              <table:table-cell table:style-name="tb_5f_IG26213-020.A2" office:value-type="string">
                <text:p text:style-name="Table_20_Contents"><text:span text:style-name="Keystroke">Mayús</text:span>+<text:span text:style-name="Keystroke">F7</text:span></text:p>
              </table:table-cell>
              <table:table-cell table:style-name="tb_5f_IG26213-020.A2" office:value-type="string">
                <text:p text:style-name="Table_20_Contents"><text:span text:style-name="Keystroke">Mayús</text:span>+<text:span text:style-name="Keystroke">F7</text:span></text:p>
              </table:table-cell>
              <table:table-cell table:style-name="tb_5f_IG26213-020.D2" office:value-type="string">
                <text:p text:style-name="Table_20_Contents">Activa o desactiva la revisión ortográfica automática.</text:p>
              </table:table-cell>
            </table:table-row>
            <table:table-row table:style-name="tb_5f_IG26213-020.2">
              <table:table-cell table:style-name="tb_5f_IG26213-020.A2" office:value-type="string">
                <text:p text:style-name="Table_20_Contents"><text:span text:style-name="Emphasis">Iniciar Presentación</text:span></text:p>
              </table:table-cell>
              <table:table-cell table:style-name="tb_5f_IG26213-020.A2" office:value-type="string">
                <text:p text:style-name="Table_20_Contents"><text:span text:style-name="Keystroke">F5</text:span></text:p>
              </table:table-cell>
              <table:table-cell table:style-name="tb_5f_IG26213-020.A2" office:value-type="string">
                <text:p text:style-name="Table_20_Contents"><text:span text:style-name="Keystroke">F5</text:span></text:p>
              </table:table-cell>
              <table:table-cell table:style-name="tb_5f_IG26213-020.D2" office:value-type="string">
                <text:p text:style-name="Table_20_Contents">Inicia la presentación de diapositivas.</text:p>
              </table:table-cell>
            </table:table-row>
            <table:table-row table:style-name="tb_5f_IG26213-020.2">
              <table:table-cell table:style-name="tb_5f_IG26213-020.A2" office:value-type="string">
                <text:p text:style-name="Table_20_Contents"><text:span text:style-name="Emphasis">Iniciar desde la diapositiva actual</text:span></text:p>
              </table:table-cell>
              <table:table-cell table:style-name="tb_5f_IG26213-020.A2" office:value-type="string">
                <text:p text:style-name="Table_20_Contents"><text:span text:style-name="Keystroke">Mayús</text:span>+<text:span text:style-name="Keystroke">F5</text:span></text:p>
              </table:table-cell>
              <table:table-cell table:style-name="tb_5f_IG26213-020.A2" office:value-type="string">
                <text:p text:style-name="Table_20_Contents"><text:span text:style-name="Keystroke">Mayús</text:span>+<text:span text:style-name="Keystroke">F5</text:span></text:p>
              </table:table-cell>
              <table:table-cell table:style-name="tb_5f_IG26213-020.D2" office:value-type="string">
                <text:p text:style-name="Table_20_Contents">Inicia una presentación de diapositivas en la diapositiva seleccionada.</text:p>
              </table:table-cell>
            </table:table-row>
            <table:table-row table:style-name="tb_5f_IG26213-020.2">
              <table:table-cell table:style-name="tb_5f_IG26213-020.A2" office:value-type="string">
                <text:p text:style-name="Table_20_Contents"><text:span text:style-name="Emphasis">Cuadro de texto</text:span></text:p>
              </table:table-cell>
              <table:table-cell table:style-name="tb_5f_IG26213-020.A2" office:value-type="string">
                <text:p text:style-name="Table_20_Contents"><text:span text:style-name="Keystroke">F2</text:span></text:p>
              </table:table-cell>
              <table:table-cell table:style-name="tb_5f_IG26213-020.A2" office:value-type="string">
                <text:p text:style-name="Table_20_Contents"><text:span text:style-name="Keystroke">F2</text:span></text:p>
              </table:table-cell>
              <table:table-cell table:style-name="tb_5f_IG26213-020.D2" office:value-type="string">
                <text:p text:style-name="Table_20_Contents">Cambia al modo de edición de texto y selecciona el botón <text:span text:style-name="Emphasis">Insertar cuadro de texto</text:span>.</text:p>
              </table:table-cell>
            </table:table-row>
            <table:table-row table:style-name="tb_5f_IG26213-020.2">
              <table:table-cell table:style-name="tb_5f_IG26213-020.A2" office:value-type="string">
                <text:p text:style-name="Table_20_Contents"><text:span text:style-name="Emphasis">Insertar hiperenlace</text:span></text:p>
              </table:table-cell>
              <table:table-cell table:style-name="tb_5f_IG26213-020.A2" office:value-type="string">
                <text:p text:style-name="Table_20_Contents"><text:span text:style-name="Keystroke">Ctrl</text:span>+<text:span text:style-name="Keystroke">Alt</text:span>+<text:span text:style-name="Keystroke">K</text:span></text:p>
              </table:table-cell>
              <table:table-cell table:style-name="tb_5f_IG26213-020.A2" office:value-type="string">
                <text:p text:style-name="Table_20_Contents">⌘+<text:span text:style-name="Keystroke">K</text:span></text:p>
              </table:table-cell>
              <table:table-cell table:style-name="tb_5f_IG26213-020.D2" office:value-type="string">
                <text:p text:style-name="Table_20_Contents">Abre el diálogo <text:span text:style-name="Emphasis">Hiperenlace</text:span>.</text:p>
              </table:table-cell>
            </table:table-row>
          </table:table>
          <text:p text:style-name="Heading_20_2"><text:bookmark-start text:name="__RefHeading___Toc6575_1619732305"/>Estándar (modo único)<text:bookmark-end text:name="__RefHeading___Toc6575_1619732305"/></text:p>
          <table:table table:name="tb_IG26213-021" table:style-name="tb_5f_IG26213-021">
            <table:table-column table:style-name="tb_5f_IG26213-021.A"/>
            <table:table-column table:style-name="tb_5f_IG26213-021.B"/>
            <table:table-column table:style-name="tb_5f_IG26213-021.C"/>
            <table:table-column table:style-name="tb_5f_IG26213-021.D"/>
            <table:table-header-rows>
              <table:table-row table:style-name="tb_5f_IG26213-021.1">
                <table:table-cell table:style-name="tb_5f_IG26213-021.A1" office:value-type="string">
                  <text:p text:style-name="Table_20_Heading">Nombre de la herramienta</text:p>
                </table:table-cell>
                <table:table-cell table:style-name="tb_5f_IG26213-021.A1" office:value-type="string">
                  <text:p text:style-name="Table_20_Heading">Windows<text:line-break/> Linux</text:p>
                </table:table-cell>
                <table:table-cell table:style-name="tb_5f_IG26213-021.A1" office:value-type="string">
                  <text:p text:style-name="Table_20_Heading">macOS</text:p>
                </table:table-cell>
                <table:table-cell table:style-name="tb_5f_IG26213-021.D1" office:value-type="string">
                  <text:p text:style-name="Table_20_Heading">Efecto</text:p>
                </table:table-cell>
              </table:table-row>
            </table:table-header-rows>
            <table:table-row table:style-name="tb_5f_IG26213-021.2">
              <table:table-cell table:style-name="tb_5f_IG26213-021.A2" office:value-type="string">
                <text:p text:style-name="Table_20_Contents"><text:span text:style-name="Emphasis">Nuevo</text:span></text:p>
              </table:table-cell>
              <table:table-cell table:style-name="tb_5f_IG26213-021.A2" office:value-type="string">
                <text:p text:style-name="Table_20_Contents"><text:span text:style-name="Keystroke">Ctrl</text:span>+<text:span text:style-name="Keystroke">U</text:span></text:p>
              </table:table-cell>
              <table:table-cell table:style-name="tb_5f_IG26213-021.A2" office:value-type="string">
                <text:p text:style-name="Table_20_Contents">⌘+<text:span text:style-name="Keystroke">U</text:span></text:p>
              </table:table-cell>
              <table:table-cell table:style-name="tb_5f_IG26213-021.D2" office:value-type="string">
                <text:p text:style-name="Table_20_Contents">Abre un nuevo documento de presentación.</text:p>
              </table:table-cell>
            </table:table-row>
            <table:table-row table:style-name="tb_5f_IG26213-021.2">
              <table:table-cell table:style-name="tb_5f_IG26213-021.A2" office:value-type="string">
                <text:p text:style-name="Table_20_Contents"><text:span text:style-name="Emphasis">Abrir</text:span></text:p>
              </table:table-cell>
              <table:table-cell table:style-name="tb_5f_IG26213-021.A2" office:value-type="string">
                <text:p text:style-name="Table_20_Contents"><text:span text:style-name="Keystroke">Ctrl</text:span>+<text:span text:style-name="Keystroke">A</text:span></text:p>
              </table:table-cell>
              <table:table-cell table:style-name="tb_5f_IG26213-021.A2" office:value-type="string">
                <text:p text:style-name="Table_20_Contents">⌘+<text:span text:style-name="Keystroke">A</text:span></text:p>
              </table:table-cell>
              <table:table-cell table:style-name="tb_5f_IG26213-021.D2" office:value-type="string">
                <text:p text:style-name="Table_20_Contents">Abre el diálogo <text:span text:style-name="Emphasis">Abrir</text:span> para navegar a una carpeta y abrir un documento.</text:p>
              </table:table-cell>
            </table:table-row>
            <table:table-row table:style-name="tb_5f_IG26213-021.2">
              <table:table-cell table:style-name="tb_5f_IG26213-021.A2" office:value-type="string">
                <text:p text:style-name="Table_20_Contents"><text:span text:style-name="Emphasis">Guardar</text:span></text:p>
              </table:table-cell>
              <table:table-cell table:style-name="tb_5f_IG26213-021.A2" office:value-type="string">
                <text:p text:style-name="Table_20_Contents"><text:span text:style-name="Keystroke">Ctrl</text:span>+<text:span text:style-name="Keystroke">G</text:span></text:p>
              </table:table-cell>
              <table:table-cell table:style-name="tb_5f_IG26213-021.A2" office:value-type="string">
                <text:p text:style-name="Table_20_Contents">⌘+<text:span text:style-name="Keystroke">G</text:span></text:p>
              </table:table-cell>
              <table:table-cell table:style-name="tb_5f_IG26213-021.D2" office:value-type="string">
                <text:p text:style-name="Table_20_Contents">Guarda el documento abierto.</text:p>
              </table:table-cell>
            </table:table-row>
            <table:table-row table:style-name="tb_5f_IG26213-021.2">
              <table:table-cell table:style-name="tb_5f_IG26213-021.A2" office:value-type="string">
                <text:p text:style-name="Table_20_Contents"><text:span text:style-name="Emphasis">Imprimir</text:span></text:p>
              </table:table-cell>
              <table:table-cell table:style-name="tb_5f_IG26213-021.A2" office:value-type="string">
                <text:p text:style-name="Table_20_Contents"><text:span text:style-name="Keystroke">Ctrl</text:span>+<text:span text:style-name="Keystroke">P</text:span></text:p>
              </table:table-cell>
              <table:table-cell table:style-name="tb_5f_IG26213-021.A2" office:value-type="string">
                <text:p text:style-name="Table_20_Contents">⌘+<text:span text:style-name="Keystroke">P</text:span></text:p>
              </table:table-cell>
              <table:table-cell table:style-name="tb_5f_IG26213-021.D2" office:value-type="string">
                <text:p text:style-name="Table_20_Contents">Abre el diálogo <text:span text:style-name="Emphasis">Imprimir</text:span> para seleccionar opciones e imprimir el documento.</text:p>
              </table:table-cell>
            </table:table-row>
            <table:table-row table:style-name="tb_5f_IG26213-021.2">
              <table:table-cell table:style-name="tb_5f_IG26213-021.A2" office:value-type="string">
                <text:p text:style-name="Table_20_Contents"><text:span text:style-name="Emphasis">Deshacer</text:span></text:p>
              </table:table-cell>
              <table:table-cell table:style-name="tb_5f_IG26213-021.A2" office:value-type="string">
                <text:p text:style-name="Table_20_Contents"><text:span text:style-name="Keystroke">Ctrl</text:span>+<text:span text:style-name="Keystroke">Z</text:span></text:p>
              </table:table-cell>
              <table:table-cell table:style-name="tb_5f_IG26213-021.A2" office:value-type="string">
                <text:p text:style-name="Table_20_Contents">⌘+<text:span text:style-name="Keystroke">Z</text:span></text:p>
              </table:table-cell>
              <table:table-cell table:style-name="tb_5f_IG26213-021.D2" office:value-type="string">
                <text:p text:style-name="Table_20_Contents">Deshace la acción de edición anterior.</text:p>
              </table:table-cell>
            </table:table-row>
            <table:table-row table:style-name="tb_5f_IG26213-021.2">
              <table:table-cell table:style-name="tb_5f_IG26213-021.A2" office:value-type="string">
                <text:p text:style-name="Table_20_Contents"><text:span text:style-name="Emphasis">Rehacer</text:span></text:p>
              </table:table-cell>
              <table:table-cell table:style-name="tb_5f_IG26213-021.A2" office:value-type="string">
                <text:p text:style-name="Table_20_Contents"><text:span text:style-name="Keystroke">Ctrl</text:span>+<text:span text:style-name="Keystroke">Y</text:span></text:p>
              </table:table-cell>
              <table:table-cell table:style-name="tb_5f_IG26213-021.A2" office:value-type="string">
                <text:p text:style-name="Table_20_Contents">⌘+<text:span text:style-name="Keystroke">Y</text:span></text:p>
              </table:table-cell>
              <table:table-cell table:style-name="tb_5f_IG26213-021.D2" office:value-type="string">
                <text:p text:style-name="Table_20_Contents">Revierte la acción de la última orden <text:span text:style-name="Emphasis">Deshacer.</text:span></text:p>
              </table:table-cell>
            </table:table-row>
            <table:table-row table:style-name="tb_5f_IG26213-021.2">
              <table:table-cell table:style-name="tb_5f_IG26213-021.A2" office:value-type="string">
                <text:p text:style-name="Table_20_Contents"><text:span text:style-name="Emphasis">Insertar cuadro de texto</text:span></text:p>
              </table:table-cell>
              <table:table-cell table:style-name="tb_5f_IG26213-021.A2" office:value-type="string">
                <text:p text:style-name="Table_20_Contents"><text:span text:style-name="Keystroke">F2</text:span></text:p>
              </table:table-cell>
              <table:table-cell table:style-name="tb_5f_IG26213-021.A2" office:value-type="string">
                <text:p text:style-name="Table_20_Contents"><text:span text:style-name="Keystroke">F2</text:span></text:p>
              </table:table-cell>
              <table:table-cell table:style-name="tb_5f_IG26213-021.D2" office:value-type="string">
                <text:p text:style-name="Table_20_Contents">Cambia al modo de edición de texto y selecciona el botón <text:span text:style-name="Emphasis">Insertar cuadro de texto</text:span>.</text:p>
              </table:table-cell>
            </table:table-row>
            <table:table-row table:style-name="tb_5f_IG26213-021.2">
              <table:table-cell table:style-name="tb_5f_IG26213-021.A2" office:value-type="string">
                <text:p text:style-name="Table_20_Contents"><text:span text:style-name="Emphasis">Posición y tamaño</text:span></text:p>
              </table:table-cell>
              <table:table-cell table:style-name="tb_5f_IG26213-021.A2" office:value-type="string">
                <text:p text:style-name="Table_20_Contents"><text:span text:style-name="Keystroke">F4</text:span></text:p>
              </table:table-cell>
              <table:table-cell table:style-name="tb_5f_IG26213-021.A2" office:value-type="string">
                <text:p text:style-name="Table_20_Contents"><text:span text:style-name="Keystroke">F4</text:span></text:p>
              </table:table-cell>
              <table:table-cell table:style-name="tb_5f_IG26213-021.D2" office:value-type="string">
                <text:p text:style-name="Table_20_Contents">Abre el diálogo <text:span text:style-name="Emphasis">Posición y tamaño</text:span> para el objeto seleccionado.</text:p>
              </table:table-cell>
            </table:table-row>
            <table:table-row table:style-name="tb_5f_IG26213-021.2">
              <table:table-cell table:style-name="tb_5f_IG26213-021.A2" office:value-type="string">
                <text:p text:style-name="Table_20_Contents"><text:span text:style-name="Emphasis">Agrupar</text:span></text:p>
              </table:table-cell>
              <table:table-cell table:style-name="tb_5f_IG26213-021.A2" office:value-type="string">
                <text:p text:style-name="Table_20_Contents"><text:span text:style-name="Keystroke">Ctrl</text:span>+<text:span text:style-name="Keystroke">Mayús</text:span>+<text:span text:style-name="Keystroke">G</text:span></text:p>
              </table:table-cell>
              <table:table-cell table:style-name="tb_5f_IG26213-021.A2" office:value-type="string">
                <text:p text:style-name="Table_20_Contents">⌘+<text:span text:style-name="Keystroke">Mayús</text:span>+<text:span text:style-name="Keystroke">G</text:span></text:p>
              </table:table-cell>
              <table:table-cell table:style-name="tb_5f_IG26213-021.D2" office:value-type="string">
                <text:p text:style-name="Table_20_Contents">Agrupa los objetos seleccionados.</text:p>
              </table:table-cell>
            </table:table-row>
            <table:table-row table:style-name="tb_5f_IG26213-021.2">
              <table:table-cell table:style-name="tb_5f_IG26213-021.A2" office:value-type="string">
                <text:p text:style-name="Table_20_Contents"><text:span text:style-name="Emphasis">Desagrupar</text:span></text:p>
              </table:table-cell>
              <table:table-cell table:style-name="tb_5f_IG26213-021.A2" office:value-type="string">
                <text:p text:style-name="Table_20_Contents"><text:span text:style-name="Keystroke">Ctrl</text:span>+<text:span text:style-name="Keystroke">Alt</text:span>+<text:span text:style-name="Keystroke">Mayús</text:span>+<text:span text:style-name="Keystroke">G</text:span></text:p>
              </table:table-cell>
              <table:table-cell table:style-name="tb_5f_IG26213-021.A2" office:value-type="string">
                <text:p text:style-name="Table_20_Contents">⌘+⌥+<text:span text:style-name="Keystroke">Mayús</text:span>+<text:span text:style-name="Keystroke">G</text:span></text:p>
              </table:table-cell>
              <table:table-cell table:style-name="tb_5f_IG26213-021.D2" office:value-type="string">
                <text:p text:style-name="Table_20_Contents">Desagrupa los objetos del grupo seleccionado.</text:p>
              </table:table-cell>
            </table:table-row>
            <table:table-row table:style-name="tb_5f_IG26213-021.2">
              <table:table-cell table:style-name="tb_5f_IG26213-021.A2" office:value-type="string">
                <text:p text:style-name="Table_20_Contents"><text:span text:style-name="Emphasis">Entrar en grupo</text:span></text:p>
              </table:table-cell>
              <table:table-cell table:style-name="tb_5f_IG26213-021.A2" office:value-type="string">
                <text:p text:style-name="Table_20_Contents"><text:span text:style-name="Keystroke">F3</text:span></text:p>
              </table:table-cell>
              <table:table-cell table:style-name="tb_5f_IG26213-021.A2" office:value-type="string">
                <text:p text:style-name="Table_20_Contents"><text:span text:style-name="Keystroke">F3</text:span></text:p>
              </table:table-cell>
              <table:table-cell table:style-name="tb_5f_IG26213-021.D2" office:value-type="string">
                <text:p text:style-name="Table_20_Contents">Entra en el grupo de objetos seleccionado</text:p>
              </table:table-cell>
            </table:table-row>
            <text:soft-page-break/>
            <table:table-row table:style-name="tb_5f_IG26213-021.2">
              <table:table-cell table:style-name="tb_5f_IG26213-021.A2" office:value-type="string">
                <text:p text:style-name="Table_20_Contents"><text:span text:style-name="Emphasis">Abandonar grupo</text:span></text:p>
              </table:table-cell>
              <table:table-cell table:style-name="tb_5f_IG26213-021.A2" office:value-type="string">
                <text:p text:style-name="Table_20_Contents"><text:span text:style-name="Keystroke">Ctrl</text:span>+<text:span text:style-name="Keystroke">F3</text:span></text:p>
              </table:table-cell>
              <table:table-cell table:style-name="tb_5f_IG26213-021.A2" office:value-type="string">
                <text:p text:style-name="Table_20_Contents">⌘+<text:span text:style-name="Keystroke">F3</text:span></text:p>
              </table:table-cell>
              <table:table-cell table:style-name="tb_5f_IG26213-021.D2" office:value-type="string">
                <text:p text:style-name="Table_20_Contents">Sale de un grupo de objetos.</text:p>
              </table:table-cell>
            </table:table-row>
            <table:table-row table:style-name="tb_5f_IG26213-021.2">
              <table:table-cell table:style-name="tb_5f_IG26213-021.A2" office:value-type="string">
                <text:p text:style-name="Table_20_Contents"><text:span text:style-name="Emphasis">Iniciar presentación</text:span></text:p>
              </table:table-cell>
              <table:table-cell table:style-name="tb_5f_IG26213-021.A2" office:value-type="string">
                <text:p text:style-name="Table_20_Contents"><text:span text:style-name="Keystroke">F5</text:span></text:p>
              </table:table-cell>
              <table:table-cell table:style-name="tb_5f_IG26213-021.A2" office:value-type="string">
                <text:p text:style-name="Table_20_Contents"><text:span text:style-name="Keystroke">F5</text:span></text:p>
              </table:table-cell>
              <table:table-cell table:style-name="tb_5f_IG26213-021.D2" office:value-type="string">
                <text:p text:style-name="Table_20_Contents">Inicia la presentación de diapositivas desde la primera diapositiva.</text:p>
              </table:table-cell>
            </table:table-row>
            <table:table-row table:style-name="tb_5f_IG26213-021.2">
              <table:table-cell table:style-name="tb_5f_IG26213-021.A2" office:value-type="string">
                <text:p text:style-name="Table_20_Contents"><text:span text:style-name="Emphasis">Iniciar desde diapositiva actual</text:span></text:p>
              </table:table-cell>
              <table:table-cell table:style-name="tb_5f_IG26213-021.A2" office:value-type="string">
                <text:p text:style-name="Table_20_Contents"><text:span text:style-name="Keystroke">Mayús</text:span>+<text:span text:style-name="Keystroke">F5</text:span></text:p>
              </table:table-cell>
              <table:table-cell table:style-name="tb_5f_IG26213-021.A2" office:value-type="string">
                <text:p text:style-name="Table_20_Contents"><text:span text:style-name="Keystroke">Mayús</text:span>+<text:span text:style-name="Keystroke">F5</text:span></text:p>
              </table:table-cell>
              <table:table-cell table:style-name="tb_5f_IG26213-021.D2" office:value-type="string">
                <text:p text:style-name="Table_20_Contents">Inicia la presentación de diapositivas desde la diapositiva seleccionada.</text:p>
              </table:table-cell>
            </table:table-row>
          </table:table>
          <text:p text:style-name="Heading_20_2"><text:bookmark-start text:name="__RefHeading___Toc6382_4202357337"/>Estándar (Modo de Vista)<text:bookmark-end text:name="__RefHeading___Toc6382_4202357337"/></text:p>
          <table:table table:name="tb_IG26213-022" table:style-name="tb_5f_IG26213-022">
            <table:table-column table:style-name="tb_5f_IG26213-022.A"/>
            <table:table-column table:style-name="tb_5f_IG26213-022.B"/>
            <table:table-column table:style-name="tb_5f_IG26213-022.C"/>
            <table:table-column table:style-name="tb_5f_IG26213-022.D"/>
            <table:table-header-rows>
              <table:table-row table:style-name="tb_5f_IG26213-022.1">
                <table:table-cell table:style-name="tb_5f_IG26213-022.A1" office:value-type="string">
                  <text:p text:style-name="Table_20_Heading">Nombre de la herramienta</text:p>
                </table:table-cell>
                <table:table-cell table:style-name="tb_5f_IG26213-022.A1" office:value-type="string">
                  <text:p text:style-name="Table_20_Heading">Windows<text:line-break/> Linux</text:p>
                </table:table-cell>
                <table:table-cell table:style-name="tb_5f_IG26213-022.A1" office:value-type="string">
                  <text:p text:style-name="Table_20_Heading">macOS</text:p>
                </table:table-cell>
                <table:table-cell table:style-name="tb_5f_IG26213-022.D1" office:value-type="string">
                  <text:p text:style-name="Table_20_Heading">Efecto</text:p>
                </table:table-cell>
              </table:table-row>
            </table:table-header-rows>
            <table:table-row table:style-name="tb_5f_IG26213-022.2">
              <table:table-cell table:style-name="tb_5f_IG26213-022.A2" office:value-type="string">
                <text:p text:style-name="Table_20_Contents"><text:span text:style-name="Emphasis">Guardar como</text:span></text:p>
              </table:table-cell>
              <table:table-cell table:style-name="tb_5f_IG26213-022.A2" office:value-type="string">
                <text:p text:style-name="Table_20_Contents"><text:span text:style-name="Keystroke">Ctrl</text:span>+<text:span text:style-name="Keystroke">Mayús</text:span>+<text:span text:style-name="Keystroke">S</text:span></text:p>
              </table:table-cell>
              <table:table-cell table:style-name="tb_5f_IG26213-022.A2" office:value-type="string">
                <text:p text:style-name="Table_20_Contents">⌘+<text:span text:style-name="Keystroke">Mayús</text:span>+<text:span text:style-name="Keystroke">S</text:span></text:p>
              </table:table-cell>
              <table:table-cell table:style-name="tb_5f_IG26213-022.D2" office:value-type="string">
                <text:p text:style-name="Table_20_Contents">Abre el diálogo <text:span text:style-name="Emphasis">Guardar como</text:span> para guardar el documento abierto con un nombre distinto al que tiene.</text:p>
              </table:table-cell>
            </table:table-row>
            <table:table-row table:style-name="tb_5f_IG26213-022.2">
              <table:table-cell table:style-name="tb_5f_IG26213-022.A2" office:value-type="string">
                <text:p text:style-name="Table_20_Contents"><text:span text:style-name="Emphasis">Modo de edición</text:span></text:p>
              </table:table-cell>
              <table:table-cell table:style-name="tb_5f_IG26213-022.A2" office:value-type="string">
                <text:p text:style-name="Table_20_Contents"><text:span text:style-name="Keystroke">Ctrl</text:span>+<text:span text:style-name="Keystroke">Mayús</text:span>+<text:span text:style-name="Keystroke">M</text:span></text:p>
              </table:table-cell>
              <table:table-cell table:style-name="tb_5f_IG26213-022.A2" office:value-type="string">
                <text:p text:style-name="Table_20_Contents">⌘+<text:span text:style-name="Keystroke">Mayús</text:span>+<text:span text:style-name="Keystroke">M</text:span></text:p>
              </table:table-cell>
              <table:table-cell table:style-name="tb_5f_IG26213-022.D2" office:value-type="string">
                <text:p text:style-name="Table_20_Contents">Activa o desactiva el modo de edición Impress. Cuando está desactivado, no se puede modificar la presentación.</text:p>
              </table:table-cell>
            </table:table-row>
            <table:table-row table:style-name="tb_5f_IG26213-022.2">
              <table:table-cell table:style-name="tb_5f_IG26213-022.A2" office:value-type="string">
                <text:p text:style-name="Table_20_Contents"><text:span text:style-name="Emphasis">Imprimir</text:span></text:p>
              </table:table-cell>
              <table:table-cell table:style-name="tb_5f_IG26213-022.A2" office:value-type="string">
                <text:p text:style-name="Table_20_Contents"><text:span text:style-name="Keystroke">Ctrl</text:span>+<text:span text:style-name="Keystroke">P</text:span></text:p>
              </table:table-cell>
              <table:table-cell table:style-name="tb_5f_IG26213-022.A2" office:value-type="string">
                <text:p text:style-name="Table_20_Contents">⌘+<text:span text:style-name="Keystroke">P</text:span></text:p>
              </table:table-cell>
              <table:table-cell table:style-name="tb_5f_IG26213-022.D2" office:value-type="string">
                <text:p text:style-name="Table_20_Contents">Abre el diálogo <text:span text:style-name="Emphasis">Imprimir</text:span> para seleccionar opciones e imprimir el documento.</text:p>
              </table:table-cell>
            </table:table-row>
            <table:table-row table:style-name="tb_5f_IG26213-022.2">
              <table:table-cell table:style-name="tb_5f_IG26213-022.A2" office:value-type="string">
                <text:p text:style-name="Table_20_Contents"><text:span text:style-name="Emphasis">Copiar</text:span></text:p>
              </table:table-cell>
              <table:table-cell table:style-name="tb_5f_IG26213-022.A2" office:value-type="string">
                <text:p text:style-name="Table_20_Contents"><text:span text:style-name="Keystroke">Ctrl</text:span>+<text:span text:style-name="Keystroke">C</text:span></text:p>
              </table:table-cell>
              <table:table-cell table:style-name="tb_5f_IG26213-022.A2" office:value-type="string">
                <text:p text:style-name="Table_20_Contents">⌘+<text:span text:style-name="Keystroke">C</text:span></text:p>
              </table:table-cell>
              <table:table-cell table:style-name="tb_5f_IG26213-022.D2" office:value-type="string">
                <text:p text:style-name="Table_20_Contents">Copia el objeto seleccionado en el portapapeles.</text:p>
              </table:table-cell>
            </table:table-row>
            <table:table-row table:style-name="tb_5f_IG26213-022.2">
              <table:table-cell table:style-name="tb_5f_IG26213-022.A2" office:value-type="string">
                <text:p text:style-name="Table_20_Contents"><text:span text:style-name="Emphasis">Buscar y reemplazar</text:span></text:p>
              </table:table-cell>
              <table:table-cell table:style-name="tb_5f_IG26213-022.A2" office:value-type="string">
                <text:p text:style-name="Table_20_Contents"><text:span text:style-name="Keystroke">Ctrl</text:span>+<text:span text:style-name="Keystroke">Alt</text:span>+<text:span text:style-name="Keystroke">B</text:span></text:p>
              </table:table-cell>
              <table:table-cell table:style-name="tb_5f_IG26213-022.A2" office:value-type="string">
                <text:p text:style-name="Table_20_Contents">⌘+⌥+<text:span text:style-name="Keystroke">F</text:span></text:p>
              </table:table-cell>
              <table:table-cell table:style-name="tb_5f_IG26213-022.D2" office:value-type="string">
                <text:p text:style-name="Table_20_Contents">Abre el diálogo <text:span text:style-name="Emphasis">Buscar y reemplazar</text:span>.</text:p>
              </table:table-cell>
            </table:table-row>
            <table:table-row table:style-name="tb_5f_IG26213-022.2">
              <table:table-cell table:style-name="tb_5f_IG26213-022.A2" office:value-type="string">
                <text:p text:style-name="Table_20_Contents"><text:span text:style-name="Emphasis">Iniciar presentación</text:span></text:p>
              </table:table-cell>
              <table:table-cell table:style-name="tb_5f_IG26213-022.A2" office:value-type="string">
                <text:p text:style-name="Table_20_Contents"><text:span text:style-name="Keystroke">F5</text:span></text:p>
              </table:table-cell>
              <table:table-cell table:style-name="tb_5f_IG26213-022.A2" office:value-type="string">
                <text:p text:style-name="Table_20_Contents"><text:span text:style-name="Keystroke">F5</text:span></text:p>
              </table:table-cell>
              <table:table-cell table:style-name="tb_5f_IG26213-022.D2" office:value-type="string">
                <text:p text:style-name="Table_20_Contents">Inicia la presentación de diapositivas desde la primera diapositiva.</text:p>
              </table:table-cell>
            </table:table-row>
          </table:table>
          <text:p text:style-name="Heading_20_2"><text:bookmark-start text:name="__RefHeading___Toc6384_4202357337"/>Texto<text:bookmark-end text:name="__RefHeading___Toc6384_4202357337"/></text:p>
          <table:table table:name="tb_IG26213-023" table:style-name="tb_5f_IG26213-023">
            <table:table-column table:style-name="tb_5f_IG26213-023.A"/>
            <table:table-column table:style-name="tb_5f_IG26213-023.B"/>
            <table:table-column table:style-name="tb_5f_IG26213-023.C"/>
            <table:table-column table:style-name="tb_5f_IG26213-023.D"/>
            <table:table-header-rows>
              <table:table-row table:style-name="tb_5f_IG26213-023.1">
                <table:table-cell table:style-name="tb_5f_IG26213-023.A1" office:value-type="string">
                  <text:p text:style-name="Table_20_Heading">Nombre de la herramienta</text:p>
                </table:table-cell>
                <table:table-cell table:style-name="tb_5f_IG26213-023.A1" office:value-type="string">
                  <text:p text:style-name="Table_20_Heading">Windows<text:line-break/> Linux</text:p>
                </table:table-cell>
                <table:table-cell table:style-name="tb_5f_IG26213-023.A1" office:value-type="string">
                  <text:p text:style-name="Table_20_Heading">macOS</text:p>
                </table:table-cell>
                <table:table-cell table:style-name="tb_5f_IG26213-023.D1" office:value-type="string">
                  <text:p text:style-name="Table_20_Heading">Efecto</text:p>
                </table:table-cell>
              </table:table-row>
            </table:table-header-rows>
            <table:table-row table:style-name="tb_5f_IG26213-023.2">
              <table:table-cell table:style-name="tb_5f_IG26213-023.A2" office:value-type="string">
                <text:p text:style-name="Table_20_Contents"><text:span text:style-name="Emphasis">Insertar cuadro de texto</text:span></text:p>
              </table:table-cell>
              <table:table-cell table:style-name="tb_5f_IG26213-023.A2" office:value-type="string">
                <text:p text:style-name="Table_20_Contents"><text:span text:style-name="Keystroke">F2</text:span></text:p>
              </table:table-cell>
              <table:table-cell table:style-name="tb_5f_IG26213-023.A2" office:value-type="string">
                <text:p text:style-name="Table_20_Contents"><text:span text:style-name="Keystroke">F2</text:span></text:p>
              </table:table-cell>
              <table:table-cell table:style-name="tb_5f_IG26213-023.D2" office:value-type="string">
                <text:p text:style-name="Table_20_Contents">Cambia al modo de edición de texto y selecciona el botón <text:span text:style-name="Emphasis">Insertar cuadro de texto</text:span>.</text:p>
              </table:table-cell>
            </table:table-row>
          </table:table>
          <text:p text:style-name="Text_20_body"/>
        </text:section>
        <text:p text:style-name="Standard"/>
      </text:section>
      <text:section text:style-name="Sect1" text:name="IG26214-BarrasHerramientas.odt">
        <text:section text:style-name="Sect1" text:name="Sección66">
          <text:p text:style-name="P11"><draw:frame draw:style-name="fr2" draw:name=" LibreOffice Logo Copia 14" text:anchor-type="as-char" svg:width="8.47cm" svg:height="2.12cm" draw:z-index="593"><draw:image xlink:href="Pictures/10000001000001400000005018DC0722.png" xlink:type="simple" xlink:show="embed" xlink:actuate="onLoad" draw:mime-type="image/png"/>
       <svg:title>LibreOffice Logo</svg:title>
       <svg:desc>LibreOffice Logo</svg:desc>
      </draw:frame></text:p>
        </text:section>
        <text:section text:style-name="Sect1" text:name="Sección67">
          <text:p text:style-name="Guide_20_Name"><text:user-defined style:data-style-name="N0" text:name="Guide Name">Guía de Impress</text:user-defined><text:s/><text:user-defined style:data-style-name="N0" text:name="LibreOffice Version">26.2</text:user-defined></text:p>
        </text:section>
        <text:section text:style-name="Sect1" text:name="Sección68">
          <text:h text:style-name="Title" text:outline-level="1"><text:bookmark-start text:name="__RefHeading___Toc33068_1810457014"/><text:span text:style-name="Chapter_20_Number">Apéndice B, </text:span><text:line-break/>Barras de herramientas<text:bookmark-end text:name="__RefHeading___Toc33068_1810457014"/></text:h>
          <text:p text:style-name="Subtitle"/>
        </text:section>
        <text:section text:style-name="Sect1" text:name="Sección69">
          <text:h text:style-name="Heading_20_1_20_First" text:outline-level="2"><text:bookmark-start text:name="__RefHeading___Toc1331_4256543436 Copia 9"/>Introducción<text:bookmark-end text:name="__RefHeading___Toc1331_4256543436 Copia 9"/></text:h>
          <text:p text:style-name="Text_20_body">En Impress están disponibles varias barras de herramientas para ayudarle a crear sus presentaciones. Cada barra de herramientas tiene un conjunto de herramientas predeterminado y la opción de agregar más herramientas.</text:p>
          <text:list xml:id="list214947554839814" text:continue-numbering="true" text:style-name="Heading_20_Note">
            <text:list-item>
              <text:p text:style-name="Heading_20_Note">Nota</text:p>
            </text:list-item>
          </text:list>
          <text:p text:style-name="Body_20_Text_2c__20_Note">Los iconos de los botones que se muestran en las barras de herramientas de Impress pueden diferir de lo que ve en su pantalla. Los iconos dependen del sistema operativo que se utilice y de cómo se haya configurado LibreOffice.</text:p>
          <text:p text:style-name="Body_20_Text_2c__20_Note">Algunas barras de herramientas aunque aparezcan seleccionadas en <text:s/>el menú <text:span text:style-name="Strong_20_Emphasis">Ver &gt; Barras de herramientas</text:span>, no se muestran si no se ha seleccionado un objeto del tipo adecuado.</text:p>
          <text:h text:style-name="Heading_20_1" text:outline-level="2"><text:bookmark-start text:name="__RefHeading___Toc33674_363030650"/>Usar barras de herramientas<text:bookmark-end text:name="__RefHeading___Toc33674_363030650"/></text:h>
          <text:p text:style-name="Heading_20_2"><text:bookmark-start text:name="__RefHeading___Toc33676_363030650"/>Mostrar barras de herramientas<text:bookmark-end text:name="__RefHeading___Toc33676_363030650"/></text:p>
          <text:p text:style-name="Text_20_body">Para mostrar y activar una barra de herramientas, vaya a <text:span text:style-name="Strong_20_Emphasis">Ver &gt; Barras de herramientas</text:span> en el menú principal. Se abre un menú contextual con la lista de barras de herramientas disponibles en Impress para crear presentaciones. Haga clic en el nombre de una barra de herramientas para activarla. Las barras de herramientas activas se indican con un una marca de verificación junto a su nombre.</text:p>
          <text:list xml:id="list214949005384660" text:continue-numbering="true" text:style-name="Heading_20_Note">
            <text:list-item>
              <text:p text:style-name="Heading_20_Note">Nota</text:p>
            </text:list-item>
          </text:list>
          <text:p text:style-name="Body_20_Text_2c__20_Note">Algunos botones de las barras de herramientas muestran, a su derecha, un pequeño triángulo que apunta hacia abajo ▼. Haga clic en este triángulo para desplegar una paleta con más herramientas. El icono del botón mostrará la última herramienta utilizada de esa paleta.</text:p>
          <text:p text:style-name="Heading_20_2"><text:bookmark-start text:name="__RefHeading___Toc33678_363030650"/>Cerrar barras de herramientas<text:bookmark-end text:name="__RefHeading___Toc33678_363030650"/></text:p>
          <text:p text:style-name="Body_20_Text_2c__20_List_20_Intro">Para cerrar una barra de herramientas, utilice uno de los siguientes métodos:</text:p>
          <text:list text:continue-list="list214948461866785" text:style-name="List_20_1">
            <text:list-item>
              <text:p text:style-name="List_20_1">Vaya a <text:span text:style-name="Strong_20_Emphasis">Ver &gt; Barras de herramientas</text:span> en el menú y desmarque la barra de herramientas.</text:p>
            </text:list-item>
            <text:list-item>
              <text:p text:style-name="List_20_1">Haga clic con el botón derecho en un icono de una barra de herramientas y seleccione <text:span text:style-name="Emphasis">Cerrar barra de herramientas</text:span> en el menú contextual.</text:p>
            </text:list-item>
            <text:list-item>
              <text:p text:style-name="List_20_1">Haga clic en el botón cerrar (<text:span text:style-name="Strong_20_Emphasis">X</text:span>) de la barra de título de la barra de herramientas.</text:p>
            </text:list-item>
          </text:list>
          <text:p text:style-name="Heading_20_2"><text:bookmark-start text:name="__RefHeading___Toc33680_363030650"/>Mover barras de herramientas<text:bookmark-end text:name="__RefHeading___Toc33680_363030650"/></text:p>
          <text:p text:style-name="Text_20_body">De forma predeterminada, algunas barras de herramientas están acopladas en algún margen de la ventana principal de Impress. Las barras de herramientas acopladas se pueden desacoplar y mover a una nueva posición acoplada o dejarlas flotantes. Antes de poder mover una barra de herramientas debe estar desbloqueada.</text:p>
          <text:p text:style-name="Heading_20_3"><text:bookmark-start text:name="__RefHeading___Toc29906_363030650"/>Bloquear o desbloquear barras de herramientas acopladas<text:bookmark-end text:name="__RefHeading___Toc29906_363030650"/></text:p>
          <text:p text:style-name="Text_20_body">Cuando una barra de herramientas está acoplada, se puede bloquear su posición en la ventana principal de Impress. La posición de una barra de herramientas flotante no se puede bloquear.</text:p>
          <text:list xml:id="list214949178059740" text:continue-numbering="true" text:style-name="List_20_1">
            <text:list-item>
              <text:p text:style-name="List_20_1"><text:soft-page-break/>Para bloquear o desbloquear la posición de una barra de herramientas acoplada haga clic con el botón derecho en la barra de herramientas y seleccione <text:span text:style-name="Emphasis">Bloquear posición de barra de herramientas</text:span> en el menú emergente. La marca de verificación a la izquierda de esta opción indica que la barra está bloqueada.</text:p>
            </text:list-item>
            <text:list-item>
              <text:p text:style-name="List_20_1">Para bloquear o desbloquear todas las barras de herramientas <text:s/>vaya al menú <text:span text:style-name="Strong_20_Emphasis">Ver &gt; Barras de herramientas</text:span> y marque o desmarque <text:span text:style-name="Emphasis">Bloquear barras de herramientas</text:span>. Esta operación requiere un reinicio de LibreOffice.</text:p>
            </text:list-item>
          </text:list>
          <text:p text:style-name="Heading_20_3"><text:bookmark-start text:name="__RefHeading___Toc33276_363030650"/>Barras de herramientas acopladas<text:bookmark-end text:name="__RefHeading___Toc33276_363030650"/></text:p>
          <text:p text:style-name="Body_20_Text_2c__20_List_20_Intro">Para mover una barra de herramientas acoplada:</text:p>
          <text:list xml:id="list214949130394244" text:continue-list="list214948976985203" text:style-name="Numbering_20_1">
            <text:list-item text:start-value="1">
              <text:p text:style-name="Numbering_20_1">Mueva el cursor del ratón sobre los puntos que aparecen en el extremo izquierdo de la barra de herramientas (si la barra es horizontal) o en el extremo superior (si la barra es vertical). El cursor del ratón se convierte en un cursor de movimiento.</text:p>
            </text:list-item>
            <text:list-item>
              <text:p text:style-name="Numbering_20_1">Mantenga pulsado el botón izquierdo del ratón mientras arrastra a una nueva ubicación la barra de herramientas, acoplada o flotante. Aparecerá una línea punteada del tamaño de la barra que indica la posición que tomará la barra de herramientas.</text:p>
            </text:list-item>
            <text:list-item>
              <text:p text:style-name="Numbering_20_1">Cuando visualice la posición deseada para la barra de herramientas suelte el botón.</text:p>
            </text:list-item>
          </text:list>
          <text:p text:style-name="Heading_20_3"><text:bookmark-start text:name="__RefHeading___Toc33682_363030650"/>Barras de herramientas flotantes<text:bookmark-end text:name="__RefHeading___Toc33682_363030650"/></text:p>
          <text:p text:style-name="Text_20_body">Una barra de herramientas flotante tiene su propio marco y se puede desplazar en cualquier lugar del espacio de trabajo o de la pantalla. Para mover una barra de herramientas flotante, haga clic en su barra de título y arrástrela a una nueva ubicación flotante o hacia los bordes de la ventana de Impress para acoplarla. Suelte el botón del ratón cuando la barra de herramientas esté en la posición deseada.</text:p>
          <text:p text:style-name="Heading_20_3"><text:bookmark-start text:name="__RefHeading___Toc33684_363030650"/>Acoplar barras de herramientas flotantes<text:bookmark-end text:name="__RefHeading___Toc33684_363030650"/></text:p>
          <text:p text:style-name="Body_20_Text_2c__20_List_20_Intro">Para acoplar una barra de herramientas flotante, utilice uno de los siguientes métodos:</text:p>
          <text:list xml:id="list214948624665241" text:continue-list="list214949178059740" text:style-name="List_20_1">
            <text:list-item>
              <text:p text:style-name="List_20_1">Haga clic en su barra de título y arrástrela hacia uno de los bordes de la ventana principal. Cuando la barra de herramientas alcanza una posición de acoplamiento, aparece un borde sombreado en la posición de acoplamiento. Suelte el botón del ratón y la barra de herramientas se acoplará.</text:p>
            </text:list-item>
            <text:list-item>
              <text:p text:style-name="List_20_1">Haga clic en la flecha hacia abajo ▼ en la barra de título y seleccione <text:span text:style-name="Emphasis">Acoplar barra de herramientas</text:span> en el menú contextual. La barra de herramientas se mueve a una posición acoplada. Si la posición no es la adecuada, acople la barra de herramientas en una nueva posición.</text:p>
            </text:list-item>
            <text:list-item>
              <text:p text:style-name="List_20_1">Para acoplar todas las barras de herramientas flotantes, seleccione <text:span text:style-name="Emphasis">Acoplar todas las barras de herramientas</text:span> en el menú contextual. </text:p>
            </text:list-item>
          </text:list>
          <text:p text:style-name="Heading_20_2"><text:bookmark-start text:name="__RefHeading___Toc33686_363030650"/>Edición de barras de herramientas<text:bookmark-end text:name="__RefHeading___Toc33686_363030650"/></text:p>
          <text:p text:style-name="Text_20_body">Cuando instala <text:s/>LibreOffice en su equipo, también se instala un conjunto de barras de herramientas específicas para cada módulo de LibreOffice. Cada barra de herramientas tiene un conjunto predeterminado de botones , algunos de los cuales no están visibles. Puede hacer visibles estos botones así como agregar otros o crear sus propias barras de herramientas.</text:p>
          <text:p text:style-name="Heading_20_3"><text:bookmark-start text:name="__RefHeading___Toc33688_363030650"/>Mostrar botones de las barras de herramientas<text:bookmark-end text:name="__RefHeading___Toc33688_363030650"/></text:p>
          <text:p text:style-name="Body_20_Text_2c__20_List_20_Intro">Para agregar botones que no están visibles en una barra de herramientas use el comando <text:span text:style-name="Emphasis">Botones visibles</text:span> del menú emergente de la siguiente manera:</text:p>
          <text:list xml:id="list214947369861426" text:continue-list="list214949130394244" text:style-name="Numbering_20_1">
            <text:list-item text:start-value="1">
              <text:p text:style-name="Numbering_20_1">Haga clic con el botón derecho en una barra de herramientas y seleccione <text:span text:style-name="Emphasis">Botones visibles</text:span> en el menú contextual para mostrar la lista de botones disponibles.</text:p>
            </text:list-item>
            <text:list-item>
              <text:p text:style-name="Numbering_20_1"><text:soft-page-break/>Haga clic en el botón que desea que se muestre y el botón aparecerá en la barra de herramientas. La lista de botones disponibles se cierra automáticamente. Un resaltado o una marca de verificación junto al botón indica que el botón ya está visible en la barra de herramientas.</text:p>
            </text:list-item>
          </text:list>
          <text:list text:continue-list="list214949005384660" text:style-name="Heading_20_Note">
            <text:list-item>
              <text:p text:style-name="Heading_20_Note">Nota</text:p>
            </text:list-item>
          </text:list>
          <text:p text:style-name="Body_20_Text_2c__20_Note">Al agregar botones usando <text:span text:style-name="Emphasis">Botones visibles</text:span>, el botón se agrega a la barra de herramientas en el mismo orden que aparecen la lista <text:span text:style-name="Emphasis">Botones visibles</text:span>. El orden de los botones visibles no se pueden cambiar mediante este método.</text:p>
          <text:p text:style-name="Heading_20_3"><text:bookmark-start text:name="__RefHeading___Toc33690_363030650"/>Ocultar botones de las barras de herramientas<text:bookmark-end text:name="__RefHeading___Toc33690_363030650"/></text:p>
          <text:p text:style-name="Body_20_Text_2c__20_List_20_Intro">Oculte los botones que no usa habitualmente de una barra de herramientas mediante el comando <text:span text:style-name="Emphasis">Botones visibles</text:span> del menú emergente de la siguiente manera.</text:p>
          <text:list xml:id="list214949247904909" text:continue-list="list214947369861426" text:style-name="Numbering_20_1">
            <text:list-item text:start-value="1">
              <text:p text:style-name="Numbering_20_1">Haga clic con el botón derecho en una barra de herramientas y seleccione <text:span text:style-name="Emphasis">Botones visibles</text:span> en el menú contextual para mostrar una lista de botones disponibles.</text:p>
            </text:list-item>
            <text:list-item>
              <text:p text:style-name="Numbering_20_1">Haga clic en el botón que desea ocultar y el botón se ocultará. También desaparece el resaltado o la marca de verificación junto al botón. La lista de botones disponibles se cierra automáticamente.</text:p>
            </text:list-item>
          </text:list>
          <text:p text:style-name="Heading_20_3"><text:bookmark-start text:name="__RefHeading___Toc33692_363030650"/>Personalización de las barras de herramientas<text:bookmark-end text:name="__RefHeading___Toc33692_363030650"/></text:p>
          <text:p text:style-name="Text_20_body">Se pueden agregar otros botones y comandos adicionales a una barra de herramientas mediante el comando del menú contextual <text:span text:style-name="Emphasis">Personalizar barra de herramientas</text:span>. También podrá crear nuevas barras de herramientas en caso de que necesite un conjunto específico de herramientas para una tarea en concreto. Para más información sobre la personalización de barras de herramientas, consulte la <text:span text:style-name="Emphasis">Guía de iniciación</text:span>.</text:p>
          <text:h text:style-name="Heading_20_1" text:outline-level="2"><text:bookmark-start text:name="__RefHeading___Toc33694_363030650"/>Barras de herramientas<text:bookmark-end text:name="__RefHeading___Toc33694_363030650"/></text:h>
          <text:list text:continue-list="list214948624665241" text:style-name="List_20_1">
            <text:list-item>
              <text:p text:style-name="List_20_1">Los botones disponibles en una barra de herramientas normalmente se indican en <text:span text:style-name="Emphasis">Botones visibles</text:span> ya sea por el icono resaltado o por una marca de verificación.</text:p>
            </text:list-item>
            <text:list-item>
              <text:p text:style-name="List_20_1">Algunas de las herramientas también son accesibles mediante un atajo de teclado para un acceso más rápido. Ese atajo de teclado se visualiza entre paréntesis a la derecha del nombre de la herramienta. Para una lista completa de los atajos de teclado disponibles en Impress, consulte el «Apéndice A, atajos de teclado».</text:p>
            </text:list-item>
            <text:list-item>
              <text:p text:style-name="List_20_1">Las capturas de pantalla de las barras de herramientas que se muestran en este capítulo están tomadas de barras de herramientas flotantes y con todos los botones visibles. Encontrará que muchas de sus barras de herramientas tienen bastantes botones ocultos, Hágalos visibles según sus preferencias.</text:p>
            </text:list-item>
          </text:list>
          <text:h text:style-name="Heading_20_1" text:outline-level="2"><text:bookmark-start text:name="__RefHeading___Toc33698_363030650"/>Alinear objetos<text:bookmark-end text:name="__RefHeading___Toc33698_363030650"/></text:h>
          <text:p text:style-name="Text_20_body">La barra de herramientas <text:span text:style-name="Emphasis">Alinear objetos</text:span> (figura <text:sequence-ref text:reference-format="value" text:ref-name="refFigure288">289</text:sequence-ref>) contiene herramientas para alinear objetos.</text:p>
          <text:p text:style-name="Figure"><draw:frame draw:style-name="fr3" draw:name="fram_IG26214-000" text:anchor-type="as-char" draw:z-index="594">
       <draw:text-box fo:min-height="0.041cm" fo:min-width="0.041cm">
        <text:p text:style-name="Figure">Figura <text:sequence text:ref-name="refFigure288" text:name="Figure" text:formula="ooow:Figure+1" style:num-format="Native Numbering">289</text:sequence>: Barra de herramientas Alinear objetos</text:p>
        <text:p text:style-name="Figure"><draw:frame draw:style-name="fr4" draw:name="img_IG26214-001" text:anchor-type="as-char" svg:width="10.659cm" svg:height="1.981cm" draw:z-index="595"><draw:image xlink:href="Pictures/10000000000001930000004B1FE5EFDD.png" xlink:type="simple" xlink:show="embed" xlink:actuate="onLoad" draw:mime-type="image/png"/>
          <svg:title>Barra de herramientas Alinear objetos</svg:title>
          <svg:desc>Barra de herramientas Alinear objetos</svg:desc>
         </draw:frame></text:p>
       </draw:text-box>
      </draw:frame></text:p>
          <text:p text:style-name="Figure"><text:soft-page-break/><draw:frame draw:style-name="fr3" draw:name="fram_IG26214-001" text:anchor-type="as-char" draw:z-index="596">
       <draw:text-box fo:min-height="0.041cm" fo:min-width="0.041cm">
        <text:p text:style-name="Figure">Figura <text:sequence text:ref-name="refFigure289" text:name="Figure" text:formula="ooow:Figure+1" style:num-format="Native Numbering">290</text:sequence>: Botones de la barra de herramientas Alinear objetos</text:p>
        <text:p text:style-name="Figure"><draw:frame draw:style-name="fr4" draw:name="img_IG26214-002" text:anchor-type="as-char" svg:width="12.98cm" svg:height="2.679cm" draw:z-index="597"><draw:image xlink:href="Pictures/10000001000001BE0000005C740DEEB5.png" xlink:type="simple" xlink:show="embed" xlink:actuate="onLoad" draw:mime-type="image/png"/>
          <svg:title>Botones de la barra de herramientas Alinear objetos</svg:title>
          <svg:desc>Botones de la barra de herramientas Alinear objetos</svg:desc>
         </draw:frame></text:p>
       </draw:text-box>
      </draw:frame></text:p>
          <text:p text:style-name="Heading_20_2"><text:bookmark-start text:name="__RefHeading___Toc4696_1987392674"/>Buscar<text:bookmark-end text:name="__RefHeading___Toc4696_1987392674"/></text:p>
          <text:p text:style-name="Text_20_body">La barra de herramientas <text:span text:style-name="Emphasis">Buscar</text:span> (figura <text:sequence-ref text:reference-format="value" text:ref-name="refFigure290">291</text:sequence-ref>) se abre de forma predeterminada en la parte inferior izquierda de la ventana principal de Draw y facilita la búsqueda de texto en el dibujo.</text:p>
          <text:p text:style-name="Figure"><text:bookmark-start text:name="__RefHeading___Toc110505_3052510722"/><draw:frame draw:style-name="fr3" draw:name="fram_IG26214-002" text:anchor-type="as-char" draw:z-index="598">
       <draw:text-box fo:min-height="0.041cm" fo:min-width="0.041cm">
        <text:p text:style-name="Figure">Figura <text:sequence text:ref-name="refFigure290" text:name="Figure" text:formula="ooow:Figure+1" style:num-format="Native Numbering">291</text:sequence>: Barra de herramientas Buscar</text:p>
        <text:p text:style-name="Figure"><draw:frame draw:style-name="fr4" draw:name="img_IG26214-003" text:anchor-type="as-char" svg:width="16.3cm" svg:height="3.821cm" draw:z-index="599"><draw:image xlink:href="Pictures/1000000100000370000000CE6655BBBE.png" xlink:type="simple" xlink:show="embed" xlink:actuate="onLoad" draw:mime-type="image/png"/>
          <svg:title>Barra de herramientas Buscar</svg:title>
          <svg:desc>Barra de herramientas Buscar</svg:desc>
         </draw:frame></text:p>
       </draw:text-box>
      </draw:frame><text:bookmark-end text:name="__RefHeading___Toc110505_3052510722"/></text:p>
          <text:p text:style-name="Heading_20_2"><text:bookmark-start text:name="__RefHeading___Toc19393_3651605831"/>Círculos y óvalos heredados<text:bookmark-end text:name="__RefHeading___Toc19393_3651605831"/></text:p>
          <text:p text:style-name="Text_20_body">La barra de herramientas <text:span text:style-name="Emphasis">Círculos y óvalos heredados</text:span> (figura <text:sequence-ref text:reference-format="value" text:ref-name="refFigure291">292</text:sequence-ref>) proporciona herramientas para insertar diferentes tipos de círculos y óvalos en un dibujo.</text:p>
          <text:p text:style-name="Figure"><draw:frame draw:style-name="fr3" draw:name="fram_IG26214-003" text:anchor-type="as-char" draw:z-index="600">
       <draw:text-box fo:min-height="0.041cm" fo:min-width="0.041cm">
        <text:p text:style-name="Figure">Figura <text:sequence text:ref-name="refFigure291" text:name="Figure" text:formula="ooow:Figure+1" style:num-format="Native Numbering">292</text:sequence>: Barra de herramientas Círculos y óvalos heredados</text:p>
        <text:p text:style-name="Figure"><draw:frame draw:style-name="fr4" draw:name="img_IG26214-004" text:anchor-type="as-char" svg:width="12.569cm" svg:height="1.75cm" draw:z-index="601"><draw:image xlink:href="Pictures/10000001000001DB0000004255AA14D3.png" xlink:type="simple" xlink:show="embed" xlink:actuate="onLoad" draw:mime-type="image/png"/>
          <svg:title>Barra de herramientas Círculos y óvalos heredados</svg:title>
          <svg:desc>Barra de herramientas Círculos y óvalos heredados</svg:desc>
         </draw:frame></text:p>
       </draw:text-box>
      </draw:frame></text:p>
          <text:p text:style-name="Figure"><draw:frame draw:style-name="fr3" draw:name="fram_IG26214-004" text:anchor-type="as-char" draw:z-index="602">
       <draw:text-box fo:min-height="0.041cm" fo:min-width="0.041cm">
        <text:p text:style-name="Figure">Figura <text:sequence text:ref-name="refFigure292" text:name="Figure" text:formula="ooow:Figure+1" style:num-format="Native Numbering">293</text:sequence>: Botones de la barra de herramientas Círculos y óvalos heredados</text:p>
        <text:p text:style-name="Figure"><draw:frame draw:style-name="fr4" draw:name="img_IG26214-005" text:anchor-type="as-char" svg:width="13.82cm" svg:height="5.791cm" draw:z-index="603"><draw:image xlink:href="Pictures/10000001000001DB000000C7BFBEFBC0.png" xlink:type="simple" xlink:show="embed" xlink:actuate="onLoad" draw:mime-type="image/png"/>
          <svg:title>Botones de la barra de herramientas Círculos y óvalos heredados</svg:title>
          <svg:desc>Botones de la barra de herramientas Círculos y óvalos heredados</svg:desc>
         </draw:frame></text:p>
       </draw:text-box>
      </draw:frame></text:p>
          <text:p text:style-name="Heading_20_2"><text:bookmark-start text:name="__RefHeading___Toc110507_3052510722"/>Clasificación TSCP<text:bookmark-end text:name="__RefHeading___Toc110507_3052510722"/></text:p>
          <text:p text:style-name="Text_20_body">La barra de herramientas <text:span text:style-name="Strong_20_Emphasis">Clasificación </text:span><text:span text:style-name="Emphasis">TSCP</text:span> proporciona herramientas para ayudar a seleccionar la seguridad de un documento. LibreOffice agrega campos personalizados en las propiedades del documento (<text:span text:style-name="Strong_20_Emphasis">Archivo &gt; Propiedades &gt; Propiedades personalizadas</text:span>) para <text:soft-page-break/>almacenar la política de clasificación como metadatos del documento. TSCP son las siglas de Transglobal Secure Collaboration Participation.</text:p>
          <text:p text:style-name="Figure"><draw:frame draw:style-name="fr3" draw:name="fram_IG26214-005" text:anchor-type="as-char" draw:z-index="604">
       <draw:text-box fo:min-height="0.041cm" fo:min-width="0.041cm">
        <text:p text:style-name="Figure">Figura <text:sequence text:ref-name="refFigure293" text:name="Figure" text:formula="ooow:Figure+1" style:num-format="Native Numbering">294</text:sequence>: Barra de herramientas Clasificación TSCP</text:p>
        <text:p text:style-name="Figure"><draw:frame draw:style-name="fr4" draw:name="img_IG26214-006" text:anchor-type="as-char" svg:width="13.019cm" svg:height="2.521cm" draw:z-index="605"><draw:image xlink:href="Pictures/10000001000002230000006A6737A22C.png" xlink:type="simple" xlink:show="embed" xlink:actuate="onLoad" draw:mime-type="image/png"/>
          <svg:title>Barra de herramientas Clasificación TSCP</svg:title>
          <svg:desc>Barra de herramientas Clasificación TSCP</svg:desc>
         </draw:frame></text:p>
       </draw:text-box>
      </draw:frame></text:p>
          <text:p text:style-name="Heading_20_2"><text:bookmark-start text:name="__RefHeading___Toc110509_3052510722"/>Clasificador de diapositivas<text:bookmark-end text:name="__RefHeading___Toc110509_3052510722"/></text:p>
          <text:p text:style-name="Text_20_body">La barra de herramientasl <text:span text:style-name="Emphasis">Clasificador de diapositivas</text:span> le permite seleccionar diapositivas en la presentación actual e iniciar una presentación desde la primera diapositiva.</text:p>
          <text:p text:style-name="Figure"><draw:frame draw:style-name="fr3" draw:name="fram_IG26214-006" text:anchor-type="as-char" draw:z-index="606">
       <draw:text-box fo:min-height="0.041cm" fo:min-width="0.041cm">
        <text:p text:style-name="Figure">Figura <text:sequence text:ref-name="refFigure294" text:name="Figure" text:formula="ooow:Figure+1" style:num-format="Native Numbering">295</text:sequence>: Barra de herramientas Clasificador de diapositivas</text:p>
        <text:p text:style-name="Figure"><draw:frame draw:style-name="fr4" draw:name="img_IG26214-007" text:anchor-type="as-char" svg:width="7.77cm" svg:height="2.221cm" draw:z-index="607"><draw:image xlink:href="Pictures/100000010000016F000000691E3B9AC1.png" xlink:type="simple" xlink:show="embed" xlink:actuate="onLoad" draw:mime-type="image/png"/>
          <svg:title>Barra de herramientas Clasificador de diapositivas</svg:title>
          <svg:desc>Barra de herramientas Clasificador de diapositivas</svg:desc>
         </draw:frame></text:p>
       </draw:text-box>
      </draw:frame></text:p>
          <text:p text:style-name="Heading_20_2"><text:bookmark-start text:name="__RefHeading___Toc33700_363030650"/>Comentarios<text:bookmark-end text:name="__RefHeading___Toc33700_363030650"/></text:p>
          <text:p text:style-name="Text_20_body">La barra de herramientas <text:span text:style-name="Emphasis">Comentarios</text:span> (figura <text:sequence-ref text:reference-format="value" text:ref-name="refFigure295">296</text:sequence-ref>) proporciona una herramienta para agregar, eliminar y navegar por comentarios en un dibujo. Se recomienda agregar el nombre y las iniciales del usuario en <text:span text:style-name="Strong_20_Emphasis">Herramientas &gt; Opciones &gt; LibreOffice &gt; Datos de usuario</text:span> (macOS <text:span text:style-name="Strong_20_Emphasis">LibreOffice &gt; Preferencias &gt; LibreOffice &gt; Datos de usuario</text:span>) para identificar al autor del comentario.</text:p>
          <text:p text:style-name="Figure"><draw:frame draw:style-name="fr3" draw:name="fram_IG26214-007" text:anchor-type="as-char" draw:z-index="608">
       <draw:text-box fo:min-height="0.041cm" fo:min-width="0.041cm">
        <text:p text:style-name="Figure">Figura <text:sequence text:ref-name="refFigure295" text:name="Figure" text:formula="ooow:Figure+1" style:num-format="Native Numbering">296</text:sequence>: Barra de herramientas Comentarios</text:p>
        <text:p text:style-name="Figure"><draw:frame draw:style-name="fr4" draw:name="img_IG26214-008" text:anchor-type="as-char" svg:width="4.45cm" svg:height="1.69cm" draw:z-index="609"><draw:image xlink:href="Pictures/10000001000000990000003A3F3667C1.png" xlink:type="simple" xlink:show="embed" xlink:actuate="onLoad" draw:mime-type="image/png"/>
          <svg:title>Barra de herramientas Comentarios</svg:title>
          <svg:desc>Barra de herramientas Comentarios</svg:desc>
         </draw:frame></text:p>
       </draw:text-box>
      </draw:frame></text:p>
          <text:p text:style-name="Figure"><draw:frame draw:style-name="fr3" draw:name="fram_IG26214-008" text:anchor-type="as-char" draw:z-index="610">
       <draw:text-box fo:min-height="0.041cm" fo:min-width="0.041cm">
        <text:p text:style-name="Figure">Figura <text:sequence text:ref-name="refFigure296" text:name="Figure" text:formula="ooow:Figure+1" style:num-format="Native Numbering">297</text:sequence>: Botones de la barra de herramientas Comentarios</text:p>
        <text:p text:style-name="Figure"><draw:frame draw:style-name="fr4" draw:name="img_IG26214-009" text:anchor-type="as-char" svg:width="13.21cm" svg:height="2.24cm" draw:z-index="611"><draw:image xlink:href="Pictures/10000001000001C60000004D430C370F.png" xlink:type="simple" xlink:show="embed" xlink:actuate="onLoad" draw:mime-type="image/png"/>
          <svg:title>Botones de la barra de herramientas Comentarios</svg:title>
          <svg:desc>Botones de la barra de herramientas Comentarios</svg:desc>
         </draw:frame></text:p>
       </draw:text-box>
      </draw:frame></text:p>
          <text:p text:style-name="Heading_20_2"><text:bookmark-start text:name="__RefHeading___Toc33696_363030650"/>Configuración 3D<text:bookmark-end text:name="__RefHeading___Toc33696_363030650"/></text:p>
          <text:p text:style-name="Text_20_body">La barra de herramientas <text:span text:style-name="Emphasis">Configuración 3D</text:span> (figura <text:sequence-ref text:reference-format="value" text:ref-name="refFigure297">298</text:sequence-ref>) y sus herramientas solo se activan cuando un objeto ha sido convertido a 3D usando <text:span text:style-name="Emphasis">Alternar Extrusión</text:span> y está seleccionado.</text:p>
          <text:p text:style-name="Figure"><draw:frame draw:style-name="fr3" draw:name="fram_IG26214-009" text:anchor-type="as-char" draw:z-index="612">
       <draw:text-box fo:min-height="0.041cm" fo:min-width="0.041cm">
        <text:p text:style-name="Figure">Figura <text:sequence text:ref-name="refFigure297" text:name="Figure" text:formula="ooow:Figure+1" style:num-format="Native Numbering">298</text:sequence>: Barra de herramientas Configuración 3D</text:p>
        <text:p text:style-name="Figure"><draw:frame draw:style-name="fr4" draw:name="img_IG26214-010" text:anchor-type="as-char" svg:width="9.751cm" svg:height="1.69cm" draw:z-index="613"><draw:image xlink:href="Pictures/100000010000014F0000003AD334C1C0.png" xlink:type="simple" xlink:show="embed" xlink:actuate="onLoad" draw:mime-type="image/png"/>
          <svg:title>Barra de herramientas Configuración 3D</svg:title>
          <svg:desc>Barra de herramientas Configuración 3D</svg:desc>
         </draw:frame></text:p>
       </draw:text-box>
      </draw:frame></text:p>
          <text:p text:style-name="Body_20_Text_2c__20_List_20_Intro"><text:soft-page-break/>Las herramientas con un triángulo (▼) a la derecha del icono dan acceso a opciones para la herramienta. Haga clic en este triángulo para abrir elegir entre las opciones:</text:p>
          <text:p text:style-name="List_20_Contents"><text:span text:style-name="Emphasis">Profundidad</text:span> – <text:s/>profundidad de la extrusión.</text:p>
          <text:p text:style-name="List_20_Contents"><text:span text:style-name="Emphasis">Dirección</text:span> – <text:s/>dirección y tipo de extrusión.</text:p>
          <text:p text:style-name="List_20_Contents"><text:span text:style-name="Emphasis">Iluminación</text:span> – dirección y tipo de iluminación.</text:p>
          <text:p text:style-name="List_20_Contents"><text:span text:style-name="Emphasis">Superficie</text:span> – tipo de superficie de la extrusión.</text:p>
          <text:p text:style-name="List_20_Contents"><text:span text:style-name="Emphasis">Color 3D</text:span> – color de la extrusion.</text:p>
          <text:p text:style-name="Figure"><draw:frame draw:style-name="fr3" draw:name="fram_IG26214-010" text:anchor-type="as-char" draw:z-index="614">
       <draw:text-box fo:min-height="0.041cm" fo:min-width="0.041cm">
        <text:p text:style-name="Figure">Figura <text:sequence text:ref-name="refFigure298" text:name="Figure" text:formula="ooow:Figure+1" style:num-format="Native Numbering">299</text:sequence>: Botones de la barra de herramientas Configuración 3D</text:p>
        <text:p text:style-name="Figure"><draw:frame draw:style-name="fr4" draw:name="img_IG26214-011" text:anchor-type="as-char" svg:width="11.67cm" svg:height="3.461cm" draw:z-index="615"><draw:image xlink:href="Pictures/1000000100000191000000773C92AB34.png" xlink:type="simple" xlink:show="embed" xlink:actuate="onLoad" draw:mime-type="image/png"/>
          <svg:title>Botones de la barra de herramientas Configuración 3D</svg:title>
          <svg:desc>Botones de la barra de herramientas Configuración 3D</svg:desc>
         </draw:frame></text:p>
       </draw:text-box>
      </draw:frame></text:p>
          <text:p text:style-name="Heading_20_2"><text:bookmark-start text:name="__RefHeading___Toc4700_1987392674"/>Controles de formulario<text:bookmark-end text:name="__RefHeading___Toc4700_1987392674"/></text:p>
          <text:p text:style-name="Text_20_body">La barra de herramientas <text:span text:style-name="Emphasis">Controles de formulario</text:span> (figura <text:sequence-ref text:reference-format="value" text:ref-name="refFigure299">300</text:sequence-ref>) proporciona las herramientas para crear un formulario interactivo y agregar controles (ejemplo: un botón que abra un documento).</text:p>
          <text:p text:style-name="Figure"><draw:frame draw:style-name="fr3" draw:name="fram_IG26214-011" text:anchor-type="as-char" draw:z-index="616">
       <draw:text-box fo:min-height="0.041cm" fo:min-width="0.041cm">
        <text:p text:style-name="Figure">Figura <text:sequence text:ref-name="refFigure299" text:name="Figure" text:formula="ooow:Figure+1" style:num-format="Native Numbering">300</text:sequence>: Barra de herramientas Controles de formulario</text:p>
        <text:p text:style-name="Figure"><draw:frame draw:style-name="fr4" draw:name="img_IG26214-012" text:anchor-type="as-char" svg:width="10.91cm" svg:height="2.619cm" draw:z-index="617"><draw:image xlink:href="Pictures/10000001000001770000005AA94A3E3A.png" xlink:type="simple" xlink:show="embed" xlink:actuate="onLoad" draw:mime-type="image/png"/>
          <svg:title>Barra de herramientas Controles de formulario</svg:title>
          <svg:desc>Barra de herramientas Controles de formulario</svg:desc>
         </draw:frame></text:p>
       </draw:text-box>
      </draw:frame></text:p>
          <text:p text:style-name="Figure"><draw:frame draw:style-name="fr3" draw:name="fram_IG26214-012" text:anchor-type="as-char" draw:z-index="618">
       <draw:text-box fo:min-height="0.041cm" fo:min-width="0.041cm">
        <text:p text:style-name="Figure">Figura <text:sequence text:ref-name="refFigure300" text:name="Figure" text:formula="ooow:Figure+1" style:num-format="Native Numbering">301</text:sequence>: Botones de la barra de herramientas Controles de formulario</text:p>
        <text:p text:style-name="Figure"><draw:frame draw:style-name="fr4" draw:name="img_IG26214-013" text:anchor-type="as-char" svg:width="16.011cm" svg:height="6.301cm" draw:z-index="619"><draw:image xlink:href="Pictures/100000010000025D000000EEC65AA53B.png" xlink:type="simple" xlink:show="embed" xlink:actuate="onLoad" draw:mime-type="image/png"/>
          <svg:title>Botones de la barra de herramientas Controles de formulario</svg:title>
          <svg:desc>Botones de la barra de herramientas Controles de formulario</svg:desc>
         </draw:frame></text:p>
       </draw:text-box>
      </draw:frame></text:p>
          <text:p text:style-name="Heading_20_2"><text:bookmark-start text:name="__RefHeading___Toc4702_1987392674"/>Diseño de formulario<text:bookmark-end text:name="__RefHeading___Toc4702_1987392674"/></text:p>
          <text:p text:style-name="Text_20_body">La barra de herramientas <text:span text:style-name="Emphasis">Diseño de formulario</text:span> (figura <text:sequence-ref text:reference-format="value" text:ref-name="refFigure301">302</text:sequence-ref>) permite editar un formulario en modo de diseño. En el modo de diseño Los controles del formulario no se pueden activar, aunque se puede cambiar la posición y el tamaño y editar sus propiedades. Al modo diseño se accede con la barra de herramientas <text:span text:style-name="Emphasis">Controles de formulario</text:span>.</text:p>
          <text:p text:style-name="Figure"><text:soft-page-break/><draw:frame draw:style-name="fr3" draw:name="fram_IG26214-013" text:anchor-type="as-char" draw:z-index="620">
       <draw:text-box fo:min-height="0.041cm" fo:min-width="0.041cm">
        <text:p text:style-name="Figure">Figura <text:sequence text:ref-name="refFigure301" text:name="Figure" text:formula="ooow:Figure+1" style:num-format="Native Numbering">302</text:sequence>: Barra de herramientas Diseño de formulario</text:p>
        <text:p text:style-name="Figure"><draw:frame draw:style-name="fr4" draw:name="img_IG26214-014" text:anchor-type="as-char" svg:width="14.79cm" svg:height="1.559cm" draw:z-index="621"><draw:image xlink:href="Pictures/100000010000022F0000003BF8CE7E8C.png" xlink:type="simple" xlink:show="embed" xlink:actuate="onLoad" draw:mime-type="image/png"/>
          <svg:title>Barra de herramientas Diseño de formulario</svg:title>
          <svg:desc>Barra de herramientas Diseño de formulario</svg:desc>
         </draw:frame></text:p>
       </draw:text-box>
      </draw:frame></text:p>
          <text:p text:style-name="Figure"><draw:frame draw:style-name="fr3" draw:name="fram_IG26214-014" text:anchor-type="as-char" draw:z-index="622">
       <draw:text-box fo:min-height="0.041cm" fo:min-width="0.041cm">
        <text:p text:style-name="Figure">Figura <text:sequence text:ref-name="refFigure302" text:name="Figure" text:formula="ooow:Figure+1" style:num-format="Native Numbering">303</text:sequence>: Botones de la barra de herramientas Diseño de formulario</text:p>
        <text:p text:style-name="Figure"><draw:frame draw:style-name="fr4" draw:name="img_IG26214-015" text:anchor-type="as-char" svg:width="14.37cm" svg:height="6.95cm" draw:z-index="623"><draw:image xlink:href="Pictures/10000001000001EE000000EF8F3F05DE.png" xlink:type="simple" xlink:show="embed" xlink:actuate="onLoad" draw:mime-type="image/png"/>
          <svg:title>Botones de la barra de herramientas Diseño de formulario</svg:title>
          <svg:desc>Botones de la barra de herramientas Diseño de formulario</svg:desc>
         </draw:frame></text:p>
       </draw:text-box>
      </draw:frame></text:p>
          <text:p text:style-name="Heading_20_2"><text:bookmark-start text:name="__RefHeading___Toc33702_363030650"/>Dibujo<text:bookmark-end text:name="__RefHeading___Toc33702_363030650"/></text:p>
          <text:p text:style-name="Text_20_body">La barra de herramientas <text:span text:style-name="Emphasis">Dibujo</text:span> (figura <text:sequence-ref text:reference-format="value" text:ref-name="refFigure303">304</text:sequence-ref>) proporciona la mayoría de las herramientas utilizadas para crear objetos gráficos.</text:p>
          <text:p text:style-name="Figure"><draw:frame draw:style-name="fr3" draw:name="fram_IG26214-015" text:anchor-type="as-char" draw:z-index="624">
       <draw:text-box fo:min-height="0.041cm" fo:min-width="0.041cm">
        <text:p text:style-name="Figure">Figura <text:sequence text:ref-name="refFigure303" text:name="Figure" text:formula="ooow:Figure+1" style:num-format="Native Numbering">304</text:sequence>: Barra de herramientas Dibujo</text:p>
        <text:p text:style-name="Figure"><draw:frame draw:style-name="fr4" draw:name="img_IG26214-016" text:anchor-type="as-char" svg:width="14.741cm" svg:height="2.96cm" draw:z-index="625"><draw:image xlink:href="Pictures/1000000100000344000000A8D402E6F5.png" xlink:type="simple" xlink:show="embed" xlink:actuate="onLoad" draw:mime-type="image/png"/>
          <svg:title>Barra de herramientas Dibujo</svg:title>
          <svg:desc>Barra de herramientas Dibujo</svg:desc>
         </draw:frame></text:p>
       </draw:text-box>
      </draw:frame></text:p>
          <text:p text:style-name="Figure"><draw:frame draw:style-name="fr3" draw:name="fram_IG26214-016" text:anchor-type="as-char" draw:z-index="626">
       <draw:text-box fo:min-height="0.041cm" fo:min-width="0.041cm">
        <text:p text:style-name="Figure">Figura <text:sequence text:ref-name="refFigure304" text:name="Figure" text:formula="ooow:Figure+1" style:num-format="Native Numbering">305</text:sequence>: Botones de la barra de herramientas Dibujo</text:p>
        <text:p text:style-name="Figure"><draw:frame draw:style-name="fr4" draw:name="img_IG26214-017" text:anchor-type="as-char" svg:width="15.6cm" svg:height="7.241cm" draw:z-index="627"><draw:image xlink:href="Pictures/10000001000002E10000015683A3ED48.png" xlink:type="simple" xlink:show="embed" xlink:actuate="onLoad" draw:mime-type="image/png"/>
          <svg:title>Botones de la barra de herramientas Dibujo</svg:title>
          <svg:desc>Botones de la barra de herramientas Dibujo</svg:desc>
         </draw:frame></text:p>
       </draw:text-box>
      </draw:frame></text:p>
          <text:p text:style-name="Heading_20_2"><text:bookmark-start text:name="__RefHeading___Toc61067_4235250258"/><text:soft-page-break/>Distribuir selección<text:bookmark-end text:name="__RefHeading___Toc61067_4235250258"/></text:p>
          <text:p text:style-name="Text_20_body">La barra de herramientas <text:span text:style-name="Emphasis">Distribuir selección</text:span> (figura <text:sequence-ref text:reference-format="chapter" text:ref-name="refFigure305"/><text:sequence-ref text:reference-format="chapter" text:ref-name="refFigure305"/><text:sequence-ref text:reference-format="value" text:ref-name="refFigure305">306</text:sequence-ref>) proporciona herramientas para distribuir tres o más objetos de manera uniforme a lo largo del eje horizontal o vertical. También se puede distribuir uniformemente el espacio entre los objetos.</text:p>
          <text:p text:style-name="Figure"><draw:frame draw:style-name="fr3" draw:name="fram_IG26214-017" text:anchor-type="as-char" draw:z-index="628">
       <draw:text-box fo:min-height="0.041cm" fo:min-width="0.041cm">
        <text:p text:style-name="Figure">Figura <text:sequence text:ref-name="refFigure305" text:name="Figure" text:formula="ooow:Figure+1" style:num-format="Native Numbering">306</text:sequence>: Barra de herramientas Distribuir selección</text:p>
        <text:p text:style-name="Figure"><draw:frame draw:style-name="fr4" draw:name="img_IG26214-018" text:anchor-type="as-char" svg:width="6.92cm" svg:height="1.84cm" draw:z-index="629"><draw:image xlink:href="Pictures/10000001000000DA0000003AEC22E330.png" xlink:type="simple" xlink:show="embed" xlink:actuate="onLoad" draw:mime-type="image/png"/>
          <svg:title>Barra de herramientas Distribuir selección</svg:title>
          <svg:desc>Barra de herramientas Distribuir selección</svg:desc>
         </draw:frame></text:p>
       </draw:text-box>
      </draw:frame></text:p>
          <text:p text:style-name="Figure"><draw:frame draw:style-name="fr3" draw:name="fram_IG26214-018" text:anchor-type="as-char" draw:z-index="630">
       <draw:text-box fo:min-height="0.041cm" fo:min-width="0.041cm">
        <text:p text:style-name="Figure">Figura <text:sequence text:ref-name="refFigure306" text:name="Figure" text:formula="ooow:Figure+1" style:num-format="Native Numbering">307</text:sequence>: Botones de la barra de herramientas Distribuir selección</text:p>
        <text:p text:style-name="Figure"><draw:frame draw:style-name="fr13" draw:name="img_IG26214-019" text:anchor-type="as-char" svg:width="16.06cm" svg:height="2.731cm" draw:z-index="631"><draw:image xlink:href="Pictures/10000001000002280000005EA6F28DA2.png" xlink:type="simple" xlink:show="embed" xlink:actuate="onLoad" draw:mime-type="image/png"/>
          <svg:title>Botones de la barra de herramientas Distribuir selección</svg:title>
          <svg:desc>Botones de la barra de herramientas Distribuir selección</svg:desc>
         </draw:frame></text:p>
       </draw:text-box>
      </draw:frame></text:p>
          <text:p text:style-name="Heading_20_2"><text:bookmark-start text:name="__RefHeading___Toc10233_3651605831"/>Editar puntos<text:bookmark-end text:name="__RefHeading___Toc10233_3651605831"/></text:p>
          <text:p text:style-name="Text_20_body">La barra de herramientas <text:span text:style-name="Emphasis">Editar puntos</text:span> (figura <text:sequence-ref text:reference-format="value" text:ref-name="refFigure307">308</text:sequence-ref>) proporciona herramientas para editar los puntos de una curva de Bézier. Solo se activa cuando se selecciona una línea u objeto convertido en curva.</text:p>
          <text:p text:style-name="Figure"><draw:frame draw:style-name="fr3" draw:name="fram_IG26214-019" text:anchor-type="as-char" draw:z-index="632">
       <draw:text-box fo:min-height="0.041cm" fo:min-width="0.041cm">
        <text:p text:style-name="Figure">Figura <text:sequence text:ref-name="refFigure307" text:name="Figure" text:formula="ooow:Figure+1" style:num-format="Native Numbering">308</text:sequence>: Barra de herramientas Editar puntos</text:p>
        <text:p text:style-name="Figure"><draw:frame draw:style-name="fr4" draw:name="img_IG26214-020" text:anchor-type="as-char" svg:width="9.723cm" svg:height="1.69cm" draw:z-index="633"><draw:image xlink:href="Pictures/100000010000014F0000003A4297E9EF.png" xlink:type="simple" xlink:show="embed" xlink:actuate="onLoad" draw:mime-type="image/png"/>
          <svg:title>Barra de herramientas Editar puntos</svg:title>
          <svg:desc>Barra de herramientas Editar puntos</svg:desc>
         </draw:frame></text:p>
       </draw:text-box>
      </draw:frame></text:p>
          <text:p text:style-name="Figure"><draw:frame draw:style-name="fr3" draw:name="fram_IG26214-020" text:anchor-type="as-char" draw:z-index="634">
       <draw:text-box fo:min-height="0.041cm" fo:min-width="0.041cm">
        <text:p text:style-name="Figure">Figura <text:sequence text:ref-name="refFigure308" text:name="Figure" text:formula="ooow:Figure+1" style:num-format="Native Numbering">309</text:sequence>: Botones de la barra de herramientas Editar puntos</text:p>
        <text:p text:style-name="Figure"><draw:frame draw:style-name="fr4" draw:name="img_IG26214-021" text:anchor-type="as-char" svg:width="9.751cm" svg:height="4.219cm" draw:z-index="635"><draw:image xlink:href="Pictures/100000010000014F000000913B1DECFC.png" xlink:type="simple" xlink:show="embed" xlink:actuate="onLoad" draw:mime-type="image/png"/>
          <svg:title>Botones de la barra de herramientas Editar puntos</svg:title>
          <svg:desc>Botones de la barra de herramientas Editar puntos</svg:desc>
         </draw:frame></text:p>
       </draw:text-box>
      </draw:frame></text:p>
          <text:p text:style-name="Heading_20_2"><text:bookmark-start text:name="__RefHeading___Toc110523_3052510722"/>Esquema<text:bookmark-end text:name="__RefHeading___Toc110523_3052510722"/></text:p>
          <text:p text:style-name="Text_20_body">La barra de herramientas <text:span text:style-name="Emphasis">Esquema</text:span> proporciona herramientas de edición de uso frecuente para trabajar con esquemas de texto.</text:p>
          <text:p text:style-name="Figure"><draw:frame draw:style-name="fr3" draw:name="fram_IG26214-021" text:anchor-type="as-char" draw:z-index="636">
       <draw:text-box fo:min-height="0.041cm" fo:min-width="0.041cm">
        <text:p text:style-name="Figure">Figura <text:sequence text:ref-name="refFigure309" text:name="Figure" text:formula="ooow:Figure+1" style:num-format="Native Numbering">310</text:sequence>: Barra de herramientas Esquema</text:p>
        <text:p text:style-name="Figure"><draw:frame draw:style-name="fr4" draw:name="img_IG26214-022" text:anchor-type="as-char" svg:width="8.31cm" svg:height="1.39cm" draw:z-index="637"><draw:image xlink:href="Pictures/10000000000001C10000004B16786452.png" xlink:type="simple" xlink:show="embed" xlink:actuate="onLoad" draw:mime-type="image/png"/>
          <svg:title>Barra de herramientas Esquema</svg:title>
          <svg:desc>Barra de herramientas Esquema</svg:desc>
         </draw:frame></text:p>
       </draw:text-box>
      </draw:frame></text:p>
          <text:p text:style-name="Figure"><text:soft-page-break/><draw:frame draw:style-name="fr3" draw:name="fram_IG26214-022" text:anchor-type="as-char" draw:z-index="638">
       <draw:text-box fo:min-height="0.041cm" fo:min-width="0.041cm">
        <text:p text:style-name="Figure">Figura <text:sequence text:ref-name="refFigure310" text:name="Figure" text:formula="ooow:Figure+1" style:num-format="Native Numbering">311</text:sequence>: Botones de la barra de herramientas esquema</text:p>
        <text:p text:style-name="Figure"><draw:frame draw:style-name="fr4" draw:name="img_IG26214-023" text:anchor-type="as-char" svg:width="13.441cm" svg:height="3.201cm" draw:z-index="639"><draw:image xlink:href="Pictures/10000001000001FC00000079D735A0F2.png" xlink:type="simple" xlink:show="embed" xlink:actuate="onLoad" draw:mime-type="image/png"/>
          <svg:title>Botones de la barra de herramientas esquema</svg:title>
          <svg:desc>Botones de la barra de herramientas esquema</svg:desc>
         </draw:frame></text:p>
       </draw:text-box>
      </draw:frame></text:p>
          <text:p text:style-name="Heading_20_2"><text:bookmark-start text:name="__RefHeading___Toc110525_3052510722"/>Estándar<text:bookmark-end text:name="__RefHeading___Toc110525_3052510722"/></text:p>
          <text:p text:style-name="Text_20_body">La barra de herramientas <text:span text:style-name="Emphasis">Estándar</text:span> es común a todos los módulos de LibreOffice y proporciona las herramientas más comunes al crear y editar documentos. La barra de herramientas <text:span text:style-name="Emphasis">Estándar</text:span> difiere ligeramente entre los distintos módulos de LibreOffice para permitir conjuntos de herramientas específicos para cada tipo de documento.</text:p>
          <text:p text:style-name="Figure"><draw:frame draw:style-name="fr3" draw:name="fram_IG26214-023" text:anchor-type="as-char" draw:z-index="640">
       <draw:text-box fo:min-height="0.041cm" fo:min-width="0.041cm">
        <text:p text:style-name="Figure">Figura <text:sequence text:ref-name="refFigure311" text:name="Figure" text:formula="ooow:Figure+1" style:num-format="Native Numbering">312</text:sequence>: Barra de herramientas Estándar</text:p>
        <text:p text:style-name="Figure"><draw:frame draw:style-name="fr9" draw:name="img_IG26214-024" text:anchor-type="as-char" svg:width="16.311cm" svg:height="3.069cm" draw:z-index="641"><draw:image xlink:href="Pictures/1000000000000371000000A68FFF6768.png" xlink:type="simple" xlink:show="embed" xlink:actuate="onLoad" draw:mime-type="image/png"/>
          <svg:title>Barra de herramientas Estándar</svg:title>
          <svg:desc>Barra de herramientas Estándar</svg:desc>
         </draw:frame></text:p>
       </draw:text-box>
      </draw:frame></text:p>
          <text:p text:style-name="Figure"><draw:frame draw:style-name="fr3" draw:name="fram_IG26214-024" text:anchor-type="as-char" draw:z-index="642">
       <draw:text-box fo:min-height="0.041cm" fo:min-width="0.041cm">
        <text:p text:style-name="Figure">Figura <text:sequence text:ref-name="refFigure312" text:name="Figure" text:formula="ooow:Figure+1" style:num-format="Native Numbering">313</text:sequence>: Botones de la barra de herramientas Estándar</text:p>
        <text:p text:style-name="Figure"><draw:frame draw:style-name="fr9" draw:name="img_IG26214-025" text:anchor-type="as-char" svg:width="16.48cm" svg:height="6.849cm" draw:z-index="643"><draw:image xlink:href="Pictures/100000010000037A000001725E2C49A8.png" xlink:type="simple" xlink:show="embed" xlink:actuate="onLoad" draw:mime-type="image/png"/>
          <svg:title>Botones de la barra de herramientas Estándar</svg:title>
          <svg:desc>Botones de la barra de herramientas Estándar</svg:desc>
         </draw:frame></text:p>
       </draw:text-box>
      </draw:frame></text:p>
          <text:p text:style-name="Heading_20_2"><text:bookmark-start text:name="__RefHeading___Toc4732_1987392674"/>Estándar (modo barra única)<text:bookmark-end text:name="__RefHeading___Toc4732_1987392674"/></text:p>
          <text:p text:style-name="Text_20_body">La barra de herramientas <text:span text:style-name="Emphasis">Estándar (modo de barra única</text:span><text:span text:style-name="Strong_20_Emphasis">)</text:span> se utiliza normalmente cuando la interfaz de usuario se cambia a modo de barra única y difiere con la barra <text:span text:style-name="Emphasis">Estándar</text:span> en pocas herramientas. Vaya a <text:span text:style-name="Strong_20_Emphasis">Ver &gt; Interfaz de usuario</text:span> <text:s/>en el menú y seleccione <text:span text:style-name="Emphasis">Barra única</text:span>.</text:p>
          <text:p text:style-name="Figure"><draw:frame draw:style-name="fr3" draw:name="fram_IG26214-025" text:anchor-type="as-char" draw:z-index="644">
       <draw:text-box fo:min-height="0.041cm" fo:min-width="0.041cm">
        <text:p text:style-name="Figure">Figura <text:sequence text:ref-name="refFigure313" text:name="Figure" text:formula="ooow:Figure+1" style:num-format="Native Numbering">314</text:sequence>: Barra de herramientas Estándar (modo de barra única)</text:p>
        <text:p text:style-name="Figure"><draw:frame draw:style-name="fr4" draw:name="img_IG26214-026" text:anchor-type="as-char" svg:width="15.861cm" svg:height="2.679cm" draw:z-index="645"><draw:image xlink:href="Pictures/10000000000003E7000000A902811FCB.png" xlink:type="simple" xlink:show="embed" xlink:actuate="onLoad" draw:mime-type="image/png"/>
          <svg:title>Barra de herramientas Estándar (modo de barra única)</svg:title>
          <svg:desc>Barra de herramientas Estándar (modo de barra única)</svg:desc>
         </draw:frame></text:p>
       </draw:text-box>
      </draw:frame></text:p>
          <text:p text:style-name="Heading_20_2"><text:bookmark-start text:name="__RefHeading___Toc4734_1987392674"/><text:soft-page-break/>Estándar (Modo de visualización)<text:bookmark-end text:name="__RefHeading___Toc4734_1987392674"/></text:p>
          <text:p text:style-name="Text_20_body">La barra de herramientas <text:span text:style-name="Emphasis">Estándar</text:span><text:span text:style-name="Strong_20_Emphasis"> (modo de visualización)</text:span> proporciona herramientas para guardar, editar y distribuir un documento.</text:p>
          <text:p text:style-name="Figure"><draw:frame draw:style-name="fr3" draw:name="fram_IG26214-026" text:anchor-type="as-char" draw:z-index="646">
       <draw:text-box fo:min-height="0.041cm" fo:min-width="0.041cm">
        <text:p text:style-name="Figure">Figura <text:sequence text:ref-name="refFigure314" text:name="Figure" text:formula="ooow:Figure+1" style:num-format="Native Numbering">315</text:sequence>: Barra de herramientas Estándar (modo de visualización)</text:p>
        <text:p text:style-name="Figure"><draw:frame draw:style-name="fr9" draw:name="img_IG26214-027" text:anchor-type="as-char" svg:width="11.98cm" svg:height="1.409cm" draw:z-index="647"><draw:image xlink:href="Pictures/10000000000002870000004C60FA71B9.png" xlink:type="simple" xlink:show="embed" xlink:actuate="onLoad" draw:mime-type="image/png"/>
          <svg:title>Barra de herramientas Estándar (modo de visualización)</svg:title>
          <svg:desc>Barra de herramientas Estándar (modo de visualización)</svg:desc>
         </draw:frame></text:p>
       </draw:text-box>
      </draw:frame></text:p>
          <text:p text:style-name="Figure"><draw:frame draw:style-name="fr3" draw:name="fram_IG26214-027" text:anchor-type="as-char" draw:z-index="648">
       <draw:text-box fo:min-height="0.041cm" fo:min-width="0.041cm">
        <text:p text:style-name="Figure">Figura <text:sequence text:ref-name="refFigure315" text:name="Figure" text:formula="ooow:Figure+1" style:num-format="Native Numbering">316</text:sequence>: Botones de la barra de herramientas Estándar (modo de visualización)</text:p>
        <text:p text:style-name="Figure"><draw:frame draw:style-name="fr9" draw:name="img_IG26214-028" text:anchor-type="as-char" svg:width="14.289cm" svg:height="4.02cm" draw:z-index="649"><draw:image xlink:href="Pictures/100000010000021C000000983699E88D.png" xlink:type="simple" xlink:show="embed" xlink:actuate="onLoad" draw:mime-type="image/png"/>
          <svg:title>Botones de la barra de herramientas Estándar (modo de visualización)</svg:title>
          <svg:desc>Botones de la barra de herramientas Estándar (modo de visualización)</svg:desc>
         </draw:frame></text:p>
       </draw:text-box>
      </draw:frame></text:p>
          <text:p text:style-name="Heading_20_2"><text:bookmark-start text:name="__RefHeading___Toc4698_1987392674"/>Fontwork<text:bookmark-end text:name="__RefHeading___Toc4698_1987392674"/></text:p>
          <text:p text:style-name="Text_20_body">La barra de herramientas <text:span text:style-name="Emphasis">Fontwork</text:span> (figura <text:sequence-ref text:reference-format="value" text:ref-name="refFigure316">317</text:sequence-ref>) se utiliza para crear y dar formato a objetos de texto en un dibujo. Sus botones solo se activan cuando se ha seleccionado un objeto Fontwork.</text:p>
          <text:p text:style-name="Body_20_Text_2c__20_List_20_Intro">Algunos iconos de la barra de herramientas Fontwork tienen un triángulo (▼) a la derecha . Haga clic en el triángulo para abrir una lista desplegable de opciones.</text:p>
          <text:list text:continue-list="list214948987092552" text:style-name="List_20_2">
            <text:list-item>
              <text:p text:style-name="List_20_2"><text:span text:style-name="Emphasis">Forma de Fontwork</text:span>: seleccione una forma para el objeto de Fontwork.</text:p>
            </text:list-item>
            <text:list-item>
              <text:p text:style-name="List_20_2"><text:span text:style-name="Emphasis">Alineación de Fontwork</text:span>: seleccione la alineación del párrafo.</text:p>
            </text:list-item>
            <text:list-item>
              <text:p text:style-name="List_20_2"><text:span text:style-name="Emphasis">Espacio entre caracteres de Fontwork</text:span>: seleccione el espaciado entre caracteres.</text:p>
            </text:list-item>
          </text:list>
          <text:p text:style-name="Figure"><draw:frame draw:style-name="fr3" draw:name="fram_IG26214-028" text:anchor-type="as-char" draw:z-index="650">
       <draw:text-box fo:min-height="0.041cm" fo:min-width="0.041cm">
        <text:p text:style-name="Figure">Figura <text:sequence text:ref-name="refFigure316" text:name="Figure" text:formula="ooow:Figure+1" style:num-format="Native Numbering">317</text:sequence>: Barra de herramientas Fontwork</text:p>
        <text:p text:style-name="Figure"><draw:frame draw:style-name="fr4" draw:name="img_IG26214-029" text:anchor-type="as-char" svg:width="11.321cm" svg:height="4.369cm" draw:z-index="651"><draw:image xlink:href="Pictures/100000010000018500000096A4534038.png" xlink:type="simple" xlink:show="embed" xlink:actuate="onLoad" draw:mime-type="image/png"/>
          <svg:title>Barra de herramientas Fontwork</svg:title>
          <svg:desc>Barra de herramientas Fontwork</svg:desc>
         </draw:frame></text:p>
       </draw:text-box>
      </draw:frame></text:p>
          <text:p text:style-name="Heading_20_2"><text:bookmark-start text:name="__RefHeading___Toc110527_3052510722"/>Formato de texto<text:bookmark-end text:name="__RefHeading___Toc110527_3052510722"/></text:p>
          <text:p text:style-name="Text_20_body">La barra de herramientas <text:span text:style-name="Emphasis">Formato de texto</text:span> proporciona herramientas para dar formato al texto y los comandos de alineación. Esta barra de herramientas se activa cuando se selecciona texto en un cuadro de texto u objeto gráfico y reemplaza automáticamente la barra de herramientas <text:span text:style-name="Emphasis">Líneas y relleno</text:span>.</text:p>
          <text:p text:style-name="Figure"><text:soft-page-break/><draw:frame draw:style-name="fr3" draw:name="fram_IG26214-029" text:anchor-type="as-char" draw:z-index="652">
       <draw:text-box fo:min-height="0.041cm" fo:min-width="0.041cm">
        <text:p text:style-name="Figure">Figura <text:sequence text:ref-name="refFigure317" text:name="Figure" text:formula="ooow:Figure+1" style:num-format="Native Numbering">318</text:sequence>: barra de herramientas Formato de texto</text:p>
        <text:p text:style-name="Figure"><draw:frame draw:style-name="fr4" draw:name="img_IG26214-030" text:anchor-type="as-char" svg:width="14.99cm" svg:height="3cm" draw:z-index="653"><draw:image xlink:href="Pictures/1000000100000352000000AABDE44018.png" xlink:type="simple" xlink:show="embed" xlink:actuate="onLoad" draw:mime-type="image/png"/>
          <svg:title>barra de herramientas Formato de texto</svg:title>
          <svg:desc>barra de herramientas Formato de texto</svg:desc>
         </draw:frame></text:p>
       </draw:text-box>
      </draw:frame></text:p>
          <text:p text:style-name="Figure"><draw:frame draw:style-name="fr3" draw:name="fram_IG26214-030" text:anchor-type="as-char" draw:z-index="654">
       <draw:text-box fo:min-height="0.041cm" fo:min-width="0.041cm">
        <text:p text:style-name="Figure">Figura <text:sequence text:ref-name="refFigure318" text:name="Figure" text:formula="ooow:Figure+1" style:num-format="Native Numbering">319</text:sequence>: Botones de la barra de herramientas Formato de texto</text:p>
        <text:p text:style-name="Figure"><draw:frame draw:style-name="fr4" draw:name="img_IG26214-031" text:anchor-type="as-char" svg:width="16.3cm" svg:height="6.669cm" draw:z-index="655"><draw:image xlink:href="Pictures/1000000100000370000001689BDFE36E.png" xlink:type="simple" xlink:show="embed" xlink:actuate="onLoad" draw:mime-type="image/png"/>
          <svg:title>Botones de la barra de herramientas Formato de texto</svg:title>
          <svg:desc>Botones de la barra de herramientas Formato de texto</svg:desc>
         </draw:frame></text:p>
       </draw:text-box>
      </draw:frame></text:p>
          <text:p text:style-name="Heading_20_2"><text:bookmark-start text:name="__RefHeading___Toc110529_3052510722"/>Imagen<text:bookmark-end text:name="__RefHeading___Toc110529_3052510722"/></text:p>
          <text:p text:style-name="Text_20_body">La barra de herramientas <text:span text:style-name="Emphasis">Imagen</text:span> proporciona herramientas para editar, modificar, y alinear, las imágenes. Solo se activa y está disponible al seleccionar una imagen en una diapositiva.</text:p>
          <text:p text:style-name="Figure"><draw:frame draw:style-name="fr3" draw:name="fram_IG26214-031" text:anchor-type="as-char" draw:z-index="656">
       <draw:text-box fo:min-height="0.041cm" fo:min-width="0.041cm">
        <text:p text:style-name="Figure">Figura <text:sequence text:ref-name="refFigure319" text:name="Figure" text:formula="ooow:Figure+1" style:num-format="Native Numbering">320</text:sequence>: Barra de herramientas Imagen</text:p>
        <text:p text:style-name="Figure"><draw:frame draw:style-name="fr4" draw:name="img_IG26214-032" text:anchor-type="as-char" svg:width="13.49cm" svg:height="2.701cm" draw:z-index="657"><draw:image xlink:href="Pictures/1000000000000352000000AA9741F9BE.png" xlink:type="simple" xlink:show="embed" xlink:actuate="onLoad" draw:mime-type="image/png"/>
          <svg:title>Barra de herramientas Imagen</svg:title>
          <svg:desc>Barra de herramientas Imagen</svg:desc>
         </draw:frame></text:p>
       </draw:text-box>
      </draw:frame></text:p>
          <text:p text:style-name="Figure"><draw:frame draw:style-name="fr3" draw:name="fram_IG26214-032" text:anchor-type="as-char" draw:z-index="658">
       <draw:text-box fo:min-height="0.041cm" fo:min-width="0.041cm">
        <text:p text:style-name="Figure">Figura <text:sequence text:ref-name="refFigure320" text:name="Figure" text:formula="ooow:Figure+1" style:num-format="Native Numbering">321</text:sequence>: Botones de la barra de herramientas Imagen</text:p>
        <text:p text:style-name="Figure"><draw:frame draw:style-name="fr4" draw:name="img_IG26214-033" text:anchor-type="as-char" svg:width="15.341cm" svg:height="6.609cm" draw:z-index="659"><draw:image xlink:href="Pictures/10000001000002AA00000126505F2476.png" xlink:type="simple" xlink:show="embed" xlink:actuate="onLoad" draw:mime-type="image/png"/>
          <svg:title>Botones de la barra de herramientas Imagen</svg:title>
          <svg:desc>Botones de la barra de herramientas Imagen</svg:desc>
         </draw:frame></text:p>
       </draw:text-box>
      </draw:frame></text:p>
          <text:p text:style-name="Heading_20_2"><text:bookmark-start text:name="__RefHeading___Toc4710_1987392674"/><text:soft-page-break/>Insertar<text:bookmark-end text:name="__RefHeading___Toc4710_1987392674"/></text:p>
          <text:p text:style-name="Text_20_body">La barra de herramientas <text:span text:style-name="Emphasis">Insertar</text:span> le permite insertar diferentes tipos de objetos en la presentación.</text:p>
          <text:p text:style-name="Figure"><draw:frame draw:style-name="fr3" draw:name="fram_IG26214-033" text:anchor-type="as-char" draw:z-index="660">
       <draw:text-box fo:min-height="0.041cm" fo:min-width="0.041cm">
        <text:p text:style-name="Figure">Figura <text:sequence text:ref-name="refFigure321" text:name="Figure" text:formula="ooow:Figure+1" style:num-format="Native Numbering">322</text:sequence>: Barra de herramientas Insertar</text:p>
        <text:p text:style-name="Figure"><draw:frame draw:style-name="fr4" draw:name="img_IG26214-034" text:anchor-type="as-char" svg:width="7.181cm" svg:height="1.409cm" draw:z-index="661"><draw:image xlink:href="Pictures/10000000000001840000004C55168A39.png" xlink:type="simple" xlink:show="embed" xlink:actuate="onLoad" draw:mime-type="image/png"/>
          <svg:title>Barra de herramientas Insertar</svg:title>
          <svg:desc>Barra de herramientas Insertar</svg:desc>
         </draw:frame></text:p>
       </draw:text-box>
      </draw:frame></text:p>
          <text:p text:style-name="Figure"><draw:frame draw:style-name="fr3" draw:name="fram_IG26214-034" text:anchor-type="as-char" draw:z-index="662">
       <draw:text-box fo:min-height="0.041cm" fo:min-width="0.041cm">
        <text:p text:style-name="Figure">Figura <text:sequence text:ref-name="refFigure322" text:name="Figure" text:formula="ooow:Figure+1" style:num-format="Native Numbering">323</text:sequence>: Botones de la barra de herramientas Insertar</text:p>
        <text:p text:style-name="Figure"><draw:frame draw:style-name="fr4" draw:name="img_IG26214-035" text:anchor-type="as-char" svg:width="13.229cm" svg:height="2.649cm" draw:z-index="663"><draw:image xlink:href="Pictures/10000001000001F400000064BB5A7EA6.png" xlink:type="simple" xlink:show="embed" xlink:actuate="onLoad" draw:mime-type="image/png"/>
          <svg:title>Botones de la barra de herramientas Insertar</svg:title>
          <svg:desc>Botones de la barra de herramientas Insertar</svg:desc>
         </draw:frame></text:p>
       </draw:text-box>
      </draw:frame></text:p>
          <text:p text:style-name="Heading_20_2"><text:bookmark-start text:name="__RefHeading___Toc110531_3052510722"/>Líneas y relleno<text:bookmark-end text:name="__RefHeading___Toc110531_3052510722"/></text:p>
          <text:p text:style-name="Text_20_body">La barra de herramientas <text:span text:style-name="Emphasis">Líneas y relleno</text:span> le permite modificar las propiedades principales de un objeto. Las herramientas y las listas desplegables varían según el tipo de objeto seleccionado.</text:p>
          <text:p text:style-name="Figure"><draw:frame draw:style-name="fr3" draw:name="fram_IG26214-035" text:anchor-type="as-char" draw:z-index="664">
       <draw:text-box fo:min-height="0.041cm" fo:min-width="0.041cm">
        <text:p text:style-name="Figure">Figura <text:sequence text:ref-name="refFigure323" text:name="Figure" text:formula="ooow:Figure+1" style:num-format="Native Numbering">324</text:sequence>: Barra de herramientas Líneas y relleno</text:p>
        <text:p text:style-name="Figure"><draw:frame draw:style-name="fr4" draw:name="img_IG26214-036" text:anchor-type="as-char" svg:width="15.739cm" svg:height="3.17cm" draw:z-index="665"><draw:image xlink:href="Pictures/1000000000000352000000AB0426A402.png" xlink:type="simple" xlink:show="embed" xlink:actuate="onLoad" draw:mime-type="image/png"/>
          <svg:title>Barra de herramientas Líneas y relleno</svg:title>
          <svg:desc>Barra de herramientas Líneas y relleno</svg:desc>
         </draw:frame></text:p>
       </draw:text-box>
      </draw:frame></text:p>
          <text:p text:style-name="Figure"><draw:frame draw:style-name="fr3" draw:name="fram_IG26214-036" text:anchor-type="as-char" draw:z-index="666">
       <draw:text-box fo:min-height="0.041cm" fo:min-width="0.041cm">
        <text:p text:style-name="Figure">Figura <text:sequence text:ref-name="refFigure324" text:name="Figure" text:formula="ooow:Figure+1" style:num-format="Native Numbering">325</text:sequence>: Botones de la barra de herramientas Líneas y relleno</text:p>
        <text:p text:style-name="Figure"><draw:frame draw:style-name="fr6" draw:name="img_IG26214-037" text:anchor-type="as-char" svg:width="15.401cm" svg:height="6.72cm" draw:z-index="667"><draw:image xlink:href="Pictures/10000001000002AD0000012B40E6FD19.png" xlink:type="simple" xlink:show="embed" xlink:actuate="onLoad" draw:mime-type="image/png"/>
          <svg:title>Botones de la barra de herramientas Líneas y relleno</svg:title>
          <svg:desc>Botones de la barra de herramientas Líneas y relleno</svg:desc>
         </draw:frame></text:p>
       </draw:text-box>
      </draw:frame></text:p>
          <text:p text:style-name="Heading_20_2"><text:bookmark-start text:name="__RefHeading___Toc4704_1987392674"/>Navegación de Formulario<text:bookmark-end text:name="__RefHeading___Toc4704_1987392674"/></text:p>
          <text:p text:style-name="Text_20_body">La barra de herramientas <text:span text:style-name="Emphasis">Navegación de formulario</text:span> proporciona herramientas para editar una tabla de base de datos o para controlar la vista de datos. La barra de herramientas solo está activa cuando los formularios están conectados a una base de datos. Permite moverse por los registros e insertar, eliminar, clasificar y filtrar registros.</text:p>
          <text:p text:style-name="Figure"><text:soft-page-break/><draw:frame draw:style-name="fr3" draw:name="fram_IG26214-037" text:anchor-type="as-char" draw:z-index="668">
       <draw:text-box fo:min-height="0.041cm" fo:min-width="0.041cm">
        <text:p text:style-name="Figure">Figura <text:sequence text:ref-name="refFigure325" text:name="Figure" text:formula="ooow:Figure+1" style:num-format="Native Numbering">326</text:sequence>: Barra de herramientas Navegación de formulario</text:p>
        <text:p text:style-name="Figure"><draw:frame draw:style-name="fr4" draw:name="img_IG26214-038" text:anchor-type="as-char" svg:width="11.22cm" svg:height="2.26cm" draw:z-index="669"><draw:image xlink:href="Pictures/100000000000025E0000007A9F928E78.png" xlink:type="simple" xlink:show="embed" xlink:actuate="onLoad" draw:mime-type="image/png"/>
          <svg:title>Barra de herramientas Navegación de formulario</svg:title>
          <svg:desc>Barra de herramientas Navegación de formulario</svg:desc>
         </draw:frame></text:p>
       </draw:text-box>
      </draw:frame></text:p>
          <text:p text:style-name="Figure"><draw:frame draw:style-name="fr3" draw:name="fram_IG26214-038" text:anchor-type="as-char" draw:z-index="670">
       <draw:text-box fo:min-height="0.041cm" fo:min-width="0.041cm">
        <text:p text:style-name="Figure">Figura <text:sequence text:ref-name="refFigure326" text:name="Figure" text:formula="ooow:Figure+1" style:num-format="Native Numbering">327</text:sequence>: Botones de la barra de herramientas Navegación de formulario</text:p>
        <text:p text:style-name="Figure"><draw:frame draw:style-name="fr4" draw:name="img_IG26214-039" text:anchor-type="as-char" svg:width="13.839cm" svg:height="4.02cm" draw:z-index="671"><draw:image xlink:href="Pictures/100000010000028E000000BEE80F60B7.png" xlink:type="simple" xlink:show="embed" xlink:actuate="onLoad" draw:mime-type="image/png"/>
          <svg:title>Botones de la barra de herramientas Navegación de formulario</svg:title>
          <svg:desc>Botones de la barra de herramientas Navegación de formulario</svg:desc>
         </draw:frame></text:p>
       </draw:text-box>
      </draw:frame></text:p>
          <text:p text:style-name="Heading_20_2"><text:bookmark-start text:name="__RefHeading___Toc110533_3052510722"/>Objetos 3D<text:bookmark-end text:name="__RefHeading___Toc110533_3052510722"/></text:p>
          <text:p text:style-name="Text_20_body">La barra de herramientas Objetos 3D proporciona herramientas para crear objetos 3D en una presentación.</text:p>
          <text:p text:style-name="Figure"><draw:frame draw:style-name="fr3" draw:name="fram_IG26214-039" text:anchor-type="as-char" draw:z-index="672">
       <draw:text-box fo:min-height="0.041cm" fo:min-width="0.041cm">
        <text:p text:style-name="Figure">Figura <text:sequence text:ref-name="refFigure327" text:name="Figure" text:formula="ooow:Figure+1" style:num-format="Native Numbering">328</text:sequence>: Barra de herramientas objetos 3D</text:p>
        <text:p text:style-name="Figure"><draw:frame draw:style-name="fr4" draw:name="img_IG26214-040" text:anchor-type="as-char" svg:width="6.459cm" svg:height="1.409cm" draw:z-index="673"><draw:image xlink:href="Pictures/100000000000015D0000004C0366A665.png" xlink:type="simple" xlink:show="embed" xlink:actuate="onLoad" draw:mime-type="image/png"/>
          <svg:title>Barra de herramientas objetos 3D</svg:title>
          <svg:desc>Barra de herramientas objetos 3D</svg:desc>
         </draw:frame></text:p>
       </draw:text-box>
      </draw:frame></text:p>
          <text:p text:style-name="Figure"><draw:frame draw:style-name="fr3" draw:name="fram_IG26214-040" text:anchor-type="as-char" draw:z-index="674">
       <draw:text-box fo:min-height="0.041cm" fo:min-width="0.041cm">
        <text:p text:style-name="Figure">Figura <text:sequence text:ref-name="refFigure328" text:name="Figure" text:formula="ooow:Figure+1" style:num-format="Native Numbering">329</text:sequence>: Botones de la barra de herramientas objetos 3D</text:p>
        <text:p text:style-name="Figure"><draw:frame draw:style-name="fr4" draw:name="img_IG26214-041" text:anchor-type="as-char" svg:width="12.94cm" svg:height="1.319cm" draw:z-index="675"><draw:image xlink:href="Pictures/10000001000001E90000003276EC3F44.png" xlink:type="simple" xlink:show="embed" xlink:actuate="onLoad" draw:mime-type="image/png"/>
          <svg:title>Botones de la barra de herramientas objetos 3D</svg:title>
          <svg:desc>Botones de la barra de herramientas objetos 3D</svg:desc>
         </draw:frame></text:p>
       </draw:text-box>
      </draw:frame></text:p>
          <text:p text:style-name="Heading_20_2"><text:bookmark-start text:name="__RefHeading___Toc4722_1987392674"/>Opciones<text:bookmark-end text:name="__RefHeading___Toc4722_1987392674"/></text:p>
          <text:p text:style-name="Text_20_body">La barra de herramientas <text:span text:style-name="Emphasis">Opciones</text:span> le permite definir varias configuraciones para el trabajo con diapositivas. Por ejemplo, ajustar los objetos a la cuadrícula o edición de texto en objetos.</text:p>
          <text:p text:style-name="Figure"><draw:frame draw:style-name="fr3" draw:name="fram_IG26214-041" text:anchor-type="as-char" draw:z-index="676">
       <draw:text-box fo:min-height="0.041cm" fo:min-width="0.041cm">
        <text:p text:style-name="Figure">Figura <text:sequence text:ref-name="refFigure329" text:name="Figure" text:formula="ooow:Figure+1" style:num-format="Native Numbering">330</text:sequence>: Barra de herramientas Opciones</text:p>
        <text:p text:style-name="Figure"><draw:frame draw:style-name="fr4" draw:name="img_IG26214-042" text:anchor-type="as-char" svg:width="11.869cm" svg:height="1.409cm" draw:z-index="677"><draw:image xlink:href="Pictures/10000000000002810000004CA7A93B82.png" xlink:type="simple" xlink:show="embed" xlink:actuate="onLoad" draw:mime-type="image/png"/>
          <svg:title>Barra de herramientas Opciones</svg:title>
          <svg:desc>Barra de herramientas Opciones</svg:desc>
         </draw:frame></text:p>
       </draw:text-box>
      </draw:frame></text:p>
          <text:p text:style-name="Figure"><draw:frame draw:style-name="fr3" draw:name="fram_IG26214-042" text:anchor-type="as-char" draw:z-index="678">
       <draw:text-box fo:min-height="0.041cm" fo:min-width="0.041cm">
        <text:p text:style-name="Figure">Figura <text:sequence text:ref-name="refFigure330" text:name="Figure" text:formula="ooow:Figure+1" style:num-format="Native Numbering">331</text:sequence>: Botones de la barra de herramientas Opciones</text:p>
        <text:p text:style-name="Figure"><draw:frame draw:style-name="fr4" draw:name="img_IG26214-043" text:anchor-type="as-char" svg:width="14.161cm" svg:height="4.5cm" draw:z-index="679"><draw:image xlink:href="Pictures/1000000100000217000000AA755ECA9B.png" xlink:type="simple" xlink:show="embed" xlink:actuate="onLoad" draw:mime-type="image/png"/>
          <svg:title>Botones de la barra de herramientas Opciones</svg:title>
          <svg:desc>Botones de la barra de herramientas Opciones</svg:desc>
         </draw:frame></text:p>
       </draw:text-box>
      </draw:frame></text:p>
          <text:p text:style-name="Heading_20_2"><text:bookmark-start text:name="__RefHeading___Toc4726_1987392674"/><text:soft-page-break/>Presentación<text:bookmark-end text:name="__RefHeading___Toc4726_1987392674"/></text:p>
          <text:p text:style-name="Text_20_body">La barra de herramientas <text:span text:style-name="Emphasis">Presentación</text:span> proporciona herramientas de uso frecuente para trabajar con presentaciones.</text:p>
          <text:p text:style-name="Figure"><draw:frame draw:style-name="fr3" draw:name="fram_IG26214-043" text:anchor-type="as-char" draw:z-index="680">
       <draw:text-box fo:min-height="0.041cm" fo:min-width="0.041cm">
        <text:p text:style-name="Figure">Figura <text:sequence text:ref-name="refFigure331" text:name="Figure" text:formula="ooow:Figure+1" style:num-format="Native Numbering">332</text:sequence>: Barra de herramientas Presentación</text:p>
        <text:p text:style-name="Figure"><draw:frame draw:style-name="fr4" draw:name="img_IG26214-044" text:anchor-type="as-char" svg:width="12.76cm" svg:height="1.431cm" draw:z-index="681"><draw:image xlink:href="Pictures/10000000000002B10000004D7DC198E9.png" xlink:type="simple" xlink:show="embed" xlink:actuate="onLoad" draw:mime-type="image/png"/>
          <svg:title>Barra de herramientas Presentación</svg:title>
          <svg:desc>Barra de herramientas Presentación</svg:desc>
         </draw:frame></text:p>
       </draw:text-box>
      </draw:frame></text:p>
          <text:p text:style-name="Figure"><draw:frame draw:style-name="fr3" draw:name="fram_IG26214-044" text:anchor-type="as-char" draw:z-index="682">
       <draw:text-box fo:min-height="0.041cm" fo:min-width="0.041cm">
        <text:p text:style-name="Figure">Figura <text:sequence text:ref-name="refFigure332" text:name="Figure" text:formula="ooow:Figure+1" style:num-format="Native Numbering">333</text:sequence>: Botones de la barra de herramientas Presentación</text:p>
        <text:p text:style-name="Figure"><draw:frame draw:style-name="fr4" draw:name="img_IG26214-045" text:anchor-type="as-char" svg:width="12.569cm" svg:height="4.87cm" draw:z-index="683"><draw:image xlink:href="Pictures/10000001000001DB000000B88E5CA8BD.png" xlink:type="simple" xlink:show="embed" xlink:actuate="onLoad" draw:mime-type="image/png"/>
          <svg:title>Botones de la barra de herramientas Presentación</svg:title>
          <svg:desc>Botones de la barra de herramientas Presentación</svg:desc>
         </draw:frame></text:p>
       </draw:text-box>
      </draw:frame></text:p>
          <text:p text:style-name="Heading_20_2"><text:bookmark-start text:name="__RefHeading___Toc4706_1987392674"/>Puntos de unión<text:bookmark-end text:name="__RefHeading___Toc4706_1987392674"/></text:p>
          <text:p text:style-name="Text_20_body">La barra de herramientas <text:span text:style-name="Emphasis">Puntos de unión</text:span> proporciona herramientas para insertar puntos de unión o modificar las propiedades de un punto de unión. Los puntos de unión son puntos donde acoplar conectores en diagramas de flujo u organigramas.</text:p>
          <text:p text:style-name="Figure"><draw:frame draw:style-name="fr3" draw:name="fram_IG26214-045" text:anchor-type="as-char" draw:z-index="684">
       <draw:text-box fo:min-height="0.041cm" fo:min-width="0.041cm">
        <text:p text:style-name="Figure">Figura <text:sequence text:ref-name="refFigure333" text:name="Figure" text:formula="ooow:Figure+1" style:num-format="Native Numbering">334</text:sequence>: Barra de herramientas Puntos de unión</text:p>
        <text:p text:style-name="Figure"><draw:frame draw:style-name="fr4" draw:name="img_IG26214-046" text:anchor-type="as-char" svg:width="10.171cm" svg:height="1.39cm" draw:z-index="685"><draw:image xlink:href="Pictures/10000000000002250000004B82797D01.png" xlink:type="simple" xlink:show="embed" xlink:actuate="onLoad" draw:mime-type="image/png"/>
          <svg:title>Barra de herramientas Puntos de unión</svg:title>
          <svg:desc>Barra de herramientas Puntos de unión</svg:desc>
         </draw:frame></text:p>
       </draw:text-box>
      </draw:frame></text:p>
          <text:p text:style-name="Figure"><draw:frame draw:style-name="fr3" draw:name="fram_IG26214-046" text:anchor-type="as-char" draw:z-index="686">
       <draw:text-box fo:min-height="0.041cm" fo:min-width="0.041cm">
        <text:p text:style-name="Figure">Figura <text:sequence text:ref-name="refFigure334" text:name="Figure" text:formula="ooow:Figure+1" style:num-format="Native Numbering">335</text:sequence>: Botones de la barra de herramientas Puntos de unión</text:p>
        <text:p text:style-name="Figure"><draw:frame draw:style-name="fr4" draw:name="img_IG26214-047" text:anchor-type="as-char" svg:width="13.6cm" svg:height="3.84cm" draw:z-index="687"><draw:image xlink:href="Pictures/100000010000020200000091AACCA25D.png" xlink:type="simple" xlink:show="embed" xlink:actuate="onLoad" draw:mime-type="image/png"/>
          <svg:title>Botones de la barra de herramientas Puntos de unión</svg:title>
          <svg:desc>Botones de la barra de herramientas Puntos de unión</svg:desc>
         </draw:frame></text:p>
       </draw:text-box>
      </draw:frame></text:p>
          <text:p text:style-name="Heading_20_2"><text:bookmark-start text:name="__RefHeading___Toc4714_1987392674"/>Rectángulos heredados<text:bookmark-end text:name="__RefHeading___Toc4714_1987392674"/></text:p>
          <text:p text:style-name="Text_20_body">La barra de herramientas <text:span text:style-name="Emphasis">Rectángulos heredados</text:span> proporciona herramientas para insertar diferentes tipos de rectángulos y cuadrados en su presentación.</text:p>
          <text:p text:style-name="Figure"><draw:frame draw:style-name="fr3" draw:name="fram_IG26214-047" text:anchor-type="as-char" draw:z-index="688">
       <draw:text-box fo:min-height="0.041cm" fo:min-width="0.041cm">
        <text:p text:style-name="Figure">Figura <text:sequence text:ref-name="refFigure335" text:name="Figure" text:formula="ooow:Figure+1" style:num-format="Native Numbering">336</text:sequence>: Barra de herramientas Rectángulos heredados</text:p>
        <text:p text:style-name="Figure"><draw:frame draw:style-name="fr4" draw:name="img_IG26214-048" text:anchor-type="as-char" svg:width="6.459cm" svg:height="1.409cm" draw:z-index="689"><draw:image xlink:href="Pictures/100000000000015D0000004C1F700C99.png" xlink:type="simple" xlink:show="embed" xlink:actuate="onLoad" draw:mime-type="image/png"/>
          <svg:title>Barra de herramientas Rectángulos heredados</svg:title>
          <svg:desc>Barra de herramientas Rectángulos heredados</svg:desc>
         </draw:frame></text:p>
       </draw:text-box>
      </draw:frame></text:p>
          <text:p text:style-name="Figure"><text:soft-page-break/><draw:frame draw:style-name="fr3" draw:name="fram_IG26214-048" text:anchor-type="as-char" draw:z-index="690">
       <draw:text-box fo:min-height="0.041cm" fo:min-width="0.041cm">
        <text:p text:style-name="Figure">Figura <text:sequence text:ref-name="refFigure336" text:name="Figure" text:formula="ooow:Figure+1" style:num-format="Native Numbering">337</text:sequence>: Botones de la barra de herramientas Rectángulos heredados</text:p>
        <text:p text:style-name="Figure"><draw:frame draw:style-name="fr4" draw:name="img_IG26214-049" text:anchor-type="as-char" svg:width="13.229cm" svg:height="2.649cm" draw:z-index="691"><draw:image xlink:href="Pictures/10000001000001F400000064ABE201B0.png" xlink:type="simple" xlink:show="embed" xlink:actuate="onLoad" draw:mime-type="image/png"/>
          <svg:title>Botones de la barra de herramientas Rectángulos heredados</svg:title>
          <svg:desc>Botones de la barra de herramientas Rectángulos heredados</svg:desc>
         </draw:frame></text:p>
       </draw:text-box>
      </draw:frame></text:p>
          <text:p text:style-name="Heading_20_2"><text:bookmark-start text:name="__RefHeading___Toc4720_1987392674"/>Reproducción multimedia<text:bookmark-end text:name="__RefHeading___Toc4720_1987392674"/></text:p>
          <text:p text:style-name="Text_20_body">La barra de herramientas <text:span text:style-name="Emphasis">Reproducción multimedia</text:span> proporciona las herramientas estándar necesarias para insertar, ver, reproducir y escuchar archivos de audio y video. Impress admite muchos formatos multimedia diferentes.</text:p>
          <text:p text:style-name="Figure"><draw:frame draw:style-name="fr3" draw:name="fram_IG26214-049" text:anchor-type="as-char" draw:z-index="692">
       <draw:text-box fo:min-height="0.041cm" fo:min-width="0.041cm">
        <text:p text:style-name="Figure">Figura <text:sequence text:ref-name="refFigure337" text:name="Figure" text:formula="ooow:Figure+1" style:num-format="Native Numbering">338</text:sequence>: Barra de herramientas Reproducción multimedia</text:p>
        <text:p text:style-name="Figure"><draw:frame draw:style-name="fr4" draw:name="img_IG26214-050" text:anchor-type="as-char" svg:width="14.34cm" svg:height="1.341cm" draw:z-index="693"><draw:image xlink:href="Pictures/100000010000032D0000004C92CE7421.png" xlink:type="simple" xlink:show="embed" xlink:actuate="onLoad" draw:mime-type="image/png"/>
          <svg:title>Barra de herramientas Reproducción multimedia</svg:title>
          <svg:desc>Barra de herramientas Reproducción multimedia</svg:desc>
         </draw:frame></text:p>
       </draw:text-box>
      </draw:frame></text:p>
          <table:table table:name="tb_IG26214-001" table:style-name="tb_5f_IG26214-001">
            <table:table-column table:style-name="tb_5f_IG26214-001.A"/>
            <table:table-column table:style-name="tb_5f_IG26214-001.B"/>
            <table:table-column table:style-name="tb_5f_IG26214-001.C"/>
            <table:table-row>
              <table:table-cell table:style-name="tb_5f_IG26214-001.A1" office:value-type="string">
                <text:list text:continue-list="list214949247904909" text:style-name="Legend_20_Numbered">
                  <text:list-item text:start-value="1">
                    <text:p text:style-name="P13">Insertar audio o vídeo</text:p>
                  </text:list-item>
                  <text:list-item>
                    <text:p text:style-name="P13">Reproducir</text:p>
                  </text:list-item>
                  <text:list-item>
                    <text:p text:style-name="P13">Pausa</text:p>
                  </text:list-item>
                </text:list>
              </table:table-cell>
              <table:table-cell table:style-name="tb_5f_IG26214-001.A1" office:value-type="string">
                <text:list text:continue-numbering="true" text:style-name="Legend_20_Numbered">
                  <text:list-item>
                    <text:p text:style-name="P13">Detener</text:p>
                  </text:list-item>
                  <text:list-item>
                    <text:p text:style-name="P13">Repetir</text:p>
                  </text:list-item>
                  <text:list-item>
                    <text:p text:style-name="P13">Posición</text:p>
                  </text:list-item>
                </text:list>
              </table:table-cell>
              <table:table-cell table:style-name="tb_5f_IG26214-001.A1" office:value-type="string">
                <text:list text:continue-numbering="true" text:style-name="Legend_20_Numbered">
                  <text:list-item>
                    <text:p text:style-name="P13">Silenciar</text:p>
                  </text:list-item>
                  <text:list-item>
                    <text:p text:style-name="P13">Volumen</text:p>
                  </text:list-item>
                  <text:list-item>
                    <text:p text:style-name="P13">Ver</text:p>
                  </text:list-item>
                </text:list>
              </table:table-cell>
            </table:table-row>
          </table:table>
          <text:p text:style-name="Heading_20_2"><text:bookmark-start text:name="__RefHeading___Toc110535_3052510722"/>Tabla<text:bookmark-end text:name="__RefHeading___Toc110535_3052510722"/></text:p>
          <text:p text:style-name="Text_20_body">La barra de herramientas <text:span text:style-name="Emphasis">Tabla</text:span> proporciona herramientas para editar y dar formato a una tabla insertada en la diapositiva. Los botones solo se activan al seleccionar una tabla.</text:p>
          <text:p text:style-name="Figure"><draw:frame draw:style-name="fr3" draw:name="fram_IG26214-050" text:anchor-type="as-char" draw:z-index="694">
       <draw:text-box fo:min-height="0.041cm" fo:min-width="0.041cm">
        <text:p text:style-name="Figure">Figura <text:sequence text:ref-name="refFigure338" text:name="Figure" text:formula="ooow:Figure+1" style:num-format="Native Numbering">339</text:sequence>: Barra de herramientas Tabla</text:p>
        <text:p text:style-name="Figure"><draw:frame draw:style-name="fr4" draw:name="img_IG26214-051" text:anchor-type="as-char" svg:width="12.719cm" svg:height="2.221cm" draw:z-index="695"><draw:image xlink:href="Pictures/10000001000002A80000007810ADC099.png" xlink:type="simple" xlink:show="embed" xlink:actuate="onLoad" draw:mime-type="image/png"/>
          <svg:title>Barra de herramientas Tabla</svg:title>
          <svg:desc>Barra de herramientas Tabla</svg:desc>
         </draw:frame></text:p>
       </draw:text-box>
      </draw:frame></text:p>
          <text:p text:style-name="Figure"><draw:frame draw:style-name="fr3" draw:name="fram_IG26214-051" text:anchor-type="as-char" draw:z-index="696">
       <draw:text-box fo:min-height="0.041cm" fo:min-width="0.041cm">
        <text:p text:style-name="Figure">Figura <text:sequence text:ref-name="refFigure339" text:name="Figure" text:formula="ooow:Figure+1" style:num-format="Native Numbering">340</text:sequence>: Botones de la barra de herramientas Tabla</text:p>
        <text:p text:style-name="Figure"><draw:frame draw:style-name="fr4" draw:name="img_IG26214-052" text:anchor-type="as-char" svg:width="15.45cm" svg:height="4.189cm" draw:z-index="697"><draw:image xlink:href="Pictures/10000001000002D6000000C6869C43A8.png" xlink:type="simple" xlink:show="embed" xlink:actuate="onLoad" draw:mime-type="image/png"/>
          <svg:title>Botones de la barra de herramientas Tabla</svg:title>
          <svg:desc>Botones de la barra de herramientas Tabla</svg:desc>
         </draw:frame></text:p>
       </draw:text-box>
      </draw:frame></text:p>
          <text:p text:style-name="Heading_20_2"><text:bookmark-start text:name="__RefHeading___Toc4738_1987392674"/>Texto<text:bookmark-end text:name="__RefHeading___Toc4738_1987392674"/></text:p>
          <text:p text:style-name="Body_20_Text_2c__20_List_20_Intro">La barra de herramientas <text:span text:style-name="Emphasis">Texto</text:span> proporciona herramientas para insertar cuadros de texto y llamadas en una diapositiva</text:p>
          <text:p text:style-name="Figure"><draw:frame draw:style-name="fr3" draw:name="fram_IG26214-052" text:anchor-type="as-char" draw:z-index="698">
       <draw:text-box fo:min-height="0.041cm" fo:min-width="0.041cm">
        <text:p text:style-name="Figure">Figura <text:sequence text:ref-name="refFigure340" text:name="Figure" text:formula="ooow:Figure+1" style:num-format="Native Numbering">341</text:sequence>: Barra de herramientas Texto</text:p>
        <text:p text:style-name="Figure"><draw:frame draw:style-name="fr4" draw:name="img_IG26214-053" text:anchor-type="as-char" svg:width="4.911cm" svg:height="1.39cm" draw:z-index="699"><draw:image xlink:href="Pictures/10000000000001090000004BC825AC91.png" xlink:type="simple" xlink:show="embed" xlink:actuate="onLoad" draw:mime-type="image/png"/>
          <svg:title>Barra de herramientas Texto</svg:title>
          <svg:desc>Barra de herramientas Texto</svg:desc>
         </draw:frame></text:p>
       </draw:text-box>
      </draw:frame></text:p>
          <text:p text:style-name="Figure"><text:soft-page-break/><draw:frame draw:style-name="fr3" draw:name="fram_IG26214-053" text:anchor-type="as-char" draw:z-index="700">
       <draw:text-box fo:min-height="0.041cm" fo:min-width="0.041cm">
        <text:p text:style-name="Figure">Figura <text:sequence text:ref-name="refFigure341" text:name="Figure" text:formula="ooow:Figure+1" style:num-format="Native Numbering">342</text:sequence>: Botones de la barra de herramientas Texto</text:p>
        <text:p text:style-name="Figure"><draw:frame draw:style-name="fr4" draw:name="img_IG26214-054" text:anchor-type="as-char" svg:width="14.63cm" svg:height="1.91cm" draw:z-index="701"><draw:image xlink:href="Pictures/100000010000022900000048146FBE02.png" xlink:type="simple" xlink:show="embed" xlink:actuate="onLoad" draw:mime-type="image/png"/>
          <svg:title>Botones de la barra de herramientas Texto</svg:title>
          <svg:desc>Botones de la barra de herramientas Texto</svg:desc>
         </draw:frame></text:p>
       </draw:text-box>
      </draw:frame></text:p>
          <text:p text:style-name="Heading_20_2"><text:bookmark-start text:name="__RefHeading___Toc4740_1987392674"/>Transformaciones<text:bookmark-end text:name="__RefHeading___Toc4740_1987392674"/></text:p>
          <text:p text:style-name="Text_20_body">La barra de herramientas <text:span text:style-name="Emphasis">Transformaciones</text:span> proporciona herramientas para modificar la forma, la orientación o el relleno transparente o degradado de los objetos seleccionados.</text:p>
          <text:p text:style-name="Figure"><draw:frame draw:style-name="fr3" draw:name="fram_IG26214-054" text:anchor-type="as-char" draw:z-index="702">
       <draw:text-box fo:min-height="0.041cm" fo:min-width="0.041cm">
        <text:p text:style-name="Figure">Figura <text:sequence text:ref-name="refFigure342" text:name="Figure" text:formula="ooow:Figure+1" style:num-format="Native Numbering">343</text:sequence>: Barra de herramientas Transformaciones</text:p>
        <text:p text:style-name="Figure"><draw:frame draw:style-name="fr4" draw:name="img_IG26214-055" text:anchor-type="as-char" svg:width="6.44cm" svg:height="1.371cm" draw:z-index="703"><draw:image xlink:href="Pictures/100000000000015C0000004A6B5A3073.png" xlink:type="simple" xlink:show="embed" xlink:actuate="onLoad" draw:mime-type="image/png"/>
          <svg:title>Barra de herramientas Transformaciones</svg:title>
          <svg:desc>Barra de herramientas Transformaciones</svg:desc>
         </draw:frame></text:p>
       </draw:text-box>
      </draw:frame></text:p>
          <text:p text:style-name="Figure"><draw:frame draw:style-name="fr3" draw:name="fram_IG26214-055" text:anchor-type="as-char" draw:z-index="704">
       <draw:text-box fo:min-height="0.041cm" fo:min-width="0.041cm">
        <text:p text:style-name="Figure">Figura <text:sequence text:ref-name="refFigure343" text:name="Figure" text:formula="ooow:Figure+1" style:num-format="Native Numbering">344</text:sequence>: Botones de la barra de herramientas Transformaciones</text:p>
        <text:p text:style-name="Figure"><draw:frame draw:style-name="fr4" draw:name="img_IG26214-056" text:anchor-type="as-char" svg:width="13.229cm" svg:height="2.649cm" draw:z-index="705"><draw:image xlink:href="Pictures/10000000000001F400000064B7B94D88.png" xlink:type="simple" xlink:show="embed" xlink:actuate="onLoad" draw:mime-type="image/png"/>
          <svg:title>Botones de la barra de herramientas Transformaciones</svg:title>
          <svg:desc>Botones de la barra de herramientas Transformaciones</svg:desc>
         </draw:frame></text:p>
       </draw:text-box>
      </draw:frame></text:p>
          <text:p text:style-name="Heading_20_2"><text:bookmark-start text:name="__RefHeading___Toc4730_1987392674"/>Vista de diapositivas<text:bookmark-end text:name="__RefHeading___Toc4730_1987392674"/></text:p>
          <text:p text:style-name="Text_20_body">La barra de herramientas <text:span text:style-name="Emphasis">Vista de diapositivas</text:span> se abre automáticamente cuando cambia a la vista <text:span text:style-name="Emphasis">Organizador de diapositivas</text:span>.</text:p>
          <text:p text:style-name="Figure"><draw:frame draw:style-name="fr3" draw:name="fram_IG26214-056" text:anchor-type="as-char" draw:z-index="706">
       <draw:text-box fo:min-height="0.041cm" fo:min-width="0.041cm">
        <text:p text:style-name="Figure">Figura <text:sequence text:ref-name="refFigure344" text:name="Figure" text:formula="ooow:Figure+1" style:num-format="Native Numbering">345</text:sequence>: Barra de herramientas Vista de diapositivas</text:p>
        <text:p text:style-name="Figure"><draw:frame draw:style-name="fr4" draw:name="img_IG26214-057" text:anchor-type="as-char" svg:width="5.369cm" svg:height="1.39cm" draw:z-index="707"><draw:image xlink:href="Pictures/10000000000001220000004BEE7FC00A.png" xlink:type="simple" xlink:show="embed" xlink:actuate="onLoad" draw:mime-type="image/png"/>
          <svg:title>Barra de herramientas Vista de diapositivas</svg:title>
          <svg:desc>Barra de herramientas Vista de diapositivas</svg:desc>
         </draw:frame></text:p>
       </draw:text-box>
      </draw:frame></text:p>
          <text:p text:style-name="Figure"><draw:frame draw:style-name="fr3" draw:name="fram_IG26214-057" text:anchor-type="as-char" draw:z-index="708">
       <draw:text-box fo:min-height="0.041cm" fo:min-width="0.041cm">
        <text:p text:style-name="Figure">Figura <text:sequence text:ref-name="refFigure345" text:name="Figure" text:formula="ooow:Figure+1" style:num-format="Native Numbering">346</text:sequence>: Botones de la barra de herramientas Vista de diapositivas</text:p>
        <text:p text:style-name="Figure"><draw:frame draw:style-name="fr4" draw:name="img_IG26214-058" text:anchor-type="as-char" svg:width="11.03cm" svg:height="1.431cm" draw:z-index="709"><draw:image xlink:href="Pictures/10000001000001A100000036877D08E5.png" xlink:type="simple" xlink:show="embed" xlink:actuate="onLoad" draw:mime-type="image/png"/>
          <svg:title>Botones de la barra de herramientas Vista de diapositivas</svg:title>
          <svg:desc>Botones de la barra de herramientas Vista de diapositivas</svg:desc>
         </draw:frame></text:p>
       </draw:text-box>
      </draw:frame></text:p>
          <text:p text:style-name="Heading_20_2"><text:bookmark-start text:name="__RefHeading___Toc110537_3052510722"/>Vista de patrón<text:bookmark-end text:name="__RefHeading___Toc110537_3052510722"/></text:p>
          <text:p text:style-name="Text_20_body">La barra de herramientas la <text:span text:style-name="Emphasis">Vista de patrón</text:span> proporciona herramientas en las que puede crear un nuevo patrón de diapositiva, cambiarle el nombre, eliminar un patrón de diapositiva y cerrar la vista del patrón de diapositiva. Esta barra se abre automáticamente cuando cambia a una vista de patrón y sus botones solo estarán activos en este modo.</text:p>
          <text:p text:style-name="Figure"><draw:frame draw:style-name="fr3" draw:name="fram_IG26214-058" text:anchor-type="as-char" draw:z-index="710">
       <draw:text-box fo:min-height="0.041cm" fo:min-width="0.041cm">
        <text:p text:style-name="Figure">Figura <text:sequence text:ref-name="refFigure346" text:name="Figure" text:formula="ooow:Figure+1" style:num-format="Native Numbering">347</text:sequence>: Barra de herramientas Vista de patrón</text:p>
        <text:p text:style-name="Figure"><draw:frame draw:style-name="fr4" draw:name="img_IG26214-059" text:anchor-type="as-char" svg:width="3.461cm" svg:height="1.371cm" draw:z-index="711"><draw:image xlink:href="Pictures/10000000000000BB0000004AE6C1FE7E.png" xlink:type="simple" xlink:show="embed" xlink:actuate="onLoad" draw:mime-type="image/png"/>
          <svg:title>Barra de herramientas Vista de patrón</svg:title>
          <svg:desc>Barra de herramientas Vista de patrón</svg:desc>
         </draw:frame></text:p>
       </draw:text-box>
      </draw:frame></text:p>
          <text:p text:style-name="Figure"><draw:frame draw:style-name="fr3" draw:name="fram_IG26214-059" text:anchor-type="as-char" draw:z-index="712">
       <draw:text-box fo:min-height="0.041cm" fo:min-width="0.041cm">
        <text:p text:style-name="Figure">Figura <text:sequence text:ref-name="refFigure347" text:name="Figure" text:formula="ooow:Figure+1" style:num-format="Native Numbering">348</text:sequence>: Botones de la barra de herramientas Vista de patrón</text:p>
        <text:p text:style-name="Figure"><draw:frame draw:style-name="fr4" draw:name="img_IG26214-060" text:anchor-type="as-char" svg:width="10.95cm" svg:height="1.371cm" draw:z-index="713"><draw:image xlink:href="Pictures/100000010000019E0000003478816823.png" xlink:type="simple" xlink:show="embed" xlink:actuate="onLoad" draw:mime-type="image/png"/>
          <svg:title>Botones de la barra de herramientas Vista de patrón</svg:title>
          <svg:desc>Botones de la barra de herramientas Vista de patrón</svg:desc>
         </draw:frame></text:p>
       </draw:text-box>
      </draw:frame></text:p>
          <text:p text:style-name="Heading_20_2"><text:bookmark-start text:name="__RefHeading___Toc110521_3052510722"/><text:soft-page-break/>Zum<text:bookmark-end text:name="__RefHeading___Toc110521_3052510722"/></text:p>
          <text:p text:style-name="Text_20_body">La barra de herramientas <text:span text:style-name="Emphasis">Zum</text:span> proporciona herramientas para reducir o ampliar la visualización en pantalla del documento.</text:p>
          <text:p text:style-name="Figure"><draw:frame draw:style-name="fr3" draw:name="fram_IG26214-060" text:anchor-type="as-char" draw:z-index="714">
       <draw:text-box fo:min-height="0.041cm" fo:min-width="0.041cm">
        <text:p text:style-name="Figure">Figura <text:sequence text:ref-name="refFigure348" text:name="Figure" text:formula="ooow:Figure+1" style:num-format="Native Numbering">349</text:sequence>: Barra de herramientas Zum</text:p>
        <text:p text:style-name="Figure"><draw:frame draw:style-name="fr4" draw:name="img_IG26214-061" text:anchor-type="as-char" svg:width="9.089cm" svg:height="1.431cm" draw:z-index="715"><draw:image xlink:href="Pictures/10000000000001EB0000004DD8BA4761.png" xlink:type="simple" xlink:show="embed" xlink:actuate="onLoad" draw:mime-type="image/png"/>
          <svg:title>Barra de herramientas Zum</svg:title>
          <svg:desc>Barra de herramientas Zum</svg:desc>
         </draw:frame></text:p>
       </draw:text-box>
      </draw:frame></text:p>
          <text:p text:style-name="Figure"><draw:frame draw:style-name="fr3" draw:name="fram_IG26214-061" text:anchor-type="as-char" draw:z-index="716">
       <draw:text-box fo:min-height="0.041cm" fo:min-width="0.041cm">
        <text:p text:style-name="Figure">Figura <text:sequence text:ref-name="refFigure349" text:name="Figure" text:formula="ooow:Figure+1" style:num-format="Native Numbering">350</text:sequence>: Botones de la barra de herramientas Zum</text:p>
        <text:p text:style-name="Figure"><draw:frame draw:style-name="fr4" draw:name="img_IG26214-062" text:anchor-type="as-char" svg:width="9.089cm" svg:height="2.94cm" draw:z-index="717"><draw:image xlink:href="Pictures/10000001000001B00000008BC7832A0A.png" xlink:type="simple" xlink:show="embed" xlink:actuate="onLoad" draw:mime-type="image/png"/>
          <svg:title>Botones de la barra de herramientas Zum</svg:title>
          <svg:desc>Botones de la barra de herramientas Zum</svg:desc>
         </draw:frame></text:p>
       </draw:text-box>
      </draw:frame></text:p>
          <text:p text:style-name="Text_20_body"/>
        </text:section>
      </text:section>
      <text:section text:style-name="Sect1" text:name="IG26215-Contraportada.odt">
        <text:p text:style-name="P242"><draw:frame draw:style-name="fr14" draw:name="Contraportada" text:anchor-type="paragraph" svg:width="21.001cm" style:rel-width="100%" svg:height="29.7cm" style:rel-height="100%" draw:z-index="1"><draw:image xlink:href="Pictures/10000001000009B000000DB48A329EFD.png" xlink:type="simple" xlink:show="embed" xlink:actuate="onLoad" draw:mime-type="image/png"/>
      <svg:title>Contraportada</svg:title>
      <svg:desc>Contraportada</svg:desc>
     </draw:frame><draw:frame text:anchor-type="paragraph" draw:z-index="10" draw:name="Marco de texto 'Guía de ...' 1" draw:style-name="gr1" draw:text-style-name="P244" svg:width="16.901cm" svg:height="19.732cm" svg:x="0cm" svg:y="5.001cm">
      <draw:text-box>
       <text:p text:style-name="P243"><text:span text:style-name="T400">Guía de Impress</text:span></text:p>
       <text:p text:style-name="P243"><text:span text:style-name="T401">Trabajar con Presentaciones</text:span></text:p>
       <text:p text:style-name="P243"><text:span text:style-name="T402">Acerca de esta guía:</text:span></text:p>
       <text:p text:style-name="P243"><text:span text:style-name="T403">Esta guía cubre las principales características de Impress, el componente de presentaciones de LibreOffice. Utilizando Impress puede crear diapositivas que contengan texto, listas con viñetas o numeradas, tablas, gráficos, imágenes prediseñadas y otros objetos . Impress viene con estilos de texto y fondos predefinidos para las diapositivas; además puede crear los suyos propios.</text:span></text:p>
       <text:p text:style-name="P243"><text:span text:style-name="T403">Esta guía abarca las principales características de Impress. Si lo que quiere es una introducción a todos los componentes de LibreOffice, quizás le interese leer la </text:span><text:span text:style-name="T404">Guía de iniciación</text:span><text:span text:style-name="T403">. </text:span></text:p>
       <text:p text:style-name="P243"><text:span text:style-name="T402">Acerca de los autores</text:span></text:p>
       <text:p text:style-name="P243"><text:span text:style-name="T403">Esta guía ha sido escrita por voluntarios de la comunidad de LibreOffice. Los beneficios obtenidos por las ventas de la edición impresa y su descarga de tiendas de aplicaciones se destinan a la comunidad.</text:span></text:p>
       <text:p text:style-name="P243"><text:span text:style-name="T403">La versión en PDF de esta guía puede descargarse gratuitamente de </text:span><text:span text:style-name="T403"><text:line-break/></text:span><text:span text:style-name="T405"><text:a xlink:href="https://books.libreoffice.org/es/" xlink:type="simple">https://books.libreoffice.org/es/</text:a></text:span><text:span text:style-name="T405"><text:a xlink:href="https://books.libreoffice.org/es/" xlink:type="simple">https://books.libreoffice.org/es/</text:a></text:span></text:p>
       <text:p text:style-name="P243"><text:span text:style-name="T402">Acerca de LibreOffice:</text:span></text:p>
       <text:p text:style-name="P243"><text:span text:style-name="T403">LibreOffice es la suite de productividad personal gratuita, libre y de código abierto de The Document Foundation. Funciona en Windows, macOS y GNU/Linux. El soporte y la documentación son gratuitos gracias a nuestra amplia y dedicada comunidad de usuarios, colaboradores y desarrolladores.</text:span></text:p>
       <text:p text:style-name="P243"><text:span text:style-name="T403">Usted también puede participar en el trabajo voluntario en muchas áreas: desarrollo, control de calidad, documentación, traducción, apoyo al usuario y más.</text:span></text:p>
       <text:p text:style-name="P243"><text:span text:style-name="T403">Puede descargar LibreOffice gratuitamente desde </text:span><text:span text:style-name="T403"><text:line-break/></text:span><text:span text:style-name="T405"> </text:span><text:span text:style-name="T405"><text:a xlink:href="http://es.libreoffice.org/descarga/" xlink:type="simple">https/es.libreoffice.org/descarga/</text:a></text:span></text:p>
       <text:p text:style-name="P243"><text:span text:style-name="T402">Uso comercial:</text:span></text:p>
       <text:p text:style-name="P243"><text:span text:style-name="T406">Trabaje con profesionales certificados de LibreOffice para cualquier necesidad empresarial, desde la implementación o conversión de archivos de otras suites ofimáticas, capacitación del personal o necesidades de desarrollo personalizadas.</text:span></text:p>
       <text:p text:style-name="P243"><text:span text:style-name="T406">Para información de servicios de soporte profesional visite </text:span><text:span text:style-name="T406"><text:line-break/></text:span><text:span text:style-name="T407"><text:a xlink:href="https://es.libreoffice.org/para-empresas/" xlink:type="simple">https://es.libreoffice.org/para-empresas/</text:a></text:span><text:span text:style-name="T406"> </text:span></text:p>
      </draw:text-box>
     </draw:frame></text:p>
      </text:section>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DejaVu Sans Mono" svg:font-family="'DejaVu Sans Mono'" style:font-adornments="Libro" style:font-family-generic="modern" style:font-pitch="fixed"/>
    <style:font-face style:name="Liberation Mono" svg:font-family="'Liberation Mono'" style:font-family-generic="modern" style:font-pitch="fixed"/>
    <style:font-face style:name="Liberation Mono1" svg:font-family="'Liberation Mono'" style:font-adornments="Itálica" style:font-family-generic="modern" style:font-pitch="fixed"/>
    <style:font-face style:name="Liberation Mono2" svg:font-family="'Liberation Mono'" style:font-adornments="Regular" style:font-family-generic="modern" style:font-pitch="fixed"/>
    <style:font-face style:name="Liberation Sans" svg:font-family="'Liberation Sans'" style:font-family-generic="swiss"/>
    <style:font-face style:name="Liberation Sans1" svg:font-family="'Liberation Sans'" style:font-family-generic="swiss" style:font-pitch="variable"/>
    <style:font-face style:name="Liberation Sans2" svg:font-family="'Liberation Sans'" style:font-adornments="Italic" style:font-family-generic="swiss" style:font-pitch="variable"/>
    <style:font-face style:name="Liberation Sans3" svg:font-family="'Liberation Sans'" style:font-adornments="Normal" style:font-family-generic="swiss" style:font-pitch="variable"/>
    <style:font-face style:name="Liberation Sans4" svg:font-family="'Liberation Sans'" style:font-adornments="Regular" style:font-family-generic="swiss"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OpenSymbol" svg:font-family="OpenSymbol" style:font-charset="x-symbol"/>
  </office:font-face-decls>
  <office:styles>
    <draw:fill-image draw:name="LibreSplosion26" xlink:href="Pictures/100000010000024F0000024FF68C9F4F.png" xlink:type="simple" xlink:show="embed" xlink:actuate="onLoad"/>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ans" fo:font-size="12pt" fo:language="en" fo:country="US" style:letter-kerning="true" style:font-name-asian="NSimSun1"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lr-tb"/>
      <style:text-properties style:use-window-font-color="true" loext:opacity="0%" style:font-name="Liberation Sans" fo:font-size="12pt" fo:language="en" fo:country="US" style:letter-kerning="true" style:font-name-asian="NSimSun1"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fo:keep-together="auto" fo:orphans="2" fo:widows="2" style:page-number="auto"/>
      <style:text-properties style:font-name="Liberation Sans3" fo:font-family="'Liberation Sans'" style:font-style-name="Normal" style:font-family-generic="swiss" style:font-pitch="variable" fo:font-size="11pt" fo:language="es" fo:country="ES"/>
    </style:style>
    <style:style style:name="Heading" style:family="paragraph" style:parent-style-name="Standard" style:next-style-name="Text_20_body" style:class="chapter" style:master-page-name="">
      <style:paragraph-properties fo:margin-top="0.42cm" fo:margin-bottom="0.21cm" style:contextual-spacing="true" style:page-number="auto" fo:keep-with-next="always">
        <style:tab-stops/>
      </style:paragraph-properties>
      <style:text-properties fo:color="#007c3c" loext:opacity="100%" style:font-name="Liberation Sans1" fo:font-family="'Liberation Sans'" style:font-family-generic="swiss" style:font-pitch="variable" fo:font-size="13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master-page-name="">
      <loext:graphic-properties draw:fill="none" draw:fill-color="#ffffff"/>
      <style:paragraph-properties fo:margin-top="0cm" fo:margin-bottom="0.212cm" style:contextual-spacing="false" style:page-number="auto" fo:background-color="transparent"/>
    </style:style>
    <style:style style:name="List" style:family="paragraph" style:parent-style-name="Text_20_body" style:class="list" style:master-page-name="">
      <style:paragraph-properties style:page-number="auto"/>
    </style:style>
    <style:style style:name="Caption" style:family="paragraph" style:parent-style-name="Standard" style:class="extra" style:master-page-name="">
      <loext:graphic-properties draw:fill="none" draw:fill-color="#ffffff"/>
      <style:paragraph-properties fo:margin-top="0cm" fo:margin-bottom="0.21cm" style:contextual-spacing="false" style:page-number="auto" fo:background-color="transparent" fo:keep-with-next="always" text:number-lines="false" text:line-number="0"/>
      <style:text-properties fo:font-style="italic"/>
    </style:style>
    <style:style style:name="Index" style:family="paragraph" style:parent-style-name="Standard" style:class="index">
      <style:paragraph-properties text:number-lines="false" text:line-number="0"/>
      <style:text-properties style:font-name="Liberation Sans" fo:font-family="'Liberation Sans'" style:font-family-generic="swiss" style:font-size-asian="12pt" style:font-name-complex="Arial" style:font-family-complex="Arial" style:font-family-generic-complex="swiss"/>
    </style:style>
    <style:style style:name="New_20_Chapter" style:display-name="New Chapter" style:family="paragraph" style:parent-style-name="Standard" style:next-style-name="Guide_20_Name" style:class="chapter" style:master-page-name="First_20_Page">
      <loext:graphic-properties draw:fill="none" draw:fill-color="#ffffff"/>
      <style:paragraph-properties fo:text-align="right" style:justify-single-word="false" style:page-number="auto" fo:break-before="page" fo:background-color="transparent"/>
    </style:style>
    <style:style style:name="Guide_20_Name" style:display-name="Guide Name" style:family="paragraph" style:parent-style-name="Heading" style:next-style-name="Title" style:class="chapter">
      <style:paragraph-properties fo:margin-top="3.6cm" fo:margin-bottom="0.21cm" style:contextual-spacing="false" fo:text-align="right" style:justify-single-word="false"/>
      <style:text-properties fo:color="#000000" loext:opacity="100%" fo:font-size="32pt" fo:font-weight="bold" style:font-size-asian="32pt" style:font-weight-asian="bold"/>
    </style:style>
    <style:style style:name="Title" style:family="paragraph" style:parent-style-name="Heading" style:next-style-name="Subtitle" style:default-outline-level="1" style:class="chapter" style:master-page-name="">
      <style:paragraph-properties fo:margin-left="1.131cm" fo:margin-right="0cm" fo:margin-top="1.799cm" fo:margin-bottom="0.21cm" style:contextual-spacing="false" fo:text-align="right" style:justify-single-word="false" fo:text-indent="-1.131cm" style:auto-text-indent="false" style:page-number="auto">
        <style:tab-stops/>
      </style:paragraph-properties>
      <style:text-properties fo:font-size="36pt" fo:font-weight="bold" style:font-size-asian="36pt" style:font-weight-asian="bold"/>
    </style:style>
    <style:style style:name="Subtitle" style:family="paragraph" style:parent-style-name="Heading" style:next-style-name="Heading_20_1" style:class="chapter" style:master-page-name="">
      <style:paragraph-properties fo:margin-left="0.64cm" fo:margin-right="0cm" fo:text-align="right" style:justify-single-word="false" fo:text-indent="-0.64cm" style:auto-text-indent="false" style:page-number="auto" fo:break-after="page">
        <style:tab-stops/>
      </style:paragraph-properties>
      <style:text-properties style:use-window-font-color="true" loext:opacity="0%" fo:font-size="18pt" fo:font-style="italic" style:font-size-asian="18pt" style:font-size-complex="18pt"/>
    </style:style>
    <style:style style:name="Heading_20_1" style:display-name="Heading 1" style:family="paragraph" style:parent-style-name="Heading" style:next-style-name="Text_20_body" style:default-outline-level="2" style:class="chapter">
      <style:paragraph-properties fo:margin-left="0cm" fo:margin-right="0cm" fo:margin-top="0.529cm" fo:margin-bottom="0.319cm" style:contextual-spacing="true" fo:text-indent="0cm" style:auto-text-indent="false" fo:padding-left="0cm" fo:padding-right="0cm" fo:padding-top="0cm" fo:padding-bottom="0.049cm" fo:border-left="none" fo:border-right="none" fo:border-top="none" fo:border-bottom="0.99pt solid #007c3c">
        <style:tab-stops/>
      </style:paragraph-properties>
      <style:text-properties fo:font-size="18pt" fo:font-weight="bold" style:font-size-asian="18pt" style:font-weight-asian="bold" style:font-size-complex="18pt" style:font-weight-complex="bold"/>
    </style:style>
    <style:style style:name="Heading_20_2" style:display-name="Heading 2" style:family="paragraph" style:parent-style-name="Heading" style:next-style-name="Text_20_body" style:class="chapter" style:master-page-name="">
      <style:paragraph-properties style:page-number="auto">
        <style:tab-stops/>
      </style:paragraph-properties>
      <style:text-properties fo:font-size="14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margin-top="0.21cm" fo:margin-bottom="0cm" style:contextual-spacing="false" fo:text-indent="0cm" style:auto-text-indent="false">
        <style:tab-stops>
          <style:tab-stop style:position="17.291cm" style:type="right" style:leader-style="dotted" style:leader-text="."/>
        </style:tab-stops>
      </style:paragraph-properties>
      <style:text-properties fo:font-size="12pt" fo:font-weight="bold"/>
    </style:style>
    <style:style style:name="Index_20_Heading" style:display-name="Index Heading" style:family="paragraph" style:parent-style-name="Heading" style:class="index" style:master-page-name="">
      <style:paragraph-properties fo:margin-left="0cm" fo:margin-right="0cm" fo:text-indent="0cm" style:auto-text-indent="false" style:page-number="auto" fo:break-before="page" text:number-lines="false" text:line-number="0"/>
      <style:text-properties fo:font-size="18pt" fo:font-weight="bold" style:font-size-asian="16pt" style:font-weight-asian="bold" style:font-size-complex="16pt" style:font-weight-complex="bold"/>
    </style:style>
    <style:style style:name="Contents_20_Heading" style:display-name="Contents Heading" style:family="paragraph" style:parent-style-name="Index_20_Heading" style:class="index" style:master-page-name="Front_20_Matter">
      <style:paragraph-properties fo:margin-left="0cm" fo:margin-right="0cm" fo:margin-top="0cm" fo:margin-bottom="0.21cm" style:contextual-spacing="true" fo:text-indent="0cm" style:auto-text-indent="false" style:page-number="auto" fo:break-before="auto" fo:break-after="auto" fo:padding-left="0cm" fo:padding-right="0cm" fo:padding-top="0cm" fo:padding-bottom="0.049cm" fo:border-left="none" fo:border-right="none" fo:border-top="none" fo:border-bottom="0.99pt solid #007c3c" text:number-lines="false" text:line-number="0"/>
    </style:style>
    <style:style style:name="Table_20_Contents" style:display-name="Table Contents" style:family="paragraph" style:parent-style-name="Standard" style:class="extra" style:master-page-name="">
      <loext:graphic-properties draw:fill="none" draw:fill-color="#ffffff"/>
      <style:paragraph-properties fo:orphans="0" fo:widows="0" style:page-number="auto" fo:background-color="transparent" text:number-lines="false" text:line-number="0">
        <style:tab-stops/>
      </style:paragraph-properties>
      <style:text-properties fo:font-size="10pt"/>
    </style:style>
    <style:style style:name="Heading_20_Note" style:display-name="Heading Note" style:family="paragraph" style:parent-style-name="Heading_20_Caution" style:next-style-name="Body_20_Text_2c__20_Note" style:list-style-name="Heading_20_Note" style:class="list" style:master-page-name="">
      <loext:graphic-properties draw:fill="solid" draw:fill-color="#d9f1dd"/>
      <style:paragraph-properties fo:margin-left="1cm" style:page-number="auto" fo:background-color="#d9f1dd">
        <style:tab-stops/>
      </style:paragraph-properties>
    </style:style>
    <style:style style:name="Heading_20_Tip" style:display-name="Heading Tip" style:family="paragraph" style:parent-style-name="Heading_20_Caution" style:next-style-name="Body_20_Text_2c__20_Note" style:list-style-name="Heading_20_Tip" style:class="list" style:master-page-name="">
      <loext:graphic-properties draw:fill="solid" draw:fill-color="#cde5f7"/>
      <style:paragraph-properties fo:margin-left="1cm" style:page-number="auto" fo:background-color="#cde5f7">
        <style:tab-stops/>
      </style:paragraph-properties>
    </style:style>
    <style:style style:name="Heading_20_Caution" style:display-name="Heading Caution" style:family="paragraph" style:parent-style-name="List" style:next-style-name="Body_20_Text_2c__20_Note" style:list-style-name="Heading_20_Caution" style:class="list" style:master-page-name="">
      <loext:graphic-properties draw:fill="solid" draw:fill-color="#f6f1d2"/>
      <style:paragraph-properties fo:margin-left="1cm" fo:margin-right="1cm" fo:margin-top="0.42cm" fo:margin-bottom="0.109cm" style:contextual-spacing="true" style:page-number="auto" fo:background-color="#f6f1d2" fo:keep-with-next="always">
        <style:tab-stops/>
      </style:paragraph-properties>
      <style:text-properties fo:color="#000000" loext:opacity="100%" fo:font-size="12pt" fo:font-weight="bold"/>
    </style:style>
    <style:style style:name="Numbering_20_1" style:display-name="Numbering 1" style:family="paragraph" style:parent-style-name="List" style:list-style-name="Numbering_20_1" style:class="list"/>
    <style:style style:name="Figure" style:family="paragraph" style:parent-style-name="Caption" style:class="extra" style:master-page-name="">
      <loext:graphic-properties draw:fill="none" draw:fill-color="#ffffff"/>
      <style:paragraph-properties fo:text-align="center" style:justify-single-word="false" style:page-number="auto" fo:background-color="transparent" fo:keep-with-next="auto"/>
    </style:style>
    <style:style style:name="Frame_20_contents" style:display-name="Frame contents" style:family="paragraph" loext:hidden="true" style:hidden="true" style:parent-style-name="Standard" style:class="extra"/>
    <style:style style:name="Definition_20_Term" style:display-name="Definition Term" style:family="paragraph" style:parent-style-name="Text_20_body" style:next-style-name="Text_20_body_20_indent" style:class="text" style:master-page-name="">
      <loext:graphic-properties draw:fill="none" draw:fill-color="#ffffff"/>
      <style:paragraph-properties fo:margin-left="0.499cm" fo:margin-right="0cm" fo:margin-top="0cm" fo:margin-bottom="0.106cm" style:contextual-spacing="false" fo:text-indent="0cm" style:auto-text-indent="false" style:page-number="auto" fo:background-color="transparent" fo:keep-with-next="always"/>
      <style:text-properties fo:font-weight="bold"/>
    </style:style>
    <style:style style:name="Text_20_body_20_indent" style:display-name="Text body indent" style:family="paragraph" style:parent-style-name="Text_20_body" style:class="text" style:master-page-name="">
      <style:paragraph-properties fo:margin-left="1.499cm" style:page-number="auto">
        <style:tab-stops/>
      </style:paragraph-properties>
    </style:style>
    <style:style style:name="Heading_20_4" style:display-name="Heading 4" style:family="paragraph" style:parent-style-name="Heading" style:next-style-name="Text_20_body" style:class="chapter" style:master-page-name="">
      <style:paragraph-properties fo:margin-top="0cm" fo:margin-bottom="0.109cm" style:contextual-spacing="false" style:page-number="auto"/>
      <style:text-properties fo:font-size="12pt" fo:font-weight="bold"/>
    </style:style>
    <style:style style:name="Heading_20_3" style:display-name="Heading 3" style:family="paragraph" style:parent-style-name="Heading" style:next-style-name="Text_20_body" style:class="chapter" style:master-page-name="">
      <style:paragraph-properties fo:margin-top="0.33cm" fo:margin-bottom="0.21cm" style:contextual-spacing="true" style:page-number="auto">
        <style:tab-stops/>
      </style:paragraph-properties>
      <style:text-properties fo:font-size="12pt" fo:font-style="italic" fo:font-weight="bold"/>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792cm" style:type="right" style:leader-style="dotted" style:leader-text="."/>
        </style:tab-stops>
      </style:paragraph-properties>
    </style:style>
    <style:style style:name="Contents_20_3" style:display-name="Contents 3" style:family="paragraph" style:parent-style-name="Index" style:class="index">
      <style:paragraph-properties fo:margin-left="1cm" fo:margin-right="0cm" fo:text-indent="0cm" style:auto-text-indent="false">
        <style:tab-stops>
          <style:tab-stop style:position="16.291cm" style:type="right" style:leader-style="dotted" style:leader-text="."/>
        </style:tab-stops>
      </style:paragraph-properties>
    </style:style>
    <style:style style:name="Table_20_Heading" style:display-name="Table Heading" style:family="paragraph" style:parent-style-name="Table_20_Contents" style:class="extra" style:master-page-name="">
      <loext:graphic-properties draw:fill="none" draw:fill-color="#e6e6e6"/>
      <style:paragraph-properties fo:text-align="left" style:justify-single-word="false" style:page-number="auto" fo:background-color="transparent" text:number-lines="false" text:line-number="0"/>
      <style:text-properties fo:font-style="italic" fo:font-weight="bold"/>
    </style:style>
    <style:style style:name="Numbering_20_2" style:display-name="Numbering 2" style:family="paragraph" style:parent-style-name="List" style:list-style-name="Numbering_20_2" style:class="list"/>
    <style:style style:name="Numbering_20_3" style:display-name="Numbering 3" style:family="paragraph" style:parent-style-name="List" style:list-style-name="Numbering_20_3" style:class="list"/>
    <style:style style:name="List_20_1" style:display-name="List 1" style:family="paragraph" style:parent-style-name="List" style:list-style-name="List_20_1" style:class="list"/>
    <style:style style:name="List_20_2" style:display-name="List 2" style:family="paragraph" style:parent-style-name="List" style:list-style-name="List_20_2" style:class="list"/>
    <style:style style:name="User_20_Index_20_10" style:display-name="User Index 10" style:family="paragraph" loext:hidden="true" style:hidden="true"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de" style:family="paragraph" style:parent-style-name="Text_20_body" style:class="text" style:master-page-name="">
      <loext:graphic-properties draw:fill="solid" draw:fill-color="#eeeeee"/>
      <style:paragraph-properties fo:margin-top="0cm" fo:margin-bottom="0.21cm" style:contextual-spacing="true" style:page-number="auto" fo:background-color="#eeeeee"/>
      <style:text-properties style:font-name="DejaVu Sans Mono" fo:font-family="'DejaVu Sans Mono'" style:font-style-name="Libro" style:font-family-generic="modern" style:font-pitch="fixed" fo:font-size="10pt" fo:letter-spacing="-0.018cm" fo:language="zxx" fo:country="none"/>
    </style:style>
    <style:style style:name="Table" style:family="paragraph" style:parent-style-name="Caption" style:class="extra"/>
    <style:style style:name="Quotations" style:family="paragraph" loext:hidden="true" style:hidden="true" style:parent-style-name="Standard" style:class="html">
      <style:paragraph-properties fo:margin-left="1cm" fo:margin-right="1cm" fo:margin-top="0cm" fo:margin-bottom="0.499cm" style:contextual-spacing="false" fo:text-indent="0cm" style:auto-text-indent="false"/>
    </style:style>
    <style:style style:name="Header_20_and_20_Footer" style:display-name="Header and Footer" style:family="paragraph" style:parent-style-name="Standard" style:class="extra">
      <style:paragraph-properties text:number-lines="false" text:line-number="0">
        <style:tab-stops>
          <style:tab-stop style:position="8.795cm" style:type="center"/>
          <style:tab-stop style:position="17.59cm" style:type="right"/>
        </style:tab-stops>
      </style:paragraph-properties>
    </style:style>
    <style:style style:name="Footer" style:family="paragraph" style:parent-style-name="Header_20_and_20_Footer" style:class="extra">
      <style:paragraph-properties fo:padding="0cm" fo:border-left="none" fo:border-right="none" fo:border-top="0.06pt solid #000000" fo:border-bottom="none" text:number-lines="false" text:line-number="0">
        <style:tab-stops>
          <style:tab-stop style:position="8.795cm" style:type="center"/>
          <style:tab-stop style:position="17.59cm" style:type="right"/>
        </style:tab-stops>
      </style:paragraph-properties>
      <style:text-properties fo:font-size="10.3000001907349pt" fo:font-style="italic"/>
    </style:style>
    <style:style style:name="Footnote" style:family="paragraph" loext:hidden="true" style:hidden="true"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Numbering_20_2_20_Cont." style:display-name="Numbering 2 Cont." style:family="paragraph" style:parent-style-name="List" style:class="list" style:master-page-name="">
      <loext:graphic-properties draw:fill="none" draw:fill-color="#ffffff"/>
      <style:paragraph-properties fo:margin-left="2.101cm" fo:margin-right="0cm" fo:margin-top="0cm" fo:margin-bottom="0.212cm" style:contextual-spacing="false" fo:text-indent="0cm" style:auto-text-indent="false" style:page-number="auto" fo:background-color="transparent"/>
    </style:style>
    <style:style style:name="List_20_Contents" style:display-name="List Contents" style:family="paragraph" style:parent-style-name="Standard" style:class="html" style:master-page-name="">
      <loext:graphic-properties draw:fill="none" draw:fill-color="#ffffff"/>
      <style:paragraph-properties fo:margin-left="1.499cm" fo:margin-top="0cm" fo:margin-bottom="0.21cm" style:contextual-spacing="true" style:page-number="auto" fo:background-color="transparent"/>
    </style:style>
    <style:style style:name="List_20_3" style:display-name="List 3" style:family="paragraph" loext:hidden="true" style:hidden="true" style:parent-style-name="List" style:class="list">
      <style:paragraph-properties fo:margin-left="1.905cm" fo:margin-right="0cm" fo:margin-top="0cm" fo:margin-bottom="0.212cm" style:contextual-spacing="false" fo:text-indent="-0.635cm" style:auto-text-indent="false"/>
    </style:style>
    <style:style style:name="List_20_1_20_Cont." style:display-name="List 1 Cont." style:family="paragraph" style:parent-style-name="List" style:list-style-name="" style:class="list" style:master-page-name="">
      <loext:graphic-properties draw:fill="none" draw:fill-color="#ffffff"/>
      <style:paragraph-properties fo:margin-left="1.499cm" fo:margin-right="0cm" fo:text-indent="0cm" style:auto-text-indent="false" style:page-number="auto" fo:background-color="transparent"/>
    </style:style>
    <style:style style:name="List_20_2_20_Cont." style:display-name="List 2 Cont." style:family="paragraph" style:parent-style-name="List" style:list-style-name="" style:class="list" style:master-page-name="">
      <loext:graphic-properties draw:fill="none" draw:fill-color="#ffffff"/>
      <style:paragraph-properties fo:margin-left="2.101cm" fo:margin-right="0cm" fo:margin-top="0cm" fo:margin-bottom="0.212cm" style:contextual-spacing="false" fo:text-indent="0cm" style:auto-text-indent="false" style:page-number="auto" fo:background-color="transparent"/>
    </style:style>
    <style:style style:name="Definition_20_Term_20_2" style:display-name="Definition Term 2" style:family="paragraph" style:parent-style-name="Text_20_body" style:next-style-name="Body_20_Text_2c__20_Indented_20_2" style:class="text" style:master-page-name="">
      <loext:graphic-properties draw:fill="none" draw:fill-color="#ffffff"/>
      <style:paragraph-properties fo:margin-left="1cm" fo:margin-right="0cm" fo:margin-top="0cm" fo:margin-bottom="0.106cm" style:contextual-spacing="false" fo:text-indent="0cm" style:auto-text-indent="false" style:page-number="auto" fo:background-color="transparent" fo:keep-with-next="always"/>
      <style:text-properties fo:font-style="italic"/>
    </style:style>
    <style:style style:name="Body_20_Text_2c__20_Indented_20_2" style:display-name="Body Text, Indented 2" style:family="paragraph" style:parent-style-name="Text_20_body" style:class="text" style:master-page-name="">
      <style:paragraph-properties fo:margin-left="2.101cm" style:page-number="auto"/>
    </style:style>
    <style:style style:name="Text" style:family="paragraph" loext:hidden="true" style:hidden="true" style:parent-style-name="Caption" style:class="extra"/>
    <style:style style:name="Legend_20_Numbered" style:display-name="Legend Numbered" style:family="paragraph" style:parent-style-name="List" style:list-style-name="Legend_20_Numbered" style:class="list" style:master-page-name="">
      <loext:graphic-properties draw:fill="none" draw:fill-color="#ffffff"/>
      <style:paragraph-properties fo:margin-top="0cm" fo:margin-bottom="0.21cm" style:contextual-spacing="true" style:page-number="auto" fo:background-color="transparent">
        <style:tab-stops/>
      </style:paragraph-properties>
      <style:text-properties fo:font-size="10pt"/>
    </style:style>
    <style:style style:name="Column_20_Contents" style:display-name="Column Contents" style:family="paragraph" style:parent-style-name="Text_20_body" style:class="text" style:master-page-name="">
      <loext:graphic-properties draw:fill="none" draw:fill-color="#ffffff"/>
      <style:paragraph-properties fo:margin-top="0cm" fo:margin-bottom="0.21cm" style:contextual-spacing="true" style:page-number="auto" fo:background-color="transparent">
        <style:tab-stops/>
      </style:paragraph-properties>
    </style:style>
    <style:style style:name="Listado" style:family="paragraph" style:parent-style-name="Caption" style:next-style-name="Code" style:class="extra"/>
    <style:style style:name="Body_20_Text_2c__20_Note" style:display-name="Body Text, Note" style:family="paragraph" style:parent-style-name="Text_20_body" style:class="text" style:master-page-name="">
      <style:paragraph-properties fo:margin-left="1cm" fo:margin-right="1cm" fo:text-indent="0cm" style:auto-text-indent="false" style:page-number="auto" fo:padding-left="0cm" fo:padding-right="0cm" fo:padding-top="0cm" fo:padding-bottom="0.049cm" fo:border-left="none" fo:border-right="none" fo:border-top="none" fo:border-bottom="0.99pt solid #000000" text:number-lines="false" text:line-number="0" style:writing-mode="page">
        <style:tab-stops/>
      </style:paragraph-properties>
    </style:style>
    <style:style style:name="Body_20_Text_2c__20_List_20_Intro" style:display-name="Body Text, List Intro" style:family="paragraph" style:parent-style-name="Text_20_body" style:class="text" style:master-page-name="">
      <loext:graphic-properties draw:fill="none" draw:fill-color="#ffffff"/>
      <style:paragraph-properties fo:margin-left="0cm" fo:margin-right="0cm" fo:margin-top="0cm" fo:margin-bottom="0.212cm" style:contextual-spacing="false" fo:orphans="2" fo:widows="2" fo:text-indent="0cm" style:auto-text-indent="false" style:page-number="auto" fo:background-color="transparent" fo:keep-with-next="always">
        <style:tab-stops/>
      </style:paragraph-properties>
    </style:style>
    <style:style style:name="Preformatted_20_Text" style:display-name="Preformatted Text" style:family="paragraph" loext:hidden="true" style:hidden="true" style:parent-style-name="Standard" style:class="html">
      <style:paragraph-properties fo:margin-top="0cm" fo:margin-bottom="0cm" style:contextual-spacing="false"/>
      <style:text-properties style:font-name="Liberation Mono" fo:font-family="'Liberation Mono'" style:font-family-generic="modern" style:font-pitch="fixed" fo:font-size="10pt" fo:background-color="#eeeeee" style:font-name-asian="Liberation Mono" style:font-family-asian="'Liberation Mono'" style:font-family-generic-asian="modern" style:font-pitch-asian="fixed" style:font-size-asian="10pt" style:font-name-complex="Liberation Mono" style:font-family-complex="'Liberation Mono'" style:font-family-generic-complex="modern" style:font-pitch-complex="fixed" style:font-size-complex="10pt"/>
    </style:style>
    <style:style style:name="List_20_5" style:display-name="List 5" style:family="paragraph" loext:hidden="true" style:hidden="true" style:parent-style-name="List" style:class="list">
      <style:paragraph-properties fo:margin-left="3.175cm" fo:margin-right="0cm" fo:margin-top="0cm" fo:margin-bottom="0.212cm" style:contextual-spacing="false" fo:text-indent="-0.635cm" style:auto-text-indent="false"/>
    </style:style>
    <style:style style:name="First_20_line_20_indent" style:display-name="First line indent" style:family="paragraph" loext:hidden="true" style:hidden="true" style:parent-style-name="Text_20_body" style:class="text">
      <style:paragraph-properties fo:margin-left="0cm" fo:margin-right="0cm" fo:text-indent="0.499cm" style:auto-text-indent="false"/>
    </style:style>
    <style:style style:name="Hanging_20_indent" style:display-name="Hanging indent" style:family="paragraph" loext:hidden="true" style:hidden="true" style:parent-style-name="Text_20_body" style:class="text">
      <style:paragraph-properties fo:margin-left="1cm" fo:margin-right="0cm" fo:text-indent="-0.499cm" style:auto-text-indent="false">
        <style:tab-stops>
          <style:tab-stop style:position="0cm"/>
        </style:tab-stops>
      </style:paragraph-properties>
    </style:style>
    <style:style style:name="List_20_Heading" style:display-name="List Heading" style:family="paragraph" style:parent-style-name="Standard" style:next-style-name="List_20_Contents" style:class="html" style:master-page-name="">
      <style:paragraph-properties fo:margin-left="0cm" fo:margin-right="0cm" fo:margin-top="0cm" fo:margin-bottom="0.21cm" style:contextual-spacing="false" fo:text-indent="0cm" style:auto-text-indent="false" style:page-number="auto" fo:keep-with-next="always"/>
    </style:style>
    <style:style style:name="Heading_20_1_20_First" style:display-name="Heading 1 First" style:family="paragraph" style:parent-style-name="Heading_20_1" style:next-style-name="Text_20_body" style:default-outline-level="2" style:list-style-name="" style:class="text" style:master-page-name="Standard">
      <loext:graphic-properties draw:fill="none" draw:fill-color="#ffffff"/>
      <style:paragraph-properties fo:margin-top="0cm" fo:margin-bottom="0.319cm" style:contextual-spacing="true" style:page-number="auto" fo:break-before="auto" fo:break-after="auto" fo:background-color="transparent">
        <style:tab-stops/>
      </style:paragraph-properties>
    </style:style>
    <style:style style:name="Header" style:family="paragraph" loext:hidden="true" style:hidden="true" style:parent-style-name="Header_20_and_20_Footer" style:class="extra">
      <style:paragraph-properties text:number-lines="false" text:line-number="0">
        <style:tab-stops>
          <style:tab-stop style:position="8.645cm" style:type="center"/>
          <style:tab-stop style:position="17.291cm" style:type="right"/>
        </style:tab-stops>
      </style:paragraph-properties>
    </style:style>
    <style:style style:name="Contents_20_4" style:display-name="Contents 4" style:family="paragraph" loext:hidden="true" style:hidden="true" style:parent-style-name="Index" style:class="index">
      <style:paragraph-properties fo:margin-left="1.499cm" fo:margin-right="0cm" fo:text-indent="0cm" style:auto-text-indent="false">
        <style:tab-stops>
          <style:tab-stop style:position="15.792cm" style:type="right" style:leader-style="dotted" style:leader-text="."/>
        </style:tab-stops>
      </style:paragraph-properties>
    </style:style>
    <style:style style:name="Numbering_20_1_20_Cont." style:display-name="Numbering 1 Cont." style:family="paragraph" style:parent-style-name="List" style:class="list">
      <loext:graphic-properties draw:fill="none" draw:fill-color="#ffffff"/>
      <style:paragraph-properties fo:margin-left="1.499cm" fo:margin-right="0cm" fo:margin-top="0cm" fo:margin-bottom="0.212cm" style:contextual-spacing="false" fo:text-indent="0cm" style:auto-text-indent="false" fo:background-color="transparent"/>
    </style:style>
    <style:style style:name="Addressee" style:family="paragraph" loext:hidden="true" style:hidden="true" style:parent-style-name="Standard" style:class="extra">
      <style:paragraph-properties fo:margin-top="0cm" fo:margin-bottom="0.106cm" style:contextual-spacing="false" text:number-lines="false" text:line-number="0"/>
    </style:style>
    <style:style style:name="Numbering_20_3_20_Cont." style:display-name="Numbering 3 Cont." style:family="paragraph" style:parent-style-name="List" style:class="list">
      <loext:graphic-properties draw:fill="none" draw:fill-color="#ffffff"/>
      <style:paragraph-properties fo:margin-left="2.6cm" fo:margin-right="0cm" fo:margin-top="0cm" fo:margin-bottom="0.212cm" style:contextual-spacing="false" fo:text-indent="0cm" style:auto-text-indent="false" fo:background-color="transparent"/>
    </style:style>
    <style:style style:name="Illustration" style:family="paragraph" loext:hidden="true" style:hidden="true" style:parent-style-name="Caption" style:class="extra">
      <style:paragraph-properties fo:text-align="center" style:justify-single-word="false"/>
    </style:style>
    <style:style style:name="Heading_20_5" style:display-name="Heading 5" style:family="paragraph" loext:hidden="true" style:hidden="true" style:parent-style-name="Heading" style:next-style-name="Text_20_body" style:class="chapter">
      <style:paragraph-properties fo:margin-top="0.212cm" fo:margin-bottom="0.106cm" style:contextual-spacing="false"/>
      <style:text-properties fo:font-size="12pt" fo:font-weight="bold" style:font-size-asian="12pt" style:font-weight-asian="bold" style:font-size-complex="12pt" style:font-weight-complex="bold"/>
    </style:style>
    <style:style style:name="Heading_20_6" style:display-name="Heading 6" style:family="paragraph" loext:hidden="true" style:hidden="true" style:parent-style-name="Heading" style:next-style-name="Text_20_body" style:class="chapter">
      <style:paragraph-properties fo:margin-top="0.106cm" fo:margin-bottom="0.106cm" style:contextual-spacing="false"/>
      <style:text-properties fo:font-size="12pt" fo:font-style="italic" fo:font-weight="bold" style:font-size-asian="12pt" style:font-style-asian="italic" style:font-weight-asian="bold" style:font-size-complex="12pt" style:font-style-complex="italic" style:font-weight-complex="bold"/>
    </style:style>
    <style:style style:name="Heading_20_7" style:display-name="Heading 7" style:family="paragraph" loext:hidden="true" style:hidden="true" style:parent-style-name="Heading" style:next-style-name="Text_20_body" style:class="chapter">
      <style:paragraph-properties fo:margin-top="0.106cm" fo:margin-bottom="0.106cm" style:contextual-spacing="false"/>
      <style:text-properties fo:font-size="10pt" fo:font-weight="bold" style:font-size-asian="10pt" style:font-weight-asian="bold" style:font-size-complex="10pt" style:font-weight-complex="bold"/>
    </style:style>
    <style:style style:name="Heading_20_8" style:display-name="Heading 8" style:family="paragraph" loext:hidden="true" style:hidden="true" style:parent-style-name="Heading" style:next-style-name="Text_20_body" style:class="chapter">
      <style:paragraph-properties fo:margin-top="0.106cm" fo:margin-bottom="0.106cm" style:contextual-spacing="false"/>
      <style:text-properties fo:font-size="10pt" fo:font-style="italic" fo:font-weight="bold" style:font-size-asian="10pt" style:font-style-asian="italic" style:font-weight-asian="bold" style:font-size-complex="10pt" style:font-style-complex="italic" style:font-weight-complex="bold"/>
    </style:style>
    <style:style style:name="Heading_20_9" style:display-name="Heading 9" style:family="paragraph" loext:hidden="true" style:hidden="true" style:parent-style-name="Heading" style:next-style-name="Text_20_body" style:class="chapter">
      <style:paragraph-properties fo:margin-top="0.106cm" fo:margin-bottom="0.106cm" style:contextual-spacing="false"/>
      <style:text-properties fo:font-size="9pt" fo:font-weight="bold" style:font-size-asian="9pt" style:font-weight-asian="bold" style:font-size-complex="9pt" style:font-weight-complex="bold"/>
    </style:style>
    <style:style style:name="Heading_20_10" style:display-name="Heading 10" style:family="paragraph" loext:hidden="true" style:hidden="true" style:parent-style-name="Heading" style:next-style-name="Text_20_body" style:class="chapter">
      <style:paragraph-properties fo:margin-top="0.106cm" fo:margin-bottom="0.106cm" style:contextual-spacing="false"/>
      <style:text-properties fo:font-size="9pt" fo:font-weight="bold" style:font-size-asian="9pt" style:font-weight-asian="bold" style:font-size-complex="9pt" style:font-weight-complex="bold"/>
    </style:style>
    <style:style style:name="Sender" style:family="paragraph" loext:hidden="true" style:hidden="true" style:parent-style-name="Standard" style:class="extra">
      <style:paragraph-properties fo:margin-top="0cm" fo:margin-bottom="0.106cm" style:contextual-spacing="false" text:number-lines="false" text:line-number="0"/>
    </style:style>
    <style:style style:name="Endnote" style:family="paragraph" loext:hidden="true" style:hidden="true" style:parent-style-name="Standard" style:class="extra">
      <style:paragraph-properties fo:margin-left="0.6cm" fo:margin-right="0cm" fo:text-indent="-0.6cm" style:auto-text-indent="false" text:number-lines="false" text:line-number="0"/>
      <style:text-properties fo:font-size="10pt" style:font-size-asian="10pt" style:font-size-complex="10pt"/>
    </style:style>
    <style:style style:name="Horizontal_20_Line" style:display-name="Horizontal Line" style:family="paragraph" loext:hidden="true" style:hidden="true" style:parent-style-name="Standard" style:next-style-name="Text_20_body" style:class="html">
      <style:paragraph-properties fo:margin-top="0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Salutation" style:family="paragraph" loext:hidden="true" style:hidden="true" style:parent-style-name="Standard" style:class="text">
      <style:paragraph-properties text:number-lines="false" text:line-number="0"/>
    </style:style>
    <style:style style:name="Signature" style:family="paragraph" loext:hidden="true" style:hidden="true" style:parent-style-name="Standard" style:class="text">
      <style:paragraph-properties text:number-lines="false" text:line-number="0"/>
    </style:style>
    <style:style style:name="Bibliography_20_1" style:display-name="Bibliography 1" style:family="paragraph" loext:hidden="true" style:hidden="true" style:parent-style-name="Index" style:class="index">
      <style:paragraph-properties fo:margin-left="0cm" fo:margin-right="0cm" fo:text-indent="0cm" style:auto-text-indent="false">
        <style:tab-stops>
          <style:tab-stop style:position="16.702cm" style:type="right" style:leader-style="dotted" style:leader-text="."/>
        </style:tab-stops>
      </style:paragraph-properties>
    </style:style>
    <style:style style:name="Index_20_1" style:display-name="Index 1" style:family="paragraph" loext:hidden="true" style:hidden="true" style:parent-style-name="Index" style:class="index">
      <style:paragraph-properties fo:margin-left="0cm" fo:margin-right="0cm" fo:text-indent="0cm" style:auto-text-indent="false"/>
    </style:style>
    <style:style style:name="Appendix" style:family="paragraph" loext:hidden="true" style:hidden="true" style:parent-style-name="Heading" style:next-style-name="Text_20_body" style:class="chapter">
      <style:paragraph-properties fo:text-align="center" style:justify-single-word="false"/>
      <style:text-properties fo:font-size="16pt" fo:font-weight="bold" style:font-size-asian="16pt" style:font-weight-asian="bold" style:font-size-complex="16pt" style:font-weight-complex="bold"/>
    </style:style>
    <style:style style:name="Bibliography_20_Heading" style:display-name="Bibliography Heading" style:family="paragraph" loext:hidden="true" style:hidden="true" style:parent-style-name="Index_20_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Figure_20_Index_20_Heading" style:display-name="Figure Index Heading" style:family="paragraph" loext:hidden="true" style:hidden="true" style:parent-style-name="Index_20_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Object_20_index_20_heading" style:display-name="Object index heading" style:family="paragraph" loext:hidden="true" style:hidden="true" style:parent-style-name="Index_20_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able_20_index_20_heading" style:display-name="Table index heading" style:family="paragraph" loext:hidden="true" style:hidden="true" style:parent-style-name="Index_20_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User_20_Index_20_Heading" style:display-name="User Index Heading" style:family="paragraph" loext:hidden="true" style:hidden="true" style:parent-style-name="Index_20_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Indent" style:display-name="List Indent" style:family="paragraph" loext:hidden="true" style:hidden="true" style:parent-style-name="Text_20_body" style:class="text">
      <style:paragraph-properties fo:margin-left="5.001cm" fo:margin-right="0cm" fo:text-indent="-4.5cm" style:auto-text-indent="false">
        <style:tab-stops>
          <style:tab-stop style:position="0cm"/>
        </style:tab-stops>
      </style:paragraph-properties>
    </style:style>
    <style:style style:name="Numbering_20_5_20_Start" style:display-name="Numbering 5 Start" style:family="paragraph" loext:hidden="true" style:hidden="true" style:parent-style-name="List" style:next-style-name="Numbering_20_5" style:class="list">
      <style:paragraph-properties fo:margin-left="3.175cm" fo:margin-right="0cm" fo:margin-top="0.423cm" fo:margin-bottom="0.212cm" style:contextual-spacing="false" fo:text-indent="-0.635cm" style:auto-text-indent="false"/>
    </style:style>
    <style:style style:name="Numbering_20_5" style:display-name="Numbering 5" style:family="paragraph" loext:hidden="true" style:hidden="true" style:parent-style-name="List" style:class="list">
      <style:paragraph-properties fo:margin-left="3.175cm" fo:margin-right="0cm" fo:margin-top="0cm" fo:margin-bottom="0.212cm" style:contextual-spacing="false" fo:text-indent="-0.635cm" style:auto-text-indent="false"/>
    </style:style>
    <style:style style:name="Numbering_20_5_20_End" style:display-name="Numbering 5 End" style:family="paragraph" loext:hidden="true" style:hidden="true" style:parent-style-name="List" style:next-style-name="Numbering_20_5" style:class="list">
      <style:paragraph-properties fo:margin-left="3.175cm" fo:margin-right="0cm" fo:margin-top="0cm" fo:margin-bottom="0.423cm" style:contextual-spacing="false" fo:text-indent="-0.635cm" style:auto-text-indent="false"/>
    </style:style>
    <style:style style:name="Numbering_20_5_20_Cont." style:display-name="Numbering 5 Cont." style:family="paragraph" loext:hidden="true" style:hidden="true" style:parent-style-name="List" style:class="list">
      <style:paragraph-properties fo:margin-left="3.175cm" fo:margin-right="0cm" fo:margin-top="0cm" fo:margin-bottom="0.212cm" style:contextual-spacing="false" fo:text-indent="0cm" style:auto-text-indent="false"/>
    </style:style>
    <style:style style:name="Numbering_20_4_20_Start" style:display-name="Numbering 4 Start" style:family="paragraph" loext:hidden="true" style:hidden="true" style:parent-style-name="List" style:next-style-name="Numbering_20_4" style:class="list">
      <style:paragraph-properties fo:margin-left="2.54cm" fo:margin-right="0cm" fo:margin-top="0.423cm" fo:margin-bottom="0.212cm" style:contextual-spacing="false" fo:text-indent="-0.635cm" style:auto-text-indent="false"/>
    </style:style>
    <style:style style:name="Numbering_20_4" style:display-name="Numbering 4" style:family="paragraph" loext:hidden="true" style:hidden="true" style:parent-style-name="List" style:class="list">
      <style:paragraph-properties fo:margin-left="2.54cm" fo:margin-right="0cm" fo:margin-top="0cm" fo:margin-bottom="0.212cm" style:contextual-spacing="false" fo:text-indent="-0.635cm" style:auto-text-indent="false"/>
    </style:style>
    <style:style style:name="List_20_3_20_Cont." style:display-name="List 3 Cont." style:family="paragraph" loext:hidden="true" style:hidden="true" style:parent-style-name="List" style:class="list">
      <style:paragraph-properties fo:margin-left="1.905cm" fo:margin-right="0cm" fo:margin-top="0cm" fo:margin-bottom="0.212cm" style:contextual-spacing="false" fo:text-indent="0cm" style:auto-text-indent="false"/>
    </style:style>
    <style:style style:name="List_20_3_20_Start" style:display-name="List 3 Start" style:family="paragraph" loext:hidden="true" style:hidden="true" style:parent-style-name="List" style:next-style-name="List_20_3" style:class="list">
      <style:paragraph-properties fo:margin-left="1.905cm" fo:margin-right="0cm" fo:margin-top="0.423cm" fo:margin-bottom="0.212cm" style:contextual-spacing="false" fo:text-indent="-0.635cm" style:auto-text-indent="false"/>
    </style:style>
    <style:style style:name="List_20_3_20_End" style:display-name="List 3 End" style:family="paragraph" loext:hidden="true" style:hidden="true" style:parent-style-name="List" style:next-style-name="List_20_3" style:class="list">
      <style:paragraph-properties fo:margin-left="1.905cm" fo:margin-right="0cm" fo:margin-top="0cm" fo:margin-bottom="0.423cm" style:contextual-spacing="false" fo:text-indent="-0.635cm" style:auto-text-indent="false"/>
    </style:style>
    <style:style style:name="List_20_5_20_End" style:display-name="List 5 End" style:family="paragraph" loext:hidden="true" style:hidden="true" style:parent-style-name="List" style:next-style-name="List_20_5" style:class="list">
      <style:paragraph-properties fo:margin-left="3.175cm" fo:margin-right="0cm" fo:margin-top="0cm" fo:margin-bottom="0.423cm" style:contextual-spacing="false" fo:text-indent="-0.635cm" style:auto-text-indent="false"/>
    </style:style>
    <style:style style:name="List_20_4" style:display-name="List 4" style:family="paragraph" loext:hidden="true" style:hidden="true" style:parent-style-name="List" style:class="list">
      <style:paragraph-properties fo:margin-left="2.54cm" fo:margin-right="0cm" fo:margin-top="0cm" fo:margin-bottom="0.212cm" style:contextual-spacing="false" fo:text-indent="-0.635cm" style:auto-text-indent="false"/>
    </style:style>
    <style:style style:name="List_20_4_20_Start" style:display-name="List 4 Start" style:family="paragraph" loext:hidden="true" style:hidden="true" style:parent-style-name="List" style:next-style-name="List_20_4" style:class="list">
      <style:paragraph-properties fo:margin-left="2.54cm" fo:margin-right="0cm" fo:margin-top="0.423cm" fo:margin-bottom="0.212cm" style:contextual-spacing="false" fo:text-indent="-0.635cm" style:auto-text-indent="false"/>
    </style:style>
    <style:style style:name="List_20_5_20_Start" style:display-name="List 5 Start" style:family="paragraph" loext:hidden="true" style:hidden="true" style:parent-style-name="List" style:next-style-name="List_20_5" style:class="list">
      <style:paragraph-properties fo:margin-left="3.175cm" fo:margin-right="0cm" fo:margin-top="0.423cm" fo:margin-bottom="0.212cm" style:contextual-spacing="false" fo:text-indent="-0.635cm" style:auto-text-indent="false"/>
    </style:style>
    <style:style style:name="List_20_4_20_Cont." style:display-name="List 4 Cont." style:family="paragraph" loext:hidden="true" style:hidden="true" style:parent-style-name="List" style:class="list">
      <style:paragraph-properties fo:margin-left="2.54cm" fo:margin-right="0cm" fo:margin-top="0cm" fo:margin-bottom="0.212cm" style:contextual-spacing="false" fo:text-indent="0cm" style:auto-text-indent="false"/>
    </style:style>
    <style:style style:name="List_20_4_20_End" style:display-name="List 4 End" style:family="paragraph" loext:hidden="true" style:hidden="true" style:parent-style-name="List" style:next-style-name="List_20_4" style:class="list">
      <style:paragraph-properties fo:margin-left="2.54cm" fo:margin-right="0cm" fo:margin-top="0cm" fo:margin-bottom="0.423cm" style:contextual-spacing="false" fo:text-indent="-0.635cm" style:auto-text-indent="false"/>
    </style:style>
    <style:style style:name="List_20_5_20_Cont." style:display-name="List 5 Cont." style:family="paragraph" loext:hidden="true" style:hidden="true" style:parent-style-name="List" style:class="list">
      <style:paragraph-properties fo:margin-left="3.175cm" fo:margin-right="0cm" fo:margin-top="0cm" fo:margin-bottom="0.212cm" style:contextual-spacing="false" fo:text-indent="0cm" style:auto-text-indent="false"/>
    </style:style>
    <style:style style:name="Numbering_20_4_20_Cont." style:display-name="Numbering 4 Cont." style:family="paragraph" loext:hidden="true" style:hidden="true" style:parent-style-name="List" style:class="list">
      <style:paragraph-properties fo:margin-left="2.54cm" fo:margin-right="0cm" fo:margin-top="0cm" fo:margin-bottom="0.212cm" style:contextual-spacing="false" fo:text-indent="0cm" style:auto-text-indent="false"/>
    </style:style>
    <style:style style:name="Numbering_20_4_20_End" style:display-name="Numbering 4 End" style:family="paragraph" loext:hidden="true" style:hidden="true" style:parent-style-name="List" style:next-style-name="Numbering_20_4" style:class="list">
      <style:paragraph-properties fo:margin-left="2.54cm" fo:margin-right="0cm" fo:margin-top="0cm" fo:margin-bottom="0.423cm" style:contextual-spacing="false" fo:text-indent="-0.635cm" style:auto-text-indent="false"/>
    </style:style>
    <style:style style:name="Marginalia" style:family="paragraph" loext:hidden="true" style:hidden="true" style:parent-style-name="Text_20_body" style:class="text">
      <style:paragraph-properties fo:margin-left="4.001cm" fo:margin-right="0cm" fo:text-indent="0cm" style:auto-text-indent="false"/>
    </style:style>
    <style:style style:name="Numbering_20_3_20_Start" style:display-name="Numbering 3 Start" style:family="paragraph" loext:hidden="true" style:hidden="true" style:parent-style-name="List" style:next-style-name="Numbering_20_3" style:class="list">
      <style:paragraph-properties fo:margin-left="1.905cm" fo:margin-right="0cm" fo:margin-top="0.423cm" fo:margin-bottom="0.212cm" style:contextual-spacing="false" fo:text-indent="-0.635cm" style:auto-text-indent="false"/>
    </style:style>
    <style:style style:name="Drawing" style:family="paragraph" loext:hidden="true" style:hidden="true" style:parent-style-name="Caption" style:class="extra">
      <style:paragraph-properties fo:text-align="center" style:justify-single-word="false"/>
    </style:style>
    <style:style style:name="Contents_20_5" style:display-name="Contents 5" style:family="paragraph" loext:hidden="true" style:hidden="true" style:parent-style-name="Index" style:class="index">
      <style:paragraph-properties fo:margin-left="2cm" fo:margin-right="0cm" fo:text-indent="0cm" style:auto-text-indent="false">
        <style:tab-stops>
          <style:tab-stop style:position="14.702cm" style:type="right" style:leader-style="dotted" style:leader-text="."/>
        </style:tab-stops>
      </style:paragraph-properties>
    </style:style>
    <style:style style:name="Contents_20_6" style:display-name="Contents 6" style:family="paragraph" loext:hidden="true" style:hidden="true" style:parent-style-name="Index" style:class="index">
      <style:paragraph-properties fo:margin-left="2.499cm" fo:margin-right="0cm" fo:text-indent="0cm" style:auto-text-indent="false">
        <style:tab-stops>
          <style:tab-stop style:position="14.203cm" style:type="right" style:leader-style="dotted" style:leader-text="."/>
        </style:tab-stops>
      </style:paragraph-properties>
    </style:style>
    <style:style style:name="Contents_20_7" style:display-name="Contents 7" style:family="paragraph" loext:hidden="true" style:hidden="true" style:parent-style-name="Index" style:class="index">
      <style:paragraph-properties fo:margin-left="3cm" fo:margin-right="0cm" fo:text-indent="0cm" style:auto-text-indent="false">
        <style:tab-stops>
          <style:tab-stop style:position="13.702cm" style:type="right" style:leader-style="dotted" style:leader-text="."/>
        </style:tab-stops>
      </style:paragraph-properties>
    </style:style>
    <style:style style:name="Contents_20_8" style:display-name="Contents 8" style:family="paragraph" loext:hidden="true" style:hidden="true" style:parent-style-name="Index" style:class="index">
      <style:paragraph-properties fo:margin-left="3.5cm" fo:margin-right="0cm" fo:text-indent="0cm" style:auto-text-indent="false">
        <style:tab-stops>
          <style:tab-stop style:position="13.203cm" style:type="right" style:leader-style="dotted" style:leader-text="."/>
        </style:tab-stops>
      </style:paragraph-properties>
    </style:style>
    <style:style style:name="Contents_20_9" style:display-name="Contents 9" style:family="paragraph" loext:hidden="true" style:hidden="true" style:parent-style-name="Index" style:class="index">
      <style:paragraph-properties fo:margin-left="4.001cm" fo:margin-right="0cm" fo:text-indent="0cm" style:auto-text-indent="false">
        <style:tab-stops>
          <style:tab-stop style:position="12.702cm" style:type="right" style:leader-style="dotted" style:leader-text="."/>
        </style:tab-stops>
      </style:paragraph-properties>
    </style:style>
    <style:style style:name="Contents_20_10" style:display-name="Contents 10" style:family="paragraph" loext:hidden="true" style:hidden="true" style:parent-style-name="Index" style:class="index">
      <style:paragraph-properties fo:margin-left="4.5cm" fo:margin-right="0cm" fo:text-indent="0cm" style:auto-text-indent="false">
        <style:tab-stops>
          <style:tab-stop style:position="12.203cm" style:type="right" style:leader-style="dotted" style:leader-text="."/>
        </style:tab-stops>
      </style:paragraph-properties>
    </style:style>
    <style:style style:name="Footer_20_left" style:display-name="Footer left" style:family="paragraph" style:parent-style-name="Footer" style:class="extra">
      <style:paragraph-properties text:number-lines="false" text:line-number="0">
        <style:tab-stops>
          <style:tab-stop style:position="8.35cm" style:type="center"/>
          <style:tab-stop style:position="16.702cm" style:type="right"/>
        </style:tab-stops>
      </style:paragraph-properties>
    </style:style>
    <style:style style:name="Footer_20_right" style:display-name="Footer right" style:family="paragraph" style:parent-style-name="Footer" style:class="extra">
      <style:paragraph-properties fo:text-align="right" style:justify-single-word="false" text:number-lines="false" text:line-number="0">
        <style:tab-stops>
          <style:tab-stop style:position="8.35cm" style:type="center"/>
          <style:tab-stop style:position="16.702cm" style:type="right"/>
        </style:tab-stops>
      </style:paragraph-properties>
    </style:style>
    <style:style style:name="Formula" style:family="paragraph" style:parent-style-name="Caption" style:class="extra"/>
    <style:style style:name="Index_20_2" style:display-name="Index 2" style:family="paragraph" loext:hidden="true" style:hidden="true" style:parent-style-name="Index" style:class="index">
      <style:paragraph-properties fo:margin-left="0.499cm" fo:margin-right="0cm" fo:text-indent="0cm" style:auto-text-indent="false"/>
    </style:style>
    <style:style style:name="Index_20_3" style:display-name="Index 3" style:family="paragraph" loext:hidden="true" style:hidden="true" style:parent-style-name="Index" style:class="index">
      <style:paragraph-properties fo:margin-left="1cm" fo:margin-right="0cm" fo:text-indent="0cm" style:auto-text-indent="false"/>
    </style:style>
    <style:style style:name="Figure_20_Index_20_1" style:display-name="Figure Index 1" style:family="paragraph" loext:hidden="true" style:hidden="true" style:parent-style-name="Index" style:class="index">
      <style:paragraph-properties fo:margin-left="0cm" fo:margin-right="0cm" fo:text-indent="0cm" style:auto-text-indent="false">
        <style:tab-stops>
          <style:tab-stop style:position="16.702cm" style:type="right" style:leader-style="dotted" style:leader-text="."/>
        </style:tab-stops>
      </style:paragraph-properties>
    </style:style>
    <style:style style:name="Object_20_index_20_1" style:display-name="Object index 1" style:family="paragraph" loext:hidden="true" style:hidden="true" style:parent-style-name="Index" style:class="index">
      <style:paragraph-properties fo:margin-left="0cm" fo:margin-right="0cm" fo:text-indent="0cm" style:auto-text-indent="false">
        <style:tab-stops>
          <style:tab-stop style:position="16.702cm" style:type="right" style:leader-style="dotted" style:leader-text="."/>
        </style:tab-stops>
      </style:paragraph-properties>
    </style:style>
    <style:style style:name="Table_20_index_20_1" style:display-name="Table index 1" style:family="paragraph" loext:hidden="true" style:hidden="true" style:parent-style-name="Index" style:class="index">
      <style:paragraph-properties fo:margin-left="0cm" fo:margin-right="0cm" fo:text-indent="0cm" style:auto-text-indent="false">
        <style:tab-stops>
          <style:tab-stop style:position="16.702cm" style:type="right" style:leader-style="dotted" style:leader-text="."/>
        </style:tab-stops>
      </style:paragraph-properties>
    </style:style>
    <style:style style:name="User_20_Index_20_1" style:display-name="User Index 1" style:family="paragraph" loext:hidden="true" style:hidden="true" style:parent-style-name="Index" style:class="index">
      <style:paragraph-properties fo:margin-left="0cm" fo:margin-right="0cm" fo:text-indent="0cm" style:auto-text-indent="false">
        <style:tab-stops>
          <style:tab-stop style:position="16.702cm" style:type="right" style:leader-style="dotted" style:leader-text="."/>
        </style:tab-stops>
      </style:paragraph-properties>
    </style:style>
    <style:style style:name="User_20_Index_20_2" style:display-name="User Index 2" style:family="paragraph" loext:hidden="true" style:hidden="true" style:parent-style-name="Index" style:class="index">
      <style:paragraph-properties fo:margin-left="0.499cm" fo:margin-right="0cm" fo:text-indent="0cm" style:auto-text-indent="false">
        <style:tab-stops>
          <style:tab-stop style:position="16.203cm" style:type="right" style:leader-style="dotted" style:leader-text="."/>
        </style:tab-stops>
      </style:paragraph-properties>
    </style:style>
    <style:style style:name="User_20_Index_20_3" style:display-name="User Index 3" style:family="paragraph" loext:hidden="true" style:hidden="true" style:parent-style-name="Index" style:class="index">
      <style:paragraph-properties fo:margin-left="1cm" fo:margin-right="0cm" fo:text-indent="0cm" style:auto-text-indent="false">
        <style:tab-stops>
          <style:tab-stop style:position="15.702cm" style:type="right" style:leader-style="dotted" style:leader-text="."/>
        </style:tab-stops>
      </style:paragraph-properties>
    </style:style>
    <style:style style:name="User_20_Index_20_4" style:display-name="User Index 4" style:family="paragraph" loext:hidden="true" style:hidden="true" style:parent-style-name="Index" style:class="index">
      <style:paragraph-properties fo:margin-left="1.499cm" fo:margin-right="0cm" fo:text-indent="0cm" style:auto-text-indent="false">
        <style:tab-stops>
          <style:tab-stop style:position="15.203cm" style:type="right" style:leader-style="dotted" style:leader-text="."/>
        </style:tab-stops>
      </style:paragraph-properties>
    </style:style>
    <style:style style:name="User_20_Index_20_5" style:display-name="User Index 5" style:family="paragraph" loext:hidden="true" style:hidden="true" style:parent-style-name="Index" style:class="index">
      <style:paragraph-properties fo:margin-left="2cm" fo:margin-right="0cm" fo:text-indent="0cm" style:auto-text-indent="false">
        <style:tab-stops>
          <style:tab-stop style:position="14.702cm" style:type="right" style:leader-style="dotted" style:leader-text="."/>
        </style:tab-stops>
      </style:paragraph-properties>
    </style:style>
    <style:style style:name="User_20_Index_20_6" style:display-name="User Index 6" style:family="paragraph" loext:hidden="true" style:hidden="true" style:parent-style-name="Index" style:class="index">
      <style:paragraph-properties fo:margin-left="2.499cm" fo:margin-right="0cm" fo:text-indent="0cm" style:auto-text-indent="false">
        <style:tab-stops>
          <style:tab-stop style:position="14.203cm" style:type="right" style:leader-style="dotted" style:leader-text="."/>
        </style:tab-stops>
      </style:paragraph-properties>
    </style:style>
    <style:style style:name="User_20_Index_20_7" style:display-name="User Index 7" style:family="paragraph" loext:hidden="true" style:hidden="true" style:parent-style-name="Index" style:class="index">
      <style:paragraph-properties fo:margin-left="3cm" fo:margin-right="0cm" fo:text-indent="0cm" style:auto-text-indent="false">
        <style:tab-stops>
          <style:tab-stop style:position="13.702cm" style:type="right" style:leader-style="dotted" style:leader-text="."/>
        </style:tab-stops>
      </style:paragraph-properties>
    </style:style>
    <style:style style:name="User_20_Index_20_8" style:display-name="User Index 8" style:family="paragraph" loext:hidden="true" style:hidden="true" style:parent-style-name="Index" style:class="index">
      <style:paragraph-properties fo:margin-left="3.5cm" fo:margin-right="0cm" fo:text-indent="0cm" style:auto-text-indent="false">
        <style:tab-stops>
          <style:tab-stop style:position="13.203cm" style:type="right" style:leader-style="dotted" style:leader-text="."/>
        </style:tab-stops>
      </style:paragraph-properties>
    </style:style>
    <style:style style:name="User_20_Index_20_9" style:display-name="User Index 9" style:family="paragraph" loext:hidden="true" style:hidden="true" style:parent-style-name="Index" style:class="index">
      <style:paragraph-properties fo:margin-left="4.001cm" fo:margin-right="0cm" fo:text-indent="0cm" style:auto-text-indent="false">
        <style:tab-stops>
          <style:tab-stop style:position="12.702cm" style:type="right" style:leader-style="dotted" style:leader-text="."/>
        </style:tab-stops>
      </style:paragraph-properties>
    </style:style>
    <style:style style:name="Index_20_Separator" style:display-name="Index Separator" style:family="paragraph" loext:hidden="true" style:hidden="true" style:parent-style-name="Index" style:class="index">
      <style:paragraph-properties fo:margin-left="0cm" fo:margin-right="0cm" fo:text-indent="0cm" style:auto-text-indent="false"/>
    </style:style>
    <style:style style:name="Header_20_right" style:display-name="Header right" style:family="paragraph" loext:hidden="true" style:hidden="true" style:parent-style-name="Header" style:class="extra">
      <style:paragraph-properties fo:text-align="right" style:justify-single-word="false" text:number-lines="false" text:line-number="0">
        <style:tab-stops>
          <style:tab-stop style:position="8.35cm" style:type="center"/>
          <style:tab-stop style:position="16.702cm" style:type="right"/>
        </style:tab-stops>
      </style:paragraph-properties>
    </style:style>
    <style:style style:name="Header_20_left" style:display-name="Header left" style:family="paragraph" loext:hidden="true" style:hidden="true" style:parent-style-name="Header" style:class="extra">
      <style:paragraph-properties text:number-lines="false" text:line-number="0">
        <style:tab-stops>
          <style:tab-stop style:position="8.35cm" style:type="center"/>
          <style:tab-stop style:position="16.702cm" style:type="right"/>
        </style:tab-stops>
      </style:paragraph-properties>
    </style:style>
    <style:style style:name="Numbering_20_2_20_End" style:display-name="Numbering 2 End" style:family="paragraph" loext:hidden="true" style:hidden="true" style:parent-style-name="List" style:next-style-name="Numbering_20_2" style:class="list">
      <style:paragraph-properties fo:margin-left="1.27cm" fo:margin-right="0cm" fo:margin-top="0cm" fo:margin-bottom="0.423cm" style:contextual-spacing="false" fo:text-indent="-0.635cm" style:auto-text-indent="false"/>
    </style:style>
    <style:style style:name="List_20_1_20_End" style:display-name="List 1 End" style:family="paragraph" loext:hidden="true" style:hidden="true" style:parent-style-name="List" style:next-style-name="List_20_1" style:class="list">
      <style:paragraph-properties fo:margin-left="0.635cm" fo:margin-right="0cm" fo:margin-top="0cm" fo:margin-bottom="0.423cm" style:contextual-spacing="false" fo:text-indent="-0.635cm" style:auto-text-indent="false"/>
    </style:style>
    <style:style style:name="List_20_1_20_Start" style:display-name="List 1 Start" style:family="paragraph" loext:hidden="true" style:hidden="true" style:parent-style-name="List" style:next-style-name="List_20_1" style:class="list">
      <style:paragraph-properties fo:margin-left="0.635cm" fo:margin-right="0cm" fo:margin-top="0.423cm" fo:margin-bottom="0.212cm" style:contextual-spacing="false" fo:text-indent="-0.635cm" style:auto-text-indent="false"/>
    </style:style>
    <style:style style:name="List_20_2_20_End" style:display-name="List 2 End" style:family="paragraph" loext:hidden="true" style:hidden="true" style:parent-style-name="List" style:next-style-name="List_20_2" style:class="list">
      <style:paragraph-properties fo:margin-left="1.27cm" fo:margin-right="0cm" fo:margin-top="0cm" fo:margin-bottom="0.423cm" style:contextual-spacing="false" fo:text-indent="-0.635cm" style:auto-text-indent="false"/>
    </style:style>
    <style:style style:name="List_20_2_20_Start" style:display-name="List 2 Start" style:family="paragraph" loext:hidden="true" style:hidden="true" style:parent-style-name="List" style:next-style-name="List_20_2" style:class="list">
      <style:paragraph-properties fo:margin-left="1.27cm" fo:margin-right="0cm" fo:margin-top="0.423cm" fo:margin-bottom="0.212cm" style:contextual-spacing="false" fo:text-indent="-0.635cm" style:auto-text-indent="false"/>
    </style:style>
    <style:style style:name="Numbering_20_1_20_End" style:display-name="Numbering 1 End" style:family="paragraph" loext:hidden="true" style:hidden="true" style:parent-style-name="List" style:next-style-name="Numbering_20_1" style:class="list">
      <style:paragraph-properties fo:margin-left="0.635cm" fo:margin-right="0cm" fo:margin-top="0cm" fo:margin-bottom="0.423cm" style:contextual-spacing="false" fo:text-indent="-0.635cm" style:auto-text-indent="false"/>
    </style:style>
    <style:style style:name="Numbering_20_1_20_Start" style:display-name="Numbering 1 Start" style:family="paragraph" loext:hidden="true" style:hidden="true" style:parent-style-name="List" style:next-style-name="Numbering_20_1" style:class="list">
      <style:paragraph-properties fo:margin-left="0.635cm" fo:margin-right="0cm" fo:margin-top="0.423cm" fo:margin-bottom="0.212cm" style:contextual-spacing="false" fo:text-indent="-0.635cm" style:auto-text-indent="false"/>
    </style:style>
    <style:style style:name="Numbering_20_2_20_Start" style:display-name="Numbering 2 Start" style:family="paragraph" loext:hidden="true" style:hidden="true" style:parent-style-name="List" style:next-style-name="Numbering_20_2" style:class="list">
      <style:paragraph-properties fo:margin-left="1.27cm" fo:margin-right="0cm" fo:margin-top="0.423cm" fo:margin-bottom="0.212cm" style:contextual-spacing="false" fo:text-indent="-0.635cm" style:auto-text-indent="false"/>
    </style:style>
    <style:style style:name="Numbering_20_3_20_End" style:display-name="Numbering 3 End" style:family="paragraph" loext:hidden="true" style:hidden="true" style:parent-style-name="List" style:next-style-name="Numbering_20_3" style:class="list">
      <style:paragraph-properties fo:margin-left="1.905cm" fo:margin-right="0cm" fo:margin-top="0cm" fo:margin-bottom="0.423cm" style:contextual-spacing="false" fo:text-indent="-0.635cm" style:auto-text-indent="false"/>
    </style:style>
    <style:style style:name="Comment" style:family="paragraph" style:parent-style-name="Standard" style:class="extra">
      <style:text-properties fo:font-size="10pt" style:font-size-asian="10pt" style:font-size-complex="10pt"/>
    </style:style>
    <style:style style:name="Numbering_20_Symbols" style:display-name="Numbering Symbols" style:family="text" loext:hidden="true" style:hidden="true"/>
    <style:style style:name="Internet_20_link" style:display-name="Internet link" style:family="text">
      <style:text-properties fo:color="#000080" loext:opacity="100%" fo:language="zxx" fo:country="none" style:text-underline-style="none" style:language-asian="zxx" style:country-asian="none" style:language-complex="zxx" style:country-complex="none"/>
    </style:style>
    <style:style style:name="Index_20_Link" style:display-name="Index Link" style:family="text"/>
    <style:style style:name="Bullet_20_Symbols" style:display-name="Bullet Symbols" style:family="text" loext:hidden="true" style:hidden="true">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Strong_20_Emphasis" style:display-name="Strong Emphasis" style:family="text">
      <style:text-properties fo:language="es" fo:country="ES" fo:font-weight="bold" fo:background-color="transparent" style:font-weight-asian="bold" style:font-weight-complex="bold"/>
    </style:style>
    <style:style style:name="Visited_20_Internet_20_Link" style:display-name="Visited Internet Link" style:family="text" loext:hidden="true" style:hidden="true">
      <style:text-properties fo:color="#800000" loext:opacity="100%" style:font-name="Liberation Sans4" fo:font-family="'Liberation Sans'" style:font-style-name="Regular" style:font-family-generic="swiss" style:font-pitch="variable" fo:language="zxx" fo:country="none" style:text-underline-style="solid" style:text-underline-width="auto" style:text-underline-color="font-color" style:language-asian="zxx" style:country-asian="none" style:language-complex="zxx" style:country-complex="none"/>
    </style:style>
    <style:style style:name="Keystroke" style:family="text">
      <style:text-properties style:font-name="Liberation Mono1" fo:font-family="'Liberation Mono'" style:font-style-name="Itálica" style:font-family-generic="modern" style:font-pitch="fixed" fo:letter-spacing="-0.018cm" fo:language="zxx" fo:country="none" fo:font-style="italic" fo:background-color="transparent"/>
    </style:style>
    <style:style style:name="Caption_20_characters" style:display-name="Caption characters" style:family="text" loext:hidden="true" style:hidden="true"/>
    <style:style style:name="Emphasis" style:family="text">
      <style:text-properties fo:language="es" fo:country="ES" fo:font-style="italic" fo:background-color="transparent" style:font-style-asian="italic" style:font-style-complex="italic"/>
    </style:style>
    <style:style style:name="Footnote_20_anchor" style:display-name="Footnote anchor" style:family="text" loext:hidden="true" style:hidden="true">
      <style:text-properties style:text-position="super 58%" style:font-name="Liberation Sans4" fo:font-family="'Liberation Sans'" style:font-style-name="Regular" style:font-family-generic="swiss" style:font-pitch="variable"/>
    </style:style>
    <style:style style:name="Definition" style:family="text" loext:hidden="true" style:hidden="true">
      <style:text-properties style:font-name="Liberation Sans4" fo:font-family="'Liberation Sans'" style:font-style-name="Regular" style:font-family-generic="swiss" style:font-pitch="variable" fo:font-size="11pt"/>
    </style:style>
    <style:style style:name="Drop_20_Caps" style:display-name="Drop Caps" style:family="text" loext:hidden="true" style:hidden="true"/>
    <style:style style:name="Endnote_20_anchor" style:display-name="Endnote anchor" style:family="text" loext:hidden="true" style:hidden="true">
      <style:text-properties style:text-position="super 58%" style:font-name="Liberation Sans4" fo:font-family="'Liberation Sans'" style:font-style-name="Regular" style:font-family-generic="swiss" style:font-pitch="variable"/>
    </style:style>
    <style:style style:name="Endnote_20_Symbol" style:display-name="Endnote Symbol" style:family="text" loext:hidden="true" style:hidden="true">
      <style:text-properties style:font-name="Liberation Sans4" fo:font-family="'Liberation Sans'" style:font-style-name="Regular" style:font-family-generic="swiss" style:font-pitch="variable"/>
    </style:style>
    <style:style style:name="Footnote_20_Symbol" style:display-name="Footnote Symbol" style:family="text" loext:hidden="true" style:hidden="true">
      <style:text-properties style:font-name="Liberation Sans4" fo:font-family="'Liberation Sans'" style:font-style-name="Regular" style:font-family-generic="swiss" style:font-pitch="variable"/>
    </style:style>
    <style:style style:name="Main_20_index_20_entry" style:display-name="Main index entry" style:family="text" loext:hidden="true" style:hidden="true">
      <style:text-properties fo:font-weight="bold" style:font-weight-asian="bold" style:font-weight-complex="bold"/>
    </style:style>
    <style:style style:name="Page_20_Number" style:display-name="Page Number" style:family="text" loext:hidden="true" style:hidden="true">
      <style:text-properties style:font-name="Liberation Sans4" fo:font-family="'Liberation Sans'" style:font-style-name="Regular" style:font-family-generic="swiss" style:font-pitch="variable"/>
    </style:style>
    <style:style style:name="Vertical_20_Numbering_20_Symbols" style:display-name="Vertical Numbering Symbols" style:family="text" loext:hidden="true" style:hidden="true">
      <style:text-properties style:font-name="Liberation Sans4" fo:font-family="'Liberation Sans'" style:font-style-name="Regular" style:font-family-generic="swiss" style:font-pitch="variable" style:text-rotation-angle="90" style:text-rotation-scale="line-height"/>
    </style:style>
    <style:style style:name="Citation" style:family="text" loext:hidden="true" style:hidden="true">
      <style:text-properties style:font-name="Liberation Sans2" fo:font-family="'Liberation Sans'" style:font-style-name="Italic" style:font-family-generic="swiss" style:font-pitch="variable" fo:font-style="italic" style:font-style-asian="italic" style:font-style-complex="italic"/>
    </style:style>
    <style:style style:name="Line_20_numbering" style:display-name="Line numbering" style:family="text" loext:hidden="true" style:hidden="true"/>
    <style:style style:name="Source_20_Text" style:display-name="Source Text" style:family="text" loext:hidden="true" style:hidden="true">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Bullet_20_Symbols_20__28_user_29_" style:display-name="Bullet Symbols (user)" style:family="text"/>
    <style:style style:name="Example" style:family="text" loext:hidden="true" style:hidden="true">
      <style:text-properties style:font-name="Liberation Mono2" fo:font-family="'Liberation Mono'" style:font-style-name="Regular" style:font-family-generic="modern" style:font-pitch="fixed" fo:language="zxx" fo:country="none"/>
    </style:style>
    <style:style style:name="Code" style:family="text">
      <style:text-properties style:font-name="DejaVu Sans Mono" fo:font-family="'DejaVu Sans Mono'" style:font-style-name="Libro" style:font-family-generic="modern" style:font-pitch="fixed" fo:letter-spacing="-0.018cm" fo:language="zxx" fo:country="none" style:text-underline-style="none" fo:background-color="#eeeeee"/>
    </style:style>
    <style:style style:name="Teletype" style:family="text" loext:hidden="true" style:hidden="true">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User_20_Entry" style:display-name="User Entry" style:family="text" loext:hidden="true" style:hidden="true">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Placeholder" style:family="text" loext:hidden="true" style:hidden="true">
      <style:text-properties fo:font-variant="small-caps" fo:color="#008080" loext:opacity="100%" style:text-underline-style="dotted" style:text-underline-width="auto" style:text-underline-color="font-color"/>
    </style:style>
    <style:style style:name="Rubies" style:family="text" loext:hidden="true" style:hidden="true">
      <style:text-properties fo:font-size="6pt" style:text-underline-style="none" style:font-size-asian="6pt" style:font-size-complex="6pt" style:text-emphasize="none"/>
    </style:style>
    <style:style style:name="Superscript" style:family="text">
      <style:text-properties style:text-position="super 70%" fo:language="zxx" fo:country="none" style:text-underline-style="none" style:text-scale="100%"/>
    </style:style>
    <style:style style:name="Subscript" style:family="text">
      <style:text-properties style:text-position="sub 70%" fo:language="zxx" fo:country="none" style:text-underline-style="none" fo:background-color="transparent" style:text-scale="100%"/>
    </style:style>
    <style:style style:name="Variable" style:family="text" loext:hidden="true" style:hidden="true">
      <style:text-properties fo:font-style="italic" style:font-style-asian="italic" style:font-style-complex="italic"/>
    </style:style>
    <style:style style:name="Chapter_20_Number" style:display-name="Chapter Number" style:family="text">
      <style:text-properties fo:color="#000000" loext:opacity="100%" fo:font-size="28pt" fo:font-weight="bold" style:font-size-asian="28pt"/>
    </style:style>
    <style:style style:name="Graphics" style:family="graphic">
      <style:graphic-properties svg:width="0.041cm" fo:min-height="0.041cm"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Formula" style:family="graphic">
      <style:graphic-properties svg:width="0.041cm" fo:min-height="0.041cm" text:anchor-type="as-char" svg:y="0cm" fo:margin-left="0cm" fo:margin-right="0cm" style:vertical-pos="middle" style:vertical-rel="text" fo:background-color="transparent" draw:fill="none" draw:fill-color="#729fcf"/>
    </style:style>
    <style:style style:name="Frame" style:family="graphic">
      <style:graphic-properties svg:width="0.041cm" fo:min-height="0.041cm" text:anchor-type="as-char" svg:x="0cm" svg:y="0cm" fo:margin-left="0.201cm" fo:margin-right="0.201cm" fo:margin-top="0.201cm" fo:margin-bottom="0.201cm" style:wrap="parallel" style:number-wrapped-paragraphs="no-limit" style:wrap-contour="false" style:vertical-pos="middle" style:vertical-rel="text" style:horizontal-pos="center" style:horizontal-rel="paragraph-content" fo:background-color="transparent" draw:fill="none" draw:fill-color="#729fcf" fo:padding="0.15cm" fo:border="0.06pt solid #000000"/>
    </style:style>
    <style:style style:name="Labels" style:family="graphic" loext:hidden="true" style:hidden="true" style:auto-update="true">
      <style:graphic-properties text:anchor-type="as-char" svg:y="0cm" fo:margin-left="0.201cm" fo:margin-right="0.201cm" style:protect="size position" style:vertical-pos="top" style:vertical-rel="baseline" fo:background-color="transparent" draw:fill="none" draw:fill-color="#729fcf"/>
    </style:style>
    <style:style style:name="Watermark" style:family="graphic" loext:hidden="true" style:hidden="true">
      <style:graphic-properties text:anchor-type="page" svg:x="0cm" svg:y="0cm" style:run-through="background" style:wrap="run-through" style:number-wrapped-paragraphs="no-limit" style:vertical-pos="middle" style:vertical-rel="page" style:horizontal-pos="center" style:horizontal-rel="paragraph" fo:background-color="transparent" draw:fill="none" draw:fill-color="#729fcf"/>
    </style:style>
    <style:style style:name="Marginalia" style:family="graphic" loext:hidden="true" style:hidden="true">
      <style:graphic-properties svg:width="3.5cm" fo:min-height="0.499cm" text:anchor-type="paragraph" svg:x="0cm" svg:y="0cm" style:wrap="parallel" style:number-wrapped-paragraphs="no-limit" style:wrap-contour="false" style:vertical-pos="top" style:vertical-rel="paragraph" style:horizontal-pos="left"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Numbering_20_123" style:display-name="Numbering 123" loext:hidden="true" style:hidden="true">
      <text:list-level-style-number text:level="1" loext:num-list-format="%1%)" style:num-suffix=")" style:num-format="1">
        <style:list-level-properties text:list-level-position-and-space-mode="label-alignment" fo:text-align="end">
          <style:list-level-label-alignment text:label-followed-by="space" fo:margin-left="1.27cm"/>
        </style:list-level-properties>
      </text:list-level-style-number>
      <text:list-level-style-number text:level="2" loext:num-list-format="(%2%)" style:num-prefix="(" style:num-suffix=")" style:num-format="1">
        <style:list-level-properties text:list-level-position-and-space-mode="label-alignment">
          <style:list-level-label-alignment text:label-followed-by="listtab" text:list-tab-stop-position="1.401cm" fo:text-indent="-0.7cm" fo:margin-left="2.03cm"/>
        </style:list-level-properties>
      </text:list-level-style-number>
      <text:list-level-style-number text:level="3" loext:num-list-format="(%3%)" style:num-prefix="(" style:num-suffix=")" style:num-format="1">
        <style:list-level-properties text:list-level-position-and-space-mode="label-alignment">
          <style:list-level-label-alignment text:label-followed-by="listtab" text:list-tab-stop-position="2.101cm" fo:text-indent="-0.7cm" fo:margin-left="2.731cm"/>
        </style:list-level-properties>
      </text:list-level-style-number>
      <text:list-level-style-number text:level="4" loext:num-list-format="(%4%)" style:num-prefix="(" style:num-suffix=")" style:num-format="1">
        <style:list-level-properties text:list-level-position-and-space-mode="label-alignment">
          <style:list-level-label-alignment text:label-followed-by="listtab" text:list-tab-stop-position="2.801cm" fo:text-indent="-0.7cm" fo:margin-left="3.431cm"/>
        </style:list-level-properties>
      </text:list-level-style-number>
      <text:list-level-style-number text:level="5" loext:num-list-format="(%5%)" style:num-prefix="(" style:num-suffix=")" style:num-format="1">
        <style:list-level-properties text:list-level-position-and-space-mode="label-alignment">
          <style:list-level-label-alignment text:label-followed-by="listtab" text:list-tab-stop-position="3.501cm" fo:text-indent="-0.7cm" fo:margin-left="4.131cm"/>
        </style:list-level-properties>
      </text:list-level-style-number>
      <text:list-level-style-number text:level="6" loext:num-list-format="(%6%)" style:num-prefix="(" style:num-suffix=")" style:num-format="1">
        <style:list-level-properties text:list-level-position-and-space-mode="label-alignment">
          <style:list-level-label-alignment text:label-followed-by="listtab" text:list-tab-stop-position="4.2cm" fo:text-indent="-0.7cm" fo:margin-left="4.83cm"/>
        </style:list-level-properties>
      </text:list-level-style-number>
      <text:list-level-style-number text:level="7" loext:num-list-format="(%7%)" style:num-prefix="(" style:num-suffix=")" style:num-format="1">
        <style:list-level-properties text:list-level-position-and-space-mode="label-alignment">
          <style:list-level-label-alignment text:label-followed-by="listtab" text:list-tab-stop-position="4.9cm" fo:text-indent="-0.7cm" fo:margin-left="5.53cm"/>
        </style:list-level-properties>
      </text:list-level-style-number>
      <text:list-level-style-number text:level="8" loext:num-list-format="(%8%)" style:num-prefix="(" style:num-suffix=")" style:num-format="1">
        <style:list-level-properties text:list-level-position-and-space-mode="label-alignment">
          <style:list-level-label-alignment text:label-followed-by="listtab" text:list-tab-stop-position="5.6cm" fo:text-indent="-0.7cm" fo:margin-left="6.23cm"/>
        </style:list-level-properties>
      </text:list-level-style-number>
      <text:list-level-style-number text:level="9" loext:num-list-format="(%9%)" style:num-prefix="(" style:num-suffix=")" style:num-format="1">
        <style:list-level-properties text:list-level-position-and-space-mode="label-alignment">
          <style:list-level-label-alignment text:label-followed-by="listtab" text:list-tab-stop-position="6.301cm" fo:text-indent="-0.7cm" fo:margin-left="6.93cm"/>
        </style:list-level-properties>
      </text:list-level-style-number>
      <text:list-level-style-number text:level="10" loext:num-list-format="(%10%)" style:num-prefix="(" style:num-suffix=")" style:num-format="1">
        <style:list-level-properties text:list-level-position-and-space-mode="label-alignment">
          <style:list-level-label-alignment text:label-followed-by="listtab" text:list-tab-stop-position="7.001cm" fo:text-indent="-0.7cm" fo:margin-left="7.631cm"/>
        </style:list-level-properties>
      </text:list-level-style-number>
    </text:list-style>
    <text:list-style style:name="Numbering_20_ABC" style:display-name="Numbering ABC" loext:hidden="true" style:hidden="true">
      <text:list-level-style-number text:level="1" text:style-name="Numbering_20_Symbols" loext:num-list-format="%1%." style:num-suffix="." style:num-format="A">
        <style:list-level-properties text:list-level-position-and-space-mode="label-alignment">
          <style:list-level-label-alignment text:label-followed-by="listtab" text:list-tab-stop-position="1.33cm" fo:text-indent="-0.7cm" fo:margin-left="1.33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2.03cm" fo:text-indent="-0.7cm" fo:margin-left="2.03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731cm" fo:text-indent="-0.7cm" fo:margin-left="2.731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431cm" fo:text-indent="-0.7cm" fo:margin-left="3.431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4.131cm" fo:text-indent="-0.7cm" fo:margin-left="4.13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831cm" fo:text-indent="-0.7cm" fo:margin-left="4.831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532cm" fo:text-indent="-0.7cm" fo:margin-left="5.532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6.232cm" fo:text-indent="-0.7cm" fo:margin-left="6.232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932cm" fo:text-indent="-0.7cm" fo:margin-left="6.932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7.632cm" fo:text-indent="-0.7cm" fo:margin-left="7.632cm"/>
        </style:list-level-properties>
      </text:list-level-style-number>
    </text:list-style>
    <text:list-style style:name="Numbering_20_abc" style:display-name="Numbering abc" loext:hidden="true" style:hidden="true">
      <text:list-level-style-number text:level="1" text:style-name="Numbering_20_Symbols" loext:num-list-format="%1%)" style:num-suffix=")" style:num-format="a">
        <style:list-level-properties text:list-level-position-and-space-mode="label-alignment" fo:text-align="end">
          <style:list-level-label-alignment text:label-followed-by="space" fo:margin-left="1.905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2.03cm" fo:text-indent="-0.7cm" fo:margin-left="2.03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731cm" fo:text-indent="-0.7cm" fo:margin-left="2.731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431cm" fo:text-indent="-0.7cm" fo:margin-left="3.431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4.131cm" fo:text-indent="-0.7cm" fo:margin-left="4.13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831cm" fo:text-indent="-0.7cm" fo:margin-left="4.831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532cm" fo:text-indent="-0.7cm" fo:margin-left="5.532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6.232cm" fo:text-indent="-0.7cm" fo:margin-left="6.232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932cm" fo:text-indent="-0.7cm" fo:margin-left="6.932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7.632cm" fo:text-indent="-0.7cm" fo:margin-left="7.632cm"/>
        </style:list-level-properties>
      </text:list-level-style-number>
    </text:list-style>
    <text:list-style style:name="Numbering_20_IVX" style:display-name="Numbering IVX" loext:hidden="true" style:hidden="true">
      <text:list-level-style-number text:level="1" text:style-name="Numbering_20_Symbols" loext:num-list-format="%1%." style:num-suffix="." style:num-format="I">
        <style:list-level-properties text:list-level-position-and-space-mode="label-alignment" fo:text-align="end">
          <style:list-level-label-alignment text:label-followed-by="listtab" text:list-tab-stop-position="1.33cm" fo:text-indent="-0.307cm" fo:margin-left="1.33cm"/>
        </style:list-level-properties>
      </text:list-level-style-number>
      <text:list-level-style-number text:level="2" text:style-name="Numbering_20_Symbols" loext:num-list-format="%2%." style:num-suffix="." style:num-format="I">
        <style:list-level-properties text:list-level-position-and-space-mode="label-alignment" fo:text-align="end">
          <style:list-level-label-alignment text:label-followed-by="listtab" text:list-tab-stop-position="2.66cm" fo:text-indent="-0.307cm" fo:margin-left="2.66cm"/>
        </style:list-level-properties>
      </text:list-level-style-number>
      <text:list-level-style-number text:level="3" text:style-name="Numbering_20_Symbols" loext:num-list-format="%3%." style:num-suffix="." style:num-format="I">
        <style:list-level-properties text:list-level-position-and-space-mode="label-alignment" fo:text-align="end">
          <style:list-level-label-alignment text:label-followed-by="listtab" text:list-tab-stop-position="2.101cm" fo:text-indent="-0.307cm" fo:margin-left="2.101cm"/>
        </style:list-level-properties>
      </text:list-level-style-number>
      <text:list-level-style-number text:level="4" text:style-name="Numbering_20_Symbols" loext:num-list-format="%4%." style:num-suffix="." style:num-format="I">
        <style:list-level-properties text:list-level-position-and-space-mode="label-alignment" fo:text-align="end">
          <style:list-level-label-alignment text:label-followed-by="listtab" text:list-tab-stop-position="3.99cm" fo:text-indent="-0.307cm" fo:margin-left="3.99cm"/>
        </style:list-level-properties>
      </text:list-level-style-number>
      <text:list-level-style-number text:level="5" text:style-name="Numbering_20_Symbols" loext:num-list-format="%5%." style:num-suffix="." style:num-format="I">
        <style:list-level-properties text:list-level-position-and-space-mode="label-alignment" fo:text-align="end">
          <style:list-level-label-alignment text:label-followed-by="listtab" text:list-tab-stop-position="5.32cm" fo:text-indent="-0.307cm" fo:margin-left="5.32cm"/>
        </style:list-level-properties>
      </text:list-level-style-number>
      <text:list-level-style-number text:level="6" text:style-name="Numbering_20_Symbols" loext:num-list-format="%6%." style:num-suffix="." style:num-format="I">
        <style:list-level-properties text:list-level-position-and-space-mode="label-alignment" fo:text-align="end">
          <style:list-level-label-alignment text:label-followed-by="listtab" text:list-tab-stop-position="6.652cm" fo:text-indent="-0.307cm" fo:margin-left="6.652cm"/>
        </style:list-level-properties>
      </text:list-level-style-number>
      <text:list-level-style-number text:level="7" text:style-name="Numbering_20_Symbols" loext:num-list-format="%7%." style:num-suffix="." style:num-format="I">
        <style:list-level-properties text:list-level-position-and-space-mode="label-alignment" fo:text-align="end">
          <style:list-level-label-alignment text:label-followed-by="listtab" text:list-tab-stop-position="7.982cm" fo:text-indent="-0.307cm" fo:margin-left="7.982cm"/>
        </style:list-level-properties>
      </text:list-level-style-number>
      <text:list-level-style-number text:level="8" text:style-name="Numbering_20_Symbols" loext:num-list-format="%8%." style:num-suffix="." style:num-format="I">
        <style:list-level-properties text:list-level-position-and-space-mode="label-alignment" fo:text-align="end">
          <style:list-level-label-alignment text:label-followed-by="listtab" text:list-tab-stop-position="9.312cm" fo:text-indent="-0.307cm" fo:margin-left="9.312cm"/>
        </style:list-level-properties>
      </text:list-level-style-number>
      <text:list-level-style-number text:level="9" text:style-name="Numbering_20_Symbols" loext:num-list-format="%9%." style:num-suffix="." style:num-format="I">
        <style:list-level-properties text:list-level-position-and-space-mode="label-alignment" fo:text-align="end">
          <style:list-level-label-alignment text:label-followed-by="listtab" text:list-tab-stop-position="10.642cm" fo:text-indent="-0.307cm" fo:margin-left="10.642cm"/>
        </style:list-level-properties>
      </text:list-level-style-number>
      <text:list-level-style-number text:level="10" text:style-name="Numbering_20_Symbols" loext:num-list-format="%10%." style:num-suffix="." style:num-format="I">
        <style:list-level-properties text:list-level-position-and-space-mode="label-alignment" fo:text-align="end">
          <style:list-level-label-alignment text:label-followed-by="listtab" text:list-tab-stop-position="11.972cm" fo:text-indent="-0.307cm" fo:margin-left="11.972cm"/>
        </style:list-level-properties>
      </text:list-level-style-number>
    </text:list-style>
    <text:list-style style:name="Numbering_20_ivx" style:display-name="Numbering ivx" loext:hidden="true" style:hidden="true">
      <text:list-level-style-number text:level="1" text:style-name="Numbering_20_Symbols" loext:num-list-format="%1%)" style:num-suffix=")" style:num-format="i">
        <style:list-level-properties text:list-level-position-and-space-mode="label-alignment" fo:text-align="end">
          <style:list-level-label-alignment text:label-followed-by="space" fo:margin-left="2.187cm"/>
        </style:list-level-properties>
      </text:list-level-style-number>
      <text:list-level-style-number text:level="2" text:style-name="Numbering_20_Symbols" loext:num-list-format="%2%." style:num-suffix="." style:num-format="i">
        <style:list-level-properties text:list-level-position-and-space-mode="label-alignment" fo:text-align="end">
          <style:list-level-label-alignment text:label-followed-by="listtab" text:list-tab-stop-position="2.03cm" fo:text-indent="-1cm" fo:margin-left="2.03cm"/>
        </style:list-level-properties>
      </text:list-level-style-number>
      <text:list-level-style-number text:level="3" text:style-name="Numbering_20_Symbols" loext:num-list-format="%3%)" style:num-suffix=")" style:num-format="a" text:start-value="3">
        <style:list-level-properties text:list-level-position-and-space-mode="label-alignment" fo:text-align="end">
          <style:list-level-label-alignment text:label-followed-by="listtab" text:list-tab-stop-position="2.731cm" fo:text-indent="-0.7cm" fo:margin-left="2.731cm"/>
        </style:list-level-properties>
      </text:list-level-style-number>
      <text:list-level-style-bullet text:level="4" text:style-name="Numbering_20_Symbols" loext:num-list-format="%4%" text:bullet-char="•">
        <style:list-level-properties text:list-level-position-and-space-mode="label-alignment" fo:text-align="end">
          <style:list-level-label-alignment text:label-followed-by="listtab" text:list-tab-stop-position="2cm" fo:text-indent="-0.4cm" fo:margin-left="2cm"/>
        </style:list-level-properties>
        <style:text-properties style:font-name="OpenSymbol"/>
      </text:list-level-style-bullet>
      <text:list-level-style-bullet text:level="5" text:style-name="Numbering_20_Symbols" loext:num-list-format="%5%" text:bullet-char="•">
        <style:list-level-properties text:list-level-position-and-space-mode="label-alignment" fo:text-align="end">
          <style:list-level-label-alignment text:label-followed-by="listtab" text:list-tab-stop-position="2.401cm" fo:text-indent="-0.4cm" fo:margin-left="2.401cm"/>
        </style:list-level-properties>
        <style:text-properties style:font-name="OpenSymbol"/>
      </text:list-level-style-bullet>
      <text:list-level-style-bullet text:level="6" text:style-name="Numbering_20_Symbols" loext:num-list-format="%6%" text:bullet-char="•">
        <style:list-level-properties text:list-level-position-and-space-mode="label-alignment" fo:text-align="end">
          <style:list-level-label-alignment text:label-followed-by="listtab" text:list-tab-stop-position="2.801cm" fo:text-indent="-0.4cm" fo:margin-left="2.801cm"/>
        </style:list-level-properties>
        <style:text-properties style:font-name="OpenSymbol"/>
      </text:list-level-style-bullet>
      <text:list-level-style-bullet text:level="7" text:style-name="Numbering_20_Symbols" loext:num-list-format="%7%" text:bullet-char="•">
        <style:list-level-properties text:list-level-position-and-space-mode="label-alignment" fo:text-align="end">
          <style:list-level-label-alignment text:label-followed-by="listtab" text:list-tab-stop-position="3.201cm" fo:text-indent="-0.4cm" fo:margin-left="3.201cm"/>
        </style:list-level-properties>
        <style:text-properties style:font-name="OpenSymbol"/>
      </text:list-level-style-bullet>
      <text:list-level-style-bullet text:level="8" text:style-name="Numbering_20_Symbols" loext:num-list-format="%8%" text:bullet-char="•">
        <style:list-level-properties text:list-level-position-and-space-mode="label-alignment" fo:text-align="end">
          <style:list-level-label-alignment text:label-followed-by="listtab" text:list-tab-stop-position="3.602cm" fo:text-indent="-0.4cm" fo:margin-left="3.602cm"/>
        </style:list-level-properties>
        <style:text-properties style:font-name="OpenSymbol"/>
      </text:list-level-style-bullet>
      <text:list-level-style-bullet text:level="9" text:style-name="Numbering_20_Symbols" loext:num-list-format="%9%" text:bullet-char="•">
        <style:list-level-properties text:list-level-position-and-space-mode="label-alignment" fo:text-align="end">
          <style:list-level-label-alignment text:label-followed-by="listtab" text:list-tab-stop-position="4.002cm" fo:text-indent="-0.4cm" fo:margin-left="4.002cm"/>
        </style:list-level-properties>
        <style:text-properties style:font-name="OpenSymbol"/>
      </text:list-level-style-bullet>
      <text:list-level-style-bullet text:level="10" text:style-name="Numbering_20_Symbols" loext:num-list-format="%10%" text:bullet-char="•">
        <style:list-level-properties text:list-level-position-and-space-mode="label-alignment" fo:text-align="end">
          <style:list-level-label-alignment text:label-followed-by="listtab" text:list-tab-stop-position="4.403cm" fo:text-indent="-0.4cm" fo:margin-left="4.403cm"/>
        </style:list-level-properties>
        <style:text-properties style:font-name="OpenSymbol"/>
      </text:list-level-style-bullet>
    </text:list-style>
    <text:list-style style:name="List_20_1" style:display-name="List 1">
      <text:list-level-style-bullet text:level="1" text:style-name="Numbering_20_Symbols" loext:num-list-format="%1%)" style:num-suffix=")" text:bullet-char="•">
        <style:list-level-properties text:list-level-position-and-space-mode="label-alignment" fo:text-align="end">
          <style:list-level-label-alignment text:label-followed-by="listtab" text:list-tab-stop-position="0.25cm" fo:text-indent="-0.25cm" fo:margin-left="1.499cm"/>
        </style:list-level-properties>
        <style:text-properties fo:font-family="OpenSymbol" style:font-style-name="Regular" style:font-pitch="variable"/>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List_20_2" style:display-name="List 2">
      <text:list-level-style-bullet text:level="1" text:style-name="Numbering_20_Symbols" loext:num-list-format="%1%)" style:num-suffix=")" text:bullet-char="–">
        <style:list-level-properties text:list-level-position-and-space-mode="label-alignment" fo:text-align="end">
          <style:list-level-label-alignment text:label-followed-by="listtab" text:list-tab-stop-position="0.25cm" fo:text-indent="-0.25cm" fo:margin-left="2.101cm"/>
        </style:list-level-properties>
        <style:text-properties fo:font-family="OpenSymbol" style:font-style-name="Regular" style:font-pitch="variable"/>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6cm" fo:text-indent="-0.3cm" fo:margin-left="0.6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0.9cm" fo:text-indent="-0.3cm" fo:margin-left="0.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199cm" fo:text-indent="-0.3cm" fo:margin-left="1.199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1.499cm" fo:text-indent="-0.3cm" fo:margin-left="1.499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1.799cm" fo:text-indent="-0.3cm" fo:margin-left="1.799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101cm" fo:text-indent="-0.3cm" fo:margin-left="2.101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2.401cm" fo:text-indent="-0.3cm" fo:margin-left="2.401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2.701cm" fo:text-indent="-0.3cm" fo:margin-left="2.701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3cm" fo:text-indent="-0.3cm" fo:margin-left="3cm"/>
        </style:list-level-properties>
        <style:text-properties style:font-name="OpenSymbol"/>
      </text:list-level-style-bullet>
    </text:list-style>
    <text:list-style style:name="List_20_3" style:display-name="List 3" loext:hidden="true" style:hidden="true">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style>
    <text:list-style style:name="List_20_4" style:display-name="List 4" loext:hidden="true" style:hidden="true">
      <text:list-level-style-bullet text:level="1" text:style-name="Numbering_20_Symbols" loext:num-list-format="%1%" text:bullet-char="➢">
        <style:list-level-properties text:list-level-position-and-space-mode="label-alignment">
          <style:list-level-label-alignment text:label-followed-by="space"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space"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space"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space"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space"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space"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space"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space"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space"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space" fo:text-indent="-0.4cm" fo:margin-left="4.001cm"/>
        </style:list-level-properties>
        <style:text-properties style:font-name="OpenSymbol"/>
      </text:list-level-style-bullet>
    </text:list-style>
    <text:list-style style:name="List_20_5" style:display-name="List 5" loext:hidden="true" style:hidden="true">
      <text:list-level-style-number text:level="1" text:style-name="Numbering_20_Symbols" loext:num-list-format="%1%" style:num-format="">
        <style:list-level-properties text:list-level-position-and-space-mode="label-alignment">
          <style:list-level-label-alignment text:label-followed-by="listtab" text:list-tab-stop-position="0.4cm" fo:text-indent="-0.4cm" fo:margin-left="0.4cm"/>
        </style:list-level-properties>
      </text:list-level-style-number>
      <text:list-level-style-bullet text:level="2" text:style-name="Bullet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Heading_20_Note" style:display-name="Heading Note">
      <text:list-level-style-image text:level="1" xlink:href="Pictures/10000B24000002B0000002B03C2E5221.svg" xlink:type="simple" xlink:show="embed" xlink:actuate="onLoad">
        <style:list-level-properties text:list-level-position-and-space-mode="label-alignment" style:vertical-pos="middle" style:vertical-rel="char" fo:width="0.688cm" fo:height="0.688cm">
          <style:list-level-label-alignment text:label-followed-by="nothing"/>
        </style:list-level-properties>
      </text:list-level-style-image>
      <text:list-level-style-number text:level="2" text:style-name="Numbering_20_Symbols" loext:num-list-format="%2%"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Heading_20_Tip" style:display-name="Heading Tip">
      <text:list-level-style-image text:level="1" xlink:href="Pictures/10001075000002B0000002B0D1BC7844.svg" xlink:type="simple" xlink:show="embed" xlink:actuate="onLoad">
        <style:list-level-properties text:list-level-position-and-space-mode="label-alignment" style:vertical-pos="middle" style:vertical-rel="char" fo:width="0.688cm" fo:height="0.688cm">
          <style:list-level-label-alignment text:label-followed-by="nothing"/>
        </style:list-level-properties>
      </text:list-level-style-image>
      <text:list-level-style-number text:level="2" text:style-name="Numbering_20_Symbols" loext:num-list-format="%2%"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Heading_20_Caution" style:display-name="Heading Caution">
      <text:list-level-style-image text:level="1" xlink:href="Pictures/1000071C000002CA000002CAF00E2BB8.svg" xlink:type="simple" xlink:show="embed" xlink:actuate="onLoad">
        <style:list-level-properties text:list-level-position-and-space-mode="label-alignment" style:vertical-pos="middle" style:vertical-rel="char" fo:width="0.7cm" fo:height="0.7cm">
          <style:list-level-label-alignment text:label-followed-by="nothing"/>
        </style:list-level-properties>
      </text:list-level-style-image>
      <text:list-level-style-number text:level="2" loext:num-list-format="%2%" style:num-format="" text:start-value="0">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format="" text:start-value="0">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format="" text:start-value="0">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format="" text:start-value="0">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format="" text:start-value="0">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format="" text:start-value="0">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format="" text:start-value="0">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format="" text:start-value="0">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format="" text:start-value="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egend_20_Numbered" style:display-name="Legend Numbered">
      <text:list-level-style-number text:level="1" text:style-name="Numbering_20_Symbols" loext:num-list-format="(%1%)" style:num-prefix="(" style:num-suffix=")" style:num-format="1">
        <style:list-level-properties text:list-level-position-and-space-mode="label-alignment" fo:text-align="end">
          <style:list-level-label-alignment text:label-followed-by="space" fo:margin-left="0.9cm"/>
        </style:list-level-properties>
      </text:list-level-style-number>
      <text:list-level-style-number text:level="2" loext:num-list-format="(%2%)" style:num-prefix="("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prefix="("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prefix="("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prefix="("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prefix="("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prefix="("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prefix="("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prefix="("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prefix="("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Numbering_20_3" style:display-name="Numbering 3">
      <text:list-level-style-number text:level="1" loext:num-list-format="%1%)" style:num-suffix=")" style:num-format="i">
        <style:list-level-properties text:list-level-position-and-space-mode="label-alignment" fo:text-align="end">
          <style:list-level-label-alignment text:label-followed-by="listtab" text:list-tab-stop-position="0.25cm" fo:text-indent="-0.25cm" fo:margin-left="2.6cm"/>
        </style:list-level-properties>
      </text:list-level-style-number>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Numbering_20_2" style:display-name="Numbering 2">
      <text:list-level-style-number text:level="1" loext:num-list-format="%1%)" style:num-suffix=")" style:num-format="a">
        <style:list-level-properties text:list-level-position-and-space-mode="label-alignment" fo:text-align="end">
          <style:list-level-label-alignment text:label-followed-by="listtab" text:list-tab-stop-position="0.25cm" fo:text-indent="-0.25cm" fo:margin-left="2.101cm"/>
        </style:list-level-properties>
      </text:list-level-style-number>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Numbering_20_1" style:display-name="Numbering 1">
      <text:list-level-style-number text:level="1" loext:num-list-format="%1%)" style:num-suffix=")" style:num-format="1">
        <style:list-level-properties text:list-level-position-and-space-mode="label-alignment" fo:text-align="end">
          <style:list-level-label-alignment text:label-followed-by="listtab" text:list-tab-stop-position="0.25cm" fo:text-indent="-0.25cm" fo:margin-left="1.499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date-style style:name="N111">
      <number:year number:style="long"/>
    </number:date-style>
    <number:currency-style style:name="N113P0" style:volatile="true">
      <number:currency-symbol number:language="bvx" number:country="CG">CFA</number:currency-symbol>
      <number:text> </number:text>
      <number:number number:decimal-places="2" number:min-decimal-places="0" number:decimal-replacement="--" number:min-integer-digits="1" number:grouping="true"/>
    </number:currency-style>
    <number:currency-style style:name="N113">
      <style:text-properties fo:color="#ff0000"/>
      <number:currency-symbol number:language="bvx" number:country="CG">CFA</number:currency-symbol>
      <number:text>-</number:text>
      <number:number number:decimal-places="2" number:min-decimal-places="0" number:decimal-replacement="--" number:min-integer-digits="1" number:grouping="true"/>
      <style:map style:condition="value()&gt;=0" style:apply-style-name="N113P0"/>
    </number:currency-style>
    <number:date-style style:name="N114">
      <number:day-of-week number:calendar="jewish" number:style="long"/>
      <number:text> </number:text>
      <number:day number:calendar="jewish"/>
      <number:text> </number:text>
      <number:month number:calendar="jewish" number:style="long" number:textual="true"/>
      <number:text> </number:text>
      <number:year number:calendar="jewish" number:style="long"/>
    </number:date-style>
    <number:currency-style style:name="N116P0" style:volatile="true">
      <number:currency-symbol number:language="la" number:country="VA">€</number:currency-symbol>
      <number:text> </number:text>
      <number:number number:decimal-places="0" number:min-decimal-places="0" number:min-integer-digits="1" number:grouping="true"/>
    </number:currency-style>
    <number:currency-style style:name="N116">
      <style:text-properties fo:color="#ff0000"/>
      <number:text>-</number:text>
      <number:currency-symbol number:language="la" number:country="VA">€</number:currency-symbol>
      <number:text> </number:text>
      <number:number number:decimal-places="0" number:min-decimal-places="0" number:min-integer-digits="1" number:grouping="true"/>
      <style:map style:condition="value()&gt;=0" style:apply-style-name="N116P0"/>
    </number:currency-style>
    <number:currency-style style:name="N117P0" style:volatile="true">
      <number:currency-symbol number:language="la" number:country="VA">€</number:currency-symbol>
      <number:text> </number:text>
      <number:number number:decimal-places="0" number:min-decimal-places="0" number:min-integer-digits="1" number:grouping="true"/>
    </number:currency-style>
    <number:currency-style style:name="N117">
      <number:text>-</number:text>
      <number:currency-symbol number:language="la" number:country="VA">€</number:currency-symbol>
      <number:text> </number:text>
      <number:number number:decimal-places="0" number:min-decimal-places="0" number:min-integer-digits="1" number:grouping="true"/>
      <style:map style:condition="value()&gt;=0" style:apply-style-name="N117P0"/>
    </number:currency-style>
    <number:currency-style style:name="N119P0" style:volatile="true">
      <number:currency-symbol number:language="nl" number:country="NL">fl</number:currency-symbol>
      <number:text> </number:text>
      <number:number number:decimal-places="2" number:min-decimal-places="0" number:decimal-replacement="--" number:min-integer-digits="1" number:grouping="true"/>
    </number:currency-style>
    <number:currency-style style:name="N119">
      <style:text-properties fo:color="#ff0000"/>
      <number:currency-symbol number:language="nl" number:country="NL">fl</number:currency-symbol>
      <number:text> </number:text>
      <number:number number:decimal-places="2" number:min-decimal-places="0" number:decimal-replacement="--" number:min-integer-digits="1" number:grouping="true"/>
      <number:text>-</number:text>
      <style:map style:condition="value()&gt;=0" style:apply-style-name="N119P0"/>
    </number:currency-style>
    <number:currency-style style:name="N121P0" style:volatile="true">
      <number:currency-symbol number:language="nl" number:country="NL">fl</number:currency-symbol>
      <number:text> </number:text>
      <number:number number:decimal-places="0" number:min-decimal-places="0" number:min-integer-digits="1" number:grouping="true"/>
    </number:currency-style>
    <number:currency-style style:name="N121">
      <style:text-properties fo:color="#ff0000"/>
      <number:currency-symbol number:language="nl" number:country="NL">fl</number:currency-symbol>
      <number:text> </number:text>
      <number:number number:decimal-places="0" number:min-decimal-places="0" number:min-integer-digits="1" number:grouping="true"/>
      <number:text>-</number:text>
      <style:map style:condition="value()&gt;=0" style:apply-style-name="N121P0"/>
    </number:currency-style>
    <number:currency-style style:name="N123P0" style:volatile="true">
      <number:currency-symbol number:language="bvx" number:country="CG">CFA</number:currency-symbol>
      <number:text> </number:text>
      <number:number number:decimal-places="0" number:min-decimal-places="0" number:min-integer-digits="1" number:grouping="true"/>
    </number:currency-style>
    <number:currency-style style:name="N123">
      <number:currency-symbol number:language="bvx" number:country="CG">CFA</number:currency-symbol>
      <number:text>-</number:text>
      <number:number number:decimal-places="0" number:min-decimal-places="0" number:min-integer-digits="1" number:grouping="true"/>
      <style:map style:condition="value()&gt;=0" style:apply-style-name="N123P0"/>
    </number:currency-style>
    <number:currency-style style:name="N125P0" style:volatile="true">
      <number:currency-symbol number:language="nl" number:country="NL">fl</number:currency-symbol>
      <number:text> </number:text>
      <number:number number:decimal-places="2" number:min-decimal-places="2" number:min-integer-digits="1" number:grouping="true"/>
    </number:currency-style>
    <number:currency-style style:name="N125">
      <style:text-properties fo:color="#ff0000"/>
      <number:currency-symbol number:language="nl" number:country="NL">fl</number:currency-symbol>
      <number:text> </number:text>
      <number:number number:decimal-places="2" number:min-decimal-places="2" number:min-integer-digits="1" number:grouping="true"/>
      <number:text>-</number:text>
      <style:map style:condition="value()&gt;=0" style:apply-style-name="N125P0"/>
    </number:currency-style>
    <number:currency-style style:name="N126P0" style:volatile="true">
      <number:currency-symbol number:language="nl" number:country="NL">fl</number:currency-symbol>
      <number:text> </number:text>
      <number:number number:decimal-places="0" number:min-decimal-places="0" number:min-integer-digits="1" number:grouping="true"/>
    </number:currency-style>
    <number:currency-style style:name="N126">
      <number:currency-symbol number:language="nl" number:country="NL">fl</number:currency-symbol>
      <number:text> </number:text>
      <number:number number:decimal-places="0" number:min-decimal-places="0" number:min-integer-digits="1" number:grouping="true"/>
      <number:text>-</number:text>
      <style:map style:condition="value()&gt;=0" style:apply-style-name="N126P0"/>
    </number:currency-style>
    <number:currency-style style:name="N127P0" style:volatile="true">
      <number:currency-symbol number:language="bvx" number:country="CG">CFA</number:currency-symbol>
      <number:text> </number:text>
      <number:number number:decimal-places="0" number:min-decimal-places="0" number:min-integer-digits="1" number:grouping="true"/>
    </number:currency-style>
    <number:currency-style style:name="N127">
      <style:text-properties fo:color="#ff0000"/>
      <number:currency-symbol number:language="bvx" number:country="CG">CFA</number:currency-symbol>
      <number:text>-</number:text>
      <number:number number:decimal-places="0" number:min-decimal-places="0" number:min-integer-digits="1" number:grouping="true"/>
      <style:map style:condition="value()&gt;=0" style:apply-style-name="N127P0"/>
    </number:currency-style>
    <number:date-style style:name="N128">
      <number:day-of-week number:calendar="jewish" number:style="long"/>
      <number:text> </number:text>
      <number:month number:calendar="jewish" number:style="long" number:textual="true"/>
      <number:text> </number:text>
      <number:day number:calendar="jewish"/>
      <number:text> </number:text>
      <number:year number:calendar="jewish" number:style="long"/>
    </number:date-style>
    <number:currency-style style:name="N130P0" style:volatile="true">
      <number:currency-symbol number:language="bvx" number:country="CG">CFA</number:currency-symbol>
      <number:text> </number:text>
      <number:number number:decimal-places="2" number:min-decimal-places="2" number:min-integer-digits="1" number:grouping="true"/>
    </number:currency-style>
    <number:currency-style style:name="N130">
      <number:currency-symbol number:language="bvx" number:country="CG">CFA</number:currency-symbol>
      <number:text>-</number:text>
      <number:number number:decimal-places="2" number:min-decimal-places="2" number:min-integer-digits="1" number:grouping="true"/>
      <style:map style:condition="value()&gt;=0" style:apply-style-name="N130P0"/>
    </number:currency-style>
    <number:currency-style style:name="N131P0" style:volatile="true">
      <number:currency-symbol number:language="nl" number:country="NL">fl</number:currency-symbol>
      <number:text> </number:text>
      <number:number number:decimal-places="2" number:min-decimal-places="2" number:min-integer-digits="1" number:grouping="true"/>
    </number:currency-style>
    <number:currency-style style:name="N131">
      <number:currency-symbol number:language="nl" number:country="NL">fl</number:currency-symbol>
      <number:text> </number:text>
      <number:number number:decimal-places="2" number:min-decimal-places="2" number:min-integer-digits="1" number:grouping="true"/>
      <number:text>-</number:text>
      <style:map style:condition="value()&gt;=0" style:apply-style-name="N131P0"/>
    </number:currency-style>
    <number:number-style style:name="N133P0" style:volatile="true">
      <number:number number:decimal-places="2" number:min-decimal-places="2" number:min-integer-digits="1" number:grouping="true"/>
      <number:text> </number:text>
    </number:number-style>
    <number:number-style style:name="N133">
      <number:text>(</number:text>
      <number:number number:decimal-places="2" number:min-decimal-places="2" number:min-integer-digits="1" number:grouping="true"/>
      <number:text>)</number:text>
      <style:map style:condition="value()&gt;=0" style:apply-style-name="N133P0"/>
    </number:number-style>
    <number:date-style style:name="N134">
      <number:month number:style="long" number:textual="true"/>
      <number:text> </number:text>
      <number:year number:style="long"/>
    </number:date-style>
    <number:currency-style style:name="N135P0" style:volatile="true">
      <number:currency-symbol number:language="bvx" number:country="CG">CFA</number:currency-symbol>
      <number:text> </number:text>
      <number:number number:decimal-places="2" number:min-decimal-places="2" number:min-integer-digits="1" number:grouping="true"/>
    </number:currency-style>
    <number:currency-style style:name="N135">
      <style:text-properties fo:color="#ff0000"/>
      <number:currency-symbol number:language="bvx" number:country="CG">CFA</number:currency-symbol>
      <number:text>-</number:text>
      <number:number number:decimal-places="2" number:min-decimal-places="2" number:min-integer-digits="1" number:grouping="true"/>
      <style:map style:condition="value()&gt;=0" style:apply-style-name="N135P0"/>
    </number:currency-style>
    <number:number-style style:name="N137P0" style:volatile="true">
      <number:number number:decimal-places="0" number:min-decimal-places="0" number:min-integer-digits="1" number:grouping="true"/>
      <number:text> </number:text>
    </number:number-style>
    <number:number-style style:name="N137">
      <number:text>(</number:text>
      <number:number number:decimal-places="0" number:min-decimal-places="0" number:min-integer-digits="1" number:grouping="true"/>
      <number:text>)</number:text>
      <style:map style:condition="value()&gt;=0" style:apply-style-name="N137P0"/>
    </number:number-style>
    <number:currency-style style:name="N139P0" style:volatile="true">
      <number:number number:decimal-places="2" number:min-decimal-places="2" number:min-integer-digits="1" number:grouping="true"/>
      <number:text> </number:text>
      <number:currency-symbol number:language="es" number:country="ES">€</number:currency-symbol>
    </number:currency-style>
    <number:currency-style style:name="N139">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39P0"/>
    </number:currency-style>
    <number:currency-style style:name="N141P0" style:volatile="true">
      <number:currency-symbol number:language="en" number:country="US">$</number:currency-symbol>
      <number:number number:decimal-places="0" number:min-decimal-places="0" number:min-integer-digits="1" number:grouping="true"/>
    </number:currency-style>
    <number:currency-style style:name="N141">
      <style:text-properties fo:color="#ff0000"/>
      <number:text>-</number:text>
      <number:currency-symbol number:language="en" number:country="US">$</number:currency-symbol>
      <number:number number:decimal-places="0" number:min-decimal-places="0" number:min-integer-digits="1" number:grouping="true"/>
      <style:map style:condition="value()&gt;=0" style:apply-style-name="N141P0"/>
    </number:currency-style>
    <number:date-style style:name="N142">
      <number:day number:calendar="jewish"/>
      <number:text> </number:text>
      <number:month number:calendar="jewish" number:style="long" number:textual="true"/>
      <number:text> </number:text>
      <number:year number:calendar="jewish" number:style="long"/>
    </number:date-style>
    <number:currency-style style:name="N144P0" style:volatile="true">
      <number:currency-symbol number:language="en" number:country="US">$</number:currency-symbol>
      <number:number number:decimal-places="2" number:min-decimal-places="2" number:min-integer-digits="1" number:grouping="true"/>
    </number:currency-style>
    <number:currency-style style:name="N144">
      <number:text>-</number:text>
      <number:currency-symbol number:language="en" number:country="US">$</number:currency-symbol>
      <number:number number:decimal-places="2" number:min-decimal-places="2" number:min-integer-digits="1" number:grouping="true"/>
      <style:map style:condition="value()&gt;=0" style:apply-style-name="N144P0"/>
    </number:currency-style>
    <number:currency-style style:name="N145P0" style:volatile="true">
      <number:currency-symbol number:language="en" number:country="US">$</number:currency-symbol>
      <number:number number:decimal-places="2" number:min-decimal-places="2" number:min-integer-digits="1" number:grouping="true"/>
    </number:currency-style>
    <number:currency-style style:name="N145">
      <style:text-properties fo:color="#ff0000"/>
      <number:text>-</number:text>
      <number:currency-symbol number:language="en" number:country="US">$</number:currency-symbol>
      <number:number number:decimal-places="2" number:min-decimal-places="2" number:min-integer-digits="1" number:grouping="true"/>
      <style:map style:condition="value()&gt;=0" style:apply-style-name="N145P0"/>
    </number:currency-style>
    <number:currency-style style:name="N147P0" style:volatile="true">
      <number:currency-symbol number:language="en" number:country="US">$</number:currency-symbol>
      <number:number number:decimal-places="2" number:min-decimal-places="0" number:decimal-replacement="--" number:min-integer-digits="1" number:grouping="true"/>
    </number:currency-style>
    <number:currency-style style:name="N147">
      <style:text-properties fo:color="#ff0000"/>
      <number:text>-</number:text>
      <number:currency-symbol number:language="en" number:country="US">$</number:currency-symbol>
      <number:number number:decimal-places="2" number:min-decimal-places="0" number:decimal-replacement="--" number:min-integer-digits="1" number:grouping="true"/>
      <style:map style:condition="value()&gt;=0" style:apply-style-name="N147P0"/>
    </number:currency-style>
    <number:date-style style:name="N148">
      <number:month number:calendar="jewish" number:style="long" number:textual="true"/>
      <number:text> </number:text>
      <number:day number:calendar="jewish"/>
    </number:date-style>
    <number:currency-style style:name="N150P0" style:volatile="true">
      <number:currency-symbol number:language="en" number:country="US">$</number:currency-symbol>
      <number:fill-character> </number:fill-character>
      <number:number number:decimal-places="0" number:min-decimal-places="0" number:min-integer-digits="1" number:grouping="true"/>
    </number:currency-style>
    <number:currency-style style:name="N150">
      <number:text>-</number:text>
      <number:currency-symbol number:language="en" number:country="US">$</number:currency-symbol>
      <number:fill-character> </number:fill-character>
      <number:number number:decimal-places="0" number:min-decimal-places="0" number:min-integer-digits="1" number:grouping="true"/>
      <style:map style:condition="value()&gt;=0" style:apply-style-name="N150P0"/>
    </number:currency-style>
    <number:date-style style:name="N151">
      <number:day-of-week number:calendar="jewish"/>
      <number:text> </number:text>
      <number:month number:calendar="jewish" number:style="long" number:textual="true"/>
      <number:text> </number:text>
      <number:day number:calendar="jewish"/>
      <number:text> </number:text>
      <number:year number:calendar="jewish" number:style="long"/>
    </number:date-style>
    <number:date-style style:name="N152">
      <number:month number:calendar="jewish" number:style="long" number:textual="true"/>
      <number:text> </number:text>
      <number:day number:calendar="jewish"/>
      <number:text> </number:text>
      <number:year number:calendar="jewish" number:style="long"/>
    </number:date-style>
    <number:date-style style:name="N153">
      <number:day-of-week number:calendar="jewish"/>
      <number:text> </number:text>
      <number:day number:calendar="jewish"/>
      <number:text> </number:text>
      <number:month number:calendar="jewish" number:style="long" number:textual="true"/>
      <number:text> </number:text>
      <number:year number:calendar="jewish" number:style="long"/>
    </number:date-style>
    <number:date-style style:name="N154">
      <number:month number:calendar="jewish" number:style="long" number:textual="true"/>
    </number:date-style>
    <number:date-style style:name="N155">
      <number:month number:calendar="jewish" number:style="long" number:textual="true"/>
      <number:text> </number:text>
      <number:year number:calendar="jewish" number:style="long"/>
    </number:date-style>
    <number:currency-style style:name="N156P0" style:volatile="true">
      <number:currency-symbol number:language="en" number:country="US">$</number:currency-symbol>
      <number:number number:decimal-places="0" number:min-decimal-places="0" number:min-integer-digits="1" number:grouping="true"/>
    </number:currency-style>
    <number:currency-style style:name="N156">
      <number:text>-</number:text>
      <number:currency-symbol number:language="en" number:country="US">$</number:currency-symbol>
      <number:number number:decimal-places="0" number:min-decimal-places="0" number:min-integer-digits="1" number:grouping="true"/>
      <style:map style:condition="value()&gt;=0" style:apply-style-name="N156P0"/>
    </number:currency-style>
    <number:date-style style:name="N157">
      <number:day number:calendar="jewish"/>
      <number:text> </number:text>
      <number:month number:calendar="jewish" number:style="long" number:textual="true"/>
    </number:date-style>
    <number:currency-style style:name="N159P0" style:volatile="true">
      <number:currency-symbol number:language="en" number:country="US">$</number:currency-symbol>
      <number:fill-character> </number:fill-character>
      <number:number number:decimal-places="2" number:min-decimal-places="2" number:min-integer-digits="1" number:grouping="true"/>
    </number:currency-style>
    <number:currency-style style:name="N159">
      <number:text>-</number:text>
      <number:currency-symbol number:language="en" number:country="US">$</number:currency-symbol>
      <number:fill-character> </number:fill-character>
      <number:number number:decimal-places="2" number:min-decimal-places="2" number:min-integer-digits="1" number:grouping="true"/>
      <style:map style:condition="value()&gt;=0" style:apply-style-name="N159P0"/>
    </number:currency-style>
    <number:currency-style style:name="N161P0" style:volatile="true">
      <number:currency-symbol number:language="en" number:country="GB">£</number:currency-symbol>
      <number:number number:decimal-places="2" number:min-decimal-places="0" number:decimal-replacement="--" number:min-integer-digits="1" number:grouping="true"/>
    </number:currency-style>
    <number:currency-style style:name="N161">
      <style:text-properties fo:color="#ff0000"/>
      <number:text>-</number:text>
      <number:currency-symbol number:language="en" number:country="GB">£</number:currency-symbol>
      <number:number number:decimal-places="2" number:min-decimal-places="0" number:decimal-replacement="--" number:min-integer-digits="1" number:grouping="true"/>
      <style:map style:condition="value()&gt;=0" style:apply-style-name="N161P0"/>
    </number:currency-style>
    <number:currency-style style:name="N163P0" style:volatile="true">
      <number:currency-symbol number:language="en" number:country="GB">£</number:currency-symbol>
      <number:number number:decimal-places="0" number:min-decimal-places="0" number:min-integer-digits="1" number:grouping="true"/>
    </number:currency-style>
    <number:currency-style style:name="N163">
      <style:text-properties fo:color="#ff0000"/>
      <number:text>-</number:text>
      <number:currency-symbol number:language="en" number:country="GB">£</number:currency-symbol>
      <number:number number:decimal-places="0" number:min-decimal-places="0" number:min-integer-digits="1" number:grouping="true"/>
      <style:map style:condition="value()&gt;=0" style:apply-style-name="N163P0"/>
    </number:currency-style>
    <number:currency-style style:name="N164P0" style:volatile="true">
      <number:currency-symbol number:language="en" number:country="GB">£</number:currency-symbol>
      <number:number number:decimal-places="0" number:min-decimal-places="0" number:min-integer-digits="1" number:grouping="true"/>
    </number:currency-style>
    <number:currency-style style:name="N164">
      <number:text>-</number:text>
      <number:currency-symbol number:language="en" number:country="GB">£</number:currency-symbol>
      <number:number number:decimal-places="0" number:min-decimal-places="0" number:min-integer-digits="1" number:grouping="true"/>
      <style:map style:condition="value()&gt;=0" style:apply-style-name="N164P0"/>
    </number:currency-style>
    <number:currency-style style:name="N166P0" style:volatile="true">
      <number:currency-symbol number:language="en" number:country="GB">£</number:currency-symbol>
      <number:fill-character> </number:fill-character>
      <number:number number:decimal-places="0" number:min-decimal-places="0" number:min-integer-digits="1" number:grouping="true"/>
    </number:currency-style>
    <number:currency-style style:name="N166">
      <number:text>-</number:text>
      <number:currency-symbol number:language="en" number:country="GB">£</number:currency-symbol>
      <number:fill-character> </number:fill-character>
      <number:number number:decimal-places="0" number:min-decimal-places="0" number:min-integer-digits="1" number:grouping="true"/>
      <style:map style:condition="value()&gt;=0" style:apply-style-name="N166P0"/>
    </number:currency-style>
    <number:currency-style style:name="N168P0" style:volatile="true">
      <number:currency-symbol number:language="en" number:country="GB">£</number:currency-symbol>
      <number:fill-character> </number:fill-character>
      <number:number number:decimal-places="2" number:min-decimal-places="2" number:min-integer-digits="1" number:grouping="true"/>
    </number:currency-style>
    <number:currency-style style:name="N168">
      <number:text>-</number:text>
      <number:currency-symbol number:language="en" number:country="GB">£</number:currency-symbol>
      <number:fill-character> </number:fill-character>
      <number:number number:decimal-places="2" number:min-decimal-places="2" number:min-integer-digits="1" number:grouping="true"/>
      <style:map style:condition="value()&gt;=0" style:apply-style-name="N168P0"/>
    </number:currency-style>
    <number:currency-style style:name="N170P0" style:volatile="true">
      <number:currency-symbol number:language="en" number:country="GB">£</number:currency-symbol>
      <number:number number:decimal-places="2" number:min-decimal-places="2" number:min-integer-digits="1" number:grouping="true"/>
    </number:currency-style>
    <number:currency-style style:name="N170">
      <style:text-properties fo:color="#ff0000"/>
      <number:text>-</number:text>
      <number:currency-symbol number:language="en" number:country="GB">£</number:currency-symbol>
      <number:number number:decimal-places="2" number:min-decimal-places="2" number:min-integer-digits="1" number:grouping="true"/>
      <style:map style:condition="value()&gt;=0" style:apply-style-name="N170P0"/>
    </number:currency-style>
    <number:currency-style style:name="N171P0" style:volatile="true">
      <number:currency-symbol number:language="en" number:country="GB">£</number:currency-symbol>
      <number:number number:decimal-places="2" number:min-decimal-places="2" number:min-integer-digits="1" number:grouping="true"/>
    </number:currency-style>
    <number:currency-style style:name="N171">
      <number:text>-</number:text>
      <number:currency-symbol number:language="en" number:country="GB">£</number:currency-symbol>
      <number:number number:decimal-places="2" number:min-decimal-places="2" number:min-integer-digits="1" number:grouping="true"/>
      <style:map style:condition="value()&gt;=0" style:apply-style-name="N171P0"/>
    </number:currency-style>
    <number:number-style style:name="N10129" number:language="en" number:country="US" loext:transliteration-spellout="EUR" number:transliteration-language="en" number:transliteration-country="US">
      <number:number number:decimal-places="0" number:min-decimal-places="0" number:min-integer-digits="1"/>
    </number:number-style>
    <number:number-style style:name="N10130" number:language="en" number:country="US" loext:transliteration-spellout="EUR" number:transliteration-language="en" number:transliteration-country="US">
      <number:number number:decimal-places="2" number:min-decimal-places="2" number:min-integer-digits="1"/>
    </number:number-style>
    <number:number-style style:name="N10131" number:language="en" number:country="US" loext:transliteration-spellout="upper EUR" number:transliteration-language="en" number:transliteration-country="US">
      <number:number number:decimal-places="0" number:min-decimal-places="0" number:min-integer-digits="1"/>
    </number:number-style>
    <number:number-style style:name="N10132" number:language="en" number:country="US" loext:transliteration-spellout="upper EUR" number:transliteration-language="en" number:transliteration-country="US">
      <number:number number:decimal-places="2" number:min-decimal-places="2" number:min-integer-digits="1"/>
    </number:number-style>
    <number:date-style style:name="N10133" number:language="en" number:country="US" number:title="User-defined">
      <number:year number:style="long"/>
    </number:date-style>
    <number:date-style style:name="N10134" number:language="en" number:country="US">
      <number:month number:style="long" number:textual="true"/>
      <number:text> </number:text>
      <number:year number:style="long"/>
    </number:date-style>
    <number:number-style style:name="N10135" number:language="en" number:country="US" loext:transliteration-spellout="upper BRL" number:transliteration-language="en" number:transliteration-country="US">
      <number:number number:decimal-places="2" number:min-decimal-places="2" number:min-integer-digits="1"/>
    </number:number-style>
    <number:number-style style:name="N10136" number:language="en" number:country="US" loext:transliteration-spellout="upper BRL" number:transliteration-language="en" number:transliteration-country="US">
      <number:number number:decimal-places="0" number:min-decimal-places="0" number:min-integer-digits="1"/>
    </number:number-style>
    <number:number-style style:name="N10137" number:language="en" number:country="US" loext:transliteration-spellout="BRL" number:transliteration-language="en" number:transliteration-country="US">
      <number:number number:decimal-places="2" number:min-decimal-places="2" number:min-integer-digits="1"/>
    </number:number-style>
    <number:number-style style:name="N10138" number:language="en" number:country="US" loext:transliteration-spellout="BRL" number:transliteration-language="en" number:transliteration-country="US">
      <number:number number:decimal-places="0" number:min-decimal-places="0" number:min-integer-digits="1"/>
    </number:number-style>
    <number:number-style style:name="N10139" number:language="en" number:country="US" loext:transliteration-spellout="title GBP" number:transliteration-language="en" number:transliteration-country="US">
      <number:number number:decimal-places="0" number:min-decimal-places="0" number:min-integer-digits="1"/>
    </number:number-style>
    <number:number-style style:name="N10140" number:language="en" number:country="US" loext:transliteration-spellout="title GBP" number:transliteration-language="en" number:transliteration-country="US">
      <number:number number:decimal-places="2" number:min-decimal-places="2" number:min-integer-digits="1"/>
    </number:number-style>
    <number:number-style style:name="N10141" number:language="en" number:country="US" loext:transliteration-spellout="upper GBP" number:transliteration-language="en" number:transliteration-country="US">
      <number:number number:decimal-places="0" number:min-decimal-places="0" number:min-integer-digits="1"/>
    </number:number-style>
    <number:number-style style:name="N10142" number:language="en" number:country="US" loext:transliteration-spellout="upper GBP" number:transliteration-language="en" number:transliteration-country="US">
      <number:number number:decimal-places="2" number:min-decimal-places="2" number:min-integer-digits="1"/>
    </number:number-style>
    <number:date-style style:name="N20111" number:language="es" number:country="ES">
      <number:year number:style="long"/>
    </number:date-style>
    <number:currency-style style:name="N20113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20113"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20113P0"/>
    </number:currency-style>
    <number:date-style style:name="N30114" number:language="pt" number:country="BR">
      <number:year number:style="long"/>
    </number:date-style>
    <number:date-style style:name="N40119" number:language="en" number:country="GB">
      <number:year number:style="long"/>
    </number:date-style>
    <number:date-style style:name="N50117" number:language="en" number:country="AU">
      <number:year number:style="long"/>
    </number:date-style>
    <number:date-style style:name="N60114" number:language="nl" number:country="NL">
      <number:year number:style="long"/>
    </number:date-style>
    <number:date-style style:name="N70114" number:language="de" number:country="DE">
      <number:year number:style="long"/>
    </number:date-style>
    <number:date-style style:name="N80107" number:language="vi" number:country="VN">
      <number:year number:style="long"/>
    </number:date-style>
    <number:date-style style:name="N90110" number:language="eo">
      <number:year number:style="long"/>
    </number:date-style>
    <number:date-style style:name="N100114" number:language="fr" number:country="BE">
      <number:year number:style="long"/>
    </number:date-styl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_20_left">
      <style:paragraph-properties>
        <style:tab-stops>
          <style:tab-stop style:position="8.504cm" style:type="center"/>
          <style:tab-stop style:position="16.702cm" style:type="right"/>
        </style:tab-stops>
      </style:paragraph-properties>
    </style:style>
    <style:style style:name="MT1" style:family="text">
      <style:text-properties officeooo:rsid="02e86702"/>
    </style:style>
    <style:page-layout style:name="Mpm1" style:page-usage="mirrored">
      <style:page-layout-properties fo:page-width="21.001cm" fo:page-height="29.7cm" style:num-format="1" style:print-orientation="portrait" fo:margin-top="2cm" fo:margin-bottom="2cm" fo:margin-left="2.499cm" fo:margin-right="1.799cm" fo:border="none" fo:padding="0.04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usage="right">
      <style:page-layout-properties fo:page-width="21.001cm" fo:page-height="29.7cm" style:num-format="1" style:print-orientation="portrait" fo:margin-top="2.499cm" fo:margin-bottom="2cm" fo:margin-left="3cm" fo:margin-right="2.499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bitmap" draw:fill-color="#729fcf" draw:fill-image-name="LibreSplosion26" draw:opacity="100%" draw:fill-image-width="9.999cm" draw:fill-image-height="9.999cm" style:repeat="no-repeat" draw:fill-image-ref-point="bottom-right" style:footnote-max-height="0cm" loext:margin-gutter="0cm">
        <style:background-image xlink:href="Pictures/100000010000024F0000024FF68C9F4F.png" xlink:type="simple" xlink:actuate="onLoad" style:position="bottom right" style:repeat="no-repeat"/>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usage="mirrored">
      <style:page-layout-properties fo:page-width="21.001cm" fo:page-height="29.7cm" style:num-format="1" style:print-orientation="portrait" fo:margin-top="2cm" fo:margin-bottom="2cm" fo:margin-left="2.499cm" fo:margin-right="1.7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footer-style>
        <style:header-footer-properties fo:min-height="0.6cm" fo:margin-left="0cm" fo:margin-right="0cm" fo:margin-top="0.499cm" fo:background-color="transparent" style:dynamic-spacing="false" draw:fill="none" draw:fill-color="#729fcf"/>
      </style:footer-style>
    </style:page-layout>
    <style:page-layout style:name="Mpm4" style:page-usage="left">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right">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2.901cm" fo:page-height="11.4cm" style:num-format="1" style:print-orientation="landscape" fo:margin-top="0cm" fo:margin-bottom="0cm" fo:margin-left="0cm" fo:margin-right="0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1cm" fo:margin-bottom="1cm" fo:margin-left="2cm" fo:margin-right="1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9">
      <style:page-layout-properties fo:page-width="21.59cm" fo:page-height="27.94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line-style="solid" style:adjustment="left" style:rel-width="25%" style:color="#000000"/>
      </style:page-layout-properties>
      <style:header-style/>
      <style:footer-style/>
    </style:page-layout>
    <style:page-layout style:name="Mpm10">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line-style="solid" style:adjustment="left" style:rel-width="25%" style:color="#000000"/>
      </style:page-layout-properties>
      <style:header-style/>
      <style:footer-style/>
    </style:page-layout>
    <style:page-layout style:name="Mpm11">
      <style:page-layout-properties fo:page-width="29.7cm" fo:page-height="21.001cm" style:num-format="1" style:print-orientation="landscape"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1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style:style style:name="Mdp2" style:family="drawing-page">
      <style:drawing-page-properties draw:fill="bitmap" draw:background-size="full" draw:fill-color="#729fcf" draw:fill-image-name="LibreSplosion26" draw:opacity="100%" draw:fill-image-width="9.999cm" draw:fill-image-height="9.999cm" style:repeat="no-repeat" draw:fill-image-ref-point="bottom-right"/>
    </style:style>
  </office:automatic-styles>
  <office:master-styles>
    <style:master-page style:name="Standard" style:page-layout-name="Mpm1" draw:style-name="Mdp1">
      <style:footer>
        <text:p text:style-name="Footer_20_right"><text:chapter text:display="name" text:outline-level="1">Apéndice B,  Barras de herramientas</text:chapter><text:s/>| <text:page-number text:select-page="current">325</text:page-number></text:p>
      </style:footer>
      <style:footer-left>
        <text:p text:style-name="MP1"><text:page-number text:select-page="current">326</text:page-number><text:s/>| <text:title>Guía de Impress 26.2</text:title></text:p>
      </style:footer-left>
    </style:master-page>
    <style:master-page style:name="First_20_Page" style:display-name="First Page" style:page-layout-name="Mpm2" draw:style-name="Mdp2" style:next-style-name="Front_20_Matter"/>
    <style:master-page style:name="Front_20_Matter" style:display-name="Front Matter" style:page-layout-name="Mpm3" draw:style-name="Mdp1">
      <style:footer>
        <text:p text:style-name="Footer_20_right"><text:title>Guía de Impress 26.2</text:title><text:s/>| <text:page-number text:select-page="current">5</text:page-number></text:p>
      </style:footer>
      <style:footer-left>
        <text:p text:style-name="Footer_20_left"><text:page-number text:select-page="current">4</text:page-number><text:s/><text:span text:style-name="MT1">| </text:span><text:title>Guía de Impress 26.2</text:title></text:p>
      </style:footer-left>
      <style:footer-first>
        <text:p text:style-name="Footer_20_left">La documentación de LibreOffice en español está disponible en <text:a xlink:type="simple" xlink:href="https://books.libreoffice.org/es/" text:style-name="Internet_20_link" text:visited-style-name="Visited_20_Internet_20_Link">https://books.libreoffice.org/es/</text:a></text:p>
      </style:footer-first>
    </style:master-page>
    <style:master-page style:name="Left_20_Page" style:display-name="Left Page" style:page-layout-name="Mpm4" draw:style-name="Mdp1" style:next-style-name="Right_20_Page"/>
    <style:master-page style:name="Right_20_Page" loext:hidden="true" style:hidden="true" style:display-name="Right Page" style:page-layout-name="Mpm5" draw:style-name="Mdp1" style:next-style-name="Left_20_Page"/>
    <style:master-page style:name="Envelope" loext:hidden="true" style:hidden="true" style:page-layout-name="Mpm6" draw:style-name="Mdp1"/>
    <style:master-page style:name="Index" loext:hidden="true" style:hidden="true" style:page-layout-name="Mpm7" draw:style-name="Mdp1"/>
    <style:master-page style:name="HTML" loext:hidden="true" style:hidden="true" style:page-layout-name="Mpm8" draw:style-name="Mdp1"/>
    <style:master-page style:name="Footnote" loext:hidden="true" style:hidden="true" style:page-layout-name="Mpm9" draw:style-name="Mdp1"/>
    <style:master-page style:name="Endnote" loext:hidden="true" style:hidden="true" style:page-layout-name="Mpm10" draw:style-name="Mdp1"/>
    <style:master-page style:name="Landscape" loext:hidden="true" style:hidden="true" style:page-layout-name="Mpm11" draw:style-name="Mdp1"/>
    <style:master-page style:name="Cover" style:page-layout-name="Mpm12" draw:style-name="Mdp1" style:next-style-name="Front_20_Matter"/>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editing-cycles>0</meta:editing-cycles>
    <meta:editing-duration>P0D</meta:editing-duration>
    <meta:generator>LibreOffice/26.2.4.2$Windows_X86_64 LibreOffice_project/0229ac93fcf0d7cbc6376066c6f35021cef002dc</meta:generator>
    <dc:title>Guía de Impress 26.2</dc:title>
    <dc:subject>LibreOffice  - Guía de Impress 26.2</dc:subject>
    <dc:description>Guía de Impress 26.2</dc:description>
    <dc:contributor>The LibreOffice Documentation Team</dc:contributor>
    <dc:publisher>The Document Foundation</dc:publisher>
    <meta:creation-date>2026-07-08T18:07:30.374822000</meta:creation-date>
    <meta:document-statistic meta:table-count="39" meta:image-count="368" meta:object-count="0" meta:page-count="328" meta:paragraph-count="6498" meta:word-count="90721" meta:character-count="543993" meta:non-whitespace-character-count="461334"/>
    <meta:user-defined meta:name="Guide Name">Guía de Impress</meta:user-defined>
    <meta:user-defined meta:name="LibreOffice Version">26.2</meta:user-defined>
    <meta:user-defined meta:name="Month">agosto</meta:user-defined>
    <meta:user-defined meta:name="Year">2026</meta:user-defined>
    <meta:template xlink:type="simple" xlink:actuate="onRequest" xlink:title="LO_UG_Patron_26_ES" xlink:href="file:///C:/Users/Antono/AppData/Roaming/LibreOffice/4/user/uno_packages/cache/uno_packages/lu64569h8d26.tmp_/SanityCheck.oxt/template/es/LO_Doc/LO_UG_Patron_26_ES.otm" meta:date="2026-04-04T18:35:29.459835100"/>
  </office:meta>
</office:document-meta>
</file>